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5　直轄市及縣(市)稅實徵淨額總計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9">
            <text:p>地　　　區　　　別</text:p>
          </table:table-cell>
          <table:table-cell office:value-type="string" table:number-columns-spanned="1" table:number-rows-spanned="2" table:style-name="ce43">
            <text:p>本 <text:s text:c="3"/>月</text:p>
            <text:p>實徵淨額</text:p>
          </table:table-cell>
          <table:table-cell table:number-columns-spanned="2" table:number-rows-spanned="1" table:style-name="ce46"/>
          <table:covered-table-cell/>
          <table:table-cell office:value-type="string" table:number-columns-spanned="1" table:number-rows-spanned="2" table:style-name="ce43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6"/>
          <table:covered-table-cell table:number-columns-repeated="2"/>
          <table:table-cell office:value-type="string" table:number-columns-spanned="1" table:number-rows-spanned="2" table:style-name="ce47">
            <text:p>累計分配</text:p>
            <text:p>預算數</text:p>
          </table:table-cell>
          <table:table-cell office:value-type="string" table:number-columns-spanned="1" table:number-rows-spanned="2" table:style-name="ce45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15730885" table:style-name="ce38">
            <text:p>15,730,885</text:p>
          </table:table-cell>
          <table:table-cell office:value-type="float" office:value="-302754" table:style-name="ce39">
            <text:p>-302,754</text:p>
          </table:table-cell>
          <table:table-cell office:value-type="float" office:value="-1.9" table:style-name="ce40">
            <text:p>-1.9</text:p>
          </table:table-cell>
          <table:table-cell office:value-type="float" office:value="234663969" table:style-name="ce39">
            <text:p>234,663,969</text:p>
          </table:table-cell>
          <table:table-cell office:value-type="float" office:value="1220996" table:style-name="ce39">
            <text:p>1,220,996</text:p>
          </table:table-cell>
          <table:table-cell office:value-type="float" office:value="0.5" table:style-name="ce40">
            <text:p>0.5</text:p>
          </table:table-cell>
          <table:table-cell office:value-type="float" office:value="101.4" table:style-name="ce40">
            <text:p>101.4</text:p>
          </table:table-cell>
          <table:table-cell office:value-type="float" office:value="61.6" table:style-name="ce40">
            <text:p>61.6</text:p>
          </table:table-cell>
          <table:table-cell office:value-type="float" office:value="231469036" table:style-name="ce39">
            <text:p>231,469,036</text:p>
          </table:table-cell>
          <table:table-cell office:value-type="float" office:value="381151343" table:style-name="ce39">
            <text:p>381,151,34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3512215" table:style-name="ce38">
            <text:p>3,512,215</text:p>
          </table:table-cell>
          <table:table-cell office:value-type="float" office:value="418123" table:style-name="ce39">
            <text:p>418,123</text:p>
          </table:table-cell>
          <table:table-cell office:value-type="float" office:value="13.5" table:style-name="ce40">
            <text:p>13.5</text:p>
          </table:table-cell>
          <table:table-cell office:value-type="float" office:value="38251551" table:style-name="ce39">
            <text:p>38,251,551</text:p>
          </table:table-cell>
          <table:table-cell office:value-type="float" office:value="662262" table:style-name="ce39">
            <text:p>662,262</text:p>
          </table:table-cell>
          <table:table-cell office:value-type="float" office:value="1.8" table:style-name="ce40">
            <text:p>1.8</text:p>
          </table:table-cell>
          <table:table-cell office:value-type="float" office:value="96.7" table:style-name="ce40">
            <text:p>96.7</text:p>
          </table:table-cell>
          <table:table-cell office:value-type="float" office:value="58.7" table:style-name="ce40">
            <text:p>58.7</text:p>
          </table:table-cell>
          <table:table-cell office:value-type="float" office:value="39560270" table:style-name="ce39">
            <text:p>39,560,270</text:p>
          </table:table-cell>
          <table:table-cell office:value-type="float" office:value="65208000" table:style-name="ce39">
            <text:p>65,208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3350929" table:style-name="ce38">
            <text:p>3,350,929</text:p>
          </table:table-cell>
          <table:table-cell office:value-type="float" office:value="408737" table:style-name="ce39">
            <text:p>408,737</text:p>
          </table:table-cell>
          <table:table-cell office:value-type="float" office:value="13.9" table:style-name="ce40">
            <text:p>13.9</text:p>
          </table:table-cell>
          <table:table-cell office:value-type="float" office:value="42006177" table:style-name="ce39">
            <text:p>42,006,177</text:p>
          </table:table-cell>
          <table:table-cell office:value-type="float" office:value="2166694" table:style-name="ce39">
            <text:p>2,166,694</text:p>
          </table:table-cell>
          <table:table-cell office:value-type="float" office:value="5.4" table:style-name="ce40">
            <text:p>5.4</text:p>
          </table:table-cell>
          <table:table-cell office:value-type="float" office:value="103.6" table:style-name="ce40">
            <text:p>103.6</text:p>
          </table:table-cell>
          <table:table-cell office:value-type="float" office:value="52.1" table:style-name="ce40">
            <text:p>52.1</text:p>
          </table:table-cell>
          <table:table-cell office:value-type="float" office:value="40546386" table:style-name="ce39">
            <text:p>40,546,386</text:p>
          </table:table-cell>
          <table:table-cell office:value-type="float" office:value="80578000" table:style-name="ce39">
            <text:p>80,578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1477895" table:style-name="ce38">
            <text:p>1,477,895</text:p>
          </table:table-cell>
          <table:table-cell office:value-type="float" office:value="-705735" table:style-name="ce39">
            <text:p>-705,735</text:p>
          </table:table-cell>
          <table:table-cell office:value-type="float" office:value="-32.299999999999997" table:style-name="ce40">
            <text:p>-32.3</text:p>
          </table:table-cell>
          <table:table-cell office:value-type="float" office:value="26594343" table:style-name="ce39">
            <text:p>26,594,343</text:p>
          </table:table-cell>
          <table:table-cell office:value-type="float" office:value="-660869" table:style-name="ce39">
            <text:p>-660,869</text:p>
          </table:table-cell>
          <table:table-cell office:value-type="float" office:value="-2.4" table:style-name="ce40">
            <text:p>-2.4</text:p>
          </table:table-cell>
          <table:table-cell office:value-type="float" office:value="97.9" table:style-name="ce40">
            <text:p>97.9</text:p>
          </table:table-cell>
          <table:table-cell office:value-type="float" office:value="60.8" table:style-name="ce40">
            <text:p>60.8</text:p>
          </table:table-cell>
          <table:table-cell office:value-type="float" office:value="27151509" table:style-name="ce39">
            <text:p>27,151,509</text:p>
          </table:table-cell>
          <table:table-cell office:value-type="float" office:value="43734000" table:style-name="ce39">
            <text:p>43,734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2054588" table:style-name="ce38">
            <text:p>2,054,588</text:p>
          </table:table-cell>
          <table:table-cell office:value-type="float" office:value="-277638" table:style-name="ce39">
            <text:p>-277,638</text:p>
          </table:table-cell>
          <table:table-cell office:value-type="float" office:value="-11.9" table:style-name="ce40">
            <text:p>-11.9</text:p>
          </table:table-cell>
          <table:table-cell office:value-type="float" office:value="29487866" table:style-name="ce39">
            <text:p>29,487,866</text:p>
          </table:table-cell>
          <table:table-cell office:value-type="float" office:value="-1739262" table:style-name="ce39">
            <text:p>-1,739,262</text:p>
          </table:table-cell>
          <table:table-cell office:value-type="float" office:value="-5.6" table:style-name="ce40">
            <text:p>-5.6</text:p>
          </table:table-cell>
          <table:table-cell office:value-type="float" office:value="95.2" table:style-name="ce40">
            <text:p>95.2</text:p>
          </table:table-cell>
          <table:table-cell office:value-type="float" office:value="64" table:style-name="ce40">
            <text:p>64.0</text:p>
          </table:table-cell>
          <table:table-cell office:value-type="float" office:value="30986217" table:style-name="ce39">
            <text:p>30,986,217</text:p>
          </table:table-cell>
          <table:table-cell office:value-type="float" office:value="46079000" table:style-name="ce39">
            <text:p>46,079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1021028" table:style-name="ce38">
            <text:p>1,021,028</text:p>
          </table:table-cell>
          <table:table-cell office:value-type="float" office:value="-31819" table:style-name="ce39">
            <text:p>-31,819</text:p>
          </table:table-cell>
          <table:table-cell office:value-type="float" office:value="-3" table:style-name="ce40">
            <text:p>-3.0</text:p>
          </table:table-cell>
          <table:table-cell office:value-type="float" office:value="17333995" table:style-name="ce39">
            <text:p>17,333,995</text:p>
          </table:table-cell>
          <table:table-cell office:value-type="float" office:value="326406" table:style-name="ce39">
            <text:p>326,406</text:p>
          </table:table-cell>
          <table:table-cell office:value-type="float" office:value="1.9" table:style-name="ce40">
            <text:p>1.9</text:p>
          </table:table-cell>
          <table:table-cell office:value-type="float" office:value="99.8" table:style-name="ce40">
            <text:p>99.8</text:p>
          </table:table-cell>
          <table:table-cell office:value-type="float" office:value="63.1" table:style-name="ce40">
            <text:p>63.1</text:p>
          </table:table-cell>
          <table:table-cell office:value-type="float" office:value="17361175" table:style-name="ce39">
            <text:p>17,361,175</text:p>
          </table:table-cell>
          <table:table-cell office:value-type="float" office:value="27454841" table:style-name="ce39">
            <text:p>27,454,84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1014298" table:style-name="ce38">
            <text:p>1,014,298</text:p>
          </table:table-cell>
          <table:table-cell office:value-type="float" office:value="-495030" table:style-name="ce39">
            <text:p>-495,030</text:p>
          </table:table-cell>
          <table:table-cell office:value-type="float" office:value="-32.799999999999997" table:style-name="ce40">
            <text:p>-32.8</text:p>
          </table:table-cell>
          <table:table-cell office:value-type="float" office:value="25851154" table:style-name="ce39">
            <text:p>25,851,154</text:p>
          </table:table-cell>
          <table:table-cell office:value-type="float" office:value="-182014" table:style-name="ce39">
            <text:p>-182,014</text:p>
          </table:table-cell>
          <table:table-cell office:value-type="float" office:value="-0.7" table:style-name="ce40">
            <text:p>-0.7</text:p>
          </table:table-cell>
          <table:table-cell office:value-type="float" office:value="102.9" table:style-name="ce40">
            <text:p>102.9</text:p>
          </table:table-cell>
          <table:table-cell office:value-type="float" office:value="61.8" table:style-name="ce40">
            <text:p>61.8</text:p>
          </table:table-cell>
          <table:table-cell office:value-type="float" office:value="25127730" table:style-name="ce39">
            <text:p>25,127,730</text:p>
          </table:table-cell>
          <table:table-cell office:value-type="float" office:value="41849146" table:style-name="ce39">
            <text:p>41,849,146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284694" table:style-name="ce38">
            <text:p>284,694</text:p>
          </table:table-cell>
          <table:table-cell office:value-type="float" office:value="-66677" table:style-name="ce39">
            <text:p>-66,677</text:p>
          </table:table-cell>
          <table:table-cell office:value-type="float" office:value="-19" table:style-name="ce40">
            <text:p>-19.0</text:p>
          </table:table-cell>
          <table:table-cell office:value-type="float" office:value="4290568" table:style-name="ce39">
            <text:p>4,290,568</text:p>
          </table:table-cell>
          <table:table-cell office:value-type="float" office:value="55774" table:style-name="ce39">
            <text:p>55,774</text:p>
          </table:table-cell>
          <table:table-cell office:value-type="float" office:value="1.3" table:style-name="ce40">
            <text:p>1.3</text:p>
          </table:table-cell>
          <table:table-cell office:value-type="float" office:value="103" table:style-name="ce40">
            <text:p>103.0</text:p>
          </table:table-cell>
          <table:table-cell office:value-type="float" office:value="68.5" table:style-name="ce40">
            <text:p>68.5</text:p>
          </table:table-cell>
          <table:table-cell office:value-type="float" office:value="4167211" table:style-name="ce39">
            <text:p>4,167,211</text:p>
          </table:table-cell>
          <table:table-cell office:value-type="float" office:value="6261196" table:style-name="ce39">
            <text:p>6,261,196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676026" table:style-name="ce38">
            <text:p>676,026</text:p>
          </table:table-cell>
          <table:table-cell office:value-type="float" office:value="237223" table:style-name="ce39">
            <text:p>237,223</text:p>
          </table:table-cell>
          <table:table-cell office:value-type="float" office:value="54.1" table:style-name="ce40">
            <text:p>54.1</text:p>
          </table:table-cell>
          <table:table-cell office:value-type="float" office:value="7412639" table:style-name="ce39">
            <text:p>7,412,639</text:p>
          </table:table-cell>
          <table:table-cell office:value-type="float" office:value="515347" table:style-name="ce39">
            <text:p>515,347</text:p>
          </table:table-cell>
          <table:table-cell office:value-type="float" office:value="7.5" table:style-name="ce40">
            <text:p>7.5</text:p>
          </table:table-cell>
          <table:table-cell office:value-type="float" office:value="112.3" table:style-name="ce40">
            <text:p>112.3</text:p>
          </table:table-cell>
          <table:table-cell office:value-type="float" office:value="74.2" table:style-name="ce40">
            <text:p>74.2</text:p>
          </table:table-cell>
          <table:table-cell office:value-type="float" office:value="6602178" table:style-name="ce39">
            <text:p>6,602,178</text:p>
          </table:table-cell>
          <table:table-cell office:value-type="float" office:value="9987418" table:style-name="ce39">
            <text:p>9,987,418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263715" table:style-name="ce38">
            <text:p>263,715</text:p>
          </table:table-cell>
          <table:table-cell office:value-type="float" office:value="28081" table:style-name="ce39">
            <text:p>28,081</text:p>
          </table:table-cell>
          <table:table-cell office:value-type="float" office:value="11.9" table:style-name="ce40">
            <text:p>11.9</text:p>
          </table:table-cell>
          <table:table-cell office:value-type="float" office:value="4611112" table:style-name="ce39">
            <text:p>4,611,112</text:p>
          </table:table-cell>
          <table:table-cell office:value-type="float" office:value="-220262" table:style-name="ce39">
            <text:p>-220,262</text:p>
          </table:table-cell>
          <table:table-cell office:value-type="float" office:value="-4.5999999999999996" table:style-name="ce40">
            <text:p>-4.6</text:p>
          </table:table-cell>
          <table:table-cell office:value-type="float" office:value="107.8" table:style-name="ce40">
            <text:p>107.8</text:p>
          </table:table-cell>
          <table:table-cell office:value-type="float" office:value="71.8" table:style-name="ce40">
            <text:p>71.8</text:p>
          </table:table-cell>
          <table:table-cell office:value-type="float" office:value="4278625" table:style-name="ce39">
            <text:p>4,278,625</text:p>
          </table:table-cell>
          <table:table-cell office:value-type="float" office:value="6426434" table:style-name="ce39">
            <text:p>6,426,43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398540" table:style-name="ce38">
            <text:p>398,540</text:p>
          </table:table-cell>
          <table:table-cell office:value-type="float" office:value="-28476" table:style-name="ce39">
            <text:p>-28,476</text:p>
          </table:table-cell>
          <table:table-cell office:value-type="float" office:value="-6.7" table:style-name="ce40">
            <text:p>-6.7</text:p>
          </table:table-cell>
          <table:table-cell office:value-type="float" office:value="8573750" table:style-name="ce39">
            <text:p>8,573,750</text:p>
          </table:table-cell>
          <table:table-cell office:value-type="float" office:value="-116016" table:style-name="ce39">
            <text:p>-116,016</text:p>
          </table:table-cell>
          <table:table-cell office:value-type="float" office:value="-1.3" table:style-name="ce40">
            <text:p>-1.3</text:p>
          </table:table-cell>
          <table:table-cell office:value-type="float" office:value="106.4" table:style-name="ce40">
            <text:p>106.4</text:p>
          </table:table-cell>
          <table:table-cell office:value-type="float" office:value="74.7" table:style-name="ce40">
            <text:p>74.7</text:p>
          </table:table-cell>
          <table:table-cell office:value-type="float" office:value="8060037" table:style-name="ce39">
            <text:p>8,060,037</text:p>
          </table:table-cell>
          <table:table-cell office:value-type="float" office:value="11484070" table:style-name="ce39">
            <text:p>11,484,0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106284" table:style-name="ce38">
            <text:p>106,284</text:p>
          </table:table-cell>
          <table:table-cell office:value-type="float" office:value="-17607" table:style-name="ce39">
            <text:p>-17,607</text:p>
          </table:table-cell>
          <table:table-cell office:value-type="float" office:value="-14.2" table:style-name="ce40">
            <text:p>-14.2</text:p>
          </table:table-cell>
          <table:table-cell office:value-type="float" office:value="3346264" table:style-name="ce39">
            <text:p>3,346,264</text:p>
          </table:table-cell>
          <table:table-cell office:value-type="float" office:value="-30715" table:style-name="ce39">
            <text:p>-30,715</text:p>
          </table:table-cell>
          <table:table-cell office:value-type="float" office:value="-0.9" table:style-name="ce40">
            <text:p>-0.9</text:p>
          </table:table-cell>
          <table:table-cell office:value-type="float" office:value="117.1" table:style-name="ce40">
            <text:p>117.1</text:p>
          </table:table-cell>
          <table:table-cell office:value-type="float" office:value="84.8" table:style-name="ce40">
            <text:p>84.8</text:p>
          </table:table-cell>
          <table:table-cell office:value-type="float" office:value="2857523" table:style-name="ce39">
            <text:p>2,857,523</text:p>
          </table:table-cell>
          <table:table-cell office:value-type="float" office:value="3948383" table:style-name="ce39">
            <text:p>3,948,38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205818" table:style-name="ce38">
            <text:p>205,818</text:p>
          </table:table-cell>
          <table:table-cell office:value-type="float" office:value="11928" table:style-name="ce39">
            <text:p>11,928</text:p>
          </table:table-cell>
          <table:table-cell office:value-type="float" office:value="6.2" table:style-name="ce40">
            <text:p>6.2</text:p>
          </table:table-cell>
          <table:table-cell office:value-type="float" office:value="4968136" table:style-name="ce39">
            <text:p>4,968,136</text:p>
          </table:table-cell>
          <table:table-cell office:value-type="float" office:value="69176" table:style-name="ce39">
            <text:p>69,176</text:p>
          </table:table-cell>
          <table:table-cell office:value-type="float" office:value="1.4" table:style-name="ce40">
            <text:p>1.4</text:p>
          </table:table-cell>
          <table:table-cell office:value-type="float" office:value="107" table:style-name="ce40">
            <text:p>107.0</text:p>
          </table:table-cell>
          <table:table-cell office:value-type="float" office:value="71.599999999999994" table:style-name="ce40">
            <text:p>71.6</text:p>
          </table:table-cell>
          <table:table-cell office:value-type="float" office:value="4641260" table:style-name="ce39">
            <text:p>4,641,260</text:p>
          </table:table-cell>
          <table:table-cell office:value-type="float" office:value="6935570" table:style-name="ce39">
            <text:p>6,935,5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90957" table:style-name="ce38">
            <text:p>90,957</text:p>
          </table:table-cell>
          <table:table-cell office:value-type="float" office:value="-6411" table:style-name="ce39">
            <text:p>-6,411</text:p>
          </table:table-cell>
          <table:table-cell office:value-type="float" office:value="-6.6" table:style-name="ce40">
            <text:p>-6.6</text:p>
          </table:table-cell>
          <table:table-cell office:value-type="float" office:value="3229459" table:style-name="ce39">
            <text:p>3,229,459</text:p>
          </table:table-cell>
          <table:table-cell office:value-type="float" office:value="60010" table:style-name="ce39">
            <text:p>60,010</text:p>
          </table:table-cell>
          <table:table-cell office:value-type="float" office:value="1.9" table:style-name="ce40">
            <text:p>1.9</text:p>
          </table:table-cell>
          <table:table-cell office:value-type="float" office:value="112.6" table:style-name="ce40">
            <text:p>112.6</text:p>
          </table:table-cell>
          <table:table-cell office:value-type="float" office:value="79.599999999999994" table:style-name="ce40">
            <text:p>79.6</text:p>
          </table:table-cell>
          <table:table-cell office:value-type="float" office:value="2869330" table:style-name="ce39">
            <text:p>2,869,330</text:p>
          </table:table-cell>
          <table:table-cell office:value-type="float" office:value="4058250" table:style-name="ce39">
            <text:p>4,058,25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328741" table:style-name="ce38">
            <text:p>328,741</text:p>
          </table:table-cell>
          <table:table-cell office:value-type="float" office:value="91239" table:style-name="ce39">
            <text:p>91,239</text:p>
          </table:table-cell>
          <table:table-cell office:value-type="float" office:value="38.4" table:style-name="ce40">
            <text:p>38.4</text:p>
          </table:table-cell>
          <table:table-cell office:value-type="float" office:value="4832376" table:style-name="ce39">
            <text:p>4,832,376</text:p>
          </table:table-cell>
          <table:table-cell office:value-type="float" office:value="-36672" table:style-name="ce39">
            <text:p>-36,672</text:p>
          </table:table-cell>
          <table:table-cell office:value-type="float" office:value="-0.8" table:style-name="ce40">
            <text:p>-0.8</text:p>
          </table:table-cell>
          <table:table-cell office:value-type="float" office:value="105.7" table:style-name="ce40">
            <text:p>105.7</text:p>
          </table:table-cell>
          <table:table-cell office:value-type="float" office:value="71.599999999999994" table:style-name="ce40">
            <text:p>71.6</text:p>
          </table:table-cell>
          <table:table-cell office:value-type="float" office:value="4570450" table:style-name="ce39">
            <text:p>4,570,450</text:p>
          </table:table-cell>
          <table:table-cell office:value-type="float" office:value="6746910" table:style-name="ce39">
            <text:p>6,746,91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48896" table:style-name="ce38">
            <text:p>48,896</text:p>
          </table:table-cell>
          <table:table-cell office:value-type="float" office:value="5583" table:style-name="ce39">
            <text:p>5,583</text:p>
          </table:table-cell>
          <table:table-cell office:value-type="float" office:value="12.9" table:style-name="ce40">
            <text:p>12.9</text:p>
          </table:table-cell>
          <table:table-cell office:value-type="float" office:value="1166033" table:style-name="ce39">
            <text:p>1,166,033</text:p>
          </table:table-cell>
          <table:table-cell office:value-type="float" office:value="36058" table:style-name="ce39">
            <text:p>36,058</text:p>
          </table:table-cell>
          <table:table-cell office:value-type="float" office:value="3.2" table:style-name="ce40">
            <text:p>3.2</text:p>
          </table:table-cell>
          <table:table-cell office:value-type="float" office:value="129.30000000000001" table:style-name="ce40">
            <text:p>129.3</text:p>
          </table:table-cell>
          <table:table-cell office:value-type="float" office:value="92.8" table:style-name="ce40">
            <text:p>92.8</text:p>
          </table:table-cell>
          <table:table-cell office:value-type="float" office:value="901612" table:style-name="ce39">
            <text:p>901,612</text:p>
          </table:table-cell>
          <table:table-cell office:value-type="float" office:value="1256494" table:style-name="ce39">
            <text:p>1,256,49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171249" table:style-name="ce38">
            <text:p>171,249</text:p>
          </table:table-cell>
          <table:table-cell office:value-type="float" office:value="30787" table:style-name="ce39">
            <text:p>30,787</text:p>
          </table:table-cell>
          <table:table-cell office:value-type="float" office:value="21.9" table:style-name="ce40">
            <text:p>21.9</text:p>
          </table:table-cell>
          <table:table-cell office:value-type="float" office:value="2472599" table:style-name="ce39">
            <text:p>2,472,599</text:p>
          </table:table-cell>
          <table:table-cell office:value-type="float" office:value="177810" table:style-name="ce39">
            <text:p>177,810</text:p>
          </table:table-cell>
          <table:table-cell office:value-type="float" office:value="7.7" table:style-name="ce40">
            <text:p>7.7</text:p>
          </table:table-cell>
          <table:table-cell office:value-type="float" office:value="116.7" table:style-name="ce40">
            <text:p>116.7</text:p>
          </table:table-cell>
          <table:table-cell office:value-type="float" office:value="71.900000000000006" table:style-name="ce40">
            <text:p>71.9</text:p>
          </table:table-cell>
          <table:table-cell office:value-type="float" office:value="2118366" table:style-name="ce39">
            <text:p>2,118,366</text:p>
          </table:table-cell>
          <table:table-cell office:value-type="float" office:value="3439937" table:style-name="ce39">
            <text:p>3,439,93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31656" table:style-name="ce38">
            <text:p>31,656</text:p>
          </table:table-cell>
          <table:table-cell office:value-type="float" office:value="-5337" table:style-name="ce39">
            <text:p>-5,337</text:p>
          </table:table-cell>
          <table:table-cell office:value-type="float" office:value="-14.4" table:style-name="ce40">
            <text:p>-14.4</text:p>
          </table:table-cell>
          <table:table-cell office:value-type="float" office:value="398171" table:style-name="ce39">
            <text:p>398,171</text:p>
          </table:table-cell>
          <table:table-cell office:value-type="float" office:value="-1233" table:style-name="ce39">
            <text:p>-1,233</text:p>
          </table:table-cell>
          <table:table-cell office:value-type="float" office:value="-0.3" table:style-name="ce40">
            <text:p>-0.3</text:p>
          </table:table-cell>
          <table:table-cell office:value-type="float" office:value="102.7" table:style-name="ce40">
            <text:p>102.7</text:p>
          </table:table-cell>
          <table:table-cell office:value-type="float" office:value="68.8" table:style-name="ce40">
            <text:p>68.8</text:p>
          </table:table-cell>
          <table:table-cell office:value-type="float" office:value="387825" table:style-name="ce39">
            <text:p>387,825</text:p>
          </table:table-cell>
          <table:table-cell office:value-type="float" office:value="578800" table:style-name="ce39">
            <text:p>578,8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118674" table:style-name="ce38">
            <text:p>118,674</text:p>
          </table:table-cell>
          <table:table-cell office:value-type="float" office:value="-5461" table:style-name="ce39">
            <text:p>-5,461</text:p>
          </table:table-cell>
          <table:table-cell office:value-type="float" office:value="-4.4000000000000004" table:style-name="ce40">
            <text:p>-4.4</text:p>
          </table:table-cell>
          <table:table-cell office:value-type="float" office:value="2058474" table:style-name="ce39">
            <text:p>2,058,474</text:p>
          </table:table-cell>
          <table:table-cell office:value-type="float" office:value="-86053" table:style-name="ce39">
            <text:p>-86,053</text:p>
          </table:table-cell>
          <table:table-cell office:value-type="float" office:value="-4" table:style-name="ce40">
            <text:p>-4.0</text:p>
          </table:table-cell>
          <table:table-cell office:value-type="float" office:value="96.4" table:style-name="ce40">
            <text:p>96.4</text:p>
          </table:table-cell>
          <table:table-cell office:value-type="float" office:value="55.8" table:style-name="ce40">
            <text:p>55.8</text:p>
          </table:table-cell>
          <table:table-cell office:value-type="float" office:value="2136346" table:style-name="ce39">
            <text:p>2,136,346</text:p>
          </table:table-cell>
          <table:table-cell office:value-type="float" office:value="3692177" table:style-name="ce39">
            <text:p>3,692,17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438703" table:style-name="ce38">
            <text:p>438,703</text:p>
          </table:table-cell>
          <table:table-cell office:value-type="float" office:value="114991" table:style-name="ce39">
            <text:p>114,991</text:p>
          </table:table-cell>
          <table:table-cell office:value-type="float" office:value="35.5" table:style-name="ce40">
            <text:p>35.5</text:p>
          </table:table-cell>
          <table:table-cell office:value-type="float" office:value="5349681" table:style-name="ce39">
            <text:p>5,349,681</text:p>
          </table:table-cell>
          <table:table-cell office:value-type="float" office:value="238768" table:style-name="ce39">
            <text:p>238,768</text:p>
          </table:table-cell>
          <table:table-cell office:value-type="float" office:value="4.7" table:style-name="ce40">
            <text:p>4.7</text:p>
          </table:table-cell>
          <table:table-cell office:value-type="float" office:value="108.3" table:style-name="ce40">
            <text:p>108.3</text:p>
          </table:table-cell>
          <table:table-cell office:value-type="float" office:value="67.7" table:style-name="ce40">
            <text:p>67.7</text:p>
          </table:table-cell>
          <table:table-cell office:value-type="float" office:value="4937542" table:style-name="ce39">
            <text:p>4,937,542</text:p>
          </table:table-cell>
          <table:table-cell office:value-type="float" office:value="7903944" table:style-name="ce39">
            <text:p>7,903,94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108557" table:style-name="ce38">
            <text:p>108,557</text:p>
          </table:table-cell>
          <table:table-cell office:value-type="float" office:value="-198" table:style-name="ce39">
            <text:p>-198</text:p>
          </table:table-cell>
          <table:table-cell office:value-type="float" office:value="-0.2" table:style-name="ce40">
            <text:p>-0.2</text:p>
          </table:table-cell>
          <table:table-cell office:value-type="float" office:value="1966144" table:style-name="ce39">
            <text:p>1,966,144</text:p>
          </table:table-cell>
          <table:table-cell office:value-type="float" office:value="21882" table:style-name="ce39">
            <text:p>21,882</text:p>
          </table:table-cell>
          <table:table-cell office:value-type="float" office:value="1.1000000000000001" table:style-name="ce40">
            <text:p>1.1</text:p>
          </table:table-cell>
          <table:table-cell office:value-type="float" office:value="110.9" table:style-name="ce40">
            <text:p>110.9</text:p>
          </table:table-cell>
          <table:table-cell office:value-type="float" office:value="67.2" table:style-name="ce40">
            <text:p>67.2</text:p>
          </table:table-cell>
          <table:table-cell office:value-type="float" office:value="1773260" table:style-name="ce39">
            <text:p>1,773,260</text:p>
          </table:table-cell>
          <table:table-cell office:value-type="float" office:value="2926149" table:style-name="ce39">
            <text:p>2,926,14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25809" table:style-name="ce38">
            <text:p>25,809</text:p>
          </table:table-cell>
          <table:table-cell office:value-type="float" office:value="-6174" table:style-name="ce39">
            <text:p>-6,174</text:p>
          </table:table-cell>
          <table:table-cell office:value-type="float" office:value="-19.3" table:style-name="ce40">
            <text:p>-19.3</text:p>
          </table:table-cell>
          <table:table-cell office:value-type="float" office:value="428898" table:style-name="ce39">
            <text:p>428,898</text:p>
          </table:table-cell>
          <table:table-cell office:value-type="float" office:value="-34712" table:style-name="ce39">
            <text:p>-34,712</text:p>
          </table:table-cell>
          <table:table-cell office:value-type="float" office:value="-7.5" table:style-name="ce40">
            <text:p>-7.5</text:p>
          </table:table-cell>
          <table:table-cell office:value-type="float" office:value="103.5" table:style-name="ce40">
            <text:p>103.5</text:p>
          </table:table-cell>
          <table:table-cell office:value-type="float" office:value="75" table:style-name="ce40">
            <text:p>75.0</text:p>
          </table:table-cell>
          <table:table-cell office:value-type="float" office:value="414195" table:style-name="ce39">
            <text:p>414,195</text:p>
          </table:table-cell>
          <table:table-cell office:value-type="float" office:value="572000" table:style-name="ce39">
            <text:p>572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1613" table:style-name="ce38">
            <text:p>1,613</text:p>
          </table:table-cell>
          <table:table-cell office:value-type="float" office:value="-2883" table:style-name="ce39">
            <text:p>-2,883</text:p>
          </table:table-cell>
          <table:table-cell office:value-type="float" office:value="-64.099999999999994" table:style-name="ce40">
            <text:p>-64.1</text:p>
          </table:table-cell>
          <table:table-cell office:value-type="float" office:value="34579" table:style-name="ce39">
            <text:p>34,579</text:p>
          </table:table-cell>
          <table:table-cell office:value-type="float" office:value="-1383" table:style-name="ce39">
            <text:p>-1,383</text:p>
          </table:table-cell>
          <table:table-cell office:value-type="float" office:value="-3.8" table:style-name="ce40">
            <text:p>-3.8</text:p>
          </table:table-cell>
          <table:table-cell office:value-type="float" office:value="173" table:style-name="ce40">
            <text:p>173.0</text:p>
          </table:table-cell>
          <table:table-cell office:value-type="float" office:value="112.9" table:style-name="ce40">
            <text:p>112.9</text:p>
          </table:table-cell>
          <table:table-cell office:value-type="float" office:value="19989" table:style-name="ce39">
            <text:p>19,989</text:p>
          </table:table-cell>
          <table:table-cell office:value-type="float" office:value="30624" table:style-name="ce39">
            <text:p>30,624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8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2:28Z</dc:date>
    <meta:print-date>2019-11-26T07:42:06Z</meta:print-date>
  </office:meta>
</office:document-meta>
</file>