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/>
    </style:style>
    <style:style style:name="ce3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1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6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7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8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3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44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5" style:family="table-cell" style:parent-style-name="Default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7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8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9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0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1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2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3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57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58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8pt" style:font-size-asian="8pt" style:font-size-complex="8pt"/>
    </style:style>
    <style:style style:name="ce59" style:family="table-cell" style:parent-style-name="Default" style:data-style-name="N0">
      <style:text-properties style:font-name="標楷體" style:font-name-asian="標楷體" style:font-name-complex="標楷體" fo:font-size="8pt" style:font-size-asian="8pt" style:font-size-complex="8pt"/>
    </style:style>
    <style:style style:name="ce6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61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2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3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4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5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6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7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8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9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70" style:family="table-cell" style:parent-style-name="Default" style:data-style-name="N0">
      <style:text-properties fo:font-size="8pt" style:font-size-asian="8pt" style:font-size-complex="8pt"/>
    </style:style>
    <style:style style:name="ce71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72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3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4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5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6" style:family="table-cell" style:parent-style-name="Default" style:data-style-name="N49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7" style:family="table-cell" style:parent-style-name="Default" style:data-style-name="N49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/>
    </style:style>
    <style:style style:name="ce7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8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81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2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83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4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85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6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87" style:family="table-cell" style:parent-style-name="Default" style:data-style-name="N5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8" style:family="table-cell" style:parent-style-name="Default" style:data-style-name="N5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89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9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91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2" style:family="table-cell" style:parent-style-name="Default" style:data-style-name="N5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3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</style:style>
    <style:style style:name="ce95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6" style:family="table-cell" style:parent-style-name="Default" style:data-style-name="N0">
      <style:table-cell-properties fo:border-top="2pt solid #000000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7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center"/>
    </style:style>
    <style:style style:name="ce9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9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0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2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10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5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106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7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09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110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11" style:family="table-cell" style:parent-style-name="Default" style:data-style-name="N0">
      <style:table-cell-properties style:vertical-align="top" fo:wrap-option="wrap" fo:background-color="transparent" style:cell-protect="protected"/>
    </style:style>
    <style:style style:name="ce11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21229166666667cm"/>
    </style:style>
    <style:style style:name="co2" style:family="table-column">
      <style:table-column-properties fo:break-before="auto" style:column-width="3.095625cm"/>
    </style:style>
    <style:style style:name="co3" style:family="table-column">
      <style:table-column-properties fo:break-before="auto" style:column-width="3.20145833333333cm"/>
    </style:style>
    <style:style style:name="co4" style:family="table-column">
      <style:table-column-properties fo:break-before="auto" style:column-width="4.78895833333333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7.95pt" style:use-optimal-row-height="false" fo:break-before="auto"/>
    </style:style>
    <style:style style:name="ro5" style:family="table-row">
      <style:table-row-properties style:row-height="26.1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20.1pt" style:use-optimal-row-height="false" fo:break-before="auto"/>
    </style:style>
    <style:style style:name="ro8" style:family="table-row">
      <style:table-row-properties style:row-height="64.9pt" style:use-optimal-row-height="false" fo:break-before="auto"/>
    </style:style>
    <style:style style:name="ro9" style:family="table-row">
      <style:table-row-properties style:row-height="11.25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69.5pt" style:use-optimal-row-height="tru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16.15pt" style:use-optimal-row-height="false" fo:break-before="auto"/>
    </style:style>
    <style:style style:name="ro14" style:family="table-row">
      <style:table-row-properties style:row-height="39.95pt" style:use-optimal-row-height="false" fo:break-before="auto"/>
    </style:style>
    <style:style style:name="ro15" style:family="table-row">
      <style:table-row-properties style:row-height="21.95pt" style:use-optimal-row-height="false" fo:break-before="auto"/>
    </style:style>
    <style:style style:name="ro16" style:family="table-row">
      <style:table-row-properties style:row-height="30pt" style:use-optimal-row-height="false" fo:break-before="auto"/>
    </style:style>
    <style:style style:name="ro17" style:family="table-row">
      <style:table-row-properties style:row-height="12.9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number-columns-repeated="4" table:default-cell-style-name="ce1"/>
        <table:table-column table:style-name="co3" table:default-cell-style-name="ce18"/>
        <table:table-column table:style-name="co3" table:number-columns-repeated="3" table:default-cell-style-name="ce1"/>
        <table:table-column table:style-name="co4" table:default-cell-style-name="ce1"/>
        <table:table-column table:style-name="co1" table:default-cell-style-name="ce18"/>
        <table:table-column table:style-name="co5" table:default-cell-style-name="ce1"/>
        <table:table-column table:style-name="co2" table:number-columns-repeated="3" table:default-cell-style-name="ce1"/>
        <table:table-column table:style-name="co3" table:default-cell-style-name="ce18"/>
        <table:table-column table:style-name="co3" table:number-columns-repeated="3" table:default-cell-style-name="ce1"/>
        <table:table-column table:style-name="co4" table:default-cell-style-name="ce1"/>
        <table:table-column table:style-name="co6" table:number-columns-repeated="16364" table:default-cell-style-name="ce1"/>
        <table:table-row table:style-name="ro1">
          <table:table-cell office:value-type="string" table:number-columns-spanned="5" table:number-rows-spanned="1" table:style-name="ce10">
            <text:p>表1-5. 各級公庫收入(累計)－按庫別及來源別分</text:p>
          </table:table-cell>
          <table:covered-table-cell table:number-columns-repeated="4"/>
          <table:table-cell office:value-type="string" table:number-columns-spanned="5" table:number-rows-spanned="1" table:style-name="ce9">
            <text:p>Table 1-5. <text:s/>Revenues of Local Treasury (Cumulative)－by Treasury &amp; Source</text:p>
          </table:table-cell>
          <table:covered-table-cell table:number-columns-repeated="4"/>
          <table:table-cell office:value-type="string" table:number-columns-spanned="5" table:number-rows-spanned="1" table:style-name="ce10">
            <text:p>表1-5. 各級公庫收入(累計)－按庫別及來源別分(續1)</text:p>
          </table:table-cell>
          <table:covered-table-cell table:number-columns-repeated="4"/>
          <table:table-cell office:value-type="string" table:number-columns-spanned="5" table:number-rows-spanned="1" table:style-name="ce9">
            <text:p>Table 1-5. <text:s/>Revenues of Local Treasury (Cumulative)－by Treasury &amp; Source (Cont.1)</text:p>
          </table:table-cell>
          <table:covered-table-cell table:number-columns-repeated="4"/>
          <table:table-cell table:number-columns-repeated="16364"/>
        </table:table-row>
        <table:table-row table:style-name="ro2">
          <table:table-cell office:value-type="string" table:number-columns-spanned="5" table:number-rows-spanned="1" table:style-name="ce8">
            <text:p><text:s text:c="3"/>115年 1 - 6月</text:p>
          </table:table-cell>
          <table:covered-table-cell table:number-columns-repeated="4"/>
          <table:table-cell office:value-type="string" table:number-columns-spanned="5" table:number-rows-spanned="1" table:style-name="ce7">
            <text:p><text:s/>Jan. - June 2026</text:p>
          </table:table-cell>
          <table:covered-table-cell table:number-columns-repeated="4"/>
          <table:table-cell office:value-type="string" table:number-columns-spanned="5" table:number-rows-spanned="1" table:style-name="ce8">
            <text:p><text:s text:c="3"/>115年 1 - 6月</text:p>
          </table:table-cell>
          <table:covered-table-cell table:number-columns-repeated="4"/>
          <table:table-cell office:value-type="string" table:number-columns-spanned="5" table:number-rows-spanned="1" table:style-name="ce7">
            <text:p><text:s/>Jan. - June 2026</text:p>
          </table:table-cell>
          <table:covered-table-cell table:number-columns-repeated="4"/>
          <table:table-cell table:number-columns-repeated="16364"/>
        </table:table-row>
        <table:table-row table:style-name="ro2">
          <table:table-cell table:style-name="ce18"/>
          <table:table-cell table:style-name="ce16"/>
          <table:table-cell table:number-columns-spanned="2" table:number-rows-spanned="1" table:style-name="ce103"/>
          <table:covered-table-cell/>
          <table:table-cell office:value-type="string" table:style-name="ce40">
            <text:p>單位：新臺幣千元</text:p>
          </table:table-cell>
          <table:table-cell table:style-name="ce18"/>
          <table:table-cell table:number-columns-repeated="2" table:style-name="ce16"/>
          <table:table-cell table:style-name="ce39"/>
          <table:table-cell office:value-type="string" table:style-name="ce55">
            <text:p>Unit：NT$ 1,000</text:p>
          </table:table-cell>
          <table:table-cell table:style-name="ce18"/>
          <table:table-cell table:style-name="ce16"/>
          <table:table-cell table:number-columns-spanned="2" table:number-rows-spanned="1" table:style-name="ce103"/>
          <table:covered-table-cell/>
          <table:table-cell office:value-type="string" table:style-name="ce40">
            <text:p>單位：新臺幣千元</text:p>
          </table:table-cell>
          <table:table-cell table:style-name="ce18"/>
          <table:table-cell table:number-columns-repeated="2" table:style-name="ce16"/>
          <table:table-cell table:style-name="ce39"/>
          <table:table-cell office:value-type="string" table:style-name="ce55">
            <text:p>Unit：NT$ 1,000</text:p>
          </table:table-cell>
          <table:table-cell table:number-columns-repeated="16364"/>
        </table:table-row>
        <table:table-row table:style-name="ro3">
          <table:table-cell office:value-type="string" table:number-columns-spanned="1" table:number-rows-spanned="3" table:style-name="ce113">
            <text:p>公　庫　別</text:p>
          </table:table-cell>
          <table:table-cell office:value-type="string" table:style-name="ce42">
            <text:p>總　　計</text:p>
          </table:table-cell>
          <table:table-cell office:value-type="string" table:number-columns-spanned="3" table:number-rows-spanned="1" table:style-name="ce104">
            <text:p>本　年　度　總　預　算　收　入</text:p>
          </table:table-cell>
          <table:covered-table-cell table:number-columns-repeated="2"/>
          <table:table-cell office:value-type="string" table:number-columns-spanned="4" table:number-rows-spanned="1" table:style-name="ce107">
            <text:p>Current Year Budget</text:p>
          </table:table-cell>
          <table:covered-table-cell table:number-columns-repeated="3"/>
          <table:table-cell office:value-type="string" table:number-columns-spanned="1" table:number-rows-spanned="3" table:style-name="ce112">
            <text:p>Treasury</text:p>
          </table:table-cell>
          <table:table-cell office:value-type="string" table:number-columns-spanned="1" table:number-rows-spanned="3" table:style-name="ce113">
            <text:p>公　庫　別</text:p>
          </table:table-cell>
          <table:table-cell office:value-type="string" table:number-columns-spanned="4" table:number-rows-spanned="1" table:style-name="ce3">
            <text:p>本 年 度 總 預 算 收 入　　　<text:span text:style-name="T3">Current Year Budget</text:span></text:p>
          </table:table-cell>
          <table:covered-table-cell table:number-columns-repeated="3"/>
          <table:table-cell table:style-name="ce49"/>
          <table:table-cell office:value-type="string" table:number-columns-spanned="1" table:number-rows-spanned="2" table:style-name="ce93">
            <text:p>以前年度</text:p>
            <text:p>總預算收入</text:p>
          </table:table-cell>
          <table:table-cell office:value-type="string" table:number-columns-spanned="1" table:number-rows-spanned="2" table:style-name="ce95">
            <text:p>特別預算收入</text:p>
          </table:table-cell>
          <table:table-cell office:value-type="string" table:number-columns-spanned="1" table:number-rows-spanned="2" table:style-name="ce96">
            <text:p>預算外收入</text:p>
            <text:p><text:span text:style-name="T4">(註1)</text:span></text:p>
          </table:table-cell>
          <table:table-cell office:value-type="string" table:number-columns-spanned="1" table:number-rows-spanned="3" table:style-name="ce112">
            <text:p>Treasury</text:p>
          </table:table-cell>
          <table:table-cell table:number-columns-repeated="16364"/>
        </table:table-row>
        <table:table-row table:style-name="ro4">
          <table:covered-table-cell/>
          <table:table-cell table:style-name="ce43"/>
          <table:table-cell office:value-type="string" table:style-name="ce45">
            <text:p>合　　計</text:p>
          </table:table-cell>
          <table:table-cell office:value-type="string" table:style-name="ce44">
            <text:p>稅課收入</text:p>
          </table:table-cell>
          <table:table-cell office:value-type="string" table:style-name="ce41">
            <text:p>工程受益費</text:p>
            <text:p>收　　　入</text:p>
          </table:table-cell>
          <table:table-cell office:value-type="string" table:style-name="ce34">
            <text:p>罰款及賠償</text:p>
            <text:p>收　　　入</text:p>
          </table:table-cell>
          <table:table-cell office:value-type="string" table:style-name="ce44">
            <text:p>規費收入</text:p>
          </table:table-cell>
          <table:table-cell office:value-type="string" table:style-name="ce44">
            <text:p>信託管理收入</text:p>
          </table:table-cell>
          <table:table-cell office:value-type="string" table:style-name="ce46">
            <text:p>財產收入</text:p>
          </table:table-cell>
          <table:covered-table-cell/>
          <table:covered-table-cell/>
          <table:table-cell office:value-type="string" table:style-name="ce50">
            <text:p>營業盈餘及</text:p>
            <text:p>事業收入</text:p>
          </table:table-cell>
          <table:table-cell office:value-type="string" table:style-name="ce51">
            <text:p>補 助 及</text:p>
            <text:p>協助收入</text:p>
          </table:table-cell>
          <table:table-cell office:value-type="string" table:style-name="ce52">
            <text:p>捐 獻 及</text:p>
            <text:p>贈與收入</text:p>
          </table:table-cell>
          <table:table-cell office:value-type="string" table:style-name="ce52">
            <text:p>自治捐收入</text:p>
          </table:table-cell>
          <table:table-cell office:value-type="string" table:style-name="ce54">
            <text:p>其　他</text:p>
          </table:table-cell>
          <table:covered-table-cell/>
          <table:covered-table-cell/>
          <table:covered-table-cell/>
          <table:covered-table-cell/>
          <table:table-cell table:number-columns-repeated="16364"/>
        </table:table-row>
        <table:table-row table:style-name="ro5">
          <table:covered-table-cell/>
          <table:table-cell office:value-type="string" table:style-name="ce47">
            <text:p>Grand Total</text:p>
          </table:table-cell>
          <table:table-cell office:value-type="string" table:style-name="ce35">
            <text:p>Total</text:p>
          </table:table-cell>
          <table:table-cell office:value-type="string" table:style-name="ce48">
            <text:p>Revenues from Taxes</text:p>
          </table:table-cell>
          <table:table-cell office:value-type="string" table:style-name="ce36">
            <text:p>Project Beneficiary<text:s/></text:p>
            <text:p>Surtax Revenues</text:p>
          </table:table-cell>
          <table:table-cell office:value-type="string" table:style-name="ce35">
            <text:p>Revenues from<text:s/></text:p>
            <text:p>Fines &amp; Indemnities</text:p>
          </table:table-cell>
          <table:table-cell office:value-type="string" table:style-name="ce36">
            <text:p>Revenues from Fees</text:p>
          </table:table-cell>
          <table:table-cell office:value-type="string" table:style-name="ce36">
            <text:p>Revenues from<text:s/></text:p>
            <text:p>Trust Management</text:p>
          </table:table-cell>
          <table:table-cell office:value-type="string" table:style-name="ce37">
            <text:p>Revenues from<text:s/></text:p>
            <text:p>Public Properties</text:p>
          </table:table-cell>
          <table:covered-table-cell/>
          <table:covered-table-cell/>
          <table:table-cell office:value-type="string" table:style-name="ce53">
            <text:p>Revenues from Surplus</text:p>
            <text:p><text:s/>of Public Enterprises</text:p>
          </table:table-cell>
          <table:table-cell office:value-type="string" table:style-name="ce35">
            <text:p>Revenues from</text:p>
            <text:p>Subsidy and Assistance</text:p>
          </table:table-cell>
          <table:table-cell office:value-type="string" table:style-name="ce36">
            <text:p>Revenues from<text:s/></text:p>
            <text:p>Donations &amp; Gifts</text:p>
          </table:table-cell>
          <table:table-cell office:value-type="string" table:style-name="ce36">
            <text:p>Autonomy Tax</text:p>
          </table:table-cell>
          <table:table-cell office:value-type="string" table:style-name="ce35">
            <text:p>Others</text:p>
          </table:table-cell>
          <table:table-cell office:value-type="string" table:style-name="ce36">
            <text:p>Budget of</text:p>
            <text:p>Previous Years</text:p>
          </table:table-cell>
          <table:table-cell office:value-type="string" table:style-name="ce36">
            <text:p>Special Budget</text:p>
          </table:table-cell>
          <table:table-cell office:value-type="string" table:style-name="ce37">
            <text:p>Extra-budget(1)</text:p>
          </table:table-cell>
          <table:covered-table-cell/>
          <table:table-cell table:number-columns-repeated="16364"/>
        </table:table-row>
        <table:table-row table:style-name="ro6">
          <table:table-cell table:style-name="ce32"/>
          <table:table-cell table:style-name="ce20"/>
          <table:table-cell table:style-name="ce21"/>
          <table:table-cell table:number-columns-repeated="2" table:style-name="ce22"/>
          <table:table-cell table:style-name="ce30"/>
          <table:table-cell table:number-columns-repeated="2" table:style-name="ce28"/>
          <table:table-cell table:style-name="ce26"/>
          <table:table-cell table:style-name="ce24"/>
          <table:table-cell table:style-name="ce32"/>
          <table:table-cell table:style-name="ce20"/>
          <table:table-cell table:style-name="ce21"/>
          <table:table-cell table:number-columns-repeated="2" table:style-name="ce22"/>
          <table:table-cell table:style-name="ce30"/>
          <table:table-cell table:number-columns-repeated="2" table:style-name="ce28"/>
          <table:table-cell table:style-name="ce26"/>
          <table:table-cell table:style-name="ce24"/>
          <table:table-cell table:number-columns-repeated="16364"/>
        </table:table-row>
        <table:table-row table:style-name="ro1">
          <table:table-cell office:value-type="string" table:style-name="ce60">
            <text:p>總　　計</text:p>
          </table:table-cell>
          <table:table-cell office:value-type="float" office:value="3797881456" table:style-name="ce62">
            <text:p>3,797,881,456<text:s/></text:p>
          </table:table-cell>
          <table:table-cell office:value-type="float" office:value="2786157255" table:style-name="ce64">
            <text:p>2,786,157,255<text:s/></text:p>
          </table:table-cell>
          <table:table-cell office:value-type="float" office:value="2352568320" table:style-name="ce66">
            <text:p>2,352,568,320<text:s/></text:p>
          </table:table-cell>
          <table:table-cell office:value-type="float" office:value="1169" table:style-name="ce66">
            <text:p>1,169<text:s/></text:p>
          </table:table-cell>
          <table:table-cell office:value-type="float" office:value="21484111" table:style-name="ce73">
            <text:p>21,484,111<text:s/></text:p>
          </table:table-cell>
          <table:table-cell office:value-type="float" office:value="33761116" table:style-name="ce75">
            <text:p>33,761,116<text:s/></text:p>
          </table:table-cell>
          <table:table-cell office:value-type="float" office:value="181" table:style-name="ce75">
            <text:p>181<text:s/></text:p>
          </table:table-cell>
          <table:table-cell office:value-type="float" office:value="25918350" table:style-name="ce77">
            <text:p>25,918,350<text:s/></text:p>
          </table:table-cell>
          <table:table-cell office:value-type="string" table:style-name="ce79">
            <text:p>Grand Total</text:p>
          </table:table-cell>
          <table:table-cell office:value-type="string" table:style-name="ce60">
            <text:p>總　　計</text:p>
          </table:table-cell>
          <table:table-cell office:value-type="float" office:value="111174696" table:style-name="ce84">
            <text:p>111,174,696<text:s/></text:p>
          </table:table-cell>
          <table:table-cell office:value-type="float" office:value="207354507" table:style-name="ce86">
            <text:p>207,354,507<text:s/></text:p>
          </table:table-cell>
          <table:table-cell office:value-type="float" office:value="1941022" table:style-name="ce66">
            <text:p>1,941,022<text:s/></text:p>
          </table:table-cell>
          <table:table-cell office:value-type="float" office:value="6753" table:style-name="ce66">
            <text:p>6,753<text:s/></text:p>
          </table:table-cell>
          <table:table-cell office:value-type="float" office:value="31947030" table:style-name="ce73">
            <text:p>31,947,030<text:s/></text:p>
          </table:table-cell>
          <table:table-cell office:value-type="float" office:value="33539399" table:style-name="ce75">
            <text:p>33,539,399<text:s/></text:p>
          </table:table-cell>
          <table:table-cell office:value-type="float" office:value="1303154" table:style-name="ce75">
            <text:p>1,303,154<text:s/></text:p>
          </table:table-cell>
          <table:table-cell office:value-type="float" office:value="976881648" table:style-name="ce77">
            <text:p>976,881,648<text:s/></text:p>
          </table:table-cell>
          <table:table-cell office:value-type="string" table:style-name="ce79">
            <text:p>Grand Total</text:p>
          </table:table-cell>
          <table:table-cell table:number-columns-repeated="16364"/>
        </table:table-row>
        <table:table-row table:style-name="ro1">
          <table:table-cell office:value-type="string" table:style-name="ce60">
            <text:p>國　　庫</text:p>
          </table:table-cell>
          <table:table-cell office:value-type="float" office:value="2744702347" table:style-name="ce62">
            <text:p>2,744,702,347<text:s/></text:p>
          </table:table-cell>
          <table:table-cell office:value-type="float" office:value="1904541558" table:style-name="ce64">
            <text:p>1,904,541,558<text:s/></text:p>
          </table:table-cell>
          <table:table-cell office:value-type="float" office:value="1748157130" table:style-name="ce66">
            <text:p>1,748,157,130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11924043" table:style-name="ce73">
            <text:p>11,924,043<text:s/></text:p>
          </table:table-cell>
          <table:table-cell office:value-type="float" office:value="17935875" table:style-name="ce75">
            <text:p>17,935,875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12766959" table:style-name="ce77">
            <text:p>12,766,959<text:s/></text:p>
          </table:table-cell>
          <table:table-cell office:value-type="string" table:style-name="ce79">
            <text:p>National Treasury</text:p>
          </table:table-cell>
          <table:table-cell office:value-type="string" table:style-name="ce60">
            <text:p>國　　庫</text:p>
          </table:table-cell>
          <table:table-cell office:value-type="float" office:value="98993277" table:style-name="ce84">
            <text:p>98,993,277<text:s/></text:p>
          </table:table-cell>
          <table:table-cell office:value-type="float" office:value="0" table:style-name="ce89">
            <text:p>－<text:s/></text:p>
          </table:table-cell>
          <table:table-cell office:value-type="float" office:value="630" table:style-name="ce66">
            <text:p>630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14763645" table:style-name="ce73">
            <text:p>14,763,645<text:s/></text:p>
          </table:table-cell>
          <table:table-cell office:value-type="float" office:value="3986472" table:style-name="ce75">
            <text:p>3,986,472<text:s/></text:p>
          </table:table-cell>
          <table:table-cell office:value-type="float" office:value="914" table:style-name="ce75">
            <text:p>914<text:s/></text:p>
          </table:table-cell>
          <table:table-cell office:value-type="float" office:value="836173402" table:style-name="ce77">
            <text:p>836,173,402<text:s/></text:p>
          </table:table-cell>
          <table:table-cell office:value-type="string" table:style-name="ce79">
            <text:p>National Treasury</text:p>
          </table:table-cell>
          <table:table-cell table:number-columns-repeated="16364"/>
        </table:table-row>
        <table:table-row table:style-name="ro1">
          <table:table-cell office:value-type="string" table:style-name="ce60">
            <text:p>新北市庫</text:p>
          </table:table-cell>
          <table:table-cell office:value-type="float" office:value="142763520" table:style-name="ce62">
            <text:p>142,763,520<text:s/></text:p>
          </table:table-cell>
          <table:table-cell office:value-type="float" office:value="116263572" table:style-name="ce64">
            <text:p>116,263,572<text:s/></text:p>
          </table:table-cell>
          <table:table-cell office:value-type="float" office:value="81588422" table:style-name="ce66">
            <text:p>81,588,422<text:s/></text:p>
          </table:table-cell>
          <table:table-cell office:value-type="float" office:value="1169" table:style-name="ce66">
            <text:p>1,169<text:s/></text:p>
          </table:table-cell>
          <table:table-cell office:value-type="float" office:value="1603460" table:style-name="ce73">
            <text:p>1,603,460<text:s/></text:p>
          </table:table-cell>
          <table:table-cell office:value-type="float" office:value="2615633" table:style-name="ce75">
            <text:p>2,615,633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643145" table:style-name="ce77">
            <text:p>643,145<text:s/></text:p>
          </table:table-cell>
          <table:table-cell office:value-type="string" table:style-name="ce79">
            <text:p>New Taipei City Treasury</text:p>
          </table:table-cell>
          <table:table-cell office:value-type="string" table:style-name="ce60">
            <text:p>新北市庫</text:p>
          </table:table-cell>
          <table:table-cell office:value-type="float" office:value="0" table:style-name="ce88">
            <text:p>－<text:s/></text:p>
          </table:table-cell>
          <table:table-cell office:value-type="float" office:value="26552482" table:style-name="ce86">
            <text:p>26,552,482<text:s/></text:p>
          </table:table-cell>
          <table:table-cell office:value-type="float" office:value="211368" table:style-name="ce66">
            <text:p>211,368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3047893" table:style-name="ce73">
            <text:p>3,047,893<text:s/></text:p>
          </table:table-cell>
          <table:table-cell office:value-type="float" office:value="422146" table:style-name="ce75">
            <text:p>422,146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26077802" table:style-name="ce77">
            <text:p>26,077,802<text:s/></text:p>
          </table:table-cell>
          <table:table-cell office:value-type="string" table:style-name="ce79">
            <text:p>New Taipei City Treasury</text:p>
          </table:table-cell>
          <table:table-cell table:number-columns-repeated="16364"/>
        </table:table-row>
        <table:table-row table:style-name="ro1">
          <table:table-cell office:value-type="string" table:style-name="ce60">
            <text:p>臺北市庫</text:p>
          </table:table-cell>
          <table:table-cell office:value-type="float" office:value="136514592" table:style-name="ce62">
            <text:p>136,514,592<text:s/></text:p>
          </table:table-cell>
          <table:table-cell office:value-type="float" office:value="119174536" table:style-name="ce64">
            <text:p>119,174,536<text:s/></text:p>
          </table:table-cell>
          <table:table-cell office:value-type="float" office:value="96324552" table:style-name="ce66">
            <text:p>96,324,552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1295431" table:style-name="ce73">
            <text:p>1,295,431<text:s/></text:p>
          </table:table-cell>
          <table:table-cell office:value-type="float" office:value="3266358" table:style-name="ce75">
            <text:p>3,266,358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7418745" table:style-name="ce77">
            <text:p>7,418,745<text:s/></text:p>
          </table:table-cell>
          <table:table-cell office:value-type="string" table:style-name="ce79">
            <text:p>Taipei City Treasury</text:p>
          </table:table-cell>
          <table:table-cell office:value-type="string" table:style-name="ce60">
            <text:p>臺北市庫</text:p>
          </table:table-cell>
          <table:table-cell office:value-type="float" office:value="7005493" table:style-name="ce84">
            <text:p>7,005,493<text:s/></text:p>
          </table:table-cell>
          <table:table-cell office:value-type="float" office:value="2879307" table:style-name="ce86">
            <text:p>2,879,307<text:s/></text:p>
          </table:table-cell>
          <table:table-cell office:value-type="float" office:value="43721" table:style-name="ce66">
            <text:p>43,721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940928" table:style-name="ce73">
            <text:p>940,928<text:s/></text:p>
          </table:table-cell>
          <table:table-cell office:value-type="float" office:value="3154771" table:style-name="ce75">
            <text:p>3,154,771<text:s/></text:p>
          </table:table-cell>
          <table:table-cell office:value-type="float" office:value="1245990" table:style-name="ce75">
            <text:p>1,245,990<text:s/></text:p>
          </table:table-cell>
          <table:table-cell office:value-type="float" office:value="12939296" table:style-name="ce77">
            <text:p>12,939,296<text:s/></text:p>
          </table:table-cell>
          <table:table-cell office:value-type="string" table:style-name="ce79">
            <text:p>Taipei City Treasury</text:p>
          </table:table-cell>
          <table:table-cell table:number-columns-repeated="16364"/>
        </table:table-row>
        <table:table-row table:style-name="ro1">
          <table:table-cell office:value-type="string" table:style-name="ce60">
            <text:p>桃園市庫</text:p>
          </table:table-cell>
          <table:table-cell office:value-type="float" office:value="118245946" table:style-name="ce62">
            <text:p>118,245,946<text:s/></text:p>
          </table:table-cell>
          <table:table-cell office:value-type="float" office:value="82660888" table:style-name="ce64">
            <text:p>82,660,888<text:s/></text:p>
          </table:table-cell>
          <table:table-cell office:value-type="float" office:value="55842235" table:style-name="ce66">
            <text:p>55,842,235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1341382" table:style-name="ce73">
            <text:p>1,341,382<text:s/></text:p>
          </table:table-cell>
          <table:table-cell office:value-type="float" office:value="1541223" table:style-name="ce75">
            <text:p>1,541,223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876200" table:style-name="ce77">
            <text:p>876,200<text:s/></text:p>
          </table:table-cell>
          <table:table-cell office:value-type="string" table:style-name="ce79">
            <text:p>Taoyuan City Treasury</text:p>
          </table:table-cell>
          <table:table-cell office:value-type="string" table:style-name="ce60">
            <text:p>桃園市庫</text:p>
          </table:table-cell>
          <table:table-cell office:value-type="float" office:value="10000" table:style-name="ce84">
            <text:p>10,000<text:s/></text:p>
          </table:table-cell>
          <table:table-cell office:value-type="float" office:value="21083259" table:style-name="ce86">
            <text:p>21,083,259<text:s/></text:p>
          </table:table-cell>
          <table:table-cell office:value-type="float" office:value="266439" table:style-name="ce66">
            <text:p>266,439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1700150" table:style-name="ce73">
            <text:p>1,700,150<text:s/></text:p>
          </table:table-cell>
          <table:table-cell office:value-type="float" office:value="343649" table:style-name="ce75">
            <text:p>343,649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35241408" table:style-name="ce77">
            <text:p>35,241,408<text:s/></text:p>
          </table:table-cell>
          <table:table-cell office:value-type="string" table:style-name="ce79">
            <text:p>Taoyuan City Treasury</text:p>
          </table:table-cell>
          <table:table-cell table:number-columns-repeated="16364"/>
        </table:table-row>
        <table:table-row table:style-name="ro1">
          <table:table-cell office:value-type="string" table:style-name="ce60">
            <text:p>臺中市庫</text:p>
          </table:table-cell>
          <table:table-cell office:value-type="float" office:value="108952096" table:style-name="ce62">
            <text:p>108,952,096<text:s/></text:p>
          </table:table-cell>
          <table:table-cell office:value-type="float" office:value="96963973" table:style-name="ce64">
            <text:p>96,963,973<text:s/></text:p>
          </table:table-cell>
          <table:table-cell office:value-type="float" office:value="62596967" table:style-name="ce66">
            <text:p>62,596,967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1191398" table:style-name="ce73">
            <text:p>1,191,398<text:s/></text:p>
          </table:table-cell>
          <table:table-cell office:value-type="float" office:value="1710706" table:style-name="ce75">
            <text:p>1,710,706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495882" table:style-name="ce77">
            <text:p>495,882<text:s/></text:p>
          </table:table-cell>
          <table:table-cell office:value-type="string" table:style-name="ce79">
            <text:p>Taichung City Treasury</text:p>
          </table:table-cell>
          <table:table-cell office:value-type="string" table:style-name="ce60">
            <text:p>臺中市庫</text:p>
          </table:table-cell>
          <table:table-cell office:value-type="float" office:value="3390958" table:style-name="ce84">
            <text:p>3,390,958<text:s/></text:p>
          </table:table-cell>
          <table:table-cell office:value-type="float" office:value="23368355" table:style-name="ce86">
            <text:p>23,368,355<text:s/></text:p>
          </table:table-cell>
          <table:table-cell office:value-type="float" office:value="129422" table:style-name="ce66">
            <text:p>129,422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4080285" table:style-name="ce73">
            <text:p>4,080,285<text:s/></text:p>
          </table:table-cell>
          <table:table-cell office:value-type="float" office:value="1885557" table:style-name="ce75">
            <text:p>1,885,557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10102566" table:style-name="ce77">
            <text:p>10,102,566<text:s/></text:p>
          </table:table-cell>
          <table:table-cell office:value-type="string" table:style-name="ce79">
            <text:p>Taichung City Treasury</text:p>
          </table:table-cell>
          <table:table-cell table:number-columns-repeated="16364"/>
        </table:table-row>
        <table:table-row table:style-name="ro1">
          <table:table-cell office:value-type="string" table:style-name="ce60">
            <text:p>臺南市庫</text:p>
          </table:table-cell>
          <table:table-cell office:value-type="float" office:value="69394170" table:style-name="ce62">
            <text:p>69,394,170<text:s/></text:p>
          </table:table-cell>
          <table:table-cell office:value-type="float" office:value="67635249" table:style-name="ce64">
            <text:p>67,635,249<text:s/></text:p>
          </table:table-cell>
          <table:table-cell office:value-type="float" office:value="42911599" table:style-name="ce66">
            <text:p>42,911,599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666519" table:style-name="ce73">
            <text:p>666,519<text:s/></text:p>
          </table:table-cell>
          <table:table-cell office:value-type="float" office:value="1162838" table:style-name="ce75">
            <text:p>1,162,838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295947" table:style-name="ce77">
            <text:p>295,947<text:s/></text:p>
          </table:table-cell>
          <table:table-cell office:value-type="string" table:style-name="ce79">
            <text:p>Tainan City Treasury</text:p>
          </table:table-cell>
          <table:table-cell office:value-type="string" table:style-name="ce60">
            <text:p>臺南市庫</text:p>
          </table:table-cell>
          <table:table-cell office:value-type="float" office:value="162556" table:style-name="ce84">
            <text:p>162,556<text:s/></text:p>
          </table:table-cell>
          <table:table-cell office:value-type="float" office:value="21110649" table:style-name="ce86">
            <text:p>21,110,649<text:s/></text:p>
          </table:table-cell>
          <table:table-cell office:value-type="float" office:value="161901" table:style-name="ce66">
            <text:p>161,901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1163240" table:style-name="ce73">
            <text:p>1,163,240<text:s/></text:p>
          </table:table-cell>
          <table:table-cell office:value-type="float" office:value="553457" table:style-name="ce75">
            <text:p>553,457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1205464" table:style-name="ce77">
            <text:p>1,205,464<text:s/></text:p>
          </table:table-cell>
          <table:table-cell office:value-type="string" table:style-name="ce79">
            <text:p>Tainan City Treasury</text:p>
          </table:table-cell>
          <table:table-cell table:number-columns-repeated="16364"/>
        </table:table-row>
        <table:table-row table:style-name="ro1">
          <table:table-cell office:value-type="string" table:style-name="ce60">
            <text:p>高雄市庫</text:p>
          </table:table-cell>
          <table:table-cell office:value-type="float" office:value="104898087" table:style-name="ce62">
            <text:p>104,898,087<text:s/></text:p>
          </table:table-cell>
          <table:table-cell office:value-type="float" office:value="88856347" table:style-name="ce64">
            <text:p>88,856,347<text:s/></text:p>
          </table:table-cell>
          <table:table-cell office:value-type="float" office:value="52623615" table:style-name="ce66">
            <text:p>52,623,615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1154595" table:style-name="ce73">
            <text:p>1,154,595<text:s/></text:p>
          </table:table-cell>
          <table:table-cell office:value-type="float" office:value="1682033" table:style-name="ce75">
            <text:p>1,682,033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1168895" table:style-name="ce77">
            <text:p>1,168,895<text:s/></text:p>
          </table:table-cell>
          <table:table-cell office:value-type="string" table:style-name="ce79">
            <text:p>Kaohsiung City Treasury</text:p>
          </table:table-cell>
          <table:table-cell office:value-type="string" table:style-name="ce60">
            <text:p>高雄市庫</text:p>
          </table:table-cell>
          <table:table-cell office:value-type="float" office:value="10780" table:style-name="ce84">
            <text:p>10,780<text:s/></text:p>
          </table:table-cell>
          <table:table-cell office:value-type="float" office:value="30496851" table:style-name="ce86">
            <text:p>30,496,851<text:s/></text:p>
          </table:table-cell>
          <table:table-cell office:value-type="float" office:value="460288" table:style-name="ce66">
            <text:p>460,288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1259291" table:style-name="ce73">
            <text:p>1,259,291<text:s/></text:p>
          </table:table-cell>
          <table:table-cell office:value-type="float" office:value="4935475" table:style-name="ce75">
            <text:p>4,935,475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11106265" table:style-name="ce77">
            <text:p>11,106,265<text:s/></text:p>
          </table:table-cell>
          <table:table-cell office:value-type="string" table:style-name="ce79">
            <text:p>Kaohsiung City Treasury</text:p>
          </table:table-cell>
          <table:table-cell table:number-columns-repeated="16364"/>
        </table:table-row>
        <table:table-row table:style-name="ro1">
          <table:table-cell office:value-type="string" table:style-name="ce60">
            <text:p>臺灣省各縣(市)庫</text:p>
          </table:table-cell>
          <table:table-cell office:value-type="float" office:value="316298105" table:style-name="ce62">
            <text:p>316,298,105<text:s/></text:p>
          </table:table-cell>
          <table:table-cell office:value-type="float" office:value="261404208" table:style-name="ce64">
            <text:p>261,404,208<text:s/></text:p>
          </table:table-cell>
          <table:table-cell office:value-type="float" office:value="175751916" table:style-name="ce66">
            <text:p>175,751,916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2234256" table:style-name="ce73">
            <text:p>2,234,256<text:s/></text:p>
          </table:table-cell>
          <table:table-cell office:value-type="float" office:value="2280763" table:style-name="ce75">
            <text:p>2,280,763<text:s/></text:p>
          </table:table-cell>
          <table:table-cell office:value-type="float" office:value="181" table:style-name="ce75">
            <text:p>181<text:s/></text:p>
          </table:table-cell>
          <table:table-cell office:value-type="float" office:value="1434773" table:style-name="ce77">
            <text:p>1,434,773<text:s/></text:p>
          </table:table-cell>
          <table:table-cell office:value-type="string" table:style-name="ce80">
            <text:p>Taiwan Province</text:p>
            <text:p>County &amp; City Treasuries</text:p>
          </table:table-cell>
          <table:table-cell office:value-type="string" table:style-name="ce60">
            <text:p>臺灣省各縣(市)庫</text:p>
          </table:table-cell>
          <table:table-cell office:value-type="float" office:value="1438229" table:style-name="ce84">
            <text:p>1,438,229<text:s/></text:p>
          </table:table-cell>
          <table:table-cell office:value-type="float" office:value="73903031" table:style-name="ce86">
            <text:p>73,903,031<text:s/></text:p>
          </table:table-cell>
          <table:table-cell office:value-type="float" office:value="245885" table:style-name="ce66">
            <text:p>245,885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4115174" table:style-name="ce73">
            <text:p>4,115,174<text:s/></text:p>
          </table:table-cell>
          <table:table-cell office:value-type="float" office:value="11426084" table:style-name="ce75">
            <text:p>11,426,084<text:s/></text:p>
          </table:table-cell>
          <table:table-cell office:value-type="float" office:value="56250" table:style-name="ce75">
            <text:p>56,250<text:s/></text:p>
          </table:table-cell>
          <table:table-cell office:value-type="float" office:value="43411563" table:style-name="ce77">
            <text:p>43,411,563<text:s/></text:p>
          </table:table-cell>
          <table:table-cell office:value-type="string" table:style-name="ce80">
            <text:p>Taiwan Province</text:p>
            <text:p>County &amp; City Treasuries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宜 蘭 縣</text:p>
          </table:table-cell>
          <table:table-cell office:value-type="float" office:value="36418933" table:style-name="ce61">
            <text:p>36,418,933<text:s/></text:p>
          </table:table-cell>
          <table:table-cell office:value-type="float" office:value="17333703" table:style-name="ce63">
            <text:p>17,333,703<text:s/></text:p>
          </table:table-cell>
          <table:table-cell office:value-type="float" office:value="11340851" table:style-name="ce65">
            <text:p>11,340,851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05770" table:style-name="ce72">
            <text:p>105,770<text:s/></text:p>
          </table:table-cell>
          <table:table-cell office:value-type="float" office:value="185958" table:style-name="ce74">
            <text:p>185,958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52008" table:style-name="ce76">
            <text:p>52,008<text:s/></text:p>
          </table:table-cell>
          <table:table-cell office:value-type="string" table:style-name="ce78">
            <text:p>　Yilan County</text:p>
          </table:table-cell>
          <table:table-cell office:value-type="string" table:style-name="ce56">
            <text:p>　　宜 蘭 縣</text:p>
          </table:table-cell>
          <table:table-cell office:value-type="float" office:value="130023" table:style-name="ce83">
            <text:p>130,023<text:s/></text:p>
          </table:table-cell>
          <table:table-cell office:value-type="float" office:value="4896733" table:style-name="ce85">
            <text:p>4,896,733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622360" table:style-name="ce72">
            <text:p>622,360<text:s/></text:p>
          </table:table-cell>
          <table:table-cell office:value-type="float" office:value="600718" table:style-name="ce74">
            <text:p>600,718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8484511" table:style-name="ce76">
            <text:p>18,484,511<text:s/></text:p>
          </table:table-cell>
          <table:table-cell office:value-type="string" table:style-name="ce78">
            <text:p>　Yilan Coun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新 竹 縣</text:p>
          </table:table-cell>
          <table:table-cell office:value-type="float" office:value="32485086" table:style-name="ce61">
            <text:p>32,485,086<text:s/></text:p>
          </table:table-cell>
          <table:table-cell office:value-type="float" office:value="21423005" table:style-name="ce63">
            <text:p>21,423,005<text:s/></text:p>
          </table:table-cell>
          <table:table-cell office:value-type="float" office:value="16057298" table:style-name="ce65">
            <text:p>16,057,298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27548" table:style-name="ce72">
            <text:p>127,548<text:s/></text:p>
          </table:table-cell>
          <table:table-cell office:value-type="float" office:value="247675" table:style-name="ce74">
            <text:p>247,675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83026" table:style-name="ce76">
            <text:p>83,026<text:s/></text:p>
          </table:table-cell>
          <table:table-cell office:value-type="string" table:style-name="ce78">
            <text:p>　Hsinchu County</text:p>
          </table:table-cell>
          <table:table-cell office:value-type="string" table:style-name="ce56">
            <text:p>　　新 竹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4737399" table:style-name="ce85">
            <text:p>4,737,399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70058" table:style-name="ce72">
            <text:p>170,058<text:s/></text:p>
          </table:table-cell>
          <table:table-cell office:value-type="float" office:value="611595" table:style-name="ce74">
            <text:p>611,595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0450486" table:style-name="ce76">
            <text:p>10,450,486<text:s/></text:p>
          </table:table-cell>
          <table:table-cell office:value-type="string" table:style-name="ce78">
            <text:p>　Hsinchu Coun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苗 栗 縣</text:p>
          </table:table-cell>
          <table:table-cell office:value-type="float" office:value="24425914" table:style-name="ce61">
            <text:p>24,425,914<text:s/></text:p>
          </table:table-cell>
          <table:table-cell office:value-type="float" office:value="16653714" table:style-name="ce63">
            <text:p>16,653,714<text:s/></text:p>
          </table:table-cell>
          <table:table-cell office:value-type="float" office:value="13172172" table:style-name="ce65">
            <text:p>13,172,172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87660" table:style-name="ce72">
            <text:p>187,660<text:s/></text:p>
          </table:table-cell>
          <table:table-cell office:value-type="float" office:value="155556" table:style-name="ce74">
            <text:p>155,556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46123" table:style-name="ce76">
            <text:p>46,123<text:s/></text:p>
          </table:table-cell>
          <table:table-cell office:value-type="string" table:style-name="ce78">
            <text:p>　Miaoli County</text:p>
          </table:table-cell>
          <table:table-cell office:value-type="string" table:style-name="ce56">
            <text:p>　　苗 栗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2747362" table:style-name="ce85">
            <text:p>2,747,362<text:s/></text:p>
          </table:table-cell>
          <table:table-cell office:value-type="float" office:value="6476" table:style-name="ce65">
            <text:p>6,476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38365" table:style-name="ce72">
            <text:p>338,365<text:s/></text:p>
          </table:table-cell>
          <table:table-cell office:value-type="float" office:value="596723" table:style-name="ce74">
            <text:p>596,723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7175477" table:style-name="ce76">
            <text:p>7,175,477<text:s/></text:p>
          </table:table-cell>
          <table:table-cell office:value-type="string" table:style-name="ce78">
            <text:p>　Miaoli Coun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彰 化 縣</text:p>
          </table:table-cell>
          <table:table-cell office:value-type="float" office:value="33882743" table:style-name="ce61">
            <text:p>33,882,743<text:s/></text:p>
          </table:table-cell>
          <table:table-cell office:value-type="float" office:value="33294017" table:style-name="ce63">
            <text:p>33,294,017<text:s/></text:p>
          </table:table-cell>
          <table:table-cell office:value-type="float" office:value="20222894" table:style-name="ce65">
            <text:p>20,222,894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59804" table:style-name="ce72">
            <text:p>359,804<text:s/></text:p>
          </table:table-cell>
          <table:table-cell office:value-type="float" office:value="202493" table:style-name="ce74">
            <text:p>202,493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07790" table:style-name="ce76">
            <text:p>107,790<text:s/></text:p>
          </table:table-cell>
          <table:table-cell office:value-type="string" table:style-name="ce78">
            <text:p>　Changhua County</text:p>
          </table:table-cell>
          <table:table-cell office:value-type="string" table:style-name="ce56">
            <text:p>　　彰 化 縣</text:p>
          </table:table-cell>
          <table:table-cell office:value-type="float" office:value="732669" table:style-name="ce83">
            <text:p>732,669<text:s/></text:p>
          </table:table-cell>
          <table:table-cell office:value-type="float" office:value="10906020" table:style-name="ce85">
            <text:p>10,906,020<text:s/></text:p>
          </table:table-cell>
          <table:table-cell office:value-type="float" office:value="133071" table:style-name="ce65">
            <text:p>133,071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629276" table:style-name="ce72">
            <text:p>629,276<text:s/></text:p>
          </table:table-cell>
          <table:table-cell office:value-type="float" office:value="341908" table:style-name="ce74">
            <text:p>341,908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246818" table:style-name="ce76">
            <text:p>246,818<text:s/></text:p>
          </table:table-cell>
          <table:table-cell office:value-type="string" table:style-name="ce78">
            <text:p>　Changhua Coun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南 投 縣</text:p>
          </table:table-cell>
          <table:table-cell office:value-type="float" office:value="17973053" table:style-name="ce61">
            <text:p>17,973,053<text:s/></text:p>
          </table:table-cell>
          <table:table-cell office:value-type="float" office:value="20549014" table:style-name="ce63">
            <text:p>20,549,014<text:s/></text:p>
          </table:table-cell>
          <table:table-cell office:value-type="float" office:value="12749214" table:style-name="ce65">
            <text:p>12,749,214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66196" table:style-name="ce72">
            <text:p>166,196<text:s/></text:p>
          </table:table-cell>
          <table:table-cell office:value-type="float" office:value="103086" table:style-name="ce74">
            <text:p>103,086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68479" table:style-name="ce76">
            <text:p>168,479<text:s/></text:p>
          </table:table-cell>
          <table:table-cell office:value-type="string" table:style-name="ce78">
            <text:p>　Nantou County</text:p>
          </table:table-cell>
          <table:table-cell office:value-type="string" table:style-name="ce56">
            <text:p>　　南 投 縣</text:p>
          </table:table-cell>
          <table:table-cell office:value-type="float" office:value="133370" table:style-name="ce83">
            <text:p>133,370<text:s/></text:p>
          </table:table-cell>
          <table:table-cell office:value-type="float" office:value="7084530" table:style-name="ce85">
            <text:p>7,084,53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44140" table:style-name="ce72">
            <text:p>144,140<text:s/></text:p>
          </table:table-cell>
          <table:table-cell office:value-type="float" office:value="851319" table:style-name="ce74">
            <text:p>851,319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-3427280" table:style-name="ce76">
            <text:p>-3,427,280<text:s/></text:p>
          </table:table-cell>
          <table:table-cell office:value-type="string" table:style-name="ce78">
            <text:p>　Nantou Coun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雲 林 縣</text:p>
          </table:table-cell>
          <table:table-cell office:value-type="float" office:value="31002941" table:style-name="ce61">
            <text:p>31,002,941<text:s/></text:p>
          </table:table-cell>
          <table:table-cell office:value-type="float" office:value="28012447" table:style-name="ce63">
            <text:p>28,012,447<text:s/></text:p>
          </table:table-cell>
          <table:table-cell office:value-type="float" office:value="17253929" table:style-name="ce65">
            <text:p>17,253,929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83511" table:style-name="ce72">
            <text:p>183,511<text:s/></text:p>
          </table:table-cell>
          <table:table-cell office:value-type="float" office:value="119867" table:style-name="ce74">
            <text:p>119,867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25827" table:style-name="ce76">
            <text:p>25,827<text:s/></text:p>
          </table:table-cell>
          <table:table-cell office:value-type="string" table:style-name="ce78">
            <text:p>　Yunlin County</text:p>
          </table:table-cell>
          <table:table-cell office:value-type="string" table:style-name="ce56">
            <text:p>　　雲 林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9948699" table:style-name="ce85">
            <text:p>9,948,699<text:s/></text:p>
          </table:table-cell>
          <table:table-cell office:value-type="float" office:value="25080" table:style-name="ce65">
            <text:p>25,08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455533" table:style-name="ce72">
            <text:p>455,533<text:s/></text:p>
          </table:table-cell>
          <table:table-cell office:value-type="float" office:value="937029" table:style-name="ce74">
            <text:p>937,029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2053465" table:style-name="ce76">
            <text:p>2,053,465<text:s/></text:p>
          </table:table-cell>
          <table:table-cell office:value-type="string" table:style-name="ce78">
            <text:p>　Yunlin Coun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嘉 義 縣</text:p>
          </table:table-cell>
          <table:table-cell office:value-type="float" office:value="20549683" table:style-name="ce61">
            <text:p>20,549,683<text:s/></text:p>
          </table:table-cell>
          <table:table-cell office:value-type="float" office:value="18533360" table:style-name="ce63">
            <text:p>18,533,360<text:s/></text:p>
          </table:table-cell>
          <table:table-cell office:value-type="float" office:value="11738047" table:style-name="ce65">
            <text:p>11,738,047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13075" table:style-name="ce72">
            <text:p>113,075<text:s/></text:p>
          </table:table-cell>
          <table:table-cell office:value-type="float" office:value="151835" table:style-name="ce74">
            <text:p>151,835<text:s/></text:p>
          </table:table-cell>
          <table:table-cell office:value-type="float" office:value="181" table:style-name="ce74">
            <text:p>181<text:s/></text:p>
          </table:table-cell>
          <table:table-cell office:value-type="float" office:value="88580" table:style-name="ce76">
            <text:p>88,580<text:s/></text:p>
          </table:table-cell>
          <table:table-cell office:value-type="string" table:style-name="ce78">
            <text:p>　Chiayi County</text:p>
          </table:table-cell>
          <table:table-cell office:value-type="string" table:style-name="ce56">
            <text:p>　　嘉 義 縣</text:p>
          </table:table-cell>
          <table:table-cell office:value-type="float" office:value="138322" table:style-name="ce83">
            <text:p>138,322<text:s/></text:p>
          </table:table-cell>
          <table:table-cell office:value-type="float" office:value="5732687" table:style-name="ce85">
            <text:p>5,732,687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570632" table:style-name="ce72">
            <text:p>570,632<text:s/></text:p>
          </table:table-cell>
          <table:table-cell office:value-type="float" office:value="2014490" table:style-name="ce74">
            <text:p>2,014,490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833" table:style-name="ce76">
            <text:p>1,833<text:s/></text:p>
          </table:table-cell>
          <table:table-cell office:value-type="string" table:style-name="ce78">
            <text:p>　Chiayi Coun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屏 東 縣</text:p>
          </table:table-cell>
          <table:table-cell office:value-type="float" office:value="31822901" table:style-name="ce61">
            <text:p>31,822,901<text:s/></text:p>
          </table:table-cell>
          <table:table-cell office:value-type="float" office:value="24688027" table:style-name="ce63">
            <text:p>24,688,027<text:s/></text:p>
          </table:table-cell>
          <table:table-cell office:value-type="float" office:value="14528744" table:style-name="ce65">
            <text:p>14,528,744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91046" table:style-name="ce72">
            <text:p>191,046<text:s/></text:p>
          </table:table-cell>
          <table:table-cell office:value-type="float" office:value="206039" table:style-name="ce74">
            <text:p>206,039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292810" table:style-name="ce76">
            <text:p>292,810<text:s/></text:p>
          </table:table-cell>
          <table:table-cell office:value-type="string" table:style-name="ce78">
            <text:p>　Pingtung County</text:p>
          </table:table-cell>
          <table:table-cell office:value-type="string" table:style-name="ce56">
            <text:p>　　屏 東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9359223" table:style-name="ce85">
            <text:p>9,359,223<text:s/></text:p>
          </table:table-cell>
          <table:table-cell office:value-type="float" office:value="7121" table:style-name="ce65">
            <text:p>7,121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03045" table:style-name="ce72">
            <text:p>103,045<text:s/></text:p>
          </table:table-cell>
          <table:table-cell office:value-type="float" office:value="2090502" table:style-name="ce74">
            <text:p>2,090,502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5044371" table:style-name="ce76">
            <text:p>5,044,371<text:s/></text:p>
          </table:table-cell>
          <table:table-cell office:value-type="string" table:style-name="ce78">
            <text:p>　Pingtung Coun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臺 東 縣</text:p>
          </table:table-cell>
          <table:table-cell office:value-type="float" office:value="12556545" table:style-name="ce61">
            <text:p>12,556,545<text:s/></text:p>
          </table:table-cell>
          <table:table-cell office:value-type="float" office:value="14073836" table:style-name="ce63">
            <text:p>14,073,836<text:s/></text:p>
          </table:table-cell>
          <table:table-cell office:value-type="float" office:value="9883365" table:style-name="ce65">
            <text:p>9,883,365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21407" table:style-name="ce72">
            <text:p>121,407<text:s/></text:p>
          </table:table-cell>
          <table:table-cell office:value-type="float" office:value="105360" table:style-name="ce74">
            <text:p>105,360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90003" table:style-name="ce76">
            <text:p>90,003<text:s/></text:p>
          </table:table-cell>
          <table:table-cell office:value-type="string" table:style-name="ce78">
            <text:p>　Taitung County</text:p>
          </table:table-cell>
          <table:table-cell office:value-type="string" table:style-name="ce56">
            <text:p>　　臺 東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3806793" table:style-name="ce85">
            <text:p>3,806,793<text:s/></text:p>
          </table:table-cell>
          <table:table-cell office:value-type="float" office:value="400" table:style-name="ce65">
            <text:p>40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66508" table:style-name="ce72">
            <text:p>66,508<text:s/></text:p>
          </table:table-cell>
          <table:table-cell office:value-type="float" office:value="1131446" table:style-name="ce74">
            <text:p>1,131,446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-2648737" table:style-name="ce76">
            <text:p>-2,648,737<text:s/></text:p>
          </table:table-cell>
          <table:table-cell office:value-type="string" table:style-name="ce78">
            <text:p>　Taitung Coun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花 蓮 縣</text:p>
          </table:table-cell>
          <table:table-cell office:value-type="float" office:value="17638458" table:style-name="ce61">
            <text:p>17,638,458<text:s/></text:p>
          </table:table-cell>
          <table:table-cell office:value-type="float" office:value="16931135" table:style-name="ce63">
            <text:p>16,931,135<text:s/></text:p>
          </table:table-cell>
          <table:table-cell office:value-type="float" office:value="11705592" table:style-name="ce65">
            <text:p>11,705,592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32803" table:style-name="ce72">
            <text:p>132,803<text:s/></text:p>
          </table:table-cell>
          <table:table-cell office:value-type="float" office:value="70220" table:style-name="ce74">
            <text:p>70,220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87941" table:style-name="ce76">
            <text:p>87,941<text:s/></text:p>
          </table:table-cell>
          <table:table-cell office:value-type="string" table:style-name="ce78">
            <text:p>　Hualien County</text:p>
          </table:table-cell>
          <table:table-cell office:value-type="string" table:style-name="ce56">
            <text:p>　　花 蓮 縣</text:p>
          </table:table-cell>
          <table:table-cell office:value-type="float" office:value="1066" table:style-name="ce83">
            <text:p>1,066<text:s/></text:p>
          </table:table-cell>
          <table:table-cell office:value-type="float" office:value="4813554" table:style-name="ce85">
            <text:p>4,813,554<text:s/></text:p>
          </table:table-cell>
          <table:table-cell office:value-type="float" office:value="19339" table:style-name="ce65">
            <text:p>19,339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00621" table:style-name="ce72">
            <text:p>100,621<text:s/></text:p>
          </table:table-cell>
          <table:table-cell office:value-type="float" office:value="1029683" table:style-name="ce74">
            <text:p>1,029,683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-322361" table:style-name="ce76">
            <text:p>-322,361<text:s/></text:p>
          </table:table-cell>
          <table:table-cell office:value-type="string" table:style-name="ce78">
            <text:p>　Hualien Coun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澎 湖 縣</text:p>
          </table:table-cell>
          <table:table-cell office:value-type="float" office:value="5590065" table:style-name="ce61">
            <text:p>5,590,065<text:s/></text:p>
          </table:table-cell>
          <table:table-cell office:value-type="float" office:value="5890310" table:style-name="ce63">
            <text:p>5,890,310<text:s/></text:p>
          </table:table-cell>
          <table:table-cell office:value-type="float" office:value="3885223" table:style-name="ce65">
            <text:p>3,885,223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7037" table:style-name="ce72">
            <text:p>17,037<text:s/></text:p>
          </table:table-cell>
          <table:table-cell office:value-type="float" office:value="140867" table:style-name="ce74">
            <text:p>140,867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50247" table:style-name="ce76">
            <text:p>50,247<text:s/></text:p>
          </table:table-cell>
          <table:table-cell office:value-type="string" table:style-name="ce78">
            <text:p>　Penghu County</text:p>
          </table:table-cell>
          <table:table-cell office:value-type="string" table:style-name="ce56">
            <text:p>　　澎 湖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1481114" table:style-name="ce85">
            <text:p>1,481,114<text:s/></text:p>
          </table:table-cell>
          <table:table-cell office:value-type="float" office:value="3746" table:style-name="ce65">
            <text:p>3,746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12077" table:style-name="ce72">
            <text:p>312,077<text:s/></text:p>
          </table:table-cell>
          <table:table-cell office:value-type="float" office:value="326032" table:style-name="ce74">
            <text:p>326,032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-626277" table:style-name="ce76">
            <text:p>-626,277<text:s/></text:p>
          </table:table-cell>
          <table:table-cell office:value-type="string" table:style-name="ce78">
            <text:p>　Penghu Coun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基 隆 市</text:p>
          </table:table-cell>
          <table:table-cell office:value-type="float" office:value="17344443" table:style-name="ce61">
            <text:p>17,344,443<text:s/></text:p>
          </table:table-cell>
          <table:table-cell office:value-type="float" office:value="11559645" table:style-name="ce63">
            <text:p>11,559,645<text:s/></text:p>
          </table:table-cell>
          <table:table-cell office:value-type="float" office:value="7923504" table:style-name="ce65">
            <text:p>7,923,504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41969" table:style-name="ce72">
            <text:p>141,969<text:s/></text:p>
          </table:table-cell>
          <table:table-cell office:value-type="float" office:value="161080" table:style-name="ce74">
            <text:p>161,080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73269" table:style-name="ce76">
            <text:p>173,269<text:s/></text:p>
          </table:table-cell>
          <table:table-cell office:value-type="string" table:style-name="ce78">
            <text:p>　Keelung City</text:p>
          </table:table-cell>
          <table:table-cell office:value-type="string" table:style-name="ce56">
            <text:p>　　基 隆 市</text:p>
          </table:table-cell>
          <table:table-cell office:value-type="float" office:value="0" table:style-name="ce87">
            <text:p>－<text:s/></text:p>
          </table:table-cell>
          <table:table-cell office:value-type="float" office:value="3004191" table:style-name="ce85">
            <text:p>3,004,191<text:s/></text:p>
          </table:table-cell>
          <table:table-cell office:value-type="float" office:value="49614" table:style-name="ce65">
            <text:p>49,614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06019" table:style-name="ce72">
            <text:p>106,019<text:s/></text:p>
          </table:table-cell>
          <table:table-cell office:value-type="float" office:value="203655" table:style-name="ce74">
            <text:p>203,655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5581144" table:style-name="ce76">
            <text:p>5,581,144<text:s/></text:p>
          </table:table-cell>
          <table:table-cell office:value-type="string" table:style-name="ce78">
            <text:p>　Keelung Ci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新 竹 市</text:p>
          </table:table-cell>
          <table:table-cell office:value-type="float" office:value="23864924" table:style-name="ce61">
            <text:p>23,864,924<text:s/></text:p>
          </table:table-cell>
          <table:table-cell office:value-type="float" office:value="22427372" table:style-name="ce63">
            <text:p>22,427,372<text:s/></text:p>
          </table:table-cell>
          <table:table-cell office:value-type="float" office:value="18445662" table:style-name="ce65">
            <text:p>18,445,662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69162" table:style-name="ce72">
            <text:p>369,162<text:s/></text:p>
          </table:table-cell>
          <table:table-cell office:value-type="float" office:value="305858" table:style-name="ce74">
            <text:p>305,858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21716" table:style-name="ce76">
            <text:p>121,716<text:s/></text:p>
          </table:table-cell>
          <table:table-cell office:value-type="string" table:style-name="ce78">
            <text:p>　Hsinchu City</text:p>
          </table:table-cell>
          <table:table-cell office:value-type="string" table:style-name="ce56">
            <text:p>　　新 竹 市</text:p>
          </table:table-cell>
          <table:table-cell office:value-type="float" office:value="300000" table:style-name="ce83">
            <text:p>300,000<text:s/></text:p>
          </table:table-cell>
          <table:table-cell office:value-type="float" office:value="2610825" table:style-name="ce85">
            <text:p>2,610,825<text:s/></text:p>
          </table:table-cell>
          <table:table-cell office:value-type="float" office:value="883" table:style-name="ce65">
            <text:p>883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73267" table:style-name="ce72">
            <text:p>273,267<text:s/></text:p>
          </table:table-cell>
          <table:table-cell office:value-type="float" office:value="428922" table:style-name="ce74">
            <text:p>428,922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008630" table:style-name="ce76">
            <text:p>1,008,630<text:s/></text:p>
          </table:table-cell>
          <table:table-cell office:value-type="string" table:style-name="ce78">
            <text:p>　Hsinchu Ci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嘉 義 市</text:p>
          </table:table-cell>
          <table:table-cell office:value-type="float" office:value="10742417" table:style-name="ce61">
            <text:p>10,742,417<text:s/></text:p>
          </table:table-cell>
          <table:table-cell office:value-type="float" office:value="10034624" table:style-name="ce63">
            <text:p>10,034,624<text:s/></text:p>
          </table:table-cell>
          <table:table-cell office:value-type="float" office:value="6845423" table:style-name="ce65">
            <text:p>6,845,423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7270" table:style-name="ce72">
            <text:p>17,270<text:s/></text:p>
          </table:table-cell>
          <table:table-cell office:value-type="float" office:value="124869" table:style-name="ce74">
            <text:p>124,869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46954" table:style-name="ce76">
            <text:p>46,954<text:s/></text:p>
          </table:table-cell>
          <table:table-cell office:value-type="string" table:style-name="ce78">
            <text:p>　Chiayi City</text:p>
          </table:table-cell>
          <table:table-cell office:value-type="string" table:style-name="ce56">
            <text:p>　　嘉 義 市</text:p>
          </table:table-cell>
          <table:table-cell office:value-type="float" office:value="2779" table:style-name="ce83">
            <text:p>2,779<text:s/></text:p>
          </table:table-cell>
          <table:table-cell office:value-type="float" office:value="2773902" table:style-name="ce85">
            <text:p>2,773,902<text:s/></text:p>
          </table:table-cell>
          <table:table-cell office:value-type="float" office:value="154" table:style-name="ce65">
            <text:p>154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23274" table:style-name="ce72">
            <text:p>223,274<text:s/></text:p>
          </table:table-cell>
          <table:table-cell office:value-type="float" office:value="262060" table:style-name="ce74">
            <text:p>262,060<text:s/></text:p>
          </table:table-cell>
          <table:table-cell office:value-type="float" office:value="56250" table:style-name="ce74">
            <text:p>56,250<text:s/></text:p>
          </table:table-cell>
          <table:table-cell office:value-type="float" office:value="389483" table:style-name="ce76">
            <text:p>389,483<text:s/></text:p>
          </table:table-cell>
          <table:table-cell office:value-type="string" table:style-name="ce78">
            <text:p>　Chiayi City</text:p>
          </table:table-cell>
          <table:table-cell table:number-columns-repeated="16364"/>
        </table:table-row>
        <table:table-row table:style-name="ro6">
          <table:table-cell table:style-name="ce31"/>
          <table:table-cell table:style-name="ce38"/>
          <table:table-cell table:number-columns-repeated="2" table:style-name="ce25"/>
          <table:table-cell table:style-name="ce33"/>
          <table:table-cell table:style-name="ce31"/>
          <table:table-cell table:number-columns-repeated="2" table:style-name="ce29"/>
          <table:table-cell table:style-name="ce27"/>
          <table:table-cell table:style-name="ce23"/>
          <table:table-cell table:style-name="ce31"/>
          <table:table-cell table:style-name="ce38"/>
          <table:table-cell table:number-columns-repeated="2" table:style-name="ce25"/>
          <table:table-cell table:style-name="ce33"/>
          <table:table-cell table:style-name="ce31"/>
          <table:table-cell table:number-columns-repeated="2" table:style-name="ce29"/>
          <table:table-cell table:style-name="ce27"/>
          <table:table-cell table:style-name="ce23"/>
          <table:table-cell table:number-columns-repeated="16364"/>
        </table:table-row>
        <table:table-row table:style-name="ro8">
          <table:table-cell office:value-type="string" office:string-value="說　　明：1.本表自100年1月起，配合縣市改制直轄市(請參閱編製說明第7點)修正。&#10;　　　　　2.不包括上年度結束整理收支。&#10;　　　　　3.自106年(含)起含福建省資料。&#10;附　　註：1.請參閱編製說明第4點。" table:formula="of:=SUBSTITUTE([.A36]&amp;[.B36];CHAR(10);CHAR(10)&amp;&quot;　　　　　&quot;)&amp;CHAR(10)&amp;SUBSTITUTE([.A37]&amp;[.B37];CHAR(10);CHAR(10)&amp;&quot;　　　　　&quot;)" table:number-columns-spanned="5" table:number-rows-spanned="1" table:style-name="ce98">
            <text:p>說　　明：1.本表自100年1月起，配合縣市改制直轄市(請參閱編製說明第7點)修正。</text:p>
            <text:p>　　　　　2.不包括上年度結束整理收支。</text:p>
            <text:p>　　　　　3.自106年(含)起含福建省資料。</text:p>
            <text:p>附　　註：1.請參閱編製說明第4點。</text:p>
          </table:table-cell>
          <table:covered-table-cell table:number-columns-repeated="4"/>
          <table:table-cell office:value-type="string" office:string-value="Explanation：1.Since January 2011, the details of the content of this table have been revised to be in accord with the redefinition of the &#10;　　　　　     status of special municipalities. Please refer to the Introductory Notes for more detailed information.&#10;　　　　　  2.Figures of the budget of last year adjustment are excluded.&#10;　　　　　  3.The figures of Fuchien Province have been included since 2017.&#10;Note：1.Please refer to introductory notes 4." table:formula="of:=SUBSTITUTE([.F36]&amp;[.H36];CHAR(10);CHAR(10)&amp;&quot;　　　　　  &quot;)&amp;CHAR(10)&amp;SUBSTITUTE([.F37]&amp;[.G37];CHAR(10);CHAR(10)&amp;&quot;　　　&quot;)" table:number-columns-spanned="5" table:number-rows-spanned="1" table:style-name="ce15">
            <text:p>Explanation：1.Since January 2011, the details of the content of this table have been revised to be in accord with the redefinition of the<text:s/></text:p>
            <text:p>　　　　　 <text:s text:c="4"/>status of special municipalities. Please refer to the Introductory Notes for more detailed information.</text:p>
            <text:p>　　　　　 <text:s/>2.Figures of the budget of last year adjustment are excluded.</text:p>
            <text:p>　　　　　 <text:s/>3.The figures of Fuchien Province have been included since 2017.</text:p>
            <text:p>Note：1.Please refer to introductory notes 4.</text:p>
          </table:table-cell>
          <table:covered-table-cell table:number-columns-repeated="4"/>
          <table:table-cell table:number-columns-spanned="5" table:number-rows-spanned="1" table:style-name="ce98"/>
          <table:covered-table-cell table:number-columns-repeated="4"/>
          <table:table-cell table:number-columns-spanned="5" table:number-rows-spanned="1" table:style-name="ce15"/>
          <table:covered-table-cell table:number-columns-repeated="4"/>
          <table:table-cell table:number-columns-repeated="16364" table:style-name="ce17"/>
        </table:table-row>
        <table:table-row table:style-name="ro9">
          <table:table-cell table:number-columns-spanned="5" table:number-rows-spanned="1" table:style-name="ce13"/>
          <table:covered-table-cell table:number-columns-repeated="4"/>
          <table:table-cell table:number-columns-spanned="5" table:number-rows-spanned="1" table:style-name="ce11"/>
          <table:covered-table-cell table:number-columns-repeated="4"/>
          <table:table-cell table:number-columns-spanned="5" table:number-rows-spanned="1" table:style-name="ce13"/>
          <table:covered-table-cell table:number-columns-repeated="4"/>
          <table:table-cell table:number-columns-spanned="5" table:number-rows-spanned="1" table:style-name="ce11"/>
          <table:covered-table-cell table:number-columns-repeated="4"/>
          <table:table-cell table:number-columns-repeated="16364" table:style-name="ce17"/>
        </table:table-row>
        <table:table-row table:style-name="ro10">
          <table:table-cell table:number-columns-repeated="20" table:style-name="ce19"/>
          <table:table-cell table:number-columns-repeated="16364" table:style-name="ce17"/>
        </table:table-row>
        <table:table-row table:style-name="ro10" table:visibility="collapse">
          <table:table-cell table:number-columns-repeated="20" table:style-name="ce19"/>
          <table:table-cell table:number-columns-repeated="16364" table:style-name="ce17"/>
        </table:table-row>
        <table:table-row table:style-name="ro11" table:visibility="collapse">
          <table:table-cell office:value-type="string" table:style-name="ce57">
            <text:p>說　　明：</text:p>
          </table:table-cell>
          <table:table-cell office:value-type="string" table:style-name="ce58">
            <text:p>1.本表自100年1月起，配合縣市改制直轄市(請參閱編製說明第7點)修正。</text:p>
            <text:p>2.不包括上年度結束整理收支。</text:p>
            <text:p>3.自106年(含)起含福建省資料。</text:p>
          </table:table-cell>
          <table:table-cell table:number-columns-repeated="3" table:style-name="ce1"/>
          <table:table-cell office:value-type="string" table:style-name="ce69">
            <text:p>Explanation：</text:p>
          </table:table-cell>
          <table:table-cell table:style-name="ce1"/>
          <table:table-cell office:value-type="string" table:style-name="ce71">
            <text:p>1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</text:p>
            <text:p>2.Figures of the budget of last year adjustment are excluded.</text:p>
            <text:p>3.The figures of Fuchien Province have been included since 2017.</text:p>
          </table:table-cell>
          <table:table-cell table:number-columns-repeated="2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16368" table:style-name="ce1"/>
        </table:table-row>
        <table:table-row table:style-name="ro12" table:visibility="collapse">
          <table:table-cell office:value-type="string" table:style-name="ce57">
            <text:p>附　　註：</text:p>
          </table:table-cell>
          <table:table-cell office:value-type="string" table:style-name="ce59">
            <text:p>1.請參閱編製說明第4點。</text:p>
          </table:table-cell>
          <table:table-cell table:number-columns-repeated="3" table:style-name="ce1"/>
          <table:table-cell office:value-type="string" table:style-name="ce69">
            <text:p>Note：</text:p>
          </table:table-cell>
          <table:table-cell office:value-type="string" table:style-name="ce70">
            <text:p>1.Please refer to introductory notes 4.</text:p>
          </table:table-cell>
          <table:table-cell table:number-columns-repeated="3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16368" table:style-name="ce1"/>
        </table:table-row>
        <table:table-row table:style-name="ro12" table:visibility="collapse"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16368" table:style-name="ce1"/>
        </table:table-row>
        <table:table-row table:style-name="ro2"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16368" table:style-name="ce1"/>
        </table:table-row>
        <table:table-row table:number-rows-repeated="1048537" table:style-name="ro13">
          <table:table-cell table:number-columns-repeated="16384"/>
        </table:table-row>
      </table:table>
      <table:table table:name="表(續2)" table:style-name="ta2">
        <table:table-column table:style-name="co1" table:default-cell-style-name="ce18"/>
        <table:table-column table:style-name="co2" table:number-columns-repeated="4" table:default-cell-style-name="ce1"/>
        <table:table-column table:style-name="co3" table:default-cell-style-name="ce18"/>
        <table:table-column table:style-name="co3" table:number-columns-repeated="3" table:default-cell-style-name="ce1"/>
        <table:table-column table:style-name="co4" table:default-cell-style-name="ce1"/>
        <table:table-column table:style-name="co1" table:default-cell-style-name="ce18"/>
        <table:table-column table:style-name="co5" table:default-cell-style-name="ce1"/>
        <table:table-column table:style-name="co2" table:number-columns-repeated="3" table:default-cell-style-name="ce1"/>
        <table:table-column table:style-name="co3" table:default-cell-style-name="ce18"/>
        <table:table-column table:style-name="co3" table:number-columns-repeated="3" table:default-cell-style-name="ce1"/>
        <table:table-column table:style-name="co4" table:default-cell-style-name="ce1"/>
        <table:table-column table:style-name="co6" table:number-columns-repeated="16364" table:default-cell-style-name="ce1"/>
        <table:table-row table:style-name="ro1">
          <table:table-cell office:value-type="string" table:number-columns-spanned="5" table:number-rows-spanned="1" table:style-name="ce10">
            <text:p>表1-5. 各級公庫收入(累計)－按庫別及來源別分(續2)</text:p>
          </table:table-cell>
          <table:covered-table-cell table:number-columns-repeated="4"/>
          <table:table-cell office:value-type="string" table:number-columns-spanned="5" table:number-rows-spanned="1" table:style-name="ce9">
            <text:p>Table 1-5. <text:s/>Revenues of Local Treasury (Cumulative)－by Treasury &amp; Source (Cont.2)</text:p>
          </table:table-cell>
          <table:covered-table-cell table:number-columns-repeated="4"/>
          <table:table-cell office:value-type="string" table:number-columns-spanned="5" table:number-rows-spanned="1" table:style-name="ce10">
            <text:p>表1-5. 各級公庫收入(累計)－按庫別及來源別分(續3完)</text:p>
          </table:table-cell>
          <table:covered-table-cell table:number-columns-repeated="4"/>
          <table:table-cell office:value-type="string" table:number-columns-spanned="5" table:number-rows-spanned="1" table:style-name="ce9">
            <text:p>Table 1-5. <text:s/>Revenues of Local Treasury (Cumulative)－by Treasury &amp; Source (Cont.3 End)</text:p>
          </table:table-cell>
          <table:covered-table-cell table:number-columns-repeated="4"/>
          <table:table-cell table:number-columns-repeated="16364"/>
        </table:table-row>
        <table:table-row table:style-name="ro2">
          <table:table-cell office:value-type="string" table:number-columns-spanned="5" table:number-rows-spanned="1" table:style-name="ce8">
            <text:p><text:s text:c="3"/>115年 1 - 6月</text:p>
          </table:table-cell>
          <table:covered-table-cell table:number-columns-repeated="4"/>
          <table:table-cell office:value-type="string" table:number-columns-spanned="5" table:number-rows-spanned="1" table:style-name="ce7">
            <text:p><text:s/>Jan. - June 2026</text:p>
          </table:table-cell>
          <table:covered-table-cell table:number-columns-repeated="4"/>
          <table:table-cell office:value-type="string" table:number-columns-spanned="5" table:number-rows-spanned="1" table:style-name="ce8">
            <text:p><text:s text:c="3"/>115年 1 - 6月</text:p>
          </table:table-cell>
          <table:covered-table-cell table:number-columns-repeated="4"/>
          <table:table-cell office:value-type="string" table:number-columns-spanned="5" table:number-rows-spanned="1" table:style-name="ce7">
            <text:p><text:s/>Jan. - June 2026</text:p>
          </table:table-cell>
          <table:covered-table-cell table:number-columns-repeated="4"/>
          <table:table-cell table:number-columns-repeated="16364"/>
        </table:table-row>
        <table:table-row table:style-name="ro2">
          <table:table-cell table:style-name="ce18"/>
          <table:table-cell table:style-name="ce16"/>
          <table:table-cell table:number-columns-spanned="2" table:number-rows-spanned="1" table:style-name="ce103"/>
          <table:covered-table-cell/>
          <table:table-cell office:value-type="string" table:style-name="ce40">
            <text:p>單位：新臺幣千元</text:p>
          </table:table-cell>
          <table:table-cell table:style-name="ce18"/>
          <table:table-cell table:number-columns-repeated="2" table:style-name="ce16"/>
          <table:table-cell table:style-name="ce39"/>
          <table:table-cell office:value-type="string" table:style-name="ce55">
            <text:p>Unit：NT$ 1,000</text:p>
          </table:table-cell>
          <table:table-cell table:style-name="ce18"/>
          <table:table-cell table:style-name="ce16"/>
          <table:table-cell table:number-columns-spanned="2" table:number-rows-spanned="1" table:style-name="ce103"/>
          <table:covered-table-cell/>
          <table:table-cell office:value-type="string" table:style-name="ce40">
            <text:p>單位：新臺幣千元</text:p>
          </table:table-cell>
          <table:table-cell table:style-name="ce18"/>
          <table:table-cell table:number-columns-repeated="2" table:style-name="ce16"/>
          <table:table-cell table:style-name="ce39"/>
          <table:table-cell office:value-type="string" table:style-name="ce55">
            <text:p>Unit：NT$ 1,000</text:p>
          </table:table-cell>
          <table:table-cell table:number-columns-repeated="16364"/>
        </table:table-row>
        <table:table-row table:style-name="ro3">
          <table:table-cell office:value-type="string" table:number-columns-spanned="1" table:number-rows-spanned="3" table:style-name="ce113">
            <text:p>公　庫　別</text:p>
          </table:table-cell>
          <table:table-cell office:value-type="string" table:style-name="ce42">
            <text:p>總　　計</text:p>
          </table:table-cell>
          <table:table-cell office:value-type="string" table:number-columns-spanned="3" table:number-rows-spanned="1" table:style-name="ce104">
            <text:p>本　年　度　總　預　算　收　入</text:p>
          </table:table-cell>
          <table:covered-table-cell table:number-columns-repeated="2"/>
          <table:table-cell office:value-type="string" table:number-columns-spanned="4" table:number-rows-spanned="1" table:style-name="ce107">
            <text:p>Current Year Budget</text:p>
          </table:table-cell>
          <table:covered-table-cell table:number-columns-repeated="3"/>
          <table:table-cell office:value-type="string" table:number-columns-spanned="1" table:number-rows-spanned="3" table:style-name="ce112">
            <text:p>Treasury</text:p>
          </table:table-cell>
          <table:table-cell office:value-type="string" table:number-columns-spanned="1" table:number-rows-spanned="3" table:style-name="ce113">
            <text:p>公　庫　別</text:p>
          </table:table-cell>
          <table:table-cell office:value-type="string" table:number-columns-spanned="4" table:number-rows-spanned="1" table:style-name="ce3">
            <text:p>本 年 度 總 預 算 收 入　　　<text:span text:style-name="T3">Current Year Budget</text:span></text:p>
          </table:table-cell>
          <table:covered-table-cell table:number-columns-repeated="3"/>
          <table:table-cell table:style-name="ce49"/>
          <table:table-cell office:value-type="string" table:number-columns-spanned="1" table:number-rows-spanned="2" table:style-name="ce93">
            <text:p>以前年度</text:p>
            <text:p>總預算收入</text:p>
          </table:table-cell>
          <table:table-cell office:value-type="string" table:number-columns-spanned="1" table:number-rows-spanned="2" table:style-name="ce95">
            <text:p>特別預算收入</text:p>
          </table:table-cell>
          <table:table-cell office:value-type="string" table:number-columns-spanned="1" table:number-rows-spanned="2" table:style-name="ce96">
            <text:p>預算外收入</text:p>
            <text:p><text:span text:style-name="T4">(註1)</text:span></text:p>
          </table:table-cell>
          <table:table-cell office:value-type="string" table:number-columns-spanned="1" table:number-rows-spanned="3" table:style-name="ce112">
            <text:p>Treasury</text:p>
          </table:table-cell>
          <table:table-cell table:number-columns-repeated="16364"/>
        </table:table-row>
        <table:table-row table:style-name="ro4">
          <table:covered-table-cell/>
          <table:table-cell table:style-name="ce43"/>
          <table:table-cell office:value-type="string" table:style-name="ce45">
            <text:p>合　　計</text:p>
          </table:table-cell>
          <table:table-cell office:value-type="string" table:style-name="ce44">
            <text:p>稅課收入</text:p>
          </table:table-cell>
          <table:table-cell office:value-type="string" table:style-name="ce41">
            <text:p>工程受益費</text:p>
            <text:p>收　　　入</text:p>
          </table:table-cell>
          <table:table-cell office:value-type="string" table:style-name="ce34">
            <text:p>罰款及賠償</text:p>
            <text:p>收　　　入</text:p>
          </table:table-cell>
          <table:table-cell office:value-type="string" table:style-name="ce44">
            <text:p>規費收入</text:p>
          </table:table-cell>
          <table:table-cell office:value-type="string" table:style-name="ce44">
            <text:p>信託管理收入</text:p>
          </table:table-cell>
          <table:table-cell office:value-type="string" table:style-name="ce46">
            <text:p>財產收入</text:p>
          </table:table-cell>
          <table:covered-table-cell/>
          <table:covered-table-cell/>
          <table:table-cell office:value-type="string" table:style-name="ce50">
            <text:p>營業盈餘及</text:p>
            <text:p>事業收入</text:p>
          </table:table-cell>
          <table:table-cell office:value-type="string" table:style-name="ce51">
            <text:p>補 助 及</text:p>
            <text:p>協助收入</text:p>
          </table:table-cell>
          <table:table-cell office:value-type="string" table:style-name="ce52">
            <text:p>捐 獻 及</text:p>
            <text:p>贈與收入</text:p>
          </table:table-cell>
          <table:table-cell office:value-type="string" table:style-name="ce52">
            <text:p>自治捐收入</text:p>
          </table:table-cell>
          <table:table-cell office:value-type="string" table:style-name="ce54">
            <text:p>其　他</text:p>
          </table:table-cell>
          <table:covered-table-cell/>
          <table:covered-table-cell/>
          <table:covered-table-cell/>
          <table:covered-table-cell/>
          <table:table-cell table:number-columns-repeated="16364"/>
        </table:table-row>
        <table:table-row table:style-name="ro5">
          <table:covered-table-cell/>
          <table:table-cell office:value-type="string" table:style-name="ce47">
            <text:p>Grand Total</text:p>
          </table:table-cell>
          <table:table-cell office:value-type="string" table:style-name="ce35">
            <text:p>Total</text:p>
          </table:table-cell>
          <table:table-cell office:value-type="string" table:style-name="ce48">
            <text:p>Revenues from Taxes</text:p>
          </table:table-cell>
          <table:table-cell office:value-type="string" table:style-name="ce36">
            <text:p>Project Beneficiary<text:s/></text:p>
            <text:p>Surtax Revenues</text:p>
          </table:table-cell>
          <table:table-cell office:value-type="string" table:style-name="ce35">
            <text:p>Revenues from<text:s/></text:p>
            <text:p>Fines &amp; Indemnities</text:p>
          </table:table-cell>
          <table:table-cell office:value-type="string" table:style-name="ce36">
            <text:p>Revenues from Fees</text:p>
          </table:table-cell>
          <table:table-cell office:value-type="string" table:style-name="ce36">
            <text:p>Revenues from<text:s/></text:p>
            <text:p>Trust Management</text:p>
          </table:table-cell>
          <table:table-cell office:value-type="string" table:style-name="ce37">
            <text:p>Revenues from<text:s/></text:p>
            <text:p>Public Properties</text:p>
          </table:table-cell>
          <table:covered-table-cell/>
          <table:covered-table-cell/>
          <table:table-cell office:value-type="string" table:style-name="ce53">
            <text:p>Revenues from Surplus</text:p>
            <text:p><text:s/>of Public Enterprises</text:p>
          </table:table-cell>
          <table:table-cell office:value-type="string" table:style-name="ce35">
            <text:p>Revenues from</text:p>
            <text:p>Subsidy and Assistance</text:p>
          </table:table-cell>
          <table:table-cell office:value-type="string" table:style-name="ce36">
            <text:p>Revenues from<text:s/></text:p>
            <text:p>Donations &amp; Gifts</text:p>
          </table:table-cell>
          <table:table-cell office:value-type="string" table:style-name="ce36">
            <text:p>Autonomy Tax</text:p>
          </table:table-cell>
          <table:table-cell office:value-type="string" table:style-name="ce35">
            <text:p>Others</text:p>
          </table:table-cell>
          <table:table-cell office:value-type="string" table:style-name="ce36">
            <text:p>Budget of</text:p>
            <text:p>Previous Years</text:p>
          </table:table-cell>
          <table:table-cell office:value-type="string" table:style-name="ce36">
            <text:p>Special Budget</text:p>
          </table:table-cell>
          <table:table-cell office:value-type="string" table:style-name="ce37">
            <text:p>Extra-budget(1)</text:p>
          </table:table-cell>
          <table:covered-table-cell/>
          <table:table-cell table:number-columns-repeated="16364"/>
        </table:table-row>
        <table:table-row table:style-name="ro6">
          <table:table-cell table:style-name="ce32"/>
          <table:table-cell table:style-name="ce20"/>
          <table:table-cell table:style-name="ce21"/>
          <table:table-cell table:number-columns-repeated="2" table:style-name="ce22"/>
          <table:table-cell table:style-name="ce30"/>
          <table:table-cell table:number-columns-repeated="2" table:style-name="ce28"/>
          <table:table-cell table:style-name="ce26"/>
          <table:table-cell table:style-name="ce24"/>
          <table:table-cell table:style-name="ce32"/>
          <table:table-cell table:style-name="ce20"/>
          <table:table-cell table:style-name="ce21"/>
          <table:table-cell table:number-columns-repeated="2" table:style-name="ce22"/>
          <table:table-cell table:style-name="ce30"/>
          <table:table-cell table:number-columns-repeated="2" table:style-name="ce28"/>
          <table:table-cell table:style-name="ce26"/>
          <table:table-cell table:style-name="ce24"/>
          <table:table-cell table:number-columns-repeated="16364"/>
        </table:table-row>
        <table:table-row table:style-name="ro14">
          <table:table-cell office:value-type="string" table:style-name="ce90">
            <text:p>臺灣省各鄉(鎮、市)及</text:p>
            <text:p>直轄市山地原住民區庫</text:p>
          </table:table-cell>
          <table:table-cell office:value-type="float" office:value="46300242" table:style-name="ce84">
            <text:p>46,300,242<text:s/></text:p>
          </table:table-cell>
          <table:table-cell office:value-type="float" office:value="39295795" table:style-name="ce86">
            <text:p>39,295,795<text:s/></text:p>
          </table:table-cell>
          <table:table-cell office:value-type="float" office:value="29927113" table:style-name="ce66">
            <text:p>29,927,113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52724" table:style-name="ce73">
            <text:p>52,724<text:s/></text:p>
          </table:table-cell>
          <table:table-cell office:value-type="float" office:value="1358251" table:style-name="ce75">
            <text:p>1,358,251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681178" table:style-name="ce77">
            <text:p>681,178<text:s/></text:p>
          </table:table-cell>
          <table:table-cell office:value-type="string" table:style-name="ce80">
            <text:p>Taiwan Province</text:p>
            <text:p>Township &amp; Municipality of<text:s/></text:p>
            <text:p>Aboriginal district Treasuries</text:p>
          </table:table-cell>
          <table:table-cell office:value-type="string" table:style-name="ce90">
            <text:p>臺灣省各鄉(鎮、市)及</text:p>
            <text:p>直轄市山地原住民區庫</text:p>
          </table:table-cell>
          <table:table-cell office:value-type="float" office:value="163402" table:style-name="ce84">
            <text:p>163,402<text:s/></text:p>
          </table:table-cell>
          <table:table-cell office:value-type="float" office:value="5851591" table:style-name="ce86">
            <text:p>5,851,591<text:s/></text:p>
          </table:table-cell>
          <table:table-cell office:value-type="float" office:value="421367" table:style-name="ce66">
            <text:p>421,367<text:s/></text:p>
          </table:table-cell>
          <table:table-cell office:value-type="float" office:value="6753" table:style-name="ce66">
            <text:p>6,753<text:s/></text:p>
          </table:table-cell>
          <table:table-cell office:value-type="float" office:value="833415" table:style-name="ce73">
            <text:p>833,415<text:s/></text:p>
          </table:table-cell>
          <table:table-cell office:value-type="float" office:value="6297870" table:style-name="ce75">
            <text:p>6,297,870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706577" table:style-name="ce77">
            <text:p>706,577<text:s/></text:p>
          </table:table-cell>
          <table:table-cell office:value-type="string" table:style-name="ce80">
            <text:p>Taiwan Province</text:p>
            <text:p>Township &amp; Municipality of<text:s/></text:p>
            <text:p>Aboriginal district Treasuries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宜 蘭 縣</text:p>
          </table:table-cell>
          <table:table-cell office:value-type="float" office:value="3591184" table:style-name="ce83">
            <text:p>3,591,184<text:s/></text:p>
          </table:table-cell>
          <table:table-cell office:value-type="float" office:value="3305398" table:style-name="ce85">
            <text:p>3,305,398<text:s/></text:p>
          </table:table-cell>
          <table:table-cell office:value-type="float" office:value="2532703" table:style-name="ce65">
            <text:p>2,532,703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062" table:style-name="ce72">
            <text:p>3,062<text:s/></text:p>
          </table:table-cell>
          <table:table-cell office:value-type="float" office:value="131822" table:style-name="ce74">
            <text:p>131,822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63664" table:style-name="ce76">
            <text:p>63,664<text:s/></text:p>
          </table:table-cell>
          <table:table-cell office:value-type="string" table:style-name="ce78">
            <text:p>　Yilan County</text:p>
          </table:table-cell>
          <table:table-cell office:value-type="string" table:style-name="ce56">
            <text:p>　　宜 蘭 縣</text:p>
          </table:table-cell>
          <table:table-cell office:value-type="float" office:value="46000" table:style-name="ce83">
            <text:p>46,000<text:s/></text:p>
          </table:table-cell>
          <table:table-cell office:value-type="float" office:value="416675" table:style-name="ce85">
            <text:p>416,675<text:s/></text:p>
          </table:table-cell>
          <table:table-cell office:value-type="float" office:value="17591" table:style-name="ce65">
            <text:p>17,591<text:s/></text:p>
          </table:table-cell>
          <table:table-cell office:value-type="float" office:value="6753" table:style-name="ce65">
            <text:p>6,753<text:s/></text:p>
          </table:table-cell>
          <table:table-cell office:value-type="float" office:value="87127" table:style-name="ce72">
            <text:p>87,127<text:s/></text:p>
          </table:table-cell>
          <table:table-cell office:value-type="float" office:value="269376" table:style-name="ce74">
            <text:p>269,376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6411" table:style-name="ce76">
            <text:p>16,411<text:s/></text:p>
          </table:table-cell>
          <table:table-cell office:value-type="string" table:style-name="ce78">
            <text:p>　Yilan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新 竹 縣</text:p>
          </table:table-cell>
          <table:table-cell office:value-type="float" office:value="4799587" table:style-name="ce83">
            <text:p>4,799,587<text:s/></text:p>
          </table:table-cell>
          <table:table-cell office:value-type="float" office:value="4173459" table:style-name="ce85">
            <text:p>4,173,459<text:s/></text:p>
          </table:table-cell>
          <table:table-cell office:value-type="float" office:value="3587216" table:style-name="ce65">
            <text:p>3,587,216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4054" table:style-name="ce72">
            <text:p>4,054<text:s/></text:p>
          </table:table-cell>
          <table:table-cell office:value-type="float" office:value="59280" table:style-name="ce74">
            <text:p>59,280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59681" table:style-name="ce76">
            <text:p>59,681<text:s/></text:p>
          </table:table-cell>
          <table:table-cell office:value-type="string" table:style-name="ce78">
            <text:p>　Hsinchu County</text:p>
          </table:table-cell>
          <table:table-cell office:value-type="string" table:style-name="ce56">
            <text:p>　　新 竹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363154" table:style-name="ce85">
            <text:p>363,154<text:s/></text:p>
          </table:table-cell>
          <table:table-cell office:value-type="float" office:value="31995" table:style-name="ce65">
            <text:p>31,995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68079" table:style-name="ce72">
            <text:p>68,079<text:s/></text:p>
          </table:table-cell>
          <table:table-cell office:value-type="float" office:value="510017" table:style-name="ce74">
            <text:p>510,017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16111" table:style-name="ce76">
            <text:p>116,111<text:s/></text:p>
          </table:table-cell>
          <table:table-cell office:value-type="string" table:style-name="ce78">
            <text:p>　Hsinchu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苗 栗 縣</text:p>
          </table:table-cell>
          <table:table-cell office:value-type="float" office:value="4283906" table:style-name="ce83">
            <text:p>4,283,906<text:s/></text:p>
          </table:table-cell>
          <table:table-cell office:value-type="float" office:value="3764995" table:style-name="ce85">
            <text:p>3,764,995<text:s/></text:p>
          </table:table-cell>
          <table:table-cell office:value-type="float" office:value="2953583" table:style-name="ce65">
            <text:p>2,953,583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641" table:style-name="ce72">
            <text:p>3,641<text:s/></text:p>
          </table:table-cell>
          <table:table-cell office:value-type="float" office:value="127188" table:style-name="ce74">
            <text:p>127,188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52836" table:style-name="ce76">
            <text:p>52,836<text:s/></text:p>
          </table:table-cell>
          <table:table-cell office:value-type="string" table:style-name="ce78">
            <text:p>　Miaoli County</text:p>
          </table:table-cell>
          <table:table-cell office:value-type="string" table:style-name="ce56">
            <text:p>　　苗 栗 縣</text:p>
          </table:table-cell>
          <table:table-cell office:value-type="float" office:value="850" table:style-name="ce83">
            <text:p>850<text:s/></text:p>
          </table:table-cell>
          <table:table-cell office:value-type="float" office:value="486874" table:style-name="ce85">
            <text:p>486,874<text:s/></text:p>
          </table:table-cell>
          <table:table-cell office:value-type="float" office:value="12463" table:style-name="ce65">
            <text:p>12,463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27561" table:style-name="ce72">
            <text:p>127,561<text:s/></text:p>
          </table:table-cell>
          <table:table-cell office:value-type="float" office:value="486850" table:style-name="ce74">
            <text:p>486,850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32061" table:style-name="ce76">
            <text:p>32,061<text:s/></text:p>
          </table:table-cell>
          <table:table-cell office:value-type="string" table:style-name="ce78">
            <text:p>　Miaoli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彰 化 縣</text:p>
          </table:table-cell>
          <table:table-cell office:value-type="float" office:value="6554658" table:style-name="ce83">
            <text:p>6,554,658<text:s/></text:p>
          </table:table-cell>
          <table:table-cell office:value-type="float" office:value="6881769" table:style-name="ce85">
            <text:p>6,881,769<text:s/></text:p>
          </table:table-cell>
          <table:table-cell office:value-type="float" office:value="5291003" table:style-name="ce65">
            <text:p>5,291,003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0299" table:style-name="ce72">
            <text:p>10,299<text:s/></text:p>
          </table:table-cell>
          <table:table-cell office:value-type="float" office:value="352185" table:style-name="ce74">
            <text:p>352,185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65408" table:style-name="ce76">
            <text:p>165,408<text:s/></text:p>
          </table:table-cell>
          <table:table-cell office:value-type="string" table:style-name="ce78">
            <text:p>　Changhua County</text:p>
          </table:table-cell>
          <table:table-cell office:value-type="string" table:style-name="ce56">
            <text:p>　　彰 化 縣</text:p>
          </table:table-cell>
          <table:table-cell office:value-type="float" office:value="2500" table:style-name="ce83">
            <text:p>2,500<text:s/></text:p>
          </table:table-cell>
          <table:table-cell office:value-type="float" office:value="836102" table:style-name="ce85">
            <text:p>836,102<text:s/></text:p>
          </table:table-cell>
          <table:table-cell office:value-type="float" office:value="104875" table:style-name="ce65">
            <text:p>104,875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19396" table:style-name="ce72">
            <text:p>119,396<text:s/></text:p>
          </table:table-cell>
          <table:table-cell office:value-type="float" office:value="367176" table:style-name="ce74">
            <text:p>367,176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-694287" table:style-name="ce76">
            <text:p>-694,287<text:s/></text:p>
          </table:table-cell>
          <table:table-cell office:value-type="string" table:style-name="ce78">
            <text:p>　Changhua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南 投 縣</text:p>
          </table:table-cell>
          <table:table-cell office:value-type="float" office:value="3848457" table:style-name="ce83">
            <text:p>3,848,457<text:s/></text:p>
          </table:table-cell>
          <table:table-cell office:value-type="float" office:value="2433267" table:style-name="ce85">
            <text:p>2,433,267<text:s/></text:p>
          </table:table-cell>
          <table:table-cell office:value-type="float" office:value="2123646" table:style-name="ce65">
            <text:p>2,123,646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782" table:style-name="ce72">
            <text:p>2,782<text:s/></text:p>
          </table:table-cell>
          <table:table-cell office:value-type="float" office:value="57980" table:style-name="ce74">
            <text:p>57,980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46170" table:style-name="ce76">
            <text:p>46,170<text:s/></text:p>
          </table:table-cell>
          <table:table-cell office:value-type="string" table:style-name="ce78">
            <text:p>　Nantou County</text:p>
          </table:table-cell>
          <table:table-cell office:value-type="string" table:style-name="ce56">
            <text:p>　　南 投 縣</text:p>
          </table:table-cell>
          <table:table-cell office:value-type="float" office:value="35000" table:style-name="ce83">
            <text:p>35,000<text:s/></text:p>
          </table:table-cell>
          <table:table-cell office:value-type="float" office:value="117228" table:style-name="ce85">
            <text:p>117,228<text:s/></text:p>
          </table:table-cell>
          <table:table-cell office:value-type="float" office:value="3656" table:style-name="ce65">
            <text:p>3,656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46805" table:style-name="ce72">
            <text:p>46,805<text:s/></text:p>
          </table:table-cell>
          <table:table-cell office:value-type="float" office:value="1118500" table:style-name="ce74">
            <text:p>1,118,500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296689" table:style-name="ce76">
            <text:p>296,689<text:s/></text:p>
          </table:table-cell>
          <table:table-cell office:value-type="string" table:style-name="ce78">
            <text:p>　Nantou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雲 林 縣</text:p>
          </table:table-cell>
          <table:table-cell office:value-type="float" office:value="4781112" table:style-name="ce83">
            <text:p>4,781,112<text:s/></text:p>
          </table:table-cell>
          <table:table-cell office:value-type="float" office:value="4634576" table:style-name="ce85">
            <text:p>4,634,576<text:s/></text:p>
          </table:table-cell>
          <table:table-cell office:value-type="float" office:value="3617406" table:style-name="ce65">
            <text:p>3,617,406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971" table:style-name="ce72">
            <text:p>3,971<text:s/></text:p>
          </table:table-cell>
          <table:table-cell office:value-type="float" office:value="156499" table:style-name="ce74">
            <text:p>156,499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70558" table:style-name="ce76">
            <text:p>70,558<text:s/></text:p>
          </table:table-cell>
          <table:table-cell office:value-type="string" table:style-name="ce78">
            <text:p>　Yunlin County</text:p>
          </table:table-cell>
          <table:table-cell office:value-type="string" table:style-name="ce56">
            <text:p>　　雲 林 縣</text:p>
          </table:table-cell>
          <table:table-cell office:value-type="float" office:value="30000" table:style-name="ce83">
            <text:p>30,000<text:s/></text:p>
          </table:table-cell>
          <table:table-cell office:value-type="float" office:value="588453" table:style-name="ce85">
            <text:p>588,453<text:s/></text:p>
          </table:table-cell>
          <table:table-cell office:value-type="float" office:value="123104" table:style-name="ce65">
            <text:p>123,104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44585" table:style-name="ce72">
            <text:p>44,585<text:s/></text:p>
          </table:table-cell>
          <table:table-cell office:value-type="float" office:value="205884" table:style-name="ce74">
            <text:p>205,884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-59348" table:style-name="ce76">
            <text:p>-59,348<text:s/></text:p>
          </table:table-cell>
          <table:table-cell office:value-type="string" table:style-name="ce78">
            <text:p>　Yunlin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嘉 義 縣</text:p>
          </table:table-cell>
          <table:table-cell office:value-type="float" office:value="4562938" table:style-name="ce83">
            <text:p>4,562,938<text:s/></text:p>
          </table:table-cell>
          <table:table-cell office:value-type="float" office:value="3017656" table:style-name="ce85">
            <text:p>3,017,656<text:s/></text:p>
          </table:table-cell>
          <table:table-cell office:value-type="float" office:value="2441969" table:style-name="ce65">
            <text:p>2,441,969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4357" table:style-name="ce72">
            <text:p>4,357<text:s/></text:p>
          </table:table-cell>
          <table:table-cell office:value-type="float" office:value="56770" table:style-name="ce74">
            <text:p>56,770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46136" table:style-name="ce76">
            <text:p>46,136<text:s/></text:p>
          </table:table-cell>
          <table:table-cell office:value-type="string" table:style-name="ce78">
            <text:p>　Chiayi County</text:p>
          </table:table-cell>
          <table:table-cell office:value-type="string" table:style-name="ce56">
            <text:p>　　嘉 義 縣</text:p>
          </table:table-cell>
          <table:table-cell office:value-type="float" office:value="6680" table:style-name="ce83">
            <text:p>6,680<text:s/></text:p>
          </table:table-cell>
          <table:table-cell office:value-type="float" office:value="386012" table:style-name="ce85">
            <text:p>386,012<text:s/></text:p>
          </table:table-cell>
          <table:table-cell office:value-type="float" office:value="33249" table:style-name="ce65">
            <text:p>33,249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42483" table:style-name="ce72">
            <text:p>42,483<text:s/></text:p>
          </table:table-cell>
          <table:table-cell office:value-type="float" office:value="1419492" table:style-name="ce74">
            <text:p>1,419,492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25790" table:style-name="ce76">
            <text:p>125,790<text:s/></text:p>
          </table:table-cell>
          <table:table-cell office:value-type="string" table:style-name="ce78">
            <text:p>　Chiayi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屏 東 縣</text:p>
          </table:table-cell>
          <table:table-cell office:value-type="float" office:value="5541520" table:style-name="ce83">
            <text:p>5,541,520<text:s/></text:p>
          </table:table-cell>
          <table:table-cell office:value-type="float" office:value="4371111" table:style-name="ce85">
            <text:p>4,371,111<text:s/></text:p>
          </table:table-cell>
          <table:table-cell office:value-type="float" office:value="3293218" table:style-name="ce65">
            <text:p>3,293,218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8688" table:style-name="ce72">
            <text:p>8,688<text:s/></text:p>
          </table:table-cell>
          <table:table-cell office:value-type="float" office:value="247439" table:style-name="ce74">
            <text:p>247,439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83556" table:style-name="ce76">
            <text:p>83,556<text:s/></text:p>
          </table:table-cell>
          <table:table-cell office:value-type="string" table:style-name="ce78">
            <text:p>　Pingtung County</text:p>
          </table:table-cell>
          <table:table-cell office:value-type="string" table:style-name="ce56">
            <text:p>　　屏 東 縣</text:p>
          </table:table-cell>
          <table:table-cell office:value-type="float" office:value="40000" table:style-name="ce83">
            <text:p>40,000<text:s/></text:p>
          </table:table-cell>
          <table:table-cell office:value-type="float" office:value="468166" table:style-name="ce85">
            <text:p>468,166<text:s/></text:p>
          </table:table-cell>
          <table:table-cell office:value-type="float" office:value="82959" table:style-name="ce65">
            <text:p>82,959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47084" table:style-name="ce72">
            <text:p>147,084<text:s/></text:p>
          </table:table-cell>
          <table:table-cell office:value-type="float" office:value="701783" table:style-name="ce74">
            <text:p>701,783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468627" table:style-name="ce76">
            <text:p>468,627<text:s/></text:p>
          </table:table-cell>
          <table:table-cell office:value-type="string" table:style-name="ce78">
            <text:p>　Pingtung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臺 東 縣</text:p>
          </table:table-cell>
          <table:table-cell office:value-type="float" office:value="2833798" table:style-name="ce83">
            <text:p>2,833,798<text:s/></text:p>
          </table:table-cell>
          <table:table-cell office:value-type="float" office:value="2264993" table:style-name="ce85">
            <text:p>2,264,993<text:s/></text:p>
          </table:table-cell>
          <table:table-cell office:value-type="float" office:value="1680187" table:style-name="ce65">
            <text:p>1,680,187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6181" table:style-name="ce72">
            <text:p>6,181<text:s/></text:p>
          </table:table-cell>
          <table:table-cell office:value-type="float" office:value="88543" table:style-name="ce74">
            <text:p>88,543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26588" table:style-name="ce76">
            <text:p>26,588<text:s/></text:p>
          </table:table-cell>
          <table:table-cell office:value-type="string" table:style-name="ce78">
            <text:p>　Taitung County</text:p>
          </table:table-cell>
          <table:table-cell office:value-type="string" table:style-name="ce56">
            <text:p>　　臺 東 縣</text:p>
          </table:table-cell>
          <table:table-cell office:value-type="float" office:value="2373" table:style-name="ce83">
            <text:p>2,373<text:s/></text:p>
          </table:table-cell>
          <table:table-cell office:value-type="float" office:value="424995" table:style-name="ce85">
            <text:p>424,995<text:s/></text:p>
          </table:table-cell>
          <table:table-cell office:value-type="float" office:value="1475" table:style-name="ce65">
            <text:p>1,475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4651" table:style-name="ce72">
            <text:p>34,651<text:s/></text:p>
          </table:table-cell>
          <table:table-cell office:value-type="float" office:value="513264" table:style-name="ce74">
            <text:p>513,264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55542" table:style-name="ce76">
            <text:p>55,542<text:s/></text:p>
          </table:table-cell>
          <table:table-cell office:value-type="string" table:style-name="ce78">
            <text:p>　Taitung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花 蓮 縣</text:p>
          </table:table-cell>
          <table:table-cell office:value-type="float" office:value="2807225" table:style-name="ce83">
            <text:p>2,807,225<text:s/></text:p>
          </table:table-cell>
          <table:table-cell office:value-type="float" office:value="2391750" table:style-name="ce85">
            <text:p>2,391,750<text:s/></text:p>
          </table:table-cell>
          <table:table-cell office:value-type="float" office:value="1740525" table:style-name="ce65">
            <text:p>1,740,525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544" table:style-name="ce72">
            <text:p>3,544<text:s/></text:p>
          </table:table-cell>
          <table:table-cell office:value-type="float" office:value="65422" table:style-name="ce74">
            <text:p>65,422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37275" table:style-name="ce76">
            <text:p>37,275<text:s/></text:p>
          </table:table-cell>
          <table:table-cell office:value-type="string" table:style-name="ce78">
            <text:p>　Hualien County</text:p>
          </table:table-cell>
          <table:table-cell office:value-type="string" table:style-name="ce56">
            <text:p>　　花 蓮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479043" table:style-name="ce85">
            <text:p>479,043<text:s/></text:p>
          </table:table-cell>
          <table:table-cell office:value-type="float" office:value="8281" table:style-name="ce65">
            <text:p>8,281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57659" table:style-name="ce72">
            <text:p>57,659<text:s/></text:p>
          </table:table-cell>
          <table:table-cell office:value-type="float" office:value="380455" table:style-name="ce74">
            <text:p>380,455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35020" table:style-name="ce76">
            <text:p>35,020<text:s/></text:p>
          </table:table-cell>
          <table:table-cell office:value-type="string" table:style-name="ce78">
            <text:p>　Hualien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澎 湖 縣</text:p>
          </table:table-cell>
          <table:table-cell office:value-type="float" office:value="1289918" table:style-name="ce83">
            <text:p>1,289,918<text:s/></text:p>
          </table:table-cell>
          <table:table-cell office:value-type="float" office:value="875256" table:style-name="ce85">
            <text:p>875,256<text:s/></text:p>
          </table:table-cell>
          <table:table-cell office:value-type="float" office:value="665655" table:style-name="ce65">
            <text:p>665,655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28" table:style-name="ce72">
            <text:p>228<text:s/></text:p>
          </table:table-cell>
          <table:table-cell office:value-type="float" office:value="13815" table:style-name="ce74">
            <text:p>13,815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20543" table:style-name="ce76">
            <text:p>20,543<text:s/></text:p>
          </table:table-cell>
          <table:table-cell office:value-type="string" table:style-name="ce78">
            <text:p>　Penghu County</text:p>
          </table:table-cell>
          <table:table-cell office:value-type="string" table:style-name="ce56">
            <text:p>　　澎 湖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145680" table:style-name="ce85">
            <text:p>145,680<text:s/></text:p>
          </table:table-cell>
          <table:table-cell office:value-type="float" office:value="15" table:style-name="ce65">
            <text:p>15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9320" table:style-name="ce72">
            <text:p>29,320<text:s/></text:p>
          </table:table-cell>
          <table:table-cell office:value-type="float" office:value="190145" table:style-name="ce74">
            <text:p>190,145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224517" table:style-name="ce76">
            <text:p>224,517<text:s/></text:p>
          </table:table-cell>
          <table:table-cell office:value-type="string" table:style-name="ce78">
            <text:p>　Penghu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新 北 市</text:p>
          </table:table-cell>
          <table:table-cell office:value-type="float" office:value="115241" table:style-name="ce83">
            <text:p>115,241<text:s/></text:p>
          </table:table-cell>
          <table:table-cell office:value-type="float" office:value="112037" table:style-name="ce85">
            <text:p>112,037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91">
            <text:p>－<text:s/></text:p>
          </table:table-cell>
          <table:table-cell office:value-type="float" office:value="15" table:style-name="ce74">
            <text:p>15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542" table:style-name="ce76">
            <text:p>1,542<text:s/></text:p>
          </table:table-cell>
          <table:table-cell office:value-type="string" table:style-name="ce78">
            <text:p>　New Taipei City</text:p>
          </table:table-cell>
          <table:table-cell office:value-type="string" table:style-name="ce56">
            <text:p>　　新 北 市</text:p>
          </table:table-cell>
          <table:table-cell office:value-type="float" office:value="0" table:style-name="ce87">
            <text:p>－<text:s/></text:p>
          </table:table-cell>
          <table:table-cell office:value-type="float" office:value="110320" table:style-name="ce85">
            <text:p>110,32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61" table:style-name="ce72">
            <text:p>161<text:s/></text:p>
          </table:table-cell>
          <table:table-cell office:value-type="float" office:value="3204" table:style-name="ce74">
            <text:p>3,204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2">
            <text:p>－<text:s/></text:p>
          </table:table-cell>
          <table:table-cell office:value-type="string" table:style-name="ce78">
            <text:p>　New Taipei Ci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桃 園 市</text:p>
          </table:table-cell>
          <table:table-cell office:value-type="float" office:value="308634" table:style-name="ce83">
            <text:p>308,634<text:s/></text:p>
          </table:table-cell>
          <table:table-cell office:value-type="float" office:value="307805" table:style-name="ce85">
            <text:p>307,805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440" table:style-name="ce72">
            <text:p>440<text:s/></text:p>
          </table:table-cell>
          <table:table-cell office:value-type="float" office:value="134" table:style-name="ce74">
            <text:p>134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3218" table:style-name="ce76">
            <text:p>3,218<text:s/></text:p>
          </table:table-cell>
          <table:table-cell office:value-type="string" table:style-name="ce78">
            <text:p>　Taoyuan City</text:p>
          </table:table-cell>
          <table:table-cell office:value-type="string" table:style-name="ce56">
            <text:p>　　桃 園 市</text:p>
          </table:table-cell>
          <table:table-cell office:value-type="float" office:value="0" table:style-name="ce87">
            <text:p>－<text:s/></text:p>
          </table:table-cell>
          <table:table-cell office:value-type="float" office:value="302377" table:style-name="ce85">
            <text:p>302,377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636" table:style-name="ce72">
            <text:p>1,636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830" table:style-name="ce76">
            <text:p>830<text:s/></text:p>
          </table:table-cell>
          <table:table-cell office:value-type="string" table:style-name="ce78">
            <text:p>　Taoyuan Ci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臺 中 市</text:p>
          </table:table-cell>
          <table:table-cell office:value-type="float" office:value="230044" table:style-name="ce83">
            <text:p>230,044<text:s/></text:p>
          </table:table-cell>
          <table:table-cell office:value-type="float" office:value="320235" table:style-name="ce85">
            <text:p>320,235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01" table:style-name="ce72">
            <text:p>301<text:s/></text:p>
          </table:table-cell>
          <table:table-cell office:value-type="float" office:value="898" table:style-name="ce74">
            <text:p>898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3668" table:style-name="ce76">
            <text:p>3,668<text:s/></text:p>
          </table:table-cell>
          <table:table-cell office:value-type="string" table:style-name="ce78">
            <text:p>　Taichung City</text:p>
          </table:table-cell>
          <table:table-cell office:value-type="string" table:style-name="ce56">
            <text:p>　　臺 中 市</text:p>
          </table:table-cell>
          <table:table-cell office:value-type="float" office:value="0" table:style-name="ce87">
            <text:p>－<text:s/></text:p>
          </table:table-cell>
          <table:table-cell office:value-type="float" office:value="310504" table:style-name="ce85">
            <text:p>310,504<text:s/></text:p>
          </table:table-cell>
          <table:table-cell office:value-type="float" office:value="1705" table:style-name="ce65">
            <text:p>1,705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159" table:style-name="ce72">
            <text:p>3,159<text:s/></text:p>
          </table:table-cell>
          <table:table-cell office:value-type="float" office:value="2443" table:style-name="ce74">
            <text:p>2,443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-92635" table:style-name="ce76">
            <text:p>-92,635<text:s/></text:p>
          </table:table-cell>
          <table:table-cell office:value-type="string" table:style-name="ce78">
            <text:p>　Taichung Ci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高 雄 市</text:p>
          </table:table-cell>
          <table:table-cell office:value-type="float" office:value="752018" table:style-name="ce83">
            <text:p>752,018<text:s/></text:p>
          </table:table-cell>
          <table:table-cell office:value-type="float" office:value="441488" table:style-name="ce85">
            <text:p>441,488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176" table:style-name="ce72">
            <text:p>1,176<text:s/></text:p>
          </table:table-cell>
          <table:table-cell office:value-type="float" office:value="261" table:style-name="ce74">
            <text:p>261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336" table:style-name="ce76">
            <text:p>336<text:s/></text:p>
          </table:table-cell>
          <table:table-cell office:value-type="string" table:style-name="ce78">
            <text:p>　Kaohsiung City</text:p>
          </table:table-cell>
          <table:table-cell office:value-type="string" table:style-name="ce56">
            <text:p>　　高 雄 市</text:p>
          </table:table-cell>
          <table:table-cell office:value-type="float" office:value="0" table:style-name="ce87">
            <text:p>－<text:s/></text:p>
          </table:table-cell>
          <table:table-cell office:value-type="float" office:value="416006" table:style-name="ce85">
            <text:p>416,006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3709" table:style-name="ce72">
            <text:p>23,709<text:s/></text:p>
          </table:table-cell>
          <table:table-cell office:value-type="float" office:value="129280" table:style-name="ce74">
            <text:p>129,280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81251" table:style-name="ce76">
            <text:p>181,251<text:s/></text:p>
          </table:table-cell>
          <table:table-cell office:value-type="string" table:style-name="ce78">
            <text:p>　Kaohsiung City</text:p>
          </table:table-cell>
          <table:table-cell table:number-columns-repeated="16364"/>
        </table:table-row>
        <table:table-row table:style-name="ro16">
          <table:table-cell office:value-type="string" table:style-name="ce60">
            <text:p>福建省各縣庫</text:p>
          </table:table-cell>
          <table:table-cell office:value-type="float" office:value="8938931" table:style-name="ce84">
            <text:p>8,938,931<text:s/></text:p>
          </table:table-cell>
          <table:table-cell office:value-type="float" office:value="8560820" table:style-name="ce86">
            <text:p>8,560,820<text:s/></text:p>
          </table:table-cell>
          <table:table-cell office:value-type="float" office:value="6149643" table:style-name="ce66">
            <text:p>6,149,643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20083" table:style-name="ce73">
            <text:p>20,083<text:s/></text:p>
          </table:table-cell>
          <table:table-cell office:value-type="float" office:value="205025" table:style-name="ce75">
            <text:p>205,025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122824" table:style-name="ce77">
            <text:p>122,824<text:s/></text:p>
          </table:table-cell>
          <table:table-cell office:value-type="string" table:style-name="ce80">
            <text:p>Fuchien Province<text:s/></text:p>
            <text:p>County Treasuries</text:p>
          </table:table-cell>
          <table:table-cell office:value-type="string" table:style-name="ce60">
            <text:p>福建省各縣庫</text:p>
          </table:table-cell>
          <table:table-cell office:value-type="float" office:value="0" table:style-name="ce84">
            <text:p>0<text:s/></text:p>
          </table:table-cell>
          <table:table-cell office:value-type="float" office:value="2030650" table:style-name="ce86">
            <text:p>2,030,650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32596" table:style-name="ce73">
            <text:p>32,596<text:s/></text:p>
          </table:table-cell>
          <table:table-cell office:value-type="float" office:value="526117" table:style-name="ce75">
            <text:p>526,117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-148006" table:style-name="ce77">
            <text:p>-148,006<text:s/></text:p>
          </table:table-cell>
          <table:table-cell office:value-type="string" table:style-name="ce80">
            <text:p>Fuchien Province<text:s/></text:p>
            <text:p>County Treasuries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<text:s text:c="4"/>金 門 縣</text:p>
          </table:table-cell>
          <table:table-cell office:value-type="float" office:value="6920944" table:style-name="ce83">
            <text:p>6,920,944<text:s/></text:p>
          </table:table-cell>
          <table:table-cell office:value-type="float" office:value="6802338" table:style-name="ce85">
            <text:p>6,802,338<text:s/></text:p>
          </table:table-cell>
          <table:table-cell office:value-type="float" office:value="5077301" table:style-name="ce65">
            <text:p>5,077,301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8531" table:style-name="ce72">
            <text:p>18,531<text:s/></text:p>
          </table:table-cell>
          <table:table-cell office:value-type="float" office:value="189293" table:style-name="ce74">
            <text:p>189,293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06582" table:style-name="ce76">
            <text:p>106,582<text:s/></text:p>
          </table:table-cell>
          <table:table-cell office:value-type="string" table:style-name="ce78">
            <text:p>　Kinmen County</text:p>
          </table:table-cell>
          <table:table-cell office:value-type="string" table:style-name="ce56">
            <text:p><text:s text:c="4"/>金 門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1383374" table:style-name="ce85">
            <text:p>1,383,374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7256" table:style-name="ce72">
            <text:p>27,256<text:s/></text:p>
          </table:table-cell>
          <table:table-cell office:value-type="float" office:value="359991" table:style-name="ce74">
            <text:p>359,991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-241384" table:style-name="ce76">
            <text:p>-241,384<text:s/></text:p>
          </table:table-cell>
          <table:table-cell office:value-type="string" table:style-name="ce78">
            <text:p>　Kinmen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<text:s text:c="4"/>連 江 縣</text:p>
          </table:table-cell>
          <table:table-cell office:value-type="float" office:value="2017987" table:style-name="ce83">
            <text:p>2,017,987<text:s/></text:p>
          </table:table-cell>
          <table:table-cell office:value-type="float" office:value="1758483" table:style-name="ce85">
            <text:p>1,758,483<text:s/></text:p>
          </table:table-cell>
          <table:table-cell office:value-type="float" office:value="1072341" table:style-name="ce65">
            <text:p>1,072,341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552" table:style-name="ce72">
            <text:p>1,552<text:s/></text:p>
          </table:table-cell>
          <table:table-cell office:value-type="float" office:value="15733" table:style-name="ce74">
            <text:p>15,733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6241" table:style-name="ce76">
            <text:p>16,241<text:s/></text:p>
          </table:table-cell>
          <table:table-cell office:value-type="string" table:style-name="ce78">
            <text:p>　Lienchiang County</text:p>
          </table:table-cell>
          <table:table-cell office:value-type="string" table:style-name="ce56">
            <text:p><text:s text:c="4"/>連 江 縣</text:p>
          </table:table-cell>
          <table:table-cell office:value-type="float" office:value="0" table:style-name="ce83">
            <text:p>0<text:s/></text:p>
          </table:table-cell>
          <table:table-cell office:value-type="float" office:value="647275" table:style-name="ce85">
            <text:p>647,275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5340" table:style-name="ce72">
            <text:p>5,340<text:s/></text:p>
          </table:table-cell>
          <table:table-cell office:value-type="float" office:value="166126" table:style-name="ce74">
            <text:p>166,126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93379" table:style-name="ce76">
            <text:p>93,379<text:s/></text:p>
          </table:table-cell>
          <table:table-cell office:value-type="string" table:style-name="ce78">
            <text:p>　Lienchiang County</text:p>
          </table:table-cell>
          <table:table-cell table:number-columns-repeated="16364"/>
        </table:table-row>
        <table:table-row table:style-name="ro16">
          <table:table-cell office:value-type="string" table:style-name="ce60">
            <text:p>福建省各鄉(鎮)庫</text:p>
          </table:table-cell>
          <table:table-cell office:value-type="float" office:value="873418" table:style-name="ce84">
            <text:p>873,418<text:s/></text:p>
          </table:table-cell>
          <table:table-cell office:value-type="float" office:value="800306" table:style-name="ce86">
            <text:p>800,306<text:s/></text:p>
          </table:table-cell>
          <table:table-cell office:value-type="float" office:value="695129" table:style-name="ce66">
            <text:p>695,129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221" table:style-name="ce73">
            <text:p>221<text:s/></text:p>
          </table:table-cell>
          <table:table-cell office:value-type="float" office:value="2411" table:style-name="ce75">
            <text:p>2,411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13801" table:style-name="ce77">
            <text:p>13,801<text:s/></text:p>
          </table:table-cell>
          <table:table-cell office:value-type="string" table:style-name="ce80">
            <text:p>Fuchien Province<text:s/></text:p>
            <text:p>Township Treasuries</text:p>
          </table:table-cell>
          <table:table-cell office:value-type="string" table:style-name="ce60">
            <text:p>福建省各鄉(鎮)庫</text:p>
          </table:table-cell>
          <table:table-cell office:value-type="float" office:value="0" table:style-name="ce84">
            <text:p>0<text:s/></text:p>
          </table:table-cell>
          <table:table-cell office:value-type="float" office:value="78332" table:style-name="ce86">
            <text:p>78,332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10412" table:style-name="ce73">
            <text:p>10,412<text:s/></text:p>
          </table:table-cell>
          <table:table-cell office:value-type="float" office:value="7800" table:style-name="ce75">
            <text:p>7,800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65311" table:style-name="ce77">
            <text:p>65,311<text:s/></text:p>
          </table:table-cell>
          <table:table-cell office:value-type="string" table:style-name="ce80">
            <text:p>Fuchien Province<text:s/></text:p>
            <text:p>Township Treasuries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<text:s text:c="4"/>金 門 縣</text:p>
          </table:table-cell>
          <table:table-cell office:value-type="float" office:value="691184" table:style-name="ce83">
            <text:p>691,184<text:s/></text:p>
          </table:table-cell>
          <table:table-cell office:value-type="float" office:value="626538" table:style-name="ce85">
            <text:p>626,538<text:s/></text:p>
          </table:table-cell>
          <table:table-cell office:value-type="float" office:value="532169" table:style-name="ce65">
            <text:p>532,169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96" table:style-name="ce72">
            <text:p>196<text:s/></text:p>
          </table:table-cell>
          <table:table-cell office:value-type="float" office:value="1798" table:style-name="ce74">
            <text:p>1,798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7674" table:style-name="ce76">
            <text:p>7,674<text:s/></text:p>
          </table:table-cell>
          <table:table-cell office:value-type="string" table:style-name="ce78">
            <text:p>　Kinmen County</text:p>
          </table:table-cell>
          <table:table-cell office:value-type="string" table:style-name="ce56">
            <text:p><text:s text:c="4"/>金 門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75034" table:style-name="ce85">
            <text:p>75,034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9667" table:style-name="ce72">
            <text:p>9,667<text:s/></text:p>
          </table:table-cell>
          <table:table-cell office:value-type="float" office:value="5393" table:style-name="ce74">
            <text:p>5,393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59253" table:style-name="ce76">
            <text:p>59,253<text:s/></text:p>
          </table:table-cell>
          <table:table-cell office:value-type="string" table:style-name="ce78">
            <text:p>　Kinmen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<text:s text:c="4"/>連 江 縣</text:p>
          </table:table-cell>
          <table:table-cell office:value-type="float" office:value="182234" table:style-name="ce83">
            <text:p>182,234<text:s/></text:p>
          </table:table-cell>
          <table:table-cell office:value-type="float" office:value="173768" table:style-name="ce85">
            <text:p>173,768<text:s/></text:p>
          </table:table-cell>
          <table:table-cell office:value-type="float" office:value="162961" table:style-name="ce65">
            <text:p>162,961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4" table:style-name="ce72">
            <text:p>24<text:s/></text:p>
          </table:table-cell>
          <table:table-cell office:value-type="float" office:value="613" table:style-name="ce74">
            <text:p>613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6127" table:style-name="ce76">
            <text:p>6,127<text:s/></text:p>
          </table:table-cell>
          <table:table-cell office:value-type="string" table:style-name="ce78">
            <text:p>　Lienchiang County</text:p>
          </table:table-cell>
          <table:table-cell office:value-type="string" table:style-name="ce56">
            <text:p><text:s text:c="4"/>連 江 縣</text:p>
          </table:table-cell>
          <table:table-cell office:value-type="float" office:value="0" table:style-name="ce83">
            <text:p>0<text:s/></text:p>
          </table:table-cell>
          <table:table-cell office:value-type="float" office:value="3297" table:style-name="ce85">
            <text:p>3,297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746" table:style-name="ce72">
            <text:p>746<text:s/></text:p>
          </table:table-cell>
          <table:table-cell office:value-type="float" office:value="2407" table:style-name="ce74">
            <text:p>2,407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6058" table:style-name="ce76">
            <text:p>6,058<text:s/></text:p>
          </table:table-cell>
          <table:table-cell office:value-type="string" table:style-name="ce78">
            <text:p>　Lienchiang County</text:p>
          </table:table-cell>
          <table:table-cell table:number-columns-repeated="16364"/>
        </table:table-row>
        <table:table-row table:style-name="ro6">
          <table:table-cell table:style-name="ce31"/>
          <table:table-cell table:style-name="ce38"/>
          <table:table-cell table:number-columns-repeated="2" table:style-name="ce25"/>
          <table:table-cell table:style-name="ce33"/>
          <table:table-cell table:style-name="ce31"/>
          <table:table-cell table:number-columns-repeated="2" table:style-name="ce29"/>
          <table:table-cell table:style-name="ce27"/>
          <table:table-cell table:style-name="ce23"/>
          <table:table-cell table:style-name="ce31"/>
          <table:table-cell table:style-name="ce38"/>
          <table:table-cell table:number-columns-repeated="2" table:style-name="ce25"/>
          <table:table-cell table:style-name="ce33"/>
          <table:table-cell table:style-name="ce31"/>
          <table:table-cell table:number-columns-repeated="2" table:style-name="ce29"/>
          <table:table-cell table:style-name="ce27"/>
          <table:table-cell table:style-name="ce23"/>
          <table:table-cell table:number-columns-repeated="16364"/>
        </table:table-row>
        <table:table-row table:style-name="ro1">
          <table:table-cell table:number-columns-spanned="5" table:number-rows-spanned="1" table:style-name="ce98"/>
          <table:covered-table-cell table:number-columns-repeated="4"/>
          <table:table-cell table:number-columns-spanned="5" table:number-rows-spanned="1" table:style-name="ce15"/>
          <table:covered-table-cell table:number-columns-repeated="4"/>
          <table:table-cell table:number-columns-spanned="5" table:number-rows-spanned="1" table:style-name="ce98"/>
          <table:covered-table-cell table:number-columns-repeated="4"/>
          <table:table-cell table:number-columns-spanned="5" table:number-rows-spanned="1" table:style-name="ce15"/>
          <table:covered-table-cell table:number-columns-repeated="4"/>
          <table:table-cell table:number-columns-repeated="16364" table:style-name="ce17"/>
        </table:table-row>
        <table:table-row table:style-name="ro17">
          <table:table-cell table:number-columns-spanned="5" table:number-rows-spanned="1" table:style-name="ce108"/>
          <table:covered-table-cell table:number-columns-repeated="4"/>
          <table:table-cell table:number-columns-spanned="5" table:number-rows-spanned="1" table:style-name="ce110"/>
          <table:covered-table-cell table:number-columns-repeated="4"/>
          <table:table-cell table:number-columns-spanned="5" table:number-rows-spanned="1" table:style-name="ce108"/>
          <table:covered-table-cell table:number-columns-repeated="4"/>
          <table:table-cell table:number-columns-spanned="5" table:number-rows-spanned="1" table:style-name="ce110"/>
          <table:covered-table-cell table:number-columns-repeated="4"/>
          <table:table-cell table:number-columns-repeated="16364" table:style-name="ce17"/>
        </table:table-row>
        <table:table-row table:number-rows-repeated="2" table:style-name="ro13">
          <table:table-cell table:number-columns-repeated="16384"/>
        </table:table-row>
        <table:table-row table:style-name="ro2">
          <table:table-cell table:number-columns-repeated="16384"/>
        </table:table-row>
        <table:table-row table:number-rows-repeated="1048541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">
      <number:text>－ </number:text>
      <style:map style:condition="value()&gt;0" style:apply-style-name="N50P0"/>
      <style:map style:condition="value()&lt;0" style:apply-style-name="N50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0.984251968503937in" fo:margin-left="0.78740157480315in" fo:margin-right="0.78740157480315in" style:print-orientation="portrait" style:print-page-order="ttb" style:first-page-number="23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393700787401575in" fo:margin-bottom="0.984251968503937in" fo:margin-left="0.78740157480315in" fo:margin-right="0.78740157480315in" style:print-orientation="portrait" style:print-page-order="ttb" style:first-page-number="27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T2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span text:style-name="T2"><text:s text:c="2"/></text:span><text:span text:style-name="T2">-</text:span><text:span text:style-name="T2"> </text:span><text:span text:style-name="T2"><text:page-number>1</text:page-number></text:span><text:span text:style-name="T2"><text:s/></text:span><text:span text:style-name="T2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7-21T10:06:06Z</dc:date>
    <meta:print-date>2017-01-23T09:31:01Z</meta:print-date>
  </office:meta>
</office:document-meta>
</file>