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0" style:family="table-cell" style:parent-style-name="Default" style:data-style-name="N0"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5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7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9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7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1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7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8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8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99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00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0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64.9pt" style:use-optimal-row-height="false" fo:break-before="auto"/>
    </style:style>
    <style:style style:name="ro7" style:family="table-row">
      <style:table-row-properties style:row-height="11.2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69.5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39.95pt" style:use-optimal-row-height="false" fo:break-before="auto"/>
    </style:style>
    <style:style style:name="ro13" style:family="table-row">
      <style:table-row-properties style:row-height="21.95pt" style:use-optimal-row-height="false" fo:break-before="auto"/>
    </style:style>
    <style:style style:name="ro14" style:family="table-row">
      <style:table-row-properties style:row-height="30pt" style:use-optimal-row-height="false" fo:break-before="auto"/>
    </style:style>
    <style:style style:name="ro15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3" table:number-columns-repeated="16364" table:default-cell-style-name="ce1"/>
        <table:table-row table:style-name="ro1">
          <table:table-cell office:value-type="string" table:number-columns-spanned="5" table:number-rows-spanned="1" table:style-name="ce13">
            <text:p>Table 1-5. <text:s/>Revenues of Local Treasury (Cumulative)－by Treasury &amp; Source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5. <text:s/>Revenues of Local Treasury (Cumulative)－by Treasury &amp; Source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5. <text:s/>Revenues of Local Treasury (Cumulative)－by Treasury &amp; Source (Cont.1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5. <text:s/>Revenues of Local Treasury (Cumulative)－by Treasury &amp; Source (Cont.1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table:number-columns-repeated="16364" table:style-name="ce18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05">
            <text:p>Treasury</text:p>
          </table:table-cell>
          <table:table-cell office:value-type="string" table:number-columns-spanned="1" table:number-rows-spanned="3" table:style-name="ce106">
            <text:p>Grand Total</text:p>
          </table:table-cell>
          <table:table-cell office:value-type="string" table:number-columns-spanned="3" table:number-rows-spanned="1" table:style-name="ce91">
            <text:p>Current Year Budget</text:p>
          </table:table-cell>
          <table:covered-table-cell table:number-columns-repeated="2"/>
          <table:table-cell office:value-type="string" table:number-columns-spanned="4" table:number-rows-spanned="1" table:style-name="ce93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04">
            <text:p>Treasury</text:p>
          </table:table-cell>
          <table:table-cell office:value-type="string" table:number-columns-spanned="1" table:number-rows-spanned="3" table:style-name="ce110">
            <text:p>Treasury</text:p>
          </table:table-cell>
          <table:table-cell office:value-type="string" table:number-columns-spanned="4" table:number-rows-spanned="1" table:style-name="ce76">
            <text:p>Current Year Budget</text:p>
          </table:table-cell>
          <table:covered-table-cell table:number-columns-repeated="3"/>
          <table:table-cell table:style-name="ce38"/>
          <table:table-cell office:value-type="string" table:number-columns-spanned="1" table:number-rows-spanned="3" table:style-name="ce108">
            <text:p>Budget of</text:p>
            <text:p>Previous Years</text:p>
          </table:table-cell>
          <table:table-cell office:value-type="string" table:number-columns-spanned="1" table:number-rows-spanned="3" table:style-name="ce108">
            <text:p>Special Budget</text:p>
          </table:table-cell>
          <table:table-cell office:value-type="string" table:number-columns-spanned="1" table:number-rows-spanned="3" table:style-name="ce109">
            <text:p>Extra-budget</text:p>
            <text:p>(1)</text:p>
          </table:table-cell>
          <table:table-cell office:value-type="string" table:number-columns-spanned="1" table:number-rows-spanned="3" table:style-name="ce104">
            <text:p>Treasury</text:p>
          </table:table-cell>
          <table:table-cell table:number-columns-repeated="16364"/>
        </table:table-row>
        <table:table-row table:style-name="ro2">
          <table:covered-table-cell/>
          <table:covered-table-cell/>
          <table:table-cell office:value-type="string" table:number-columns-spanned="1" table:number-rows-spanned="2" table:style-name="ce102">
            <text:p>Total</text:p>
          </table:table-cell>
          <table:table-cell office:value-type="string" table:number-columns-spanned="1" table:number-rows-spanned="2" table:style-name="ce102">
            <text:p>Revenues<text:s/></text:p>
            <text:p>from Taxes</text:p>
          </table:table-cell>
          <table:table-cell office:value-type="string" table:number-columns-spanned="1" table:number-rows-spanned="2" table:style-name="ce102">
            <text:p>Project Beneficiary<text:s/></text:p>
            <text:p>Surtax Revenues</text:p>
          </table:table-cell>
          <table:table-cell office:value-type="string" table:number-columns-spanned="1" table:number-rows-spanned="2" table:style-name="ce102">
            <text:p>Revenues from<text:s/></text:p>
            <text:p>Fines &amp; Indemnities</text:p>
          </table:table-cell>
          <table:table-cell office:value-type="string" table:number-columns-spanned="1" table:number-rows-spanned="2" table:style-name="ce102">
            <text:p>Revenues from Fees</text:p>
          </table:table-cell>
          <table:table-cell office:value-type="string" table:number-columns-spanned="1" table:number-rows-spanned="2" table:style-name="ce102">
            <text:p>Revenues from<text:s/></text:p>
            <text:p>Trust Management</text:p>
          </table:table-cell>
          <table:table-cell office:value-type="string" table:number-columns-spanned="1" table:number-rows-spanned="2" table:style-name="ce103">
            <text:p>Revenues from<text:s/></text:p>
            <text:p>Public Properties</text:p>
          </table:table-cell>
          <table:covered-table-cell/>
          <table:covered-table-cell/>
          <table:table-cell office:value-type="string" table:number-columns-spanned="1" table:number-rows-spanned="2" table:style-name="ce107">
            <text:p>Revenues from Surplus<text:s/></text:p>
            <text:p>of Public Enterprises</text:p>
          </table:table-cell>
          <table:table-cell office:value-type="string" table:number-columns-spanned="1" table:number-rows-spanned="2" table:style-name="ce102">
            <text:p>Revenues from</text:p>
            <text:p>Aid and Assistance</text:p>
          </table:table-cell>
          <table:table-cell office:value-type="string" table:number-columns-spanned="1" table:number-rows-spanned="2" table:style-name="ce102">
            <text:p>Revenues from<text:s/></text:p>
            <text:p>Donations &amp; Gifts</text:p>
          </table:table-cell>
          <table:table-cell office:value-type="string" table:number-columns-spanned="1" table:number-rows-spanned="2" table:style-name="ce102">
            <text:p>Autonomy Tax</text:p>
          </table:table-cell>
          <table:table-cell office:value-type="string" table:number-columns-spanned="1" table:number-rows-spanned="2" table:style-name="ce102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4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">
          <table:table-cell office:value-type="string" table:style-name="ce43">
            <text:p>Grand Total</text:p>
          </table:table-cell>
          <table:table-cell office:value-type="float" office:value="4259714677" table:style-name="ce46">
            <text:p>4,259,714,677<text:s/></text:p>
          </table:table-cell>
          <table:table-cell office:value-type="float" office:value="3157492072" table:style-name="ce48">
            <text:p>3,157,492,072<text:s/></text:p>
          </table:table-cell>
          <table:table-cell office:value-type="float" office:value="2618142383" table:style-name="ce50">
            <text:p>2,618,142,383<text:s/></text:p>
          </table:table-cell>
          <table:table-cell office:value-type="float" office:value="1419" table:style-name="ce50">
            <text:p>1,419<text:s/></text:p>
          </table:table-cell>
          <table:table-cell office:value-type="float" office:value="26064927" table:style-name="ce54">
            <text:p>26,064,927<text:s/></text:p>
          </table:table-cell>
          <table:table-cell office:value-type="float" office:value="40089528" table:style-name="ce56">
            <text:p>40,089,528<text:s/></text:p>
          </table:table-cell>
          <table:table-cell office:value-type="float" office:value="181" table:style-name="ce56">
            <text:p>181<text:s/></text:p>
          </table:table-cell>
          <table:table-cell office:value-type="float" office:value="32711637" table:style-name="ce58">
            <text:p>32,711,637<text:s/></text:p>
          </table:table-cell>
          <table:table-cell office:value-type="string" table:style-name="ce43">
            <text:p>Grand Total</text:p>
          </table:table-cell>
          <table:table-cell office:value-type="string" table:style-name="ce43">
            <text:p>Grand Total</text:p>
          </table:table-cell>
          <table:table-cell office:value-type="float" office:value="170914000" table:style-name="ce62">
            <text:p>170,914,000<text:s/></text:p>
          </table:table-cell>
          <table:table-cell office:value-type="float" office:value="231125361" table:style-name="ce64">
            <text:p>231,125,361<text:s/></text:p>
          </table:table-cell>
          <table:table-cell office:value-type="float" office:value="2333058" table:style-name="ce50">
            <text:p>2,333,05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6109578" table:style-name="ce54">
            <text:p>36,109,578<text:s/></text:p>
          </table:table-cell>
          <table:table-cell office:value-type="float" office:value="38706713" table:style-name="ce56">
            <text:p>38,706,713<text:s/></text:p>
          </table:table-cell>
          <table:table-cell office:value-type="float" office:value="1979725" table:style-name="ce56">
            <text:p>1,979,725<text:s/></text:p>
          </table:table-cell>
          <table:table-cell office:value-type="float" office:value="1061536168" table:style-name="ce58">
            <text:p>1,061,536,168<text:s/></text:p>
          </table:table-cell>
          <table:table-cell office:value-type="string" table:style-name="ce43">
            <text:p>Grand Total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National Treasury</text:p>
          </table:table-cell>
          <table:table-cell office:value-type="float" office:value="2962502658" table:style-name="ce46">
            <text:p>2,962,502,658<text:s/></text:p>
          </table:table-cell>
          <table:table-cell office:value-type="float" office:value="2089943756" table:style-name="ce48">
            <text:p>2,089,943,756<text:s/></text:p>
          </table:table-cell>
          <table:table-cell office:value-type="float" office:value="1871249554" table:style-name="ce50">
            <text:p>1,871,249,55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4208813" table:style-name="ce54">
            <text:p>14,208,813<text:s/></text:p>
          </table:table-cell>
          <table:table-cell office:value-type="float" office:value="21396384" table:style-name="ce56">
            <text:p>21,396,38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6716783" table:style-name="ce58">
            <text:p>16,716,783<text:s/></text:p>
          </table:table-cell>
          <table:table-cell office:value-type="string" table:style-name="ce43">
            <text:p>National Treasury</text:p>
          </table:table-cell>
          <table:table-cell office:value-type="string" table:style-name="ce43">
            <text:p>National Treasury</text:p>
          </table:table-cell>
          <table:table-cell office:value-type="float" office:value="150611833" table:style-name="ce62">
            <text:p>150,611,83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50" table:style-name="ce50">
            <text:p>65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5759740" table:style-name="ce54">
            <text:p>15,759,740<text:s/></text:p>
          </table:table-cell>
          <table:table-cell office:value-type="float" office:value="4251591" table:style-name="ce56">
            <text:p>4,251,591<text:s/></text:p>
          </table:table-cell>
          <table:table-cell office:value-type="float" office:value="1035" table:style-name="ce56">
            <text:p>1,035<text:s/></text:p>
          </table:table-cell>
          <table:table-cell office:value-type="float" office:value="868306275" table:style-name="ce58">
            <text:p>868,306,275<text:s/></text:p>
          </table:table-cell>
          <table:table-cell office:value-type="string" table:style-name="ce43">
            <text:p>National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New Taipei City Treasury</text:p>
          </table:table-cell>
          <table:table-cell office:value-type="float" office:value="196013095" table:style-name="ce46">
            <text:p>196,013,095<text:s/></text:p>
          </table:table-cell>
          <table:table-cell office:value-type="float" office:value="141435332" table:style-name="ce48">
            <text:p>141,435,332<text:s/></text:p>
          </table:table-cell>
          <table:table-cell office:value-type="float" office:value="99402016" table:style-name="ce50">
            <text:p>99,402,016<text:s/></text:p>
          </table:table-cell>
          <table:table-cell office:value-type="float" office:value="1395" table:style-name="ce50">
            <text:p>1,395<text:s/></text:p>
          </table:table-cell>
          <table:table-cell office:value-type="float" office:value="2075912" table:style-name="ce54">
            <text:p>2,075,912<text:s/></text:p>
          </table:table-cell>
          <table:table-cell office:value-type="float" office:value="3091963" table:style-name="ce56">
            <text:p>3,091,96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127338" table:style-name="ce58">
            <text:p>2,127,338<text:s/></text:p>
          </table:table-cell>
          <table:table-cell office:value-type="string" table:style-name="ce43">
            <text:p>New Taipei City Treasury</text:p>
          </table:table-cell>
          <table:table-cell office:value-type="string" table:style-name="ce43">
            <text:p>New Taipei City Treasury</text:p>
          </table:table-cell>
          <table:table-cell office:value-type="float" office:value="0" table:style-name="ce66">
            <text:p>－<text:s/></text:p>
          </table:table-cell>
          <table:table-cell office:value-type="float" office:value="31009066" table:style-name="ce64">
            <text:p>31,009,066<text:s/></text:p>
          </table:table-cell>
          <table:table-cell office:value-type="float" office:value="215446" table:style-name="ce50">
            <text:p>215,44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512195" table:style-name="ce54">
            <text:p>3,512,195<text:s/></text:p>
          </table:table-cell>
          <table:table-cell office:value-type="float" office:value="410252" table:style-name="ce56">
            <text:p>410,25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4167511" table:style-name="ce58">
            <text:p>54,167,511<text:s/></text:p>
          </table:table-cell>
          <table:table-cell office:value-type="string" table:style-name="ce43">
            <text:p>New Taipei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ipei City Treasury</text:p>
          </table:table-cell>
          <table:table-cell office:value-type="float" office:value="168978179" table:style-name="ce46">
            <text:p>168,978,179<text:s/></text:p>
          </table:table-cell>
          <table:table-cell office:value-type="float" office:value="151327180" table:style-name="ce48">
            <text:p>151,327,180<text:s/></text:p>
          </table:table-cell>
          <table:table-cell office:value-type="float" office:value="117787570" table:style-name="ce50">
            <text:p>117,787,57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586894" table:style-name="ce54">
            <text:p>1,586,894<text:s/></text:p>
          </table:table-cell>
          <table:table-cell office:value-type="float" office:value="3781360" table:style-name="ce56">
            <text:p>3,781,36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7920527" table:style-name="ce58">
            <text:p>7,920,527<text:s/></text:p>
          </table:table-cell>
          <table:table-cell office:value-type="string" table:style-name="ce43">
            <text:p>Taipei City Treasury</text:p>
          </table:table-cell>
          <table:table-cell office:value-type="string" table:style-name="ce43">
            <text:p>Taipei City Treasury</text:p>
          </table:table-cell>
          <table:table-cell office:value-type="float" office:value="14791755" table:style-name="ce62">
            <text:p>14,791,755<text:s/></text:p>
          </table:table-cell>
          <table:table-cell office:value-type="float" office:value="3827375" table:style-name="ce64">
            <text:p>3,827,375<text:s/></text:p>
          </table:table-cell>
          <table:table-cell office:value-type="float" office:value="43735" table:style-name="ce50">
            <text:p>43,73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587964" table:style-name="ce54">
            <text:p>1,587,964<text:s/></text:p>
          </table:table-cell>
          <table:table-cell office:value-type="float" office:value="3274551" table:style-name="ce56">
            <text:p>3,274,551<text:s/></text:p>
          </table:table-cell>
          <table:table-cell office:value-type="float" office:value="1922439" table:style-name="ce56">
            <text:p>1,922,439<text:s/></text:p>
          </table:table-cell>
          <table:table-cell office:value-type="float" office:value="12454009" table:style-name="ce58">
            <text:p>12,454,009<text:s/></text:p>
          </table:table-cell>
          <table:table-cell office:value-type="string" table:style-name="ce43">
            <text:p>Taipei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oyuan City Treasury</text:p>
          </table:table-cell>
          <table:table-cell office:value-type="float" office:value="143032673" table:style-name="ce46">
            <text:p>143,032,673<text:s/></text:p>
          </table:table-cell>
          <table:table-cell office:value-type="float" office:value="97078864" table:style-name="ce48">
            <text:p>97,078,864<text:s/></text:p>
          </table:table-cell>
          <table:table-cell office:value-type="float" office:value="67056892" table:style-name="ce50">
            <text:p>67,056,892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618329" table:style-name="ce54">
            <text:p>1,618,329<text:s/></text:p>
          </table:table-cell>
          <table:table-cell office:value-type="float" office:value="1810509" table:style-name="ce56">
            <text:p>1,810,50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944014" table:style-name="ce58">
            <text:p>944,014<text:s/></text:p>
          </table:table-cell>
          <table:table-cell office:value-type="string" table:style-name="ce43">
            <text:p>Taoyuan City Treasury</text:p>
          </table:table-cell>
          <table:table-cell office:value-type="string" table:style-name="ce43">
            <text:p>Taoyuan City Treasury</text:p>
          </table:table-cell>
          <table:table-cell office:value-type="float" office:value="10000" table:style-name="ce62">
            <text:p>10,000<text:s/></text:p>
          </table:table-cell>
          <table:table-cell office:value-type="float" office:value="23483017" table:style-name="ce64">
            <text:p>23,483,017<text:s/></text:p>
          </table:table-cell>
          <table:table-cell office:value-type="float" office:value="263960" table:style-name="ce50">
            <text:p>263,96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892143" table:style-name="ce54">
            <text:p>1,892,143<text:s/></text:p>
          </table:table-cell>
          <table:table-cell office:value-type="float" office:value="365851" table:style-name="ce56">
            <text:p>365,85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5587958" table:style-name="ce58">
            <text:p>45,587,958<text:s/></text:p>
          </table:table-cell>
          <table:table-cell office:value-type="string" table:style-name="ce43">
            <text:p>Taoyuan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ichung City Treasury</text:p>
          </table:table-cell>
          <table:table-cell office:value-type="float" office:value="141795275" table:style-name="ce46">
            <text:p>141,795,275<text:s/></text:p>
          </table:table-cell>
          <table:table-cell office:value-type="float" office:value="113159956" table:style-name="ce48">
            <text:p>113,159,956<text:s/></text:p>
          </table:table-cell>
          <table:table-cell office:value-type="float" office:value="75725037" table:style-name="ce50">
            <text:p>75,725,03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478170" table:style-name="ce54">
            <text:p>1,478,170<text:s/></text:p>
          </table:table-cell>
          <table:table-cell office:value-type="float" office:value="2063106" table:style-name="ce56">
            <text:p>2,063,10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05370" table:style-name="ce58">
            <text:p>605,370<text:s/></text:p>
          </table:table-cell>
          <table:table-cell office:value-type="string" table:style-name="ce43">
            <text:p>Taichung City Treasury</text:p>
          </table:table-cell>
          <table:table-cell office:value-type="string" table:style-name="ce43">
            <text:p>Taichung City Treasury</text:p>
          </table:table-cell>
          <table:table-cell office:value-type="float" office:value="3390958" table:style-name="ce62">
            <text:p>3,390,958<text:s/></text:p>
          </table:table-cell>
          <table:table-cell office:value-type="float" office:value="25130296" table:style-name="ce64">
            <text:p>25,130,296<text:s/></text:p>
          </table:table-cell>
          <table:table-cell office:value-type="float" office:value="130158" table:style-name="ce50">
            <text:p>130,15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636861" table:style-name="ce54">
            <text:p>4,636,861<text:s/></text:p>
          </table:table-cell>
          <table:table-cell office:value-type="float" office:value="1953850" table:style-name="ce56">
            <text:p>1,953,85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6681470" table:style-name="ce58">
            <text:p>26,681,470<text:s/></text:p>
          </table:table-cell>
          <table:table-cell office:value-type="string" table:style-name="ce43">
            <text:p>Taichung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inan City Treasury</text:p>
          </table:table-cell>
          <table:table-cell office:value-type="float" office:value="80186791" table:style-name="ce46">
            <text:p>80,186,791<text:s/></text:p>
          </table:table-cell>
          <table:table-cell office:value-type="float" office:value="78661868" table:style-name="ce48">
            <text:p>78,661,868<text:s/></text:p>
          </table:table-cell>
          <table:table-cell office:value-type="float" office:value="51275673" table:style-name="ce50">
            <text:p>51,275,67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809390" table:style-name="ce54">
            <text:p>809,390<text:s/></text:p>
          </table:table-cell>
          <table:table-cell office:value-type="float" office:value="1402494" table:style-name="ce56">
            <text:p>1,402,49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22029" table:style-name="ce58">
            <text:p>322,029<text:s/></text:p>
          </table:table-cell>
          <table:table-cell office:value-type="string" table:style-name="ce43">
            <text:p>Tainan City Treasury</text:p>
          </table:table-cell>
          <table:table-cell office:value-type="string" table:style-name="ce43">
            <text:p>Tainan City Treasury</text:p>
          </table:table-cell>
          <table:table-cell office:value-type="float" office:value="273440" table:style-name="ce62">
            <text:p>273,440<text:s/></text:p>
          </table:table-cell>
          <table:table-cell office:value-type="float" office:value="22990743" table:style-name="ce64">
            <text:p>22,990,743<text:s/></text:p>
          </table:table-cell>
          <table:table-cell office:value-type="float" office:value="177780" table:style-name="ce50">
            <text:p>177,78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410318" table:style-name="ce54">
            <text:p>1,410,318<text:s/></text:p>
          </table:table-cell>
          <table:table-cell office:value-type="float" office:value="913129" table:style-name="ce56">
            <text:p>913,12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11794" table:style-name="ce58">
            <text:p>611,794<text:s/></text:p>
          </table:table-cell>
          <table:table-cell office:value-type="string" table:style-name="ce43">
            <text:p>Tainan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Kaohsiung City Treasury</text:p>
          </table:table-cell>
          <table:table-cell office:value-type="float" office:value="123198048" table:style-name="ce46">
            <text:p>123,198,048<text:s/></text:p>
          </table:table-cell>
          <table:table-cell office:value-type="float" office:value="102527722" table:style-name="ce48">
            <text:p>102,527,722<text:s/></text:p>
          </table:table-cell>
          <table:table-cell office:value-type="float" office:value="64172469" table:style-name="ce50">
            <text:p>64,172,46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485858" table:style-name="ce54">
            <text:p>1,485,858<text:s/></text:p>
          </table:table-cell>
          <table:table-cell office:value-type="float" office:value="1988580" table:style-name="ce56">
            <text:p>1,988,58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66777" table:style-name="ce58">
            <text:p>1,366,777<text:s/></text:p>
          </table:table-cell>
          <table:table-cell office:value-type="string" table:style-name="ce43">
            <text:p>Kaohsiung City Treasury</text:p>
          </table:table-cell>
          <table:table-cell office:value-type="string" table:style-name="ce43">
            <text:p>Kaohsiung City Treasury</text:p>
          </table:table-cell>
          <table:table-cell office:value-type="float" office:value="40780" table:style-name="ce62">
            <text:p>40,780<text:s/></text:p>
          </table:table-cell>
          <table:table-cell office:value-type="float" office:value="31347402" table:style-name="ce64">
            <text:p>31,347,402<text:s/></text:p>
          </table:table-cell>
          <table:table-cell office:value-type="float" office:value="523677" table:style-name="ce50">
            <text:p>523,67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602179" table:style-name="ce54">
            <text:p>1,602,179<text:s/></text:p>
          </table:table-cell>
          <table:table-cell office:value-type="float" office:value="5657018" table:style-name="ce56">
            <text:p>5,657,018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5013308" table:style-name="ce58">
            <text:p>15,013,308<text:s/></text:p>
          </table:table-cell>
          <table:table-cell office:value-type="string" table:style-name="ce43">
            <text:p>Kaohsiung City Treasury</text:p>
          </table:table-cell>
          <table:table-cell table:number-columns-repeated="16364"/>
        </table:table-row>
        <table:table-row table:style-name="ro1">
          <table:table-cell office:value-type="string" table:style-name="ce44">
            <text:p>Taiwan Province</text:p>
            <text:p>County &amp; City Treasuries</text:p>
          </table:table-cell>
          <table:table-cell office:value-type="float" office:value="373477701" table:style-name="ce46">
            <text:p>373,477,701<text:s/></text:p>
          </table:table-cell>
          <table:table-cell office:value-type="float" office:value="322075281" table:style-name="ce48">
            <text:p>322,075,281<text:s/></text:p>
          </table:table-cell>
          <table:table-cell office:value-type="float" office:value="224891646" table:style-name="ce50">
            <text:p>224,891,646<text:s/></text:p>
          </table:table-cell>
          <table:table-cell office:value-type="float" office:value="24" table:style-name="ce50">
            <text:p>24<text:s/></text:p>
          </table:table-cell>
          <table:table-cell office:value-type="float" office:value="2708367" table:style-name="ce54">
            <text:p>2,708,367<text:s/></text:p>
          </table:table-cell>
          <table:table-cell office:value-type="float" office:value="2724217" table:style-name="ce56">
            <text:p>2,724,217<text:s/></text:p>
          </table:table-cell>
          <table:table-cell office:value-type="float" office:value="181" table:style-name="ce56">
            <text:p>181<text:s/></text:p>
          </table:table-cell>
          <table:table-cell office:value-type="float" office:value="1687431" table:style-name="ce58">
            <text:p>1,687,431<text:s/></text:p>
          </table:table-cell>
          <table:table-cell office:value-type="string" table:style-name="ce44">
            <text:p>Taiwan Province</text:p>
            <text:p>County &amp; City Treasuries</text:p>
          </table:table-cell>
          <table:table-cell office:value-type="string" table:style-name="ce44">
            <text:p>Taiwan Province</text:p>
            <text:p>County &amp; City Treasuries</text:p>
          </table:table-cell>
          <table:table-cell office:value-type="float" office:value="1564073" table:style-name="ce62">
            <text:p>1,564,073<text:s/></text:p>
          </table:table-cell>
          <table:table-cell office:value-type="float" office:value="83574633" table:style-name="ce64">
            <text:p>83,574,633<text:s/></text:p>
          </table:table-cell>
          <table:table-cell office:value-type="float" office:value="281026" table:style-name="ce50">
            <text:p>281,02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643683" table:style-name="ce54">
            <text:p>4,643,683<text:s/></text:p>
          </table:table-cell>
          <table:table-cell office:value-type="float" office:value="13559543" table:style-name="ce56">
            <text:p>13,559,543<text:s/></text:p>
          </table:table-cell>
          <table:table-cell office:value-type="float" office:value="56250" table:style-name="ce56">
            <text:p>56,250<text:s/></text:p>
          </table:table-cell>
          <table:table-cell office:value-type="float" office:value="37786626" table:style-name="ce58">
            <text:p>37,786,626<text:s/></text:p>
          </table:table-cell>
          <table:table-cell office:value-type="string" table:style-name="ce44">
            <text:p>Taiwan Province</text:p>
            <text:p>County &amp; City Treasuries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Yilan County</text:p>
          </table:table-cell>
          <table:table-cell office:value-type="float" office:value="38378821" table:style-name="ce45">
            <text:p>38,378,821<text:s/></text:p>
          </table:table-cell>
          <table:table-cell office:value-type="float" office:value="21310400" table:style-name="ce47">
            <text:p>21,310,400<text:s/></text:p>
          </table:table-cell>
          <table:table-cell office:value-type="float" office:value="14465180" table:style-name="ce49">
            <text:p>14,465,18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31021" table:style-name="ce53">
            <text:p>131,021<text:s/></text:p>
          </table:table-cell>
          <table:table-cell office:value-type="float" office:value="214753" table:style-name="ce55">
            <text:p>214,75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2620" table:style-name="ce57">
            <text:p>62,620<text:s/></text:p>
          </table:table-cell>
          <table:table-cell office:value-type="string" table:style-name="ce42">
            <text:p>　Yilan County</text:p>
          </table:table-cell>
          <table:table-cell office:value-type="string" table:style-name="ce42">
            <text:p>　Yilan County</text:p>
          </table:table-cell>
          <table:table-cell office:value-type="float" office:value="130023" table:style-name="ce61">
            <text:p>130,023<text:s/></text:p>
          </table:table-cell>
          <table:table-cell office:value-type="float" office:value="5674970" table:style-name="ce63">
            <text:p>5,674,97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31833" table:style-name="ce53">
            <text:p>631,833<text:s/></text:p>
          </table:table-cell>
          <table:table-cell office:value-type="float" office:value="646021" table:style-name="ce55">
            <text:p>646,02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422401" table:style-name="ce57">
            <text:p>16,422,401<text:s/></text:p>
          </table:table-cell>
          <table:table-cell office:value-type="string" table:style-name="ce42">
            <text:p>　Yilan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Hsinchu County</text:p>
          </table:table-cell>
          <table:table-cell office:value-type="float" office:value="36495078" table:style-name="ce45">
            <text:p>36,495,078<text:s/></text:p>
          </table:table-cell>
          <table:table-cell office:value-type="float" office:value="26165878" table:style-name="ce47">
            <text:p>26,165,878<text:s/></text:p>
          </table:table-cell>
          <table:table-cell office:value-type="float" office:value="20311398" table:style-name="ce49">
            <text:p>20,311,39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52713" table:style-name="ce53">
            <text:p>152,713<text:s/></text:p>
          </table:table-cell>
          <table:table-cell office:value-type="float" office:value="307990" table:style-name="ce55">
            <text:p>307,99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5086" table:style-name="ce57">
            <text:p>115,086<text:s/></text:p>
          </table:table-cell>
          <table:table-cell office:value-type="string" table:style-name="ce42">
            <text:p>　Hsinchu County</text:p>
          </table:table-cell>
          <table:table-cell office:value-type="string" table:style-name="ce42">
            <text:p>　Hsinchu County</text:p>
          </table:table-cell>
          <table:table-cell office:value-type="float" office:value="2500" table:style-name="ce61">
            <text:p>2,500<text:s/></text:p>
          </table:table-cell>
          <table:table-cell office:value-type="float" office:value="5081850" table:style-name="ce63">
            <text:p>5,081,85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94340" table:style-name="ce53">
            <text:p>194,340<text:s/></text:p>
          </table:table-cell>
          <table:table-cell office:value-type="float" office:value="638749" table:style-name="ce55">
            <text:p>638,74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690451" table:style-name="ce57">
            <text:p>9,690,451<text:s/></text:p>
          </table:table-cell>
          <table:table-cell office:value-type="string" table:style-name="ce42">
            <text:p>　Hsinchu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Miaoli County</text:p>
          </table:table-cell>
          <table:table-cell office:value-type="float" office:value="27205091" table:style-name="ce45">
            <text:p>27,205,091<text:s/></text:p>
          </table:table-cell>
          <table:table-cell office:value-type="float" office:value="20744937" table:style-name="ce47">
            <text:p>20,744,937<text:s/></text:p>
          </table:table-cell>
          <table:table-cell office:value-type="float" office:value="16649728" table:style-name="ce49">
            <text:p>16,649,72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25434" table:style-name="ce53">
            <text:p>225,434<text:s/></text:p>
          </table:table-cell>
          <table:table-cell office:value-type="float" office:value="178394" table:style-name="ce55">
            <text:p>178,39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0142" table:style-name="ce57">
            <text:p>50,142<text:s/></text:p>
          </table:table-cell>
          <table:table-cell office:value-type="string" table:style-name="ce42">
            <text:p>　Miaoli County</text:p>
          </table:table-cell>
          <table:table-cell office:value-type="string" table:style-name="ce42">
            <text:p>　Miaoli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3275695" table:style-name="ce63">
            <text:p>3,275,695<text:s/></text:p>
          </table:table-cell>
          <table:table-cell office:value-type="float" office:value="7076" table:style-name="ce49">
            <text:p>7,07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58467" table:style-name="ce53">
            <text:p>358,467<text:s/></text:p>
          </table:table-cell>
          <table:table-cell office:value-type="float" office:value="837027" table:style-name="ce55">
            <text:p>837,02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623127" table:style-name="ce57">
            <text:p>5,623,127<text:s/></text:p>
          </table:table-cell>
          <table:table-cell office:value-type="string" table:style-name="ce42">
            <text:p>　Miaoli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Changhua County</text:p>
          </table:table-cell>
          <table:table-cell office:value-type="float" office:value="40458251" table:style-name="ce45">
            <text:p>40,458,251<text:s/></text:p>
          </table:table-cell>
          <table:table-cell office:value-type="float" office:value="39708193" table:style-name="ce47">
            <text:p>39,708,193<text:s/></text:p>
          </table:table-cell>
          <table:table-cell office:value-type="float" office:value="25295172" table:style-name="ce49">
            <text:p>25,295,17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34976" table:style-name="ce53">
            <text:p>434,976<text:s/></text:p>
          </table:table-cell>
          <table:table-cell office:value-type="float" office:value="241213" table:style-name="ce55">
            <text:p>241,21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7216" table:style-name="ce57">
            <text:p>117,216<text:s/></text:p>
          </table:table-cell>
          <table:table-cell office:value-type="string" table:style-name="ce42">
            <text:p>　Changhua County</text:p>
          </table:table-cell>
          <table:table-cell office:value-type="string" table:style-name="ce42">
            <text:p>　Changhua County</text:p>
          </table:table-cell>
          <table:table-cell office:value-type="float" office:value="732669" table:style-name="ce61">
            <text:p>732,669<text:s/></text:p>
          </table:table-cell>
          <table:table-cell office:value-type="float" office:value="12119053" table:style-name="ce63">
            <text:p>12,119,053<text:s/></text:p>
          </table:table-cell>
          <table:table-cell office:value-type="float" office:value="133071" table:style-name="ce49">
            <text:p>133,07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34822" table:style-name="ce53">
            <text:p>634,822<text:s/></text:p>
          </table:table-cell>
          <table:table-cell office:value-type="float" office:value="408745" table:style-name="ce55">
            <text:p>408,74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41314" table:style-name="ce57">
            <text:p>341,314<text:s/></text:p>
          </table:table-cell>
          <table:table-cell office:value-type="string" table:style-name="ce42">
            <text:p>　Changhua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Nantou County</text:p>
          </table:table-cell>
          <table:table-cell office:value-type="float" office:value="22270608" table:style-name="ce45">
            <text:p>22,270,608<text:s/></text:p>
          </table:table-cell>
          <table:table-cell office:value-type="float" office:value="24939961" table:style-name="ce47">
            <text:p>24,939,961<text:s/></text:p>
          </table:table-cell>
          <table:table-cell office:value-type="float" office:value="16439344" table:style-name="ce49">
            <text:p>16,439,34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96299" table:style-name="ce53">
            <text:p>196,299<text:s/></text:p>
          </table:table-cell>
          <table:table-cell office:value-type="float" office:value="127048" table:style-name="ce55">
            <text:p>127,04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74970" table:style-name="ce57">
            <text:p>174,970<text:s/></text:p>
          </table:table-cell>
          <table:table-cell office:value-type="string" table:style-name="ce42">
            <text:p>　Nantou County</text:p>
          </table:table-cell>
          <table:table-cell office:value-type="string" table:style-name="ce42">
            <text:p>　Nantou County</text:p>
          </table:table-cell>
          <table:table-cell office:value-type="float" office:value="156425" table:style-name="ce61">
            <text:p>156,425<text:s/></text:p>
          </table:table-cell>
          <table:table-cell office:value-type="float" office:value="7698696" table:style-name="ce63">
            <text:p>7,698,69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47179" table:style-name="ce53">
            <text:p>147,179<text:s/></text:p>
          </table:table-cell>
          <table:table-cell office:value-type="float" office:value="1139814" table:style-name="ce55">
            <text:p>1,139,81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3809167" table:style-name="ce57">
            <text:p>-3,809,167<text:s/></text:p>
          </table:table-cell>
          <table:table-cell office:value-type="string" table:style-name="ce42">
            <text:p>　Nantou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Yunlin County</text:p>
          </table:table-cell>
          <table:table-cell office:value-type="float" office:value="36191008" table:style-name="ce45">
            <text:p>36,191,008<text:s/></text:p>
          </table:table-cell>
          <table:table-cell office:value-type="float" office:value="33047081" table:style-name="ce47">
            <text:p>33,047,081<text:s/></text:p>
          </table:table-cell>
          <table:table-cell office:value-type="float" office:value="21120074" table:style-name="ce49">
            <text:p>21,120,07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22988" table:style-name="ce53">
            <text:p>222,988<text:s/></text:p>
          </table:table-cell>
          <table:table-cell office:value-type="float" office:value="144006" table:style-name="ce55">
            <text:p>144,00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9323" table:style-name="ce57">
            <text:p>29,323<text:s/></text:p>
          </table:table-cell>
          <table:table-cell office:value-type="string" table:style-name="ce42">
            <text:p>　Yunlin County</text:p>
          </table:table-cell>
          <table:table-cell office:value-type="string" table:style-name="ce42">
            <text:p>　Yunli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0807806" table:style-name="ce63">
            <text:p>10,807,806<text:s/></text:p>
          </table:table-cell>
          <table:table-cell office:value-type="float" office:value="25080" table:style-name="ce49">
            <text:p>25,08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97804" table:style-name="ce53">
            <text:p>697,804<text:s/></text:p>
          </table:table-cell>
          <table:table-cell office:value-type="float" office:value="1131504" table:style-name="ce55">
            <text:p>1,131,50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012422" table:style-name="ce57">
            <text:p>2,012,422<text:s/></text:p>
          </table:table-cell>
          <table:table-cell office:value-type="string" table:style-name="ce42">
            <text:p>　Yunlin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Chiayi County</text:p>
          </table:table-cell>
          <table:table-cell office:value-type="float" office:value="26167690" table:style-name="ce45">
            <text:p>26,167,690<text:s/></text:p>
          </table:table-cell>
          <table:table-cell office:value-type="float" office:value="23678154" table:style-name="ce47">
            <text:p>23,678,154<text:s/></text:p>
          </table:table-cell>
          <table:table-cell office:value-type="float" office:value="15232253" table:style-name="ce49">
            <text:p>15,232,25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36582" table:style-name="ce53">
            <text:p>136,582<text:s/></text:p>
          </table:table-cell>
          <table:table-cell office:value-type="float" office:value="181837" table:style-name="ce55">
            <text:p>181,837<text:s/></text:p>
          </table:table-cell>
          <table:table-cell office:value-type="float" office:value="181" table:style-name="ce55">
            <text:p>181<text:s/></text:p>
          </table:table-cell>
          <table:table-cell office:value-type="float" office:value="96301" table:style-name="ce57">
            <text:p>96,301<text:s/></text:p>
          </table:table-cell>
          <table:table-cell office:value-type="string" table:style-name="ce42">
            <text:p>　Chiayi County</text:p>
          </table:table-cell>
          <table:table-cell office:value-type="string" table:style-name="ce42">
            <text:p>　Chiayi County</text:p>
          </table:table-cell>
          <table:table-cell office:value-type="float" office:value="138322" table:style-name="ce61">
            <text:p>138,322<text:s/></text:p>
          </table:table-cell>
          <table:table-cell office:value-type="float" office:value="7306141" table:style-name="ce63">
            <text:p>7,306,14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86538" table:style-name="ce53">
            <text:p>586,538<text:s/></text:p>
          </table:table-cell>
          <table:table-cell office:value-type="float" office:value="2477597" table:style-name="ce55">
            <text:p>2,477,59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938" table:style-name="ce57">
            <text:p>11,938<text:s/></text:p>
          </table:table-cell>
          <table:table-cell office:value-type="string" table:style-name="ce42">
            <text:p>　Chiayi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Pingtung County</text:p>
          </table:table-cell>
          <table:table-cell office:value-type="float" office:value="37318173" table:style-name="ce45">
            <text:p>37,318,173<text:s/></text:p>
          </table:table-cell>
          <table:table-cell office:value-type="float" office:value="29964457" table:style-name="ce47">
            <text:p>29,964,457<text:s/></text:p>
          </table:table-cell>
          <table:table-cell office:value-type="float" office:value="18744876" table:style-name="ce49">
            <text:p>18,744,87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56677" table:style-name="ce53">
            <text:p>256,677<text:s/></text:p>
          </table:table-cell>
          <table:table-cell office:value-type="float" office:value="243164" table:style-name="ce55">
            <text:p>243,16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90041" table:style-name="ce57">
            <text:p>390,041<text:s/></text:p>
          </table:table-cell>
          <table:table-cell office:value-type="string" table:style-name="ce42">
            <text:p>　Pingtung County</text:p>
          </table:table-cell>
          <table:table-cell office:value-type="string" table:style-name="ce42">
            <text:p>　Pingtung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0196420" table:style-name="ce63">
            <text:p>10,196,420<text:s/></text:p>
          </table:table-cell>
          <table:table-cell office:value-type="float" office:value="7121" table:style-name="ce49">
            <text:p>7,12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26159" table:style-name="ce53">
            <text:p>126,159<text:s/></text:p>
          </table:table-cell>
          <table:table-cell office:value-type="float" office:value="2532736" table:style-name="ce55">
            <text:p>2,532,73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820979" table:style-name="ce57">
            <text:p>4,820,979<text:s/></text:p>
          </table:table-cell>
          <table:table-cell office:value-type="string" table:style-name="ce42">
            <text:p>　Pingtung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Taitung County</text:p>
          </table:table-cell>
          <table:table-cell office:value-type="float" office:value="16985286" table:style-name="ce45">
            <text:p>16,985,286<text:s/></text:p>
          </table:table-cell>
          <table:table-cell office:value-type="float" office:value="18349248" table:style-name="ce47">
            <text:p>18,349,248<text:s/></text:p>
          </table:table-cell>
          <table:table-cell office:value-type="float" office:value="13115348" table:style-name="ce49">
            <text:p>13,115,34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44608" table:style-name="ce53">
            <text:p>144,608<text:s/></text:p>
          </table:table-cell>
          <table:table-cell office:value-type="float" office:value="143943" table:style-name="ce55">
            <text:p>143,94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3799" table:style-name="ce57">
            <text:p>103,799<text:s/></text:p>
          </table:table-cell>
          <table:table-cell office:value-type="string" table:style-name="ce42">
            <text:p>　Taitung County</text:p>
          </table:table-cell>
          <table:table-cell office:value-type="string" table:style-name="ce42">
            <text:p>　Taitung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4761230" table:style-name="ce63">
            <text:p>4,761,230<text:s/></text:p>
          </table:table-cell>
          <table:table-cell office:value-type="float" office:value="2400" table:style-name="ce49">
            <text:p>2,4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77921" table:style-name="ce53">
            <text:p>77,921<text:s/></text:p>
          </table:table-cell>
          <table:table-cell office:value-type="float" office:value="1322283" table:style-name="ce55">
            <text:p>1,322,28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2686245" table:style-name="ce57">
            <text:p>-2,686,245<text:s/></text:p>
          </table:table-cell>
          <table:table-cell office:value-type="string" table:style-name="ce42">
            <text:p>　Taitung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Hualien County</text:p>
          </table:table-cell>
          <table:table-cell office:value-type="float" office:value="22300196" table:style-name="ce45">
            <text:p>22,300,196<text:s/></text:p>
          </table:table-cell>
          <table:table-cell office:value-type="float" office:value="21503593" table:style-name="ce47">
            <text:p>21,503,593<text:s/></text:p>
          </table:table-cell>
          <table:table-cell office:value-type="float" office:value="15683957" table:style-name="ce49">
            <text:p>15,683,95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57081" table:style-name="ce53">
            <text:p>157,081<text:s/></text:p>
          </table:table-cell>
          <table:table-cell office:value-type="float" office:value="86499" table:style-name="ce55">
            <text:p>86,49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6216" table:style-name="ce57">
            <text:p>96,216<text:s/></text:p>
          </table:table-cell>
          <table:table-cell office:value-type="string" table:style-name="ce42">
            <text:p>　Hualien County</text:p>
          </table:table-cell>
          <table:table-cell office:value-type="string" table:style-name="ce42">
            <text:p>　Hualien County</text:p>
          </table:table-cell>
          <table:table-cell office:value-type="float" office:value="1355" table:style-name="ce61">
            <text:p>1,355<text:s/></text:p>
          </table:table-cell>
          <table:table-cell office:value-type="float" office:value="5284199" table:style-name="ce63">
            <text:p>5,284,199<text:s/></text:p>
          </table:table-cell>
          <table:table-cell office:value-type="float" office:value="49375" table:style-name="ce49">
            <text:p>49,37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44911" table:style-name="ce53">
            <text:p>144,911<text:s/></text:p>
          </table:table-cell>
          <table:table-cell office:value-type="float" office:value="1109605" table:style-name="ce55">
            <text:p>1,109,60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313002" table:style-name="ce57">
            <text:p>-313,002<text:s/></text:p>
          </table:table-cell>
          <table:table-cell office:value-type="string" table:style-name="ce42">
            <text:p>　Hualien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Penghu County</text:p>
          </table:table-cell>
          <table:table-cell office:value-type="float" office:value="6575275" table:style-name="ce45">
            <text:p>6,575,275<text:s/></text:p>
          </table:table-cell>
          <table:table-cell office:value-type="float" office:value="7387045" table:style-name="ce47">
            <text:p>7,387,045<text:s/></text:p>
          </table:table-cell>
          <table:table-cell office:value-type="float" office:value="5148002" table:style-name="ce49">
            <text:p>5,148,00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3519" table:style-name="ce53">
            <text:p>23,519<text:s/></text:p>
          </table:table-cell>
          <table:table-cell office:value-type="float" office:value="160208" table:style-name="ce55">
            <text:p>160,20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8134" table:style-name="ce57">
            <text:p>58,134<text:s/></text:p>
          </table:table-cell>
          <table:table-cell office:value-type="string" table:style-name="ce42">
            <text:p>　Penghu County</text:p>
          </table:table-cell>
          <table:table-cell office:value-type="string" table:style-name="ce42">
            <text:p>　Penghu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679827" table:style-name="ce63">
            <text:p>1,679,827<text:s/></text:p>
          </table:table-cell>
          <table:table-cell office:value-type="float" office:value="3746" table:style-name="ce49">
            <text:p>3,74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13610" table:style-name="ce53">
            <text:p>313,610<text:s/></text:p>
          </table:table-cell>
          <table:table-cell office:value-type="float" office:value="347632" table:style-name="ce55">
            <text:p>347,63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1159402" table:style-name="ce57">
            <text:p>-1,159,402<text:s/></text:p>
          </table:table-cell>
          <table:table-cell office:value-type="string" table:style-name="ce42">
            <text:p>　Penghu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Keelung City</text:p>
          </table:table-cell>
          <table:table-cell office:value-type="float" office:value="20148005" table:style-name="ce45">
            <text:p>20,148,005<text:s/></text:p>
          </table:table-cell>
          <table:table-cell office:value-type="float" office:value="14297930" table:style-name="ce47">
            <text:p>14,297,930<text:s/></text:p>
          </table:table-cell>
          <table:table-cell office:value-type="float" office:value="10089849" table:style-name="ce49">
            <text:p>10,089,84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74614" table:style-name="ce53">
            <text:p>174,614<text:s/></text:p>
          </table:table-cell>
          <table:table-cell office:value-type="float" office:value="186647" table:style-name="ce55">
            <text:p>186,64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9269" table:style-name="ce57">
            <text:p>199,269<text:s/></text:p>
          </table:table-cell>
          <table:table-cell office:value-type="string" table:style-name="ce42">
            <text:p>　Keelung City</text:p>
          </table:table-cell>
          <table:table-cell office:value-type="string" table:style-name="ce42">
            <text:p>　Keelung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3472270" table:style-name="ce63">
            <text:p>3,472,270<text:s/></text:p>
          </table:table-cell>
          <table:table-cell office:value-type="float" office:value="52044" table:style-name="ce49">
            <text:p>52,04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23238" table:style-name="ce53">
            <text:p>123,238<text:s/></text:p>
          </table:table-cell>
          <table:table-cell office:value-type="float" office:value="220946" table:style-name="ce55">
            <text:p>220,9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629129" table:style-name="ce57">
            <text:p>5,629,129<text:s/></text:p>
          </table:table-cell>
          <table:table-cell office:value-type="string" table:style-name="ce42">
            <text:p>　Keelung Ci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Hsinchu City</text:p>
          </table:table-cell>
          <table:table-cell office:value-type="float" office:value="29679205" table:style-name="ce45">
            <text:p>29,679,205<text:s/></text:p>
          </table:table-cell>
          <table:table-cell office:value-type="float" office:value="28587074" table:style-name="ce47">
            <text:p>28,587,074<text:s/></text:p>
          </table:table-cell>
          <table:table-cell office:value-type="float" office:value="23892300" table:style-name="ce49">
            <text:p>23,892,300<text:s/></text:p>
          </table:table-cell>
          <table:table-cell office:value-type="float" office:value="24" table:style-name="ce49">
            <text:p>24<text:s/></text:p>
          </table:table-cell>
          <table:table-cell office:value-type="float" office:value="429767" table:style-name="ce53">
            <text:p>429,767<text:s/></text:p>
          </table:table-cell>
          <table:table-cell office:value-type="float" office:value="361630" table:style-name="ce55">
            <text:p>361,63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40309" table:style-name="ce57">
            <text:p>140,309<text:s/></text:p>
          </table:table-cell>
          <table:table-cell office:value-type="string" table:style-name="ce42">
            <text:p>　Hsinchu City</text:p>
          </table:table-cell>
          <table:table-cell office:value-type="string" table:style-name="ce42">
            <text:p>　Hsinchu City</text:p>
          </table:table-cell>
          <table:table-cell office:value-type="float" office:value="300000" table:style-name="ce61">
            <text:p>300,000<text:s/></text:p>
          </table:table-cell>
          <table:table-cell office:value-type="float" office:value="3115838" table:style-name="ce63">
            <text:p>3,115,838<text:s/></text:p>
          </table:table-cell>
          <table:table-cell office:value-type="float" office:value="951" table:style-name="ce49">
            <text:p>95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46255" table:style-name="ce53">
            <text:p>346,255<text:s/></text:p>
          </table:table-cell>
          <table:table-cell office:value-type="float" office:value="436009" table:style-name="ce55">
            <text:p>436,00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56123" table:style-name="ce57">
            <text:p>656,123<text:s/></text:p>
          </table:table-cell>
          <table:table-cell office:value-type="string" table:style-name="ce42">
            <text:p>　Hsinchu Ci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Chiayi City</text:p>
          </table:table-cell>
          <table:table-cell office:value-type="float" office:value="13305014" table:style-name="ce45">
            <text:p>13,305,014<text:s/></text:p>
          </table:table-cell>
          <table:table-cell office:value-type="float" office:value="12391331" table:style-name="ce47">
            <text:p>12,391,331<text:s/></text:p>
          </table:table-cell>
          <table:table-cell office:value-type="float" office:value="8704165" table:style-name="ce49">
            <text:p>8,704,16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2089" table:style-name="ce53">
            <text:p>22,089<text:s/></text:p>
          </table:table-cell>
          <table:table-cell office:value-type="float" office:value="146886" table:style-name="ce55">
            <text:p>146,88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4006" table:style-name="ce57">
            <text:p>54,006<text:s/></text:p>
          </table:table-cell>
          <table:table-cell office:value-type="string" table:style-name="ce42">
            <text:p>　Chiayi City</text:p>
          </table:table-cell>
          <table:table-cell office:value-type="string" table:style-name="ce42">
            <text:p>　Chiayi City</text:p>
          </table:table-cell>
          <table:table-cell office:value-type="float" office:value="102779" table:style-name="ce61">
            <text:p>102,779<text:s/></text:p>
          </table:table-cell>
          <table:table-cell office:value-type="float" office:value="3100639" table:style-name="ce63">
            <text:p>3,100,639<text:s/></text:p>
          </table:table-cell>
          <table:table-cell office:value-type="float" office:value="161" table:style-name="ce49">
            <text:p>16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60607" table:style-name="ce53">
            <text:p>260,607<text:s/></text:p>
          </table:table-cell>
          <table:table-cell office:value-type="float" office:value="310874" table:style-name="ce55">
            <text:p>310,874<text:s/></text:p>
          </table:table-cell>
          <table:table-cell office:value-type="float" office:value="56250" table:style-name="ce55">
            <text:p>56,250<text:s/></text:p>
          </table:table-cell>
          <table:table-cell office:value-type="float" office:value="546559" table:style-name="ce57">
            <text:p>546,559<text:s/></text:p>
          </table:table-cell>
          <table:table-cell office:value-type="string" table:style-name="ce42">
            <text:p>　Chiayi City</text:p>
          </table:table-cell>
          <table:table-cell table:number-columns-repeated="16364"/>
        </table:table-row>
        <table:table-row table:style-name="ro4"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6"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&#10;　　　　　  2.Figures of the budget of last year adjustment are excluded.&#10;　　　　　  3.The figures of Fuchien Province have been included since 2017.&#10;Note：1.Please refer to introductory notes 4." table:formula="of:=SUBSTITUTE([.A36]&amp;[.C36];CHAR(10);CHAR(10)&amp;&quot;　　　　　  &quot;)&amp;CHAR(10)&amp;SUBSTITUTE([.A37]&amp;[.B37];CHAR(10);CHAR(10)&amp;&quot;　　　&quot;)" table:number-columns-spanned="5" table:number-rows-spanned="1" table:style-name="ce78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2.Figures of the budget of last year adjustment are excluded.</text:p>
            <text:p>　　　　　 <text:s/>3.The figures of Fuchien Province have been included since 2017.</text:p>
            <text:p>Note：1.Please refer to introductory notes 4.</text:p>
          </table:table-cell>
          <table:covered-table-cell table:number-columns-repeated="4"/>
          <table:table-cell office:value-type="string" office:string-value="" table:formula="of:=SUBSTITUTE([.F36]&amp;[.G36];CHAR(10);CHAR(10)&amp;&quot;　　　　　  &quot;)" table:number-columns-spanned="5" table:number-rows-spanned="1" table:style-name="ce3"/>
          <table:covered-table-cell table:number-columns-repeated="4"/>
          <table:table-cell table:number-columns-spanned="5" table:number-rows-spanned="1" table:style-name="ce78"/>
          <table:covered-table-cell table:number-columns-repeated="4"/>
          <table:table-cell table:number-columns-spanned="5" table:number-rows-spanned="1" table:style-name="ce3"/>
          <table:covered-table-cell table:number-columns-repeated="4"/>
          <table:table-cell table:number-columns-repeated="16364" table:style-name="ce17"/>
        </table:table-row>
        <table:table-row table:style-name="ro7"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6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repeated="16364" table:style-name="ce17"/>
        </table:table-row>
        <table:table-row table:number-rows-repeated="2" table:style-name="ro8">
          <table:table-cell table:number-columns-repeated="20" table:style-name="ce19"/>
          <table:table-cell table:number-columns-repeated="16364" table:style-name="ce17"/>
        </table:table-row>
        <table:table-row table:style-name="ro9" table:visibility="collapse">
          <table:table-cell office:value-type="string" table:style-name="ce39">
            <text:p>Explanation：</text:p>
          </table:table-cell>
          <table:table-cell table:style-name="ce1"/>
          <table:table-cell office:value-type="string" table:style-name="ce41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2.Figures of the budget of last year adjustment are excluded.</text:p>
            <text:p>3.The figures of Fuchien Province have been included since 2017.</text:p>
          </table:table-cell>
          <table:table-cell table:number-columns-repeated="2" table:style-name="ce1"/>
          <table:table-cell table:style-name="ce18"/>
          <table:table-cell table:number-columns-repeated="4" table:style-name="ce1"/>
          <table:table-cell office:value-type="string" table:style-name="ce18">
            <text:p>#pt1</text:p>
          </table:table-cell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0" table:visibility="collapse">
          <table:table-cell office:value-type="string" table:style-name="ce39">
            <text:p>Note：</text:p>
          </table:table-cell>
          <table:table-cell office:value-type="string" table:style-name="ce40">
            <text:p>1.Please refer to introductory notes 4.</text:p>
          </table:table-cell>
          <table:table-cell table:number-columns-repeated="3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0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2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number-rows-repeated="1048537" table:style-name="ro11">
          <table:table-cell table:number-columns-repeated="16384"/>
        </table:table-row>
      </table:table>
      <table:table table:name="表(續2)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3" table:number-columns-repeated="16364" table:default-cell-style-name="ce1"/>
        <table:table-row table:style-name="ro1">
          <table:table-cell office:value-type="string" table:number-columns-spanned="5" table:number-rows-spanned="1" table:style-name="ce13">
            <text:p>Table 1-5. <text:s/>Revenues of Local Treasury (Cumulative)－by Treasury &amp; Source (Cont.2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5. <text:s/>Revenues of Local Treasury (Cumulative)－by Treasury &amp; Source (Cont.2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5. <text:s/>Revenues of Local Treasury (Cumulative)－by Treasury &amp; Source (Cont.3 End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5. <text:s/>Revenues of Local Treasury (Cumulative)－by Treasury &amp; Source (Cont.3 End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office:value-type="string" table:number-columns-spanned="5" table:number-rows-spanned="1" table:style-name="ce72">
            <text:p><text:s/>Jan. - July 2026</text:p>
          </table:table-cell>
          <table:covered-table-cell table:number-columns-repeated="4"/>
          <table:table-cell table:number-columns-repeated="16364" table:style-name="ce18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05">
            <text:p>Treasury</text:p>
          </table:table-cell>
          <table:table-cell office:value-type="string" table:number-columns-spanned="1" table:number-rows-spanned="3" table:style-name="ce106">
            <text:p>Grand Total</text:p>
          </table:table-cell>
          <table:table-cell office:value-type="string" table:number-columns-spanned="3" table:number-rows-spanned="1" table:style-name="ce91">
            <text:p>Current Year Budget</text:p>
          </table:table-cell>
          <table:covered-table-cell table:number-columns-repeated="2"/>
          <table:table-cell office:value-type="string" table:number-columns-spanned="4" table:number-rows-spanned="1" table:style-name="ce93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04">
            <text:p>Treasury</text:p>
          </table:table-cell>
          <table:table-cell office:value-type="string" table:number-columns-spanned="1" table:number-rows-spanned="3" table:style-name="ce110">
            <text:p>Treasury</text:p>
          </table:table-cell>
          <table:table-cell office:value-type="string" table:number-columns-spanned="4" table:number-rows-spanned="1" table:style-name="ce76">
            <text:p>Current Year Budget</text:p>
          </table:table-cell>
          <table:covered-table-cell table:number-columns-repeated="3"/>
          <table:table-cell table:style-name="ce38"/>
          <table:table-cell office:value-type="string" table:number-columns-spanned="1" table:number-rows-spanned="3" table:style-name="ce108">
            <text:p>Budget of</text:p>
            <text:p>Previous Years</text:p>
          </table:table-cell>
          <table:table-cell office:value-type="string" table:number-columns-spanned="1" table:number-rows-spanned="3" table:style-name="ce108">
            <text:p>Special Budget</text:p>
          </table:table-cell>
          <table:table-cell office:value-type="string" table:number-columns-spanned="1" table:number-rows-spanned="3" table:style-name="ce109">
            <text:p>Extra-budget</text:p>
            <text:p>(1)</text:p>
          </table:table-cell>
          <table:table-cell office:value-type="string" table:number-columns-spanned="1" table:number-rows-spanned="3" table:style-name="ce104">
            <text:p>Treasury</text:p>
          </table:table-cell>
          <table:table-cell table:number-columns-repeated="16364"/>
        </table:table-row>
        <table:table-row table:style-name="ro2">
          <table:covered-table-cell/>
          <table:covered-table-cell/>
          <table:table-cell office:value-type="string" table:number-columns-spanned="1" table:number-rows-spanned="2" table:style-name="ce102">
            <text:p>Total</text:p>
          </table:table-cell>
          <table:table-cell office:value-type="string" table:number-columns-spanned="1" table:number-rows-spanned="2" table:style-name="ce102">
            <text:p>Revenues<text:s/></text:p>
            <text:p>from Taxes</text:p>
          </table:table-cell>
          <table:table-cell office:value-type="string" table:number-columns-spanned="1" table:number-rows-spanned="2" table:style-name="ce102">
            <text:p>Project Beneficiary<text:s/></text:p>
            <text:p>Surtax Revenues</text:p>
          </table:table-cell>
          <table:table-cell office:value-type="string" table:number-columns-spanned="1" table:number-rows-spanned="2" table:style-name="ce102">
            <text:p>Revenues from<text:s/></text:p>
            <text:p>Fines &amp; Indemnities</text:p>
          </table:table-cell>
          <table:table-cell office:value-type="string" table:number-columns-spanned="1" table:number-rows-spanned="2" table:style-name="ce102">
            <text:p>Revenues from Fees</text:p>
          </table:table-cell>
          <table:table-cell office:value-type="string" table:number-columns-spanned="1" table:number-rows-spanned="2" table:style-name="ce102">
            <text:p>Revenues from<text:s/></text:p>
            <text:p>Trust Management</text:p>
          </table:table-cell>
          <table:table-cell office:value-type="string" table:number-columns-spanned="1" table:number-rows-spanned="2" table:style-name="ce103">
            <text:p>Revenues from<text:s/></text:p>
            <text:p>Public Properties</text:p>
          </table:table-cell>
          <table:covered-table-cell/>
          <table:covered-table-cell/>
          <table:table-cell office:value-type="string" table:number-columns-spanned="1" table:number-rows-spanned="2" table:style-name="ce107">
            <text:p>Revenues from Surplus<text:s/></text:p>
            <text:p>of Public Enterprises</text:p>
          </table:table-cell>
          <table:table-cell office:value-type="string" table:number-columns-spanned="1" table:number-rows-spanned="2" table:style-name="ce102">
            <text:p>Revenues from</text:p>
            <text:p>Aid and Assistance</text:p>
          </table:table-cell>
          <table:table-cell office:value-type="string" table:number-columns-spanned="1" table:number-rows-spanned="2" table:style-name="ce102">
            <text:p>Revenues from<text:s/></text:p>
            <text:p>Donations &amp; Gifts</text:p>
          </table:table-cell>
          <table:table-cell office:value-type="string" table:number-columns-spanned="1" table:number-rows-spanned="2" table:style-name="ce102">
            <text:p>Autonomy Tax</text:p>
          </table:table-cell>
          <table:table-cell office:value-type="string" table:number-columns-spanned="1" table:number-rows-spanned="2" table:style-name="ce102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4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2"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office:value-type="float" office:value="57196557" table:style-name="ce62">
            <text:p>57,196,557<text:s/></text:p>
          </table:table-cell>
          <table:table-cell office:value-type="float" office:value="48992715" table:style-name="ce64">
            <text:p>48,992,715<text:s/></text:p>
          </table:table-cell>
          <table:table-cell office:value-type="float" office:value="37578880" table:style-name="ce50">
            <text:p>37,578,88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67695" table:style-name="ce54">
            <text:p>67,695<text:s/></text:p>
          </table:table-cell>
          <table:table-cell office:value-type="float" office:value="1558176" table:style-name="ce56">
            <text:p>1,558,17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56629" table:style-name="ce58">
            <text:p>856,629<text:s/></text:p>
          </table:table-cell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office:value-type="float" office:value="231152" table:style-name="ce62">
            <text:p>231,152<text:s/></text:p>
          </table:table-cell>
          <table:table-cell office:value-type="float" office:value="7189725" table:style-name="ce64">
            <text:p>7,189,725<text:s/></text:p>
          </table:table-cell>
          <table:table-cell office:value-type="float" office:value="494625" table:style-name="ce50">
            <text:p>494,62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015832" table:style-name="ce54">
            <text:p>1,015,832<text:s/></text:p>
          </table:table-cell>
          <table:table-cell office:value-type="float" office:value="7358202" table:style-name="ce56">
            <text:p>7,358,20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45640" table:style-name="ce58">
            <text:p>845,640<text:s/></text:p>
          </table:table-cell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Yilan County</text:p>
          </table:table-cell>
          <table:table-cell office:value-type="float" office:value="4432872" table:style-name="ce61">
            <text:p>4,432,872<text:s/></text:p>
          </table:table-cell>
          <table:table-cell office:value-type="float" office:value="4090218" table:style-name="ce63">
            <text:p>4,090,218<text:s/></text:p>
          </table:table-cell>
          <table:table-cell office:value-type="float" office:value="3204064" table:style-name="ce49">
            <text:p>3,204,06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512" table:style-name="ce53">
            <text:p>3,512<text:s/></text:p>
          </table:table-cell>
          <table:table-cell office:value-type="float" office:value="147926" table:style-name="ce55">
            <text:p>147,9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0211" table:style-name="ce57">
            <text:p>80,211<text:s/></text:p>
          </table:table-cell>
          <table:table-cell office:value-type="string" table:style-name="ce42">
            <text:p>　Yilan County</text:p>
          </table:table-cell>
          <table:table-cell office:value-type="string" table:style-name="ce42">
            <text:p>　Yilan County</text:p>
          </table:table-cell>
          <table:table-cell office:value-type="float" office:value="61000" table:style-name="ce61">
            <text:p>61,000<text:s/></text:p>
          </table:table-cell>
          <table:table-cell office:value-type="float" office:value="465655" table:style-name="ce63">
            <text:p>465,655<text:s/></text:p>
          </table:table-cell>
          <table:table-cell office:value-type="float" office:value="17980" table:style-name="ce49">
            <text:p>17,98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09870" table:style-name="ce53">
            <text:p>109,870<text:s/></text:p>
          </table:table-cell>
          <table:table-cell office:value-type="float" office:value="317567" table:style-name="ce55">
            <text:p>317,56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5087" table:style-name="ce57">
            <text:p>25,087<text:s/></text:p>
          </table:table-cell>
          <table:table-cell office:value-type="string" table:style-name="ce42">
            <text:p>　Yila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Hsinchu County</text:p>
          </table:table-cell>
          <table:table-cell office:value-type="float" office:value="5647869" table:style-name="ce61">
            <text:p>5,647,869<text:s/></text:p>
          </table:table-cell>
          <table:table-cell office:value-type="float" office:value="5015849" table:style-name="ce63">
            <text:p>5,015,849<text:s/></text:p>
          </table:table-cell>
          <table:table-cell office:value-type="float" office:value="4209528" table:style-name="ce49">
            <text:p>4,209,52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248" table:style-name="ce53">
            <text:p>4,248<text:s/></text:p>
          </table:table-cell>
          <table:table-cell office:value-type="float" office:value="68690" table:style-name="ce55">
            <text:p>68,69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6964" table:style-name="ce57">
            <text:p>96,964<text:s/></text:p>
          </table:table-cell>
          <table:table-cell office:value-type="string" table:style-name="ce42">
            <text:p>　Hsinchu County</text:p>
          </table:table-cell>
          <table:table-cell office:value-type="string" table:style-name="ce42">
            <text:p>　Hsinchu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513887" table:style-name="ce63">
            <text:p>513,887<text:s/></text:p>
          </table:table-cell>
          <table:table-cell office:value-type="float" office:value="38001" table:style-name="ce49">
            <text:p>38,00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84531" table:style-name="ce53">
            <text:p>84,531<text:s/></text:p>
          </table:table-cell>
          <table:table-cell office:value-type="float" office:value="582149" table:style-name="ce55">
            <text:p>582,14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9871" table:style-name="ce57">
            <text:p>49,871<text:s/></text:p>
          </table:table-cell>
          <table:table-cell office:value-type="string" table:style-name="ce42">
            <text:p>　Hsinchu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Miaoli County</text:p>
          </table:table-cell>
          <table:table-cell office:value-type="float" office:value="5331765" table:style-name="ce61">
            <text:p>5,331,765<text:s/></text:p>
          </table:table-cell>
          <table:table-cell office:value-type="float" office:value="4722568" table:style-name="ce63">
            <text:p>4,722,568<text:s/></text:p>
          </table:table-cell>
          <table:table-cell office:value-type="float" office:value="3685402" table:style-name="ce49">
            <text:p>3,685,40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003" table:style-name="ce53">
            <text:p>4,003<text:s/></text:p>
          </table:table-cell>
          <table:table-cell office:value-type="float" office:value="138895" table:style-name="ce55">
            <text:p>138,89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0859" table:style-name="ce57">
            <text:p>60,859<text:s/></text:p>
          </table:table-cell>
          <table:table-cell office:value-type="string" table:style-name="ce42">
            <text:p>　Miaoli County</text:p>
          </table:table-cell>
          <table:table-cell office:value-type="string" table:style-name="ce42">
            <text:p>　Miaoli County</text:p>
          </table:table-cell>
          <table:table-cell office:value-type="float" office:value="850" table:style-name="ce61">
            <text:p>850<text:s/></text:p>
          </table:table-cell>
          <table:table-cell office:value-type="float" office:value="615850" table:style-name="ce63">
            <text:p>615,850<text:s/></text:p>
          </table:table-cell>
          <table:table-cell office:value-type="float" office:value="66388" table:style-name="ce49">
            <text:p>66,38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50322" table:style-name="ce53">
            <text:p>150,322<text:s/></text:p>
          </table:table-cell>
          <table:table-cell office:value-type="float" office:value="578330" table:style-name="ce55">
            <text:p>578,33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0866" table:style-name="ce57">
            <text:p>30,866<text:s/></text:p>
          </table:table-cell>
          <table:table-cell office:value-type="string" table:style-name="ce42">
            <text:p>　Miaoli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Changhua County</text:p>
          </table:table-cell>
          <table:table-cell office:value-type="float" office:value="8037374" table:style-name="ce61">
            <text:p>8,037,374<text:s/></text:p>
          </table:table-cell>
          <table:table-cell office:value-type="float" office:value="8250143" table:style-name="ce63">
            <text:p>8,250,143<text:s/></text:p>
          </table:table-cell>
          <table:table-cell office:value-type="float" office:value="6466315" table:style-name="ce49">
            <text:p>6,466,31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5707" table:style-name="ce53">
            <text:p>15,707<text:s/></text:p>
          </table:table-cell>
          <table:table-cell office:value-type="float" office:value="409227" table:style-name="ce55">
            <text:p>409,22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5373" table:style-name="ce57">
            <text:p>195,373<text:s/></text:p>
          </table:table-cell>
          <table:table-cell office:value-type="string" table:style-name="ce42">
            <text:p>　Changhua County</text:p>
          </table:table-cell>
          <table:table-cell office:value-type="string" table:style-name="ce42">
            <text:p>　Changhua County</text:p>
          </table:table-cell>
          <table:table-cell office:value-type="float" office:value="7500" table:style-name="ce61">
            <text:p>7,500<text:s/></text:p>
          </table:table-cell>
          <table:table-cell office:value-type="float" office:value="905758" table:style-name="ce63">
            <text:p>905,758<text:s/></text:p>
          </table:table-cell>
          <table:table-cell office:value-type="float" office:value="106147" table:style-name="ce49">
            <text:p>106,14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44118" table:style-name="ce53">
            <text:p>144,118<text:s/></text:p>
          </table:table-cell>
          <table:table-cell office:value-type="float" office:value="429464" table:style-name="ce55">
            <text:p>429,46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642233" table:style-name="ce57">
            <text:p>-642,233<text:s/></text:p>
          </table:table-cell>
          <table:table-cell office:value-type="string" table:style-name="ce42">
            <text:p>　Changhua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Nantou County</text:p>
          </table:table-cell>
          <table:table-cell office:value-type="float" office:value="4785516" table:style-name="ce61">
            <text:p>4,785,516<text:s/></text:p>
          </table:table-cell>
          <table:table-cell office:value-type="float" office:value="3201176" table:style-name="ce63">
            <text:p>3,201,176<text:s/></text:p>
          </table:table-cell>
          <table:table-cell office:value-type="float" office:value="2793513" table:style-name="ce49">
            <text:p>2,793,51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471" table:style-name="ce53">
            <text:p>4,471<text:s/></text:p>
          </table:table-cell>
          <table:table-cell office:value-type="float" office:value="64007" table:style-name="ce55">
            <text:p>64,00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1794" table:style-name="ce57">
            <text:p>81,794<text:s/></text:p>
          </table:table-cell>
          <table:table-cell office:value-type="string" table:style-name="ce42">
            <text:p>　Nantou County</text:p>
          </table:table-cell>
          <table:table-cell office:value-type="string" table:style-name="ce42">
            <text:p>　Nantou County</text:p>
          </table:table-cell>
          <table:table-cell office:value-type="float" office:value="70750" table:style-name="ce61">
            <text:p>70,750<text:s/></text:p>
          </table:table-cell>
          <table:table-cell office:value-type="float" office:value="117411" table:style-name="ce63">
            <text:p>117,411<text:s/></text:p>
          </table:table-cell>
          <table:table-cell office:value-type="float" office:value="5921" table:style-name="ce49">
            <text:p>5,92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3309" table:style-name="ce53">
            <text:p>63,309<text:s/></text:p>
          </table:table-cell>
          <table:table-cell office:value-type="float" office:value="1297215" table:style-name="ce55">
            <text:p>1,297,21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87125" table:style-name="ce57">
            <text:p>287,125<text:s/></text:p>
          </table:table-cell>
          <table:table-cell office:value-type="string" table:style-name="ce42">
            <text:p>　Nantou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Yunlin County</text:p>
          </table:table-cell>
          <table:table-cell office:value-type="float" office:value="5746531" table:style-name="ce61">
            <text:p>5,746,531<text:s/></text:p>
          </table:table-cell>
          <table:table-cell office:value-type="float" office:value="5571103" table:style-name="ce63">
            <text:p>5,571,103<text:s/></text:p>
          </table:table-cell>
          <table:table-cell office:value-type="float" office:value="4433285" table:style-name="ce49">
            <text:p>4,433,28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768" table:style-name="ce53">
            <text:p>5,768<text:s/></text:p>
          </table:table-cell>
          <table:table-cell office:value-type="float" office:value="189774" table:style-name="ce55">
            <text:p>189,77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6986" table:style-name="ce57">
            <text:p>86,986<text:s/></text:p>
          </table:table-cell>
          <table:table-cell office:value-type="string" table:style-name="ce42">
            <text:p>　Yunlin County</text:p>
          </table:table-cell>
          <table:table-cell office:value-type="string" table:style-name="ce42">
            <text:p>　Yunlin County</text:p>
          </table:table-cell>
          <table:table-cell office:value-type="float" office:value="30000" table:style-name="ce61">
            <text:p>30,000<text:s/></text:p>
          </table:table-cell>
          <table:table-cell office:value-type="float" office:value="643465" table:style-name="ce63">
            <text:p>643,465<text:s/></text:p>
          </table:table-cell>
          <table:table-cell office:value-type="float" office:value="126656" table:style-name="ce49">
            <text:p>126,65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5168" table:style-name="ce53">
            <text:p>55,168<text:s/></text:p>
          </table:table-cell>
          <table:table-cell office:value-type="float" office:value="242087" table:style-name="ce55">
            <text:p>242,08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66660" table:style-name="ce57">
            <text:p>-66,660<text:s/></text:p>
          </table:table-cell>
          <table:table-cell office:value-type="string" table:style-name="ce42">
            <text:p>　Yunli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Chiayi County</text:p>
          </table:table-cell>
          <table:table-cell office:value-type="float" office:value="5539441" table:style-name="ce61">
            <text:p>5,539,441<text:s/></text:p>
          </table:table-cell>
          <table:table-cell office:value-type="float" office:value="3812634" table:style-name="ce63">
            <text:p>3,812,634<text:s/></text:p>
          </table:table-cell>
          <table:table-cell office:value-type="float" office:value="3056947" table:style-name="ce49">
            <text:p>3,056,94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990" table:style-name="ce53">
            <text:p>4,990<text:s/></text:p>
          </table:table-cell>
          <table:table-cell office:value-type="float" office:value="62810" table:style-name="ce55">
            <text:p>62,81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3031" table:style-name="ce57">
            <text:p>53,031<text:s/></text:p>
          </table:table-cell>
          <table:table-cell office:value-type="string" table:style-name="ce42">
            <text:p>　Chiayi County</text:p>
          </table:table-cell>
          <table:table-cell office:value-type="string" table:style-name="ce42">
            <text:p>　Chiayi County</text:p>
          </table:table-cell>
          <table:table-cell office:value-type="float" office:value="16680" table:style-name="ce61">
            <text:p>16,680<text:s/></text:p>
          </table:table-cell>
          <table:table-cell office:value-type="float" office:value="525854" table:style-name="ce63">
            <text:p>525,854<text:s/></text:p>
          </table:table-cell>
          <table:table-cell office:value-type="float" office:value="33591" table:style-name="ce49">
            <text:p>33,59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8731" table:style-name="ce53">
            <text:p>58,731<text:s/></text:p>
          </table:table-cell>
          <table:table-cell office:value-type="float" office:value="1662041" table:style-name="ce55">
            <text:p>1,662,04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4766" table:style-name="ce57">
            <text:p>64,766<text:s/></text:p>
          </table:table-cell>
          <table:table-cell office:value-type="string" table:style-name="ce42">
            <text:p>　Chiayi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Pingtung County</text:p>
          </table:table-cell>
          <table:table-cell office:value-type="float" office:value="6758058" table:style-name="ce61">
            <text:p>6,758,058<text:s/></text:p>
          </table:table-cell>
          <table:table-cell office:value-type="float" office:value="5581695" table:style-name="ce63">
            <text:p>5,581,695<text:s/></text:p>
          </table:table-cell>
          <table:table-cell office:value-type="float" office:value="4369953" table:style-name="ce49">
            <text:p>4,369,95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9702" table:style-name="ce53">
            <text:p>9,702<text:s/></text:p>
          </table:table-cell>
          <table:table-cell office:value-type="float" office:value="284250" table:style-name="ce55">
            <text:p>284,25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6103" table:style-name="ce57">
            <text:p>96,103<text:s/></text:p>
          </table:table-cell>
          <table:table-cell office:value-type="string" table:style-name="ce42">
            <text:p>　Pingtung County</text:p>
          </table:table-cell>
          <table:table-cell office:value-type="string" table:style-name="ce42">
            <text:p>　Pingtung County</text:p>
          </table:table-cell>
          <table:table-cell office:value-type="float" office:value="42000" table:style-name="ce61">
            <text:p>42,000<text:s/></text:p>
          </table:table-cell>
          <table:table-cell office:value-type="float" office:value="519330" table:style-name="ce63">
            <text:p>519,330<text:s/></text:p>
          </table:table-cell>
          <table:table-cell office:value-type="float" office:value="83659" table:style-name="ce49">
            <text:p>83,65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76698" table:style-name="ce53">
            <text:p>176,698<text:s/></text:p>
          </table:table-cell>
          <table:table-cell office:value-type="float" office:value="801526" table:style-name="ce55">
            <text:p>801,5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74838" table:style-name="ce57">
            <text:p>374,838<text:s/></text:p>
          </table:table-cell>
          <table:table-cell office:value-type="string" table:style-name="ce42">
            <text:p>　Pingtung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Taitung County</text:p>
          </table:table-cell>
          <table:table-cell office:value-type="float" office:value="3513567" table:style-name="ce61">
            <text:p>3,513,567<text:s/></text:p>
          </table:table-cell>
          <table:table-cell office:value-type="float" office:value="2808403" table:style-name="ce63">
            <text:p>2,808,403<text:s/></text:p>
          </table:table-cell>
          <table:table-cell office:value-type="float" office:value="2158276" table:style-name="ce49">
            <text:p>2,158,27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8998" table:style-name="ce53">
            <text:p>8,998<text:s/></text:p>
          </table:table-cell>
          <table:table-cell office:value-type="float" office:value="101529" table:style-name="ce55">
            <text:p>101,52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0862" table:style-name="ce57">
            <text:p>30,862<text:s/></text:p>
          </table:table-cell>
          <table:table-cell office:value-type="string" table:style-name="ce42">
            <text:p>　Taitung County</text:p>
          </table:table-cell>
          <table:table-cell office:value-type="string" table:style-name="ce42">
            <text:p>　Taitung County</text:p>
          </table:table-cell>
          <table:table-cell office:value-type="float" office:value="2373" table:style-name="ce61">
            <text:p>2,373<text:s/></text:p>
          </table:table-cell>
          <table:table-cell office:value-type="float" office:value="465771" table:style-name="ce63">
            <text:p>465,771<text:s/></text:p>
          </table:table-cell>
          <table:table-cell office:value-type="float" office:value="1501" table:style-name="ce49">
            <text:p>1,50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9094" table:style-name="ce53">
            <text:p>39,094<text:s/></text:p>
          </table:table-cell>
          <table:table-cell office:value-type="float" office:value="652561" table:style-name="ce55">
            <text:p>652,56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2603" table:style-name="ce57">
            <text:p>52,603<text:s/></text:p>
          </table:table-cell>
          <table:table-cell office:value-type="string" table:style-name="ce42">
            <text:p>　Taitung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Hualien County</text:p>
          </table:table-cell>
          <table:table-cell office:value-type="float" office:value="3815595" table:style-name="ce61">
            <text:p>3,815,595<text:s/></text:p>
          </table:table-cell>
          <table:table-cell office:value-type="float" office:value="3214669" table:style-name="ce63">
            <text:p>3,214,669<text:s/></text:p>
          </table:table-cell>
          <table:table-cell office:value-type="float" office:value="2327466" table:style-name="ce49">
            <text:p>2,327,46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144" table:style-name="ce53">
            <text:p>4,144<text:s/></text:p>
          </table:table-cell>
          <table:table-cell office:value-type="float" office:value="74340" table:style-name="ce55">
            <text:p>74,34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0621" table:style-name="ce57">
            <text:p>40,621<text:s/></text:p>
          </table:table-cell>
          <table:table-cell office:value-type="string" table:style-name="ce42">
            <text:p>　Hualien County</text:p>
          </table:table-cell>
          <table:table-cell office:value-type="string" table:style-name="ce42">
            <text:p>　Hualie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687827" table:style-name="ce63">
            <text:p>687,827<text:s/></text:p>
          </table:table-cell>
          <table:table-cell office:value-type="float" office:value="12520" table:style-name="ce49">
            <text:p>12,52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7752" table:style-name="ce53">
            <text:p>67,752<text:s/></text:p>
          </table:table-cell>
          <table:table-cell office:value-type="float" office:value="467387" table:style-name="ce55">
            <text:p>467,38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3538" table:style-name="ce57">
            <text:p>133,538<text:s/></text:p>
          </table:table-cell>
          <table:table-cell office:value-type="string" table:style-name="ce42">
            <text:p>　Hualie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Penghu County</text:p>
          </table:table-cell>
          <table:table-cell office:value-type="float" office:value="1760999" table:style-name="ce61">
            <text:p>1,760,999<text:s/></text:p>
          </table:table-cell>
          <table:table-cell office:value-type="float" office:value="1145785" table:style-name="ce63">
            <text:p>1,145,785<text:s/></text:p>
          </table:table-cell>
          <table:table-cell office:value-type="float" office:value="874131" table:style-name="ce49">
            <text:p>874,13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31" table:style-name="ce53">
            <text:p>231<text:s/></text:p>
          </table:table-cell>
          <table:table-cell office:value-type="float" office:value="15196" table:style-name="ce55">
            <text:p>15,19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4393" table:style-name="ce57">
            <text:p>24,393<text:s/></text:p>
          </table:table-cell>
          <table:table-cell office:value-type="string" table:style-name="ce42">
            <text:p>　Penghu County</text:p>
          </table:table-cell>
          <table:table-cell office:value-type="string" table:style-name="ce42">
            <text:p>　Penghu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95765" table:style-name="ce63">
            <text:p>195,765<text:s/></text:p>
          </table:table-cell>
          <table:table-cell office:value-type="float" office:value="15" table:style-name="ce49">
            <text:p>1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6054" table:style-name="ce53">
            <text:p>36,054<text:s/></text:p>
          </table:table-cell>
          <table:table-cell office:value-type="float" office:value="190144" table:style-name="ce55">
            <text:p>190,14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25070" table:style-name="ce57">
            <text:p>425,070<text:s/></text:p>
          </table:table-cell>
          <table:table-cell office:value-type="string" table:style-name="ce42">
            <text:p>　Penghu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New Taipei City</text:p>
          </table:table-cell>
          <table:table-cell office:value-type="float" office:value="309246" table:style-name="ce61">
            <text:p>309,246<text:s/></text:p>
          </table:table-cell>
          <table:table-cell office:value-type="float" office:value="306042" table:style-name="ce63">
            <text:p>306,04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33" table:style-name="ce55">
            <text:p>3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53" table:style-name="ce57">
            <text:p>1,653<text:s/></text:p>
          </table:table-cell>
          <table:table-cell office:value-type="string" table:style-name="ce42">
            <text:p>　New Taipei City</text:p>
          </table:table-cell>
          <table:table-cell office:value-type="string" table:style-name="ce42">
            <text:p>　New Taipei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304148" table:style-name="ce63">
            <text:p>304,14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9" table:style-name="ce53">
            <text:p>209<text:s/></text:p>
          </table:table-cell>
          <table:table-cell office:value-type="float" office:value="3204" table:style-name="ce55">
            <text:p>3,20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string" table:style-name="ce42">
            <text:p>　New Taipei Ci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Taoyuan City</text:p>
          </table:table-cell>
          <table:table-cell office:value-type="float" office:value="435510" table:style-name="ce61">
            <text:p>435,510<text:s/></text:p>
          </table:table-cell>
          <table:table-cell office:value-type="float" office:value="434653" table:style-name="ce63">
            <text:p>434,65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40" table:style-name="ce53">
            <text:p>440<text:s/></text:p>
          </table:table-cell>
          <table:table-cell office:value-type="float" office:value="145" table:style-name="ce55">
            <text:p>14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712" table:style-name="ce57">
            <text:p>3,712<text:s/></text:p>
          </table:table-cell>
          <table:table-cell office:value-type="string" table:style-name="ce42">
            <text:p>　Taoyuan City</text:p>
          </table:table-cell>
          <table:table-cell office:value-type="string" table:style-name="ce42">
            <text:p>　Taoyuan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428436" table:style-name="ce63">
            <text:p>428,43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919" table:style-name="ce53">
            <text:p>1,91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57" table:style-name="ce57">
            <text:p>857<text:s/></text:p>
          </table:table-cell>
          <table:table-cell office:value-type="string" table:style-name="ce42">
            <text:p>　Taoyuan Ci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Taichung City</text:p>
          </table:table-cell>
          <table:table-cell office:value-type="float" office:value="262188" table:style-name="ce61">
            <text:p>262,188<text:s/></text:p>
          </table:table-cell>
          <table:table-cell office:value-type="float" office:value="350184" table:style-name="ce63">
            <text:p>350,18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05" table:style-name="ce53">
            <text:p>305<text:s/></text:p>
          </table:table-cell>
          <table:table-cell office:value-type="float" office:value="1001" table:style-name="ce55">
            <text:p>1,00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708" table:style-name="ce57">
            <text:p>3,708<text:s/></text:p>
          </table:table-cell>
          <table:table-cell office:value-type="string" table:style-name="ce42">
            <text:p>　Taichung City</text:p>
          </table:table-cell>
          <table:table-cell office:value-type="string" table:style-name="ce42">
            <text:p>　Taichung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339442" table:style-name="ce63">
            <text:p>339,442<text:s/></text:p>
          </table:table-cell>
          <table:table-cell office:value-type="float" office:value="1705" table:style-name="ce49">
            <text:p>1,70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023" table:style-name="ce53">
            <text:p>4,023<text:s/></text:p>
          </table:table-cell>
          <table:table-cell office:value-type="float" office:value="3026" table:style-name="ce55">
            <text:p>3,0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91022" table:style-name="ce57">
            <text:p>-91,022<text:s/></text:p>
          </table:table-cell>
          <table:table-cell office:value-type="string" table:style-name="ce42">
            <text:p>　Taichung Ci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Kaohsiung City</text:p>
          </table:table-cell>
          <table:table-cell office:value-type="float" office:value="820028" table:style-name="ce61">
            <text:p>820,028<text:s/></text:p>
          </table:table-cell>
          <table:table-cell office:value-type="float" office:value="487593" table:style-name="ce63">
            <text:p>487,59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176" table:style-name="ce53">
            <text:p>1,176<text:s/></text:p>
          </table:table-cell>
          <table:table-cell office:value-type="float" office:value="354" table:style-name="ce55">
            <text:p>35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60" table:style-name="ce57">
            <text:p>360<text:s/></text:p>
          </table:table-cell>
          <table:table-cell office:value-type="string" table:style-name="ce42">
            <text:p>　Kaohsiung City</text:p>
          </table:table-cell>
          <table:table-cell office:value-type="string" table:style-name="ce42">
            <text:p>　Kaohsiung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461128" table:style-name="ce63">
            <text:p>461,128<text:s/></text:p>
          </table:table-cell>
          <table:table-cell office:value-type="float" office:value="542" table:style-name="ce49">
            <text:p>54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4034" table:style-name="ce53">
            <text:p>24,034<text:s/></text:p>
          </table:table-cell>
          <table:table-cell office:value-type="float" office:value="131502" table:style-name="ce55">
            <text:p>131,50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00934" table:style-name="ce57">
            <text:p>200,934<text:s/></text:p>
          </table:table-cell>
          <table:table-cell office:value-type="string" table:style-name="ce42">
            <text:p>　Kaohsiung City</text:p>
          </table:table-cell>
          <table:table-cell table:number-columns-repeated="16364"/>
        </table:table-row>
        <table:table-row table:style-name="ro14">
          <table:table-cell office:value-type="string" table:style-name="ce44">
            <text:p>Fuchien Province<text:s/></text:p>
            <text:p>County Treasuries</text:p>
          </table:table-cell>
          <table:table-cell office:value-type="float" office:value="12217973" table:style-name="ce62">
            <text:p>12,217,973<text:s/></text:p>
          </table:table-cell>
          <table:table-cell office:value-type="float" office:value="11233944" table:style-name="ce64">
            <text:p>11,233,944<text:s/></text:p>
          </table:table-cell>
          <table:table-cell office:value-type="float" office:value="8067932" table:style-name="ce50">
            <text:p>8,067,932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5239" table:style-name="ce54">
            <text:p>25,239<text:s/></text:p>
          </table:table-cell>
          <table:table-cell office:value-type="float" office:value="269916" table:style-name="ce56">
            <text:p>269,91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49725" table:style-name="ce58">
            <text:p>149,725<text:s/></text:p>
          </table:table-cell>
          <table:table-cell office:value-type="string" table:style-name="ce44">
            <text:p>Fuchien Province<text:s/></text:p>
            <text:p>County Treasuries</text:p>
          </table:table-cell>
          <table:table-cell office:value-type="string" table:style-name="ce44">
            <text:p>Fuchien Province<text:s/></text:p>
            <text:p>County Treasuries</text:p>
          </table:table-cell>
          <table:table-cell office:value-type="float" office:value="0" table:style-name="ce62">
            <text:p>0<text:s/></text:p>
          </table:table-cell>
          <table:table-cell office:value-type="float" office:value="2484667" table:style-name="ce64">
            <text:p>2,484,667<text:s/></text:p>
          </table:table-cell>
          <table:table-cell office:value-type="float" office:value="200000" table:style-name="ce50">
            <text:p>200,00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6465" table:style-name="ce54">
            <text:p>36,465<text:s/></text:p>
          </table:table-cell>
          <table:table-cell office:value-type="float" office:value="954925" table:style-name="ce56">
            <text:p>954,92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9104" table:style-name="ce58">
            <text:p>29,104<text:s/></text:p>
          </table:table-cell>
          <table:table-cell office:value-type="string" table:style-name="ce44">
            <text:p>Fuchien Province<text:s/></text:p>
            <text:p>County Treasuries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Kinmen County</text:p>
          </table:table-cell>
          <table:table-cell office:value-type="float" office:value="9612616" table:style-name="ce61">
            <text:p>9,612,616<text:s/></text:p>
          </table:table-cell>
          <table:table-cell office:value-type="float" office:value="8939438" table:style-name="ce63">
            <text:p>8,939,438<text:s/></text:p>
          </table:table-cell>
          <table:table-cell office:value-type="float" office:value="6611722" table:style-name="ce49">
            <text:p>6,611,72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3117" table:style-name="ce53">
            <text:p>23,117<text:s/></text:p>
          </table:table-cell>
          <table:table-cell office:value-type="float" office:value="248738" table:style-name="ce55">
            <text:p>248,7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2773" table:style-name="ce57">
            <text:p>132,773<text:s/></text:p>
          </table:table-cell>
          <table:table-cell office:value-type="string" table:style-name="ce42">
            <text:p>　Kinmen County</text:p>
          </table:table-cell>
          <table:table-cell office:value-type="string" table:style-name="ce42">
            <text:p>　Kinme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692794" table:style-name="ce63">
            <text:p>1,692,794<text:s/></text:p>
          </table:table-cell>
          <table:table-cell office:value-type="float" office:value="200000" table:style-name="ce49">
            <text:p>200,0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0294" table:style-name="ce53">
            <text:p>30,294<text:s/></text:p>
          </table:table-cell>
          <table:table-cell office:value-type="float" office:value="718223" table:style-name="ce55">
            <text:p>718,22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45045" table:style-name="ce57">
            <text:p>-45,045<text:s/></text:p>
          </table:table-cell>
          <table:table-cell office:value-type="string" table:style-name="ce42">
            <text:p>　Kinme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Lienchiang County</text:p>
          </table:table-cell>
          <table:table-cell office:value-type="float" office:value="2605357" table:style-name="ce61">
            <text:p>2,605,357<text:s/></text:p>
          </table:table-cell>
          <table:table-cell office:value-type="float" office:value="2294506" table:style-name="ce63">
            <text:p>2,294,506<text:s/></text:p>
          </table:table-cell>
          <table:table-cell office:value-type="float" office:value="1456210" table:style-name="ce49">
            <text:p>1,456,21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122" table:style-name="ce53">
            <text:p>2,122<text:s/></text:p>
          </table:table-cell>
          <table:table-cell office:value-type="float" office:value="21178" table:style-name="ce55">
            <text:p>21,17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952" table:style-name="ce57">
            <text:p>16,952<text:s/></text:p>
          </table:table-cell>
          <table:table-cell office:value-type="string" table:style-name="ce42">
            <text:p>　Lienchiang County</text:p>
          </table:table-cell>
          <table:table-cell office:value-type="string" table:style-name="ce42">
            <text:p>　Lienchiang County</text:p>
          </table:table-cell>
          <table:table-cell office:value-type="float" office:value="0" table:style-name="ce61">
            <text:p>0<text:s/></text:p>
          </table:table-cell>
          <table:table-cell office:value-type="float" office:value="791873" table:style-name="ce63">
            <text:p>791,87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170" table:style-name="ce53">
            <text:p>6,170<text:s/></text:p>
          </table:table-cell>
          <table:table-cell office:value-type="float" office:value="236702" table:style-name="ce55">
            <text:p>236,70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4149" table:style-name="ce57">
            <text:p>74,149<text:s/></text:p>
          </table:table-cell>
          <table:table-cell office:value-type="string" table:style-name="ce42">
            <text:p>　Lienchiang County</text:p>
          </table:table-cell>
          <table:table-cell table:number-columns-repeated="16364"/>
        </table:table-row>
        <table:table-row table:style-name="ro14">
          <table:table-cell office:value-type="string" table:style-name="ce44">
            <text:p>Fuchien Province<text:s/></text:p>
            <text:p>Township Treasuries</text:p>
          </table:table-cell>
          <table:table-cell office:value-type="float" office:value="1115727" table:style-name="ce62">
            <text:p>1,115,727<text:s/></text:p>
          </table:table-cell>
          <table:table-cell office:value-type="float" office:value="1055454" table:style-name="ce64">
            <text:p>1,055,454<text:s/></text:p>
          </table:table-cell>
          <table:table-cell office:value-type="float" office:value="934713" table:style-name="ce50">
            <text:p>934,71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61" table:style-name="ce54">
            <text:p>261<text:s/></text:p>
          </table:table-cell>
          <table:table-cell office:value-type="float" office:value="2823" table:style-name="ce56">
            <text:p>2,82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5014" table:style-name="ce58">
            <text:p>15,014<text:s/></text:p>
          </table:table-cell>
          <table:table-cell office:value-type="string" table:style-name="ce44">
            <text:p>Fuchien Province<text:s/></text:p>
            <text:p>Township Treasuries</text:p>
          </table:table-cell>
          <table:table-cell office:value-type="string" table:style-name="ce44">
            <text:p>Fuchien Province<text:s/></text:p>
            <text:p>Township Treasuries</text:p>
          </table:table-cell>
          <table:table-cell office:value-type="float" office:value="9" table:style-name="ce62">
            <text:p>9<text:s/></text:p>
          </table:table-cell>
          <table:table-cell office:value-type="float" office:value="88437" table:style-name="ce64">
            <text:p>88,437<text:s/></text:p>
          </table:table-cell>
          <table:table-cell office:value-type="float" office:value="2000" table:style-name="ce50">
            <text:p>2,00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2197" table:style-name="ce54">
            <text:p>12,197<text:s/></text:p>
          </table:table-cell>
          <table:table-cell office:value-type="float" office:value="7800" table:style-name="ce56">
            <text:p>7,80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2472" table:style-name="ce58">
            <text:p>52,472<text:s/></text:p>
          </table:table-cell>
          <table:table-cell office:value-type="string" table:style-name="ce44">
            <text:p>Fuchien Province<text:s/></text:p>
            <text:p>Township Treasuries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Kinmen County</text:p>
          </table:table-cell>
          <table:table-cell office:value-type="float" office:value="874566" table:style-name="ce61">
            <text:p>874,566<text:s/></text:p>
          </table:table-cell>
          <table:table-cell office:value-type="float" office:value="826853" table:style-name="ce63">
            <text:p>826,853<text:s/></text:p>
          </table:table-cell>
          <table:table-cell office:value-type="float" office:value="718274" table:style-name="ce49">
            <text:p>718,27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7" table:style-name="ce53">
            <text:p>207<text:s/></text:p>
          </table:table-cell>
          <table:table-cell office:value-type="float" office:value="2051" table:style-name="ce55">
            <text:p>2,05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472" table:style-name="ce57">
            <text:p>8,472<text:s/></text:p>
          </table:table-cell>
          <table:table-cell office:value-type="string" table:style-name="ce42">
            <text:p>　Kinmen County</text:p>
          </table:table-cell>
          <table:table-cell office:value-type="string" table:style-name="ce42">
            <text:p>　Kinmen County</text:p>
          </table:table-cell>
          <table:table-cell office:value-type="float" office:value="9" table:style-name="ce61">
            <text:p>9<text:s/></text:p>
          </table:table-cell>
          <table:table-cell office:value-type="float" office:value="85140" table:style-name="ce63">
            <text:p>85,140<text:s/></text:p>
          </table:table-cell>
          <table:table-cell office:value-type="float" office:value="2000" table:style-name="ce49">
            <text:p>2,0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0700" table:style-name="ce53">
            <text:p>10,700<text:s/></text:p>
          </table:table-cell>
          <table:table-cell office:value-type="float" office:value="5393" table:style-name="ce55">
            <text:p>5,39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2320" table:style-name="ce57">
            <text:p>42,320<text:s/></text:p>
          </table:table-cell>
          <table:table-cell office:value-type="string" table:style-name="ce42">
            <text:p>　Kinme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Lienchiang County</text:p>
          </table:table-cell>
          <table:table-cell office:value-type="float" office:value="241160" table:style-name="ce61">
            <text:p>241,160<text:s/></text:p>
          </table:table-cell>
          <table:table-cell office:value-type="float" office:value="228601" table:style-name="ce63">
            <text:p>228,601<text:s/></text:p>
          </table:table-cell>
          <table:table-cell office:value-type="float" office:value="216439" table:style-name="ce49">
            <text:p>216,43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4" table:style-name="ce53">
            <text:p>54<text:s/></text:p>
          </table:table-cell>
          <table:table-cell office:value-type="float" office:value="772" table:style-name="ce55">
            <text:p>77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542" table:style-name="ce57">
            <text:p>6,542<text:s/></text:p>
          </table:table-cell>
          <table:table-cell office:value-type="string" table:style-name="ce42">
            <text:p>　Lienchiang County</text:p>
          </table:table-cell>
          <table:table-cell office:value-type="string" table:style-name="ce42">
            <text:p>　Lienchiang County</text:p>
          </table:table-cell>
          <table:table-cell office:value-type="float" office:value="0" table:style-name="ce61">
            <text:p>0<text:s/></text:p>
          </table:table-cell>
          <table:table-cell office:value-type="float" office:value="3297" table:style-name="ce63">
            <text:p>3,29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497" table:style-name="ce53">
            <text:p>1,497<text:s/></text:p>
          </table:table-cell>
          <table:table-cell office:value-type="float" office:value="2407" table:style-name="ce55">
            <text:p>2,40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152" table:style-name="ce57">
            <text:p>10,152<text:s/></text:p>
          </table:table-cell>
          <table:table-cell office:value-type="string" table:style-name="ce42">
            <text:p>　Lienchiang County</text:p>
          </table:table-cell>
          <table:table-cell table:number-columns-repeated="16364"/>
        </table:table-row>
        <table:table-row table:style-name="ro4"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1">
          <table:table-cell office:value-type="string" office:string-value="" table:formula="of:=SUBSTITUTE([.A36]&amp;[.C36];CHAR(10);CHAR(10)&amp;&quot;　　　　　  &quot;)" table:number-columns-spanned="5" table:number-rows-spanned="1" table:style-name="ce78"/>
          <table:covered-table-cell table:number-columns-repeated="4"/>
          <table:table-cell office:value-type="string" office:string-value="" table:formula="of:=SUBSTITUTE([.F36]&amp;[.G36];CHAR(10);CHAR(10)&amp;&quot;　　　　　  &quot;)" table:number-columns-spanned="5" table:number-rows-spanned="1" table:style-name="ce3"/>
          <table:covered-table-cell table:number-columns-repeated="4"/>
          <table:table-cell table:number-columns-spanned="5" table:number-rows-spanned="1" table:style-name="ce96"/>
          <table:covered-table-cell table:number-columns-repeated="4"/>
          <table:table-cell table:number-columns-spanned="5" table:number-rows-spanned="1" table:style-name="ce3"/>
          <table:covered-table-cell table:number-columns-repeated="4"/>
          <table:table-cell table:number-columns-repeated="16364" table:style-name="ce17"/>
        </table:table-row>
        <table:table-row table:style-name="ro15">
          <table:table-cell table:number-columns-spanned="5" table:number-rows-spanned="1" table:style-name="ce97"/>
          <table:covered-table-cell table:number-columns-repeated="4"/>
          <table:table-cell table:number-columns-spanned="5" table:number-rows-spanned="1" table:style-name="ce99"/>
          <table:covered-table-cell table:number-columns-repeated="4"/>
          <table:table-cell table:number-columns-spanned="5" table:number-rows-spanned="1" table:style-name="ce101"/>
          <table:covered-table-cell table:number-columns-repeated="4"/>
          <table:table-cell table:number-columns-spanned="5" table:number-rows-spanned="1" table:style-name="ce99"/>
          <table:covered-table-cell table:number-columns-repeated="4"/>
          <table:table-cell table:number-columns-repeated="16364" table:style-name="ce17"/>
        </table:table-row>
        <table:table-row table:style-name="ro7"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6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repeated="16364" table:style-name="ce17"/>
        </table:table-row>
        <table:table-row table:number-rows-repeated="2" table:style-name="ro8">
          <table:table-cell table:number-columns-repeated="20" table:style-name="ce19"/>
          <table:table-cell table:number-columns-repeated="16364" table:style-name="ce17"/>
        </table:table-row>
        <table:table-row table:number-rows-repeated="3" table:style-name="ro10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2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number-rows-repeated="1048537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6:48Z</dc:date>
    <meta:print-date>2026-01-14T08:35:31Z</meta:print-date>
  </office:meta>
</office:document-meta>
</file>