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7pt" style:font-size-asian="7pt" style:font-size-complex="7pt"/>
    </style:style>
    <style:style style:name="ce4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7pt" style:font-size-asian="7pt" style:font-size-complex="7pt" fo:font-weight="bold" style:font-weight-asian="bold" style:font-weight-complex="bold"/>
    </style:style>
    <style:style style:name="ce4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7pt" style:font-size-asian="7pt" style:font-size-complex="7pt" fo:font-weight="bold" style:font-weight-asian="bold" style:font-weight-complex="bold"/>
    </style:style>
    <style:style style:name="ce46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47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48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49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50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51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52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3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54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5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56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57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58" style:family="table-cell" style:parent-style-name="Default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59" style:family="table-cell" style:parent-style-name="Default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0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1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62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3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4" style:family="table-cell" style:parent-style-name="Default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5" style:family="table-cell" style:parent-style-name="Default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6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7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8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7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4.0481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35.1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3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64.9pt" style:use-optimal-row-height="false" fo:break-before="auto"/>
    </style:style>
    <style:style style:name="ro8" style:family="table-row">
      <style:table-row-properties style:row-height="11.2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38pt" style:use-optimal-row-height="true" fo:break-before="auto"/>
    </style:style>
    <style:style style:name="ro11" style:family="table-row">
      <style:table-row-properties style:row-height="117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6.15pt" style:use-optimal-row-height="false" fo:break-before="auto"/>
    </style:style>
    <style:style style:name="ro14" style:family="table-row">
      <style:table-row-properties style:row-height="39.95pt" style:use-optimal-row-height="false" fo:break-before="auto"/>
    </style:style>
    <style:style style:name="ro15" style:family="table-row">
      <style:table-row-properties style:row-height="21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4" table:default-cell-style-name="ce17"/>
        <table:table-column table:style-name="co4" table:number-columns-repeated="6" table:default-cell-style-name="ce1"/>
        <table:table-column table:style-name="co1" table:default-cell-style-name="ce1"/>
        <table:table-column table:style-name="co5" table:number-columns-repeated="16368" table:default-cell-style-name="ce1"/>
        <table:table-row table:style-name="ro1">
          <table:table-cell office:value-type="string" table:number-columns-spanned="8" table:number-rows-spanned="1" table:style-name="ce15">
            <text:p>Table 1-7. <text:s/>Expenditures of Local Treasury (Current Month)</text:p>
            <text:p>－by Treasury &amp; Administrative Affair</text:p>
          </table:table-cell>
          <table:covered-table-cell table:number-columns-repeated="7"/>
          <table:table-cell office:value-type="string" table:number-columns-spanned="8" table:number-rows-spanned="1" table:style-name="ce15">
            <text:p>Table 1-7. <text:s/>Expenditures of Local Treasury (Current Month)</text:p>
            <text:p>－by Treasury &amp; Administrative Affair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office:value-type="string" table:number-columns-spanned="8" table:number-rows-spanned="1" table:style-name="ce5">
            <text:p>July 2026</text:p>
          </table:table-cell>
          <table:covered-table-cell table:number-columns-repeated="7"/>
          <table:table-cell office:value-type="string" table:number-columns-spanned="8" table:number-rows-spanned="1" table:style-name="ce5">
            <text:p>July 2026</text:p>
          </table:table-cell>
          <table:covered-table-cell table:number-columns-repeated="7"/>
          <table:table-cell table:number-columns-repeated="16368" table:style-name="ce17"/>
        </table:table-row>
        <table:table-row table:style-name="ro2">
          <table:table-cell table:number-columns-repeated="2" table:style-name="ce16"/>
          <table:table-cell table:number-columns-repeated="5" table:style-name="ce39"/>
          <table:table-cell office:value-type="string" table:style-name="ce40">
            <text:p>Unit：NT$ 1,000</text:p>
          </table:table-cell>
          <table:table-cell table:number-columns-repeated="6" table:style-name="ce16"/>
          <table:table-cell table:style-name="ce39"/>
          <table:table-cell office:value-type="string" table:style-name="ce38">
            <text:p>Unit：NT$ 1,000</text:p>
          </table:table-cell>
          <table:table-cell table:number-columns-repeated="16368" table:style-name="ce16"/>
        </table:table-row>
        <table:table-row table:style-name="ro2">
          <table:table-cell office:value-type="string" table:number-columns-spanned="1" table:number-rows-spanned="3" table:style-name="ce85">
            <text:p>Treasury</text:p>
          </table:table-cell>
          <table:table-cell office:value-type="string" table:number-columns-spanned="1" table:number-rows-spanned="3" table:style-name="ce89">
            <text:p>Grand Total</text:p>
          </table:table-cell>
          <table:table-cell office:value-type="string" table:number-columns-spanned="6" table:number-rows-spanned="1" table:style-name="ce8">
            <text:p>Current Year Budget</text:p>
          </table:table-cell>
          <table:covered-table-cell table:number-columns-repeated="5"/>
          <table:table-cell office:value-type="string" table:number-columns-spanned="4" table:number-rows-spanned="1" table:style-name="ce79">
            <text:p>Current Year Budget</text:p>
          </table:table-cell>
          <table:covered-table-cell table:number-columns-repeated="3"/>
          <table:table-cell office:value-type="string" table:number-columns-spanned="1" table:number-rows-spanned="3" table:style-name="ce86">
            <text:p>Budget of</text:p>
            <text:p>Previous<text:s/></text:p>
            <text:p>Years</text:p>
          </table:table-cell>
          <table:table-cell office:value-type="string" table:number-columns-spanned="1" table:number-rows-spanned="3" table:style-name="ce86">
            <text:p>Special</text:p>
            <text:p>Budget</text:p>
          </table:table-cell>
          <table:table-cell office:value-type="string" table:number-columns-spanned="1" table:number-rows-spanned="3" table:style-name="ce87">
            <text:p>Extra-budget</text:p>
            <text:p>(1)</text:p>
          </table:table-cell>
          <table:table-cell office:value-type="string" table:number-columns-spanned="1" table:number-rows-spanned="3" table:style-name="ce90">
            <text:p>Treasury</text:p>
          </table:table-cell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88">
            <text:p>Total</text:p>
          </table:table-cell>
          <table:table-cell office:value-type="string" table:number-columns-spanned="1" table:number-rows-spanned="2" table:style-name="ce88">
            <text:p>Expenditures<text:s/></text:p>
            <text:p>for General Administration and National Defense</text:p>
          </table:table-cell>
          <table:table-cell office:value-type="string" table:number-columns-spanned="1" table:number-rows-spanned="2" table:style-name="ce88">
            <text:p>Expenditures<text:s/></text:p>
            <text:p>for Education,<text:s/></text:p>
            <text:p>Science &amp;<text:s/></text:p>
            <text:p>Culture</text:p>
          </table:table-cell>
          <table:table-cell office:value-type="string" table:number-columns-spanned="1" table:number-rows-spanned="2" table:style-name="ce88">
            <text:p>Expenditures<text:s/></text:p>
            <text:p>for Economic<text:s/></text:p>
            <text:p>Development</text:p>
          </table:table-cell>
          <table:table-cell office:value-type="string" table:number-columns-spanned="1" table:number-rows-spanned="2" table:style-name="ce88">
            <text:p>Expenditures</text:p>
            <text:p>for Social<text:s/></text:p>
            <text:p>Welfare</text:p>
          </table:table-cell>
          <table:table-cell office:value-type="string" table:number-columns-spanned="1" table:number-rows-spanned="2" table:style-name="ce88">
            <text:p>Expenditures</text:p>
            <text:p>for Community<text:s/></text:p>
            <text:p>Development &amp;<text:s/></text:p>
            <text:p>Environmental</text:p>
            <text:p>Protection</text:p>
          </table:table-cell>
          <table:table-cell office:value-type="string" table:number-columns-spanned="1" table:number-rows-spanned="2" table:style-name="ce88">
            <text:p>Expenditures</text:p>
            <text:p>for Retirement</text:p>
            <text:p>&amp; Condolence</text:p>
          </table:table-cell>
          <table:table-cell office:value-type="string" table:number-columns-spanned="1" table:number-rows-spanned="2" table:style-name="ce88">
            <text:p>Expenditures<text:s/></text:p>
            <text:p>for<text:s/></text:p>
            <text:p>Obligations</text:p>
            <text:p>(1)</text:p>
          </table:table-cell>
          <table:table-cell office:value-type="string" table:number-columns-spanned="1" table:number-rows-spanned="2" table:style-name="ce88">
            <text:p>Expenditures</text:p>
            <text:p>for Subsidy</text:p>
            <text:p>and Assistance</text:p>
          </table:table-cell>
          <table:table-cell office:value-type="string" table:number-columns-spanned="1" table:number-rows-spanned="2" table:style-name="ce88">
            <text:p>Others</text:p>
          </table:table-cell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4">
          <table:table-cell table:style-name="ce31"/>
          <table:table-cell table:style-name="ce19"/>
          <table:table-cell table:number-columns-repeated="3" table:style-name="ce20"/>
          <table:table-cell table:number-columns-repeated="3" table:style-name="ce21"/>
          <table:table-cell table:style-name="ce29"/>
          <table:table-cell table:number-columns-repeated="3" table:style-name="ce27"/>
          <table:table-cell table:style-name="ce36"/>
          <table:table-cell table:style-name="ce34"/>
          <table:table-cell table:style-name="ce25"/>
          <table:table-cell table:style-name="ce23"/>
          <table:table-cell table:number-columns-repeated="16368"/>
        </table:table-row>
        <table:table-row table:style-name="ro5">
          <table:table-cell office:value-type="string" table:style-name="ce44">
            <text:p>Grand Total</text:p>
          </table:table-cell>
          <table:table-cell office:value-type="float" office:value="572666871" table:style-name="ce47">
            <text:p>572,666,871<text:s/></text:p>
          </table:table-cell>
          <table:table-cell office:value-type="float" office:value="437818733" table:style-name="ce49">
            <text:p>437,818,733<text:s/></text:p>
          </table:table-cell>
          <table:table-cell office:value-type="float" office:value="70303072" table:style-name="ce51">
            <text:p>70,303,072<text:s/></text:p>
          </table:table-cell>
          <table:table-cell office:value-type="float" office:value="113543496" table:style-name="ce51">
            <text:p>113,543,496<text:s/></text:p>
          </table:table-cell>
          <table:table-cell office:value-type="float" office:value="54319202" table:style-name="ce53">
            <text:p>54,319,202<text:s/></text:p>
          </table:table-cell>
          <table:table-cell office:value-type="float" office:value="164245729" table:style-name="ce53">
            <text:p>164,245,729<text:s/></text:p>
          </table:table-cell>
          <table:table-cell office:value-type="float" office:value="8044436" table:style-name="ce53">
            <text:p>8,044,436<text:s/></text:p>
          </table:table-cell>
          <table:table-cell office:value-type="float" office:value="17655045" table:style-name="ce55">
            <text:p>17,655,045<text:s/></text:p>
          </table:table-cell>
          <table:table-cell office:value-type="float" office:value="8221138" table:style-name="ce57">
            <text:p>8,221,138<text:s/></text:p>
          </table:table-cell>
          <table:table-cell office:value-type="float" office:value="402321" table:style-name="ce57">
            <text:p>402,321<text:s/></text:p>
          </table:table-cell>
          <table:table-cell office:value-type="float" office:value="1084295" table:style-name="ce57">
            <text:p>1,084,295<text:s/></text:p>
          </table:table-cell>
          <table:table-cell office:value-type="float" office:value="15373543" table:style-name="ce51">
            <text:p>15,373,543<text:s/></text:p>
          </table:table-cell>
          <table:table-cell office:value-type="float" office:value="7242823" table:style-name="ce59">
            <text:p>7,242,823<text:s/></text:p>
          </table:table-cell>
          <table:table-cell office:value-type="float" office:value="112231772" table:style-name="ce61">
            <text:p>112,231,772<text:s/></text:p>
          </table:table-cell>
          <table:table-cell office:value-type="string" table:style-name="ce44">
            <text:p>Grand Total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National Treasury</text:p>
          </table:table-cell>
          <table:table-cell office:value-type="float" office:value="344757942" table:style-name="ce47">
            <text:p>344,757,942<text:s/></text:p>
          </table:table-cell>
          <table:table-cell office:value-type="float" office:value="293694755" table:style-name="ce49">
            <text:p>293,694,755<text:s/></text:p>
          </table:table-cell>
          <table:table-cell office:value-type="float" office:value="46209355" table:style-name="ce51">
            <text:p>46,209,355<text:s/></text:p>
          </table:table-cell>
          <table:table-cell office:value-type="float" office:value="54178276" table:style-name="ce51">
            <text:p>54,178,276<text:s/></text:p>
          </table:table-cell>
          <table:table-cell office:value-type="float" office:value="36265222" table:style-name="ce53">
            <text:p>36,265,222<text:s/></text:p>
          </table:table-cell>
          <table:table-cell office:value-type="float" office:value="137417295" table:style-name="ce53">
            <text:p>137,417,295<text:s/></text:p>
          </table:table-cell>
          <table:table-cell office:value-type="float" office:value="1866947" table:style-name="ce53">
            <text:p>1,866,947<text:s/></text:p>
          </table:table-cell>
          <table:table-cell office:value-type="float" office:value="10729779" table:style-name="ce55">
            <text:p>10,729,779<text:s/></text:p>
          </table:table-cell>
          <table:table-cell office:value-type="float" office:value="6822260" table:style-name="ce57">
            <text:p>6,822,260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205622" table:style-name="ce57">
            <text:p>205,622<text:s/></text:p>
          </table:table-cell>
          <table:table-cell office:value-type="float" office:value="4085266" table:style-name="ce51">
            <text:p>4,085,266<text:s/></text:p>
          </table:table-cell>
          <table:table-cell office:value-type="float" office:value="6977920" table:style-name="ce59">
            <text:p>6,977,920<text:s/></text:p>
          </table:table-cell>
          <table:table-cell office:value-type="float" office:value="40000000" table:style-name="ce61">
            <text:p>40,000,000<text:s/></text:p>
          </table:table-cell>
          <table:table-cell office:value-type="string" table:style-name="ce44">
            <text:p>National Treasury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New Taipei City Treasury</text:p>
          </table:table-cell>
          <table:table-cell office:value-type="float" office:value="51936304" table:style-name="ce47">
            <text:p>51,936,304<text:s/></text:p>
          </table:table-cell>
          <table:table-cell office:value-type="float" office:value="20519560" table:style-name="ce49">
            <text:p>20,519,560<text:s/></text:p>
          </table:table-cell>
          <table:table-cell office:value-type="float" office:value="3547251" table:style-name="ce51">
            <text:p>3,547,251<text:s/></text:p>
          </table:table-cell>
          <table:table-cell office:value-type="float" office:value="6213030" table:style-name="ce51">
            <text:p>6,213,030<text:s/></text:p>
          </table:table-cell>
          <table:table-cell office:value-type="float" office:value="3618780" table:style-name="ce53">
            <text:p>3,618,780<text:s/></text:p>
          </table:table-cell>
          <table:table-cell office:value-type="float" office:value="4930099" table:style-name="ce53">
            <text:p>4,930,099<text:s/></text:p>
          </table:table-cell>
          <table:table-cell office:value-type="float" office:value="966718" table:style-name="ce53">
            <text:p>966,718<text:s/></text:p>
          </table:table-cell>
          <table:table-cell office:value-type="float" office:value="388415" table:style-name="ce55">
            <text:p>388,415<text:s/></text:p>
          </table:table-cell>
          <table:table-cell office:value-type="float" office:value="546713" table:style-name="ce57">
            <text:p>546,713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308554" table:style-name="ce57">
            <text:p>308,554<text:s/></text:p>
          </table:table-cell>
          <table:table-cell office:value-type="float" office:value="381799" table:style-name="ce51">
            <text:p>381,799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31034945" table:style-name="ce61">
            <text:p>31,034,945<text:s/></text:p>
          </table:table-cell>
          <table:table-cell office:value-type="string" table:style-name="ce44">
            <text:p>New Taipei City Treasury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Taipei City Treasury</text:p>
          </table:table-cell>
          <table:table-cell office:value-type="float" office:value="28856872" table:style-name="ce47">
            <text:p>28,856,872<text:s/></text:p>
          </table:table-cell>
          <table:table-cell office:value-type="float" office:value="14950972" table:style-name="ce49">
            <text:p>14,950,972<text:s/></text:p>
          </table:table-cell>
          <table:table-cell office:value-type="float" office:value="2531560" table:style-name="ce51">
            <text:p>2,531,560<text:s/></text:p>
          </table:table-cell>
          <table:table-cell office:value-type="float" office:value="5524796" table:style-name="ce51">
            <text:p>5,524,796<text:s/></text:p>
          </table:table-cell>
          <table:table-cell office:value-type="float" office:value="2169398" table:style-name="ce53">
            <text:p>2,169,398<text:s/></text:p>
          </table:table-cell>
          <table:table-cell office:value-type="float" office:value="2827327" table:style-name="ce53">
            <text:p>2,827,327<text:s/></text:p>
          </table:table-cell>
          <table:table-cell office:value-type="float" office:value="1174708" table:style-name="ce53">
            <text:p>1,174,708<text:s/></text:p>
          </table:table-cell>
          <table:table-cell office:value-type="float" office:value="536868" table:style-name="ce55">
            <text:p>536,868<text:s/></text:p>
          </table:table-cell>
          <table:table-cell office:value-type="float" office:value="117309" table:style-name="ce57">
            <text:p>117,309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69006" table:style-name="ce57">
            <text:p>69,006<text:s/></text:p>
          </table:table-cell>
          <table:table-cell office:value-type="float" office:value="362784" table:style-name="ce51">
            <text:p>362,784<text:s/></text:p>
          </table:table-cell>
          <table:table-cell office:value-type="float" office:value="264185" table:style-name="ce59">
            <text:p>264,185<text:s/></text:p>
          </table:table-cell>
          <table:table-cell office:value-type="float" office:value="13278931" table:style-name="ce61">
            <text:p>13,278,931<text:s/></text:p>
          </table:table-cell>
          <table:table-cell office:value-type="string" table:style-name="ce44">
            <text:p>Taipei City Treasury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Taoyuan City Treasury</text:p>
          </table:table-cell>
          <table:table-cell office:value-type="float" office:value="22028964" table:style-name="ce47">
            <text:p>22,028,964<text:s/></text:p>
          </table:table-cell>
          <table:table-cell office:value-type="float" office:value="21397136" table:style-name="ce49">
            <text:p>21,397,136<text:s/></text:p>
          </table:table-cell>
          <table:table-cell office:value-type="float" office:value="2783093" table:style-name="ce51">
            <text:p>2,783,093<text:s/></text:p>
          </table:table-cell>
          <table:table-cell office:value-type="float" office:value="13672647" table:style-name="ce51">
            <text:p>13,672,647<text:s/></text:p>
          </table:table-cell>
          <table:table-cell office:value-type="float" office:value="1981808" table:style-name="ce53">
            <text:p>1,981,808<text:s/></text:p>
          </table:table-cell>
          <table:table-cell office:value-type="float" office:value="2103894" table:style-name="ce53">
            <text:p>2,103,894<text:s/></text:p>
          </table:table-cell>
          <table:table-cell office:value-type="float" office:value="562645" table:style-name="ce53">
            <text:p>562,645<text:s/></text:p>
          </table:table-cell>
          <table:table-cell office:value-type="float" office:value="150499" table:style-name="ce55">
            <text:p>150,499<text:s/></text:p>
          </table:table-cell>
          <table:table-cell office:value-type="float" office:value="414" table:style-name="ce57">
            <text:p>414<text:s/></text:p>
          </table:table-cell>
          <table:table-cell office:value-type="float" office:value="125000" table:style-name="ce57">
            <text:p>125,000<text:s/></text:p>
          </table:table-cell>
          <table:table-cell office:value-type="float" office:value="17135" table:style-name="ce57">
            <text:p>17,135<text:s/></text:p>
          </table:table-cell>
          <table:table-cell office:value-type="float" office:value="508456" table:style-name="ce51">
            <text:p>508,456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123373" table:style-name="ce61">
            <text:p>123,373<text:s/></text:p>
          </table:table-cell>
          <table:table-cell office:value-type="string" table:style-name="ce44">
            <text:p>Taoyuan City Treasury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Taichung City Treasury</text:p>
          </table:table-cell>
          <table:table-cell office:value-type="float" office:value="35907269" table:style-name="ce47">
            <text:p>35,907,269<text:s/></text:p>
          </table:table-cell>
          <table:table-cell office:value-type="float" office:value="15146674" table:style-name="ce49">
            <text:p>15,146,674<text:s/></text:p>
          </table:table-cell>
          <table:table-cell office:value-type="float" office:value="2120327" table:style-name="ce51">
            <text:p>2,120,327<text:s/></text:p>
          </table:table-cell>
          <table:table-cell office:value-type="float" office:value="7715712" table:style-name="ce51">
            <text:p>7,715,712<text:s/></text:p>
          </table:table-cell>
          <table:table-cell office:value-type="float" office:value="1220011" table:style-name="ce53">
            <text:p>1,220,011<text:s/></text:p>
          </table:table-cell>
          <table:table-cell office:value-type="float" office:value="2946960" table:style-name="ce53">
            <text:p>2,946,960<text:s/></text:p>
          </table:table-cell>
          <table:table-cell office:value-type="float" office:value="552368" table:style-name="ce53">
            <text:p>552,368<text:s/></text:p>
          </table:table-cell>
          <table:table-cell office:value-type="float" office:value="293688" table:style-name="ce55">
            <text:p>293,688<text:s/></text:p>
          </table:table-cell>
          <table:table-cell office:value-type="float" office:value="282803" table:style-name="ce57">
            <text:p>282,803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4805" table:style-name="ce57">
            <text:p>14,805<text:s/></text:p>
          </table:table-cell>
          <table:table-cell office:value-type="float" office:value="531890" table:style-name="ce51">
            <text:p>531,890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20228705" table:style-name="ce61">
            <text:p>20,228,705<text:s/></text:p>
          </table:table-cell>
          <table:table-cell office:value-type="string" table:style-name="ce44">
            <text:p>Taichung City Treasury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Tainan City Treasury</text:p>
          </table:table-cell>
          <table:table-cell office:value-type="float" office:value="11559523" table:style-name="ce47">
            <text:p>11,559,523<text:s/></text:p>
          </table:table-cell>
          <table:table-cell office:value-type="float" office:value="7997221" table:style-name="ce49">
            <text:p>7,997,221<text:s/></text:p>
          </table:table-cell>
          <table:table-cell office:value-type="float" office:value="1415327" table:style-name="ce51">
            <text:p>1,415,327<text:s/></text:p>
          </table:table-cell>
          <table:table-cell office:value-type="float" office:value="2773030" table:style-name="ce51">
            <text:p>2,773,030<text:s/></text:p>
          </table:table-cell>
          <table:table-cell office:value-type="float" office:value="1040621" table:style-name="ce53">
            <text:p>1,040,621<text:s/></text:p>
          </table:table-cell>
          <table:table-cell office:value-type="float" office:value="1961987" table:style-name="ce53">
            <text:p>1,961,987<text:s/></text:p>
          </table:table-cell>
          <table:table-cell office:value-type="float" office:value="288282" table:style-name="ce53">
            <text:p>288,282<text:s/></text:p>
          </table:table-cell>
          <table:table-cell office:value-type="float" office:value="378748" table:style-name="ce55">
            <text:p>378,748<text:s/></text:p>
          </table:table-cell>
          <table:table-cell office:value-type="float" office:value="32334" table:style-name="ce57">
            <text:p>32,334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106891" table:style-name="ce57">
            <text:p>106,891<text:s/></text:p>
          </table:table-cell>
          <table:table-cell office:value-type="float" office:value="678039" table:style-name="ce51">
            <text:p>678,039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2884263" table:style-name="ce61">
            <text:p>2,884,263<text:s/></text:p>
          </table:table-cell>
          <table:table-cell office:value-type="string" table:style-name="ce44">
            <text:p>Tainan City Treasury</text:p>
          </table:table-cell>
          <table:table-cell table:number-columns-repeated="16368"/>
        </table:table-row>
        <table:table-row table:style-name="ro5">
          <table:table-cell office:value-type="string" table:style-name="ce44">
            <text:p>Kaohsiung City Treasury</text:p>
          </table:table-cell>
          <table:table-cell office:value-type="float" office:value="17496429" table:style-name="ce47">
            <text:p>17,496,429<text:s/></text:p>
          </table:table-cell>
          <table:table-cell office:value-type="float" office:value="15893271" table:style-name="ce49">
            <text:p>15,893,271<text:s/></text:p>
          </table:table-cell>
          <table:table-cell office:value-type="float" office:value="2196865" table:style-name="ce51">
            <text:p>2,196,865<text:s/></text:p>
          </table:table-cell>
          <table:table-cell office:value-type="float" office:value="5964021" table:style-name="ce51">
            <text:p>5,964,021<text:s/></text:p>
          </table:table-cell>
          <table:table-cell office:value-type="float" office:value="2795472" table:style-name="ce53">
            <text:p>2,795,472<text:s/></text:p>
          </table:table-cell>
          <table:table-cell office:value-type="float" office:value="3308597" table:style-name="ce53">
            <text:p>3,308,597<text:s/></text:p>
          </table:table-cell>
          <table:table-cell office:value-type="float" office:value="639771" table:style-name="ce53">
            <text:p>639,771<text:s/></text:p>
          </table:table-cell>
          <table:table-cell office:value-type="float" office:value="644484" table:style-name="ce55">
            <text:p>644,484<text:s/></text:p>
          </table:table-cell>
          <table:table-cell office:value-type="float" office:value="304450" table:style-name="ce57">
            <text:p>304,450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39612" table:style-name="ce57">
            <text:p>39,612<text:s/></text:p>
          </table:table-cell>
          <table:table-cell office:value-type="float" office:value="572256" table:style-name="ce51">
            <text:p>572,256<text:s/></text:p>
          </table:table-cell>
          <table:table-cell office:value-type="float" office:value="710" table:style-name="ce59">
            <text:p>710<text:s/></text:p>
          </table:table-cell>
          <table:table-cell office:value-type="float" office:value="1030191" table:style-name="ce61">
            <text:p>1,030,191<text:s/></text:p>
          </table:table-cell>
          <table:table-cell office:value-type="string" table:style-name="ce44">
            <text:p>Kaohsiung City Treasury</text:p>
          </table:table-cell>
          <table:table-cell table:number-columns-repeated="16368"/>
        </table:table-row>
        <table:table-row table:style-name="ro5">
          <table:table-cell office:value-type="string" table:style-name="ce45">
            <text:p>Taiwan Province</text:p>
            <text:p>County &amp; City Treasuries</text:p>
          </table:table-cell>
          <table:table-cell office:value-type="float" office:value="50325644" table:style-name="ce47">
            <text:p>50,325,644<text:s/></text:p>
          </table:table-cell>
          <table:table-cell office:value-type="float" office:value="41131598" table:style-name="ce49">
            <text:p>41,131,598<text:s/></text:p>
          </table:table-cell>
          <table:table-cell office:value-type="float" office:value="7133249" table:style-name="ce51">
            <text:p>7,133,249<text:s/></text:p>
          </table:table-cell>
          <table:table-cell office:value-type="float" office:value="16610482" table:style-name="ce51">
            <text:p>16,610,482<text:s/></text:p>
          </table:table-cell>
          <table:table-cell office:value-type="float" office:value="3686575" table:style-name="ce53">
            <text:p>3,686,575<text:s/></text:p>
          </table:table-cell>
          <table:table-cell office:value-type="float" office:value="8101566" table:style-name="ce53">
            <text:p>8,101,566<text:s/></text:p>
          </table:table-cell>
          <table:table-cell office:value-type="float" office:value="970722" table:style-name="ce53">
            <text:p>970,722<text:s/></text:p>
          </table:table-cell>
          <table:table-cell office:value-type="float" office:value="3953789" table:style-name="ce55">
            <text:p>3,953,789<text:s/></text:p>
          </table:table-cell>
          <table:table-cell office:value-type="float" office:value="113877" table:style-name="ce57">
            <text:p>113,877<text:s/></text:p>
          </table:table-cell>
          <table:table-cell office:value-type="float" office:value="275110" table:style-name="ce57">
            <text:p>275,110<text:s/></text:p>
          </table:table-cell>
          <table:table-cell office:value-type="float" office:value="286227" table:style-name="ce57">
            <text:p>286,227<text:s/></text:p>
          </table:table-cell>
          <table:table-cell office:value-type="float" office:value="6244906" table:style-name="ce51">
            <text:p>6,244,906<text:s/></text:p>
          </table:table-cell>
          <table:table-cell office:value-type="float" office:value="8" table:style-name="ce59">
            <text:p>8<text:s/></text:p>
          </table:table-cell>
          <table:table-cell office:value-type="float" office:value="2949133" table:style-name="ce61">
            <text:p>2,949,133<text:s/></text:p>
          </table:table-cell>
          <table:table-cell office:value-type="string" table:style-name="ce45">
            <text:p>Taiwan Province</text:p>
            <text:p>County &amp; City Treasuries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Yilan County</text:p>
          </table:table-cell>
          <table:table-cell office:value-type="float" office:value="2947593" table:style-name="ce46">
            <text:p>2,947,593<text:s/></text:p>
          </table:table-cell>
          <table:table-cell office:value-type="float" office:value="2497351" table:style-name="ce48">
            <text:p>2,497,351<text:s/></text:p>
          </table:table-cell>
          <table:table-cell office:value-type="float" office:value="432532" table:style-name="ce50">
            <text:p>432,532<text:s/></text:p>
          </table:table-cell>
          <table:table-cell office:value-type="float" office:value="853111" table:style-name="ce50">
            <text:p>853,111<text:s/></text:p>
          </table:table-cell>
          <table:table-cell office:value-type="float" office:value="268843" table:style-name="ce52">
            <text:p>268,843<text:s/></text:p>
          </table:table-cell>
          <table:table-cell office:value-type="float" office:value="355516" table:style-name="ce52">
            <text:p>355,516<text:s/></text:p>
          </table:table-cell>
          <table:table-cell office:value-type="float" office:value="102791" table:style-name="ce52">
            <text:p>102,791<text:s/></text:p>
          </table:table-cell>
          <table:table-cell office:value-type="float" office:value="482347" table:style-name="ce54">
            <text:p>482,347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212" table:style-name="ce56">
            <text:p>2,212<text:s/></text:p>
          </table:table-cell>
          <table:table-cell office:value-type="float" office:value="222690" table:style-name="ce50">
            <text:p>222,690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27552" table:style-name="ce60">
            <text:p>227,552<text:s/></text:p>
          </table:table-cell>
          <table:table-cell office:value-type="string" table:style-name="ce43">
            <text:p>　Yilan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Hsinchu County</text:p>
          </table:table-cell>
          <table:table-cell office:value-type="float" office:value="4009993" table:style-name="ce46">
            <text:p>4,009,993<text:s/></text:p>
          </table:table-cell>
          <table:table-cell office:value-type="float" office:value="3663953" table:style-name="ce48">
            <text:p>3,663,953<text:s/></text:p>
          </table:table-cell>
          <table:table-cell office:value-type="float" office:value="631094" table:style-name="ce50">
            <text:p>631,094<text:s/></text:p>
          </table:table-cell>
          <table:table-cell office:value-type="float" office:value="1830799" table:style-name="ce50">
            <text:p>1,830,799<text:s/></text:p>
          </table:table-cell>
          <table:table-cell office:value-type="float" office:value="165282" table:style-name="ce52">
            <text:p>165,282<text:s/></text:p>
          </table:table-cell>
          <table:table-cell office:value-type="float" office:value="579358" table:style-name="ce52">
            <text:p>579,358<text:s/></text:p>
          </table:table-cell>
          <table:table-cell office:value-type="float" office:value="30451" table:style-name="ce52">
            <text:p>30,451<text:s/></text:p>
          </table:table-cell>
          <table:table-cell office:value-type="float" office:value="425057" table:style-name="ce54">
            <text:p>425,057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913" table:style-name="ce56">
            <text:p>1,913<text:s/></text:p>
          </table:table-cell>
          <table:table-cell office:value-type="float" office:value="247429" table:style-name="ce50">
            <text:p>247,429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98611" table:style-name="ce60">
            <text:p>98,611<text:s/></text:p>
          </table:table-cell>
          <table:table-cell office:value-type="string" table:style-name="ce43">
            <text:p>　Hsinchu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Miaoli County</text:p>
          </table:table-cell>
          <table:table-cell office:value-type="float" office:value="2779177" table:style-name="ce46">
            <text:p>2,779,177<text:s/></text:p>
          </table:table-cell>
          <table:table-cell office:value-type="float" office:value="2147695" table:style-name="ce48">
            <text:p>2,147,695<text:s/></text:p>
          </table:table-cell>
          <table:table-cell office:value-type="float" office:value="427477" table:style-name="ce50">
            <text:p>427,477<text:s/></text:p>
          </table:table-cell>
          <table:table-cell office:value-type="float" office:value="897787" table:style-name="ce50">
            <text:p>897,787<text:s/></text:p>
          </table:table-cell>
          <table:table-cell office:value-type="float" office:value="60636" table:style-name="ce52">
            <text:p>60,636<text:s/></text:p>
          </table:table-cell>
          <table:table-cell office:value-type="float" office:value="521035" table:style-name="ce52">
            <text:p>521,035<text:s/></text:p>
          </table:table-cell>
          <table:table-cell office:value-type="float" office:value="75233" table:style-name="ce52">
            <text:p>75,233<text:s/></text:p>
          </table:table-cell>
          <table:table-cell office:value-type="float" office:value="152174" table:style-name="ce54">
            <text:p>152,174<text:s/></text:p>
          </table:table-cell>
          <table:table-cell office:value-type="float" office:value="10271" table:style-name="ce56">
            <text:p>10,271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082" table:style-name="ce56">
            <text:p>3,082<text:s/></text:p>
          </table:table-cell>
          <table:table-cell office:value-type="float" office:value="545144" table:style-name="ce50">
            <text:p>545,14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86338" table:style-name="ce60">
            <text:p>86,338<text:s/></text:p>
          </table:table-cell>
          <table:table-cell office:value-type="string" table:style-name="ce43">
            <text:p>　Miaoli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Changhua County</text:p>
          </table:table-cell>
          <table:table-cell office:value-type="float" office:value="7739199" table:style-name="ce46">
            <text:p>7,739,199<text:s/></text:p>
          </table:table-cell>
          <table:table-cell office:value-type="float" office:value="6708227" table:style-name="ce48">
            <text:p>6,708,227<text:s/></text:p>
          </table:table-cell>
          <table:table-cell office:value-type="float" office:value="645673" table:style-name="ce50">
            <text:p>645,673<text:s/></text:p>
          </table:table-cell>
          <table:table-cell office:value-type="float" office:value="4416368" table:style-name="ce50">
            <text:p>4,416,368<text:s/></text:p>
          </table:table-cell>
          <table:table-cell office:value-type="float" office:value="343640" table:style-name="ce52">
            <text:p>343,640<text:s/></text:p>
          </table:table-cell>
          <table:table-cell office:value-type="float" office:value="985384" table:style-name="ce52">
            <text:p>985,384<text:s/></text:p>
          </table:table-cell>
          <table:table-cell office:value-type="float" office:value="31519" table:style-name="ce52">
            <text:p>31,519<text:s/></text:p>
          </table:table-cell>
          <table:table-cell office:value-type="float" office:value="276068" table:style-name="ce54">
            <text:p>276,068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9575" table:style-name="ce56">
            <text:p>9,575<text:s/></text:p>
          </table:table-cell>
          <table:table-cell office:value-type="float" office:value="964258" table:style-name="ce50">
            <text:p>964,25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66713" table:style-name="ce60">
            <text:p>66,713<text:s/></text:p>
          </table:table-cell>
          <table:table-cell office:value-type="string" table:style-name="ce43">
            <text:p>　Changhua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Nantou County</text:p>
          </table:table-cell>
          <table:table-cell office:value-type="float" office:value="4297555" table:style-name="ce46">
            <text:p>4,297,555<text:s/></text:p>
          </table:table-cell>
          <table:table-cell office:value-type="float" office:value="3743103" table:style-name="ce48">
            <text:p>3,743,103<text:s/></text:p>
          </table:table-cell>
          <table:table-cell office:value-type="float" office:value="659068" table:style-name="ce50">
            <text:p>659,068<text:s/></text:p>
          </table:table-cell>
          <table:table-cell office:value-type="float" office:value="1675066" table:style-name="ce50">
            <text:p>1,675,066<text:s/></text:p>
          </table:table-cell>
          <table:table-cell office:value-type="float" office:value="284217" table:style-name="ce52">
            <text:p>284,217<text:s/></text:p>
          </table:table-cell>
          <table:table-cell office:value-type="float" office:value="673472" table:style-name="ce52">
            <text:p>673,472<text:s/></text:p>
          </table:table-cell>
          <table:table-cell office:value-type="float" office:value="57348" table:style-name="ce52">
            <text:p>57,348<text:s/></text:p>
          </table:table-cell>
          <table:table-cell office:value-type="float" office:value="377167" table:style-name="ce54">
            <text:p>377,167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6764" table:style-name="ce56">
            <text:p>16,764<text:s/></text:p>
          </table:table-cell>
          <table:table-cell office:value-type="float" office:value="505739" table:style-name="ce50">
            <text:p>505,739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48713" table:style-name="ce60">
            <text:p>48,713<text:s/></text:p>
          </table:table-cell>
          <table:table-cell office:value-type="string" table:style-name="ce43">
            <text:p>　Nantou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Yunlin County</text:p>
          </table:table-cell>
          <table:table-cell office:value-type="float" office:value="5421094" table:style-name="ce46">
            <text:p>5,421,094<text:s/></text:p>
          </table:table-cell>
          <table:table-cell office:value-type="float" office:value="4760812" table:style-name="ce48">
            <text:p>4,760,812<text:s/></text:p>
          </table:table-cell>
          <table:table-cell office:value-type="float" office:value="805868" table:style-name="ce50">
            <text:p>805,868<text:s/></text:p>
          </table:table-cell>
          <table:table-cell office:value-type="float" office:value="2214972" table:style-name="ce50">
            <text:p>2,214,972<text:s/></text:p>
          </table:table-cell>
          <table:table-cell office:value-type="float" office:value="439975" table:style-name="ce52">
            <text:p>439,975<text:s/></text:p>
          </table:table-cell>
          <table:table-cell office:value-type="float" office:value="771327" table:style-name="ce52">
            <text:p>771,327<text:s/></text:p>
          </table:table-cell>
          <table:table-cell office:value-type="float" office:value="137612" table:style-name="ce52">
            <text:p>137,612<text:s/></text:p>
          </table:table-cell>
          <table:table-cell office:value-type="float" office:value="140420" table:style-name="ce54">
            <text:p>140,420<text:s/></text:p>
          </table:table-cell>
          <table:table-cell office:value-type="float" office:value="78202" table:style-name="ce56">
            <text:p>78,202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72435" table:style-name="ce56">
            <text:p>172,435<text:s/></text:p>
          </table:table-cell>
          <table:table-cell office:value-type="float" office:value="652322" table:style-name="ce50">
            <text:p>652,32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7960" table:style-name="ce60">
            <text:p>7,960<text:s/></text:p>
          </table:table-cell>
          <table:table-cell office:value-type="string" table:style-name="ce43">
            <text:p>　Yunlin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Chiayi County</text:p>
          </table:table-cell>
          <table:table-cell office:value-type="float" office:value="4283860" table:style-name="ce46">
            <text:p>4,283,860<text:s/></text:p>
          </table:table-cell>
          <table:table-cell office:value-type="float" office:value="2285593" table:style-name="ce48">
            <text:p>2,285,593<text:s/></text:p>
          </table:table-cell>
          <table:table-cell office:value-type="float" office:value="598146" table:style-name="ce50">
            <text:p>598,146<text:s/></text:p>
          </table:table-cell>
          <table:table-cell office:value-type="float" office:value="124969" table:style-name="ce50">
            <text:p>124,969<text:s/></text:p>
          </table:table-cell>
          <table:table-cell office:value-type="float" office:value="351631" table:style-name="ce52">
            <text:p>351,631<text:s/></text:p>
          </table:table-cell>
          <table:table-cell office:value-type="float" office:value="641768" table:style-name="ce52">
            <text:p>641,768<text:s/></text:p>
          </table:table-cell>
          <table:table-cell office:value-type="float" office:value="14368" table:style-name="ce52">
            <text:p>14,368<text:s/></text:p>
          </table:table-cell>
          <table:table-cell office:value-type="float" office:value="515150" table:style-name="ce54">
            <text:p>515,150<text:s/></text:p>
          </table:table-cell>
          <table:table-cell office:value-type="float" office:value="4186" table:style-name="ce56">
            <text:p>4,186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5376" table:style-name="ce56">
            <text:p>35,376<text:s/></text:p>
          </table:table-cell>
          <table:table-cell office:value-type="float" office:value="784438" table:style-name="ce50">
            <text:p>784,43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213828" table:style-name="ce60">
            <text:p>1,213,828<text:s/></text:p>
          </table:table-cell>
          <table:table-cell office:value-type="string" table:style-name="ce43">
            <text:p>　Chiayi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Pingtung County</text:p>
          </table:table-cell>
          <table:table-cell office:value-type="float" office:value="4136369" table:style-name="ce46">
            <text:p>4,136,369<text:s/></text:p>
          </table:table-cell>
          <table:table-cell office:value-type="float" office:value="3188610" table:style-name="ce48">
            <text:p>3,188,610<text:s/></text:p>
          </table:table-cell>
          <table:table-cell office:value-type="float" office:value="679822" table:style-name="ce50">
            <text:p>679,822<text:s/></text:p>
          </table:table-cell>
          <table:table-cell office:value-type="float" office:value="941712" table:style-name="ce50">
            <text:p>941,712<text:s/></text:p>
          </table:table-cell>
          <table:table-cell office:value-type="float" office:value="214841" table:style-name="ce52">
            <text:p>214,841<text:s/></text:p>
          </table:table-cell>
          <table:table-cell office:value-type="float" office:value="1187418" table:style-name="ce52">
            <text:p>1,187,418<text:s/></text:p>
          </table:table-cell>
          <table:table-cell office:value-type="float" office:value="33166" table:style-name="ce52">
            <text:p>33,166<text:s/></text:p>
          </table:table-cell>
          <table:table-cell office:value-type="float" office:value="128998" table:style-name="ce54">
            <text:p>128,998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653" table:style-name="ce56">
            <text:p>2,653<text:s/></text:p>
          </table:table-cell>
          <table:table-cell office:value-type="float" office:value="665035" table:style-name="ce50">
            <text:p>665,035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82725" table:style-name="ce60">
            <text:p>282,725<text:s/></text:p>
          </table:table-cell>
          <table:table-cell office:value-type="string" table:style-name="ce43">
            <text:p>　Pingtung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Taitung County</text:p>
          </table:table-cell>
          <table:table-cell office:value-type="float" office:value="2355515" table:style-name="ce46">
            <text:p>2,355,515<text:s/></text:p>
          </table:table-cell>
          <table:table-cell office:value-type="float" office:value="1952582" table:style-name="ce48">
            <text:p>1,952,582<text:s/></text:p>
          </table:table-cell>
          <table:table-cell office:value-type="float" office:value="441516" table:style-name="ce50">
            <text:p>441,516<text:s/></text:p>
          </table:table-cell>
          <table:table-cell office:value-type="float" office:value="625996" table:style-name="ce50">
            <text:p>625,996<text:s/></text:p>
          </table:table-cell>
          <table:table-cell office:value-type="float" office:value="176705" table:style-name="ce52">
            <text:p>176,705<text:s/></text:p>
          </table:table-cell>
          <table:table-cell office:value-type="float" office:value="440480" table:style-name="ce52">
            <text:p>440,480<text:s/></text:p>
          </table:table-cell>
          <table:table-cell office:value-type="float" office:value="53805" table:style-name="ce52">
            <text:p>53,805<text:s/></text:p>
          </table:table-cell>
          <table:table-cell office:value-type="float" office:value="206703" table:style-name="ce54">
            <text:p>206,703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7377" table:style-name="ce56">
            <text:p>7,377<text:s/></text:p>
          </table:table-cell>
          <table:table-cell office:value-type="float" office:value="407511" table:style-name="ce50">
            <text:p>407,51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4577" table:style-name="ce60">
            <text:p>-4,577<text:s/></text:p>
          </table:table-cell>
          <table:table-cell office:value-type="string" table:style-name="ce43">
            <text:p>　Taitung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Hualien County</text:p>
          </table:table-cell>
          <table:table-cell office:value-type="float" office:value="3037727" table:style-name="ce46">
            <text:p>3,037,727<text:s/></text:p>
          </table:table-cell>
          <table:table-cell office:value-type="float" office:value="2582654" table:style-name="ce48">
            <text:p>2,582,654<text:s/></text:p>
          </table:table-cell>
          <table:table-cell office:value-type="float" office:value="462703" table:style-name="ce50">
            <text:p>462,703<text:s/></text:p>
          </table:table-cell>
          <table:table-cell office:value-type="float" office:value="481169" table:style-name="ce50">
            <text:p>481,169<text:s/></text:p>
          </table:table-cell>
          <table:table-cell office:value-type="float" office:value="444430" table:style-name="ce52">
            <text:p>444,430<text:s/></text:p>
          </table:table-cell>
          <table:table-cell office:value-type="float" office:value="510278" table:style-name="ce52">
            <text:p>510,278<text:s/></text:p>
          </table:table-cell>
          <table:table-cell office:value-type="float" office:value="29659" table:style-name="ce52">
            <text:p>29,659<text:s/></text:p>
          </table:table-cell>
          <table:table-cell office:value-type="float" office:value="373534" table:style-name="ce54">
            <text:p>373,534<text:s/></text:p>
          </table:table-cell>
          <table:table-cell office:value-type="float" office:value="6555" table:style-name="ce56">
            <text:p>6,555<text:s/></text:p>
          </table:table-cell>
          <table:table-cell office:value-type="float" office:value="273550" table:style-name="ce56">
            <text:p>273,550<text:s/></text:p>
          </table:table-cell>
          <table:table-cell office:value-type="float" office:value="775" table:style-name="ce56">
            <text:p>775<text:s/></text:p>
          </table:table-cell>
          <table:table-cell office:value-type="float" office:value="486360" table:style-name="ce50">
            <text:p>486,360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31287" table:style-name="ce60">
            <text:p>-31,287<text:s/></text:p>
          </table:table-cell>
          <table:table-cell office:value-type="string" table:style-name="ce43">
            <text:p>　Hualien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Penghu County</text:p>
          </table:table-cell>
          <table:table-cell office:value-type="float" office:value="985048" table:style-name="ce46">
            <text:p>985,048<text:s/></text:p>
          </table:table-cell>
          <table:table-cell office:value-type="float" office:value="1028964" table:style-name="ce48">
            <text:p>1,028,964<text:s/></text:p>
          </table:table-cell>
          <table:table-cell office:value-type="float" office:value="223787" table:style-name="ce50">
            <text:p>223,787<text:s/></text:p>
          </table:table-cell>
          <table:table-cell office:value-type="float" office:value="339450" table:style-name="ce50">
            <text:p>339,450<text:s/></text:p>
          </table:table-cell>
          <table:table-cell office:value-type="float" office:value="172799" table:style-name="ce52">
            <text:p>172,799<text:s/></text:p>
          </table:table-cell>
          <table:table-cell office:value-type="float" office:value="180679" table:style-name="ce52">
            <text:p>180,679<text:s/></text:p>
          </table:table-cell>
          <table:table-cell office:value-type="float" office:value="51985" table:style-name="ce52">
            <text:p>51,985<text:s/></text:p>
          </table:table-cell>
          <table:table-cell office:value-type="float" office:value="48691" table:style-name="ce54">
            <text:p>48,691<text:s/></text:p>
          </table:table-cell>
          <table:table-cell office:value-type="float" office:value="6454" table:style-name="ce56">
            <text:p>6,454<text:s/></text:p>
          </table:table-cell>
          <table:table-cell office:value-type="float" office:value="1560" table:style-name="ce56">
            <text:p>1,560<text:s/></text:p>
          </table:table-cell>
          <table:table-cell office:value-type="float" office:value="3558" table:style-name="ce56">
            <text:p>3,558<text:s/></text:p>
          </table:table-cell>
          <table:table-cell office:value-type="float" office:value="101615" table:style-name="ce50">
            <text:p>101,615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145531" table:style-name="ce60">
            <text:p>-145,531<text:s/></text:p>
          </table:table-cell>
          <table:table-cell office:value-type="string" table:style-name="ce43">
            <text:p>　Penghu Coun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Keelung City</text:p>
          </table:table-cell>
          <table:table-cell office:value-type="float" office:value="2844403" table:style-name="ce46">
            <text:p>2,844,403<text:s/></text:p>
          </table:table-cell>
          <table:table-cell office:value-type="float" office:value="2245592" table:style-name="ce48">
            <text:p>2,245,592<text:s/></text:p>
          </table:table-cell>
          <table:table-cell office:value-type="float" office:value="349559" table:style-name="ce50">
            <text:p>349,559<text:s/></text:p>
          </table:table-cell>
          <table:table-cell office:value-type="float" office:value="620459" table:style-name="ce50">
            <text:p>620,459<text:s/></text:p>
          </table:table-cell>
          <table:table-cell office:value-type="float" office:value="486881" table:style-name="ce52">
            <text:p>486,881<text:s/></text:p>
          </table:table-cell>
          <table:table-cell office:value-type="float" office:value="517502" table:style-name="ce52">
            <text:p>517,502<text:s/></text:p>
          </table:table-cell>
          <table:table-cell office:value-type="float" office:value="152714" table:style-name="ce52">
            <text:p>152,714<text:s/></text:p>
          </table:table-cell>
          <table:table-cell office:value-type="float" office:value="108168" table:style-name="ce54">
            <text:p>108,168<text:s/></text:p>
          </table:table-cell>
          <table:table-cell office:value-type="float" office:value="4750" table:style-name="ce56">
            <text:p>4,75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5560" table:style-name="ce56">
            <text:p>5,560<text:s/></text:p>
          </table:table-cell>
          <table:table-cell office:value-type="float" office:value="259717" table:style-name="ce50">
            <text:p>259,717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339094" table:style-name="ce60">
            <text:p>339,094<text:s/></text:p>
          </table:table-cell>
          <table:table-cell office:value-type="string" table:style-name="ce43">
            <text:p>　Keelung Ci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Hsinchu City</text:p>
          </table:table-cell>
          <table:table-cell office:value-type="float" office:value="3552112" table:style-name="ce46">
            <text:p>3,552,112<text:s/></text:p>
          </table:table-cell>
          <table:table-cell office:value-type="float" office:value="2660253" table:style-name="ce48">
            <text:p>2,660,253<text:s/></text:p>
          </table:table-cell>
          <table:table-cell office:value-type="float" office:value="469264" table:style-name="ce50">
            <text:p>469,264<text:s/></text:p>
          </table:table-cell>
          <table:table-cell office:value-type="float" office:value="958042" table:style-name="ce50">
            <text:p>958,042<text:s/></text:p>
          </table:table-cell>
          <table:table-cell office:value-type="float" office:value="137450" table:style-name="ce52">
            <text:p>137,450<text:s/></text:p>
          </table:table-cell>
          <table:table-cell office:value-type="float" office:value="483009" table:style-name="ce52">
            <text:p>483,009<text:s/></text:p>
          </table:table-cell>
          <table:table-cell office:value-type="float" office:value="108408" table:style-name="ce52">
            <text:p>108,408<text:s/></text:p>
          </table:table-cell>
          <table:table-cell office:value-type="float" office:value="494925" table:style-name="ce54">
            <text:p>494,925<text:s/></text:p>
          </table:table-cell>
          <table:table-cell office:value-type="float" office:value="1081" table:style-name="ce56">
            <text:p>1,081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8074" table:style-name="ce56">
            <text:p>8,074<text:s/></text:p>
          </table:table-cell>
          <table:table-cell office:value-type="float" office:value="132866" table:style-name="ce50">
            <text:p>132,86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758993" table:style-name="ce60">
            <text:p>758,993<text:s/></text:p>
          </table:table-cell>
          <table:table-cell office:value-type="string" table:style-name="ce43">
            <text:p>　Hsinchu City</text:p>
          </table:table-cell>
          <table:table-cell table:number-columns-repeated="16368"/>
        </table:table-row>
        <table:table-row table:style-name="ro6">
          <table:table-cell office:value-type="string" table:style-name="ce43">
            <text:p>　Chiayi City</text:p>
          </table:table-cell>
          <table:table-cell office:value-type="float" office:value="1935999" table:style-name="ce46">
            <text:p>1,935,999<text:s/></text:p>
          </table:table-cell>
          <table:table-cell office:value-type="float" office:value="1666211" table:style-name="ce48">
            <text:p>1,666,211<text:s/></text:p>
          </table:table-cell>
          <table:table-cell office:value-type="float" office:value="306742" table:style-name="ce50">
            <text:p>306,742<text:s/></text:p>
          </table:table-cell>
          <table:table-cell office:value-type="float" office:value="630583" table:style-name="ce50">
            <text:p>630,583<text:s/></text:p>
          </table:table-cell>
          <table:table-cell office:value-type="float" office:value="139245" table:style-name="ce52">
            <text:p>139,245<text:s/></text:p>
          </table:table-cell>
          <table:table-cell office:value-type="float" office:value="254339" table:style-name="ce52">
            <text:p>254,339<text:s/></text:p>
          </table:table-cell>
          <table:table-cell office:value-type="float" office:value="91662" table:style-name="ce52">
            <text:p>91,662<text:s/></text:p>
          </table:table-cell>
          <table:table-cell office:value-type="float" office:value="224388" table:style-name="ce54">
            <text:p>224,388<text:s/></text:p>
          </table:table-cell>
          <table:table-cell office:value-type="float" office:value="2379" table:style-name="ce56">
            <text:p>2,37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6873" table:style-name="ce56">
            <text:p>16,873<text:s/></text:p>
          </table:table-cell>
          <table:table-cell office:value-type="float" office:value="269781" table:style-name="ce50">
            <text:p>269,781<text:s/></text:p>
          </table:table-cell>
          <table:table-cell office:value-type="float" office:value="8" table:style-name="ce58">
            <text:p>8<text:s/></text:p>
          </table:table-cell>
          <table:table-cell office:value-type="float" office:value="0" table:style-name="ce66">
            <text:p>－<text:s/></text:p>
          </table:table-cell>
          <table:table-cell office:value-type="string" table:style-name="ce43">
            <text:p>　Chiayi City</text:p>
          </table:table-cell>
          <table:table-cell table:number-columns-repeated="16368"/>
        </table:table-row>
        <table:table-row table:style-name="ro4">
          <table:table-cell table:style-name="ce30"/>
          <table:table-cell table:style-name="ce33"/>
          <table:table-cell table:number-columns-repeated="5" table:style-name="ce24"/>
          <table:table-cell table:style-name="ce32"/>
          <table:table-cell table:style-name="ce30"/>
          <table:table-cell table:number-columns-repeated="3" table:style-name="ce28"/>
          <table:table-cell table:style-name="ce37"/>
          <table:table-cell table:style-name="ce35"/>
          <table:table-cell table:style-name="ce26"/>
          <table:table-cell table:style-name="ce22"/>
          <table:table-cell table:number-columns-repeated="16368"/>
        </table:table-row>
        <table:table-row table:style-name="ro7">
          <table:table-cell office:value-type="string" office:string-value="Explanation：Since January 2011, the details of the content of this table have been revised to be in accord with the redefinition of the &#10;　　　　　  status of special municipalities. Please refer to the Introductory Notes for more detailed information.&#10;Note：1.Figures of the budget of last year adjustment are excluded.&#10;　　　2.※Please refer to introductory notes 4.&#10;　　　3.The figures of Fuchien Province have been included since 2017." table:formula="of:=SUBSTITUTE([.A36]&amp;[.C36];CHAR(10);CHAR(10)&amp;&quot;　　　　　  &quot;)&amp;CHAR(10)&amp;SUBSTITUTE([.A37]&amp;[.B37];CHAR(10);CHAR(10)&amp;&quot;　　　&quot;)" table:number-columns-spanned="8" table:number-rows-spanned="1" table:style-name="ce69">
            <text:p>Explanation：Since January 2011, the details of the content of this table have been revised to be in accord with the redefinition of the<text:s/></text:p>
            <text:p>　　　　　 <text:s/>status of special municipalities. Please refer to the Introductory Notes for more detailed information.</text:p>
            <text:p>Note：1.Figures of the budget of last year adjustment are excluded.</text:p>
            <text:p>　　　2.※Please refer to introductory notes 4.</text:p>
            <text:p>　　　3.The figures of Fuchien Province have been included since 2017.</text:p>
          </table:table-cell>
          <table:covered-table-cell table:number-columns-repeated="7"/>
          <table:table-cell office:value-type="string" office:string-value="" table:formula="of:=SUBSTITUTE([.I36]&amp;[.J36];CHAR(10);CHAR(10)&amp;&quot;　　　&quot;)" table:number-columns-spanned="8" table:number-rows-spanned="1" table:style-name="ce13"/>
          <table:covered-table-cell table:number-columns-repeated="7"/>
          <table:table-cell table:number-columns-repeated="16368" table:style-name="ce16"/>
        </table:table-row>
        <table:table-row table:style-name="ro8">
          <table:table-cell table:number-columns-spanned="8" table:number-rows-spanned="1" table:style-name="ce2"/>
          <table:covered-table-cell table:number-columns-repeated="7"/>
          <table:table-cell table:number-columns-spanned="8" table:number-rows-spanned="1" table:style-name="ce2"/>
          <table:covered-table-cell table:number-columns-repeated="7"/>
          <table:table-cell table:number-columns-repeated="16368" table:style-name="ce16"/>
        </table:table-row>
        <table:table-row table:style-name="ro9">
          <table:table-cell table:number-columns-repeated="16" table:style-name="ce18"/>
          <table:table-cell table:number-columns-repeated="16368" table:style-name="ce16"/>
        </table:table-row>
        <table:table-row table:style-name="ro9" table:visibility="collapse">
          <table:table-cell table:number-columns-repeated="16" table:style-name="ce18"/>
          <table:table-cell table:number-columns-repeated="16368" table:style-name="ce16"/>
        </table:table-row>
        <table:table-row table:style-name="ro10" table:visibility="collapse">
          <table:table-cell office:value-type="string" table:style-name="ce41">
            <text:p>Explanation：</text:p>
          </table:table-cell>
          <table:table-cell table:style-name="ce1"/>
          <table:table-cell office:value-type="string" table:style-name="ce42">
            <text:p>Since January 2011, the details of the content of this table have been revised to be in accord with the redefinition of the<text:s/></text:p>
            <text:p>status of special municipalities. Please refer to the Introductory Notes for more detailed information.</text:p>
          </table:table-cell>
          <table:table-cell table:number-columns-repeated="5" table:style-name="ce1"/>
          <table:table-cell table:style-name="ce17"/>
          <table:table-cell table:number-columns-repeated="16375" table:style-name="ce1"/>
        </table:table-row>
        <table:table-row table:style-name="ro11" table:visibility="collapse">
          <table:table-cell office:value-type="string" table:style-name="ce41">
            <text:p>Note：</text:p>
          </table:table-cell>
          <table:table-cell office:value-type="string" table:style-name="ce42">
            <text:p>1.Figures of the budget of last year adjustment are excluded.</text:p>
            <text:p>2.※Please refer to introductory notes 4.</text:p>
            <text:p>3.The figures of Fuchien Province have been included since 2017.</text:p>
          </table:table-cell>
          <table:table-cell table:number-columns-repeated="6" table:style-name="ce1"/>
          <table:table-cell table:style-name="ce17"/>
          <table:table-cell table:number-columns-repeated="16375" table:style-name="ce1"/>
        </table:table-row>
        <table:table-row table:style-name="ro12" table:visibility="collapse">
          <table:table-cell table:style-name="ce17"/>
          <table:table-cell table:number-columns-repeated="7" table:style-name="ce1"/>
          <table:table-cell table:style-name="ce17"/>
          <table:table-cell table:number-columns-repeated="16375" table:style-name="ce1"/>
        </table:table-row>
        <table:table-row table:style-name="ro2">
          <table:table-cell table:style-name="ce17"/>
          <table:table-cell table:number-columns-repeated="7" table:style-name="ce1"/>
          <table:table-cell table:style-name="ce17"/>
          <table:table-cell table:number-columns-repeated="16375" table:style-name="ce1"/>
        </table:table-row>
        <table:table-row table:number-rows-repeated="1048537" table:style-name="ro13">
          <table:table-cell table:number-columns-repeated="16384"/>
        </table:table-row>
      </table:table>
      <table:table table:name="表(續1完)" table:style-name="ta1">
        <table:table-column table:style-name="co1" table:default-cell-style-name="ce17"/>
        <table:table-column table:style-name="co2" table:number-columns-repeated="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4" table:default-cell-style-name="ce17"/>
        <table:table-column table:style-name="co4" table:number-columns-repeated="6" table:default-cell-style-name="ce1"/>
        <table:table-column table:style-name="co1" table:default-cell-style-name="ce1"/>
        <table:table-column table:style-name="co5" table:number-columns-repeated="16368" table:default-cell-style-name="ce1"/>
        <table:table-row table:style-name="ro1">
          <table:table-cell office:value-type="string" table:number-columns-spanned="8" table:number-rows-spanned="1" table:style-name="ce15">
            <text:p>Table 1-7. <text:s/>Expenditures of Local Treasury (Current Month)</text:p>
            <text:p>－by Treasury &amp; Administrative Affair (Cont.1 End)</text:p>
          </table:table-cell>
          <table:covered-table-cell table:number-columns-repeated="7"/>
          <table:table-cell office:value-type="string" table:number-columns-spanned="8" table:number-rows-spanned="1" table:style-name="ce15">
            <text:p>Table 1-7. <text:s/>Expenditures of Local Treasury (Current Month)</text:p>
            <text:p>－by Treasury &amp; Administrative Affair (Cont.1 End)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office:value-type="string" table:number-columns-spanned="8" table:number-rows-spanned="1" table:style-name="ce5">
            <text:p>July 2026</text:p>
          </table:table-cell>
          <table:covered-table-cell table:number-columns-repeated="7"/>
          <table:table-cell office:value-type="string" table:number-columns-spanned="8" table:number-rows-spanned="1" table:style-name="ce5">
            <text:p>July 2026</text:p>
          </table:table-cell>
          <table:covered-table-cell table:number-columns-repeated="7"/>
          <table:table-cell table:number-columns-repeated="16368" table:style-name="ce17"/>
        </table:table-row>
        <table:table-row table:style-name="ro2">
          <table:table-cell table:number-columns-repeated="2" table:style-name="ce16"/>
          <table:table-cell table:number-columns-repeated="5" table:style-name="ce39"/>
          <table:table-cell office:value-type="string" table:style-name="ce40">
            <text:p>Unit：NT$ 1,000</text:p>
          </table:table-cell>
          <table:table-cell table:number-columns-repeated="6" table:style-name="ce16"/>
          <table:table-cell table:style-name="ce39"/>
          <table:table-cell office:value-type="string" table:style-name="ce38">
            <text:p>Unit：NT$ 1,000</text:p>
          </table:table-cell>
          <table:table-cell table:number-columns-repeated="16368" table:style-name="ce16"/>
        </table:table-row>
        <table:table-row table:style-name="ro2">
          <table:table-cell office:value-type="string" table:number-columns-spanned="1" table:number-rows-spanned="3" table:style-name="ce85">
            <text:p>Treasury</text:p>
          </table:table-cell>
          <table:table-cell office:value-type="string" table:number-columns-spanned="1" table:number-rows-spanned="3" table:style-name="ce89">
            <text:p>Grand Total</text:p>
          </table:table-cell>
          <table:table-cell office:value-type="string" table:number-columns-spanned="6" table:number-rows-spanned="1" table:style-name="ce8">
            <text:p>Current Year Budget</text:p>
          </table:table-cell>
          <table:covered-table-cell table:number-columns-repeated="5"/>
          <table:table-cell office:value-type="string" table:number-columns-spanned="4" table:number-rows-spanned="1" table:style-name="ce79">
            <text:p>Current Year Budget</text:p>
          </table:table-cell>
          <table:covered-table-cell table:number-columns-repeated="3"/>
          <table:table-cell office:value-type="string" table:number-columns-spanned="1" table:number-rows-spanned="3" table:style-name="ce86">
            <text:p>Budget of</text:p>
            <text:p>Previous<text:s/></text:p>
            <text:p>Years</text:p>
          </table:table-cell>
          <table:table-cell office:value-type="string" table:number-columns-spanned="1" table:number-rows-spanned="3" table:style-name="ce86">
            <text:p>Special</text:p>
            <text:p>Budget</text:p>
          </table:table-cell>
          <table:table-cell office:value-type="string" table:number-columns-spanned="1" table:number-rows-spanned="3" table:style-name="ce87">
            <text:p>Extra-budget</text:p>
            <text:p>(1)</text:p>
          </table:table-cell>
          <table:table-cell office:value-type="string" table:number-columns-spanned="1" table:number-rows-spanned="3" table:style-name="ce90">
            <text:p>Treasury</text:p>
          </table:table-cell>
          <table:table-cell table:number-columns-repeated="16368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88">
            <text:p>Total</text:p>
          </table:table-cell>
          <table:table-cell office:value-type="string" table:number-columns-spanned="1" table:number-rows-spanned="2" table:style-name="ce88">
            <text:p>Expenditures<text:s/></text:p>
            <text:p>for General Administration and National Defense</text:p>
          </table:table-cell>
          <table:table-cell office:value-type="string" table:number-columns-spanned="1" table:number-rows-spanned="2" table:style-name="ce88">
            <text:p>Expenditures<text:s/></text:p>
            <text:p>for Education,<text:s/></text:p>
            <text:p>Science &amp;<text:s/></text:p>
            <text:p>Culture</text:p>
          </table:table-cell>
          <table:table-cell office:value-type="string" table:number-columns-spanned="1" table:number-rows-spanned="2" table:style-name="ce88">
            <text:p>Expenditures<text:s/></text:p>
            <text:p>for Economic<text:s/></text:p>
            <text:p>Development</text:p>
          </table:table-cell>
          <table:table-cell office:value-type="string" table:number-columns-spanned="1" table:number-rows-spanned="2" table:style-name="ce88">
            <text:p>Expenditures</text:p>
            <text:p>for Social<text:s/></text:p>
            <text:p>Welfare</text:p>
          </table:table-cell>
          <table:table-cell office:value-type="string" table:number-columns-spanned="1" table:number-rows-spanned="2" table:style-name="ce88">
            <text:p>Expenditures</text:p>
            <text:p>for Community<text:s/></text:p>
            <text:p>Development &amp;<text:s/></text:p>
            <text:p>Environmental</text:p>
            <text:p>Protection</text:p>
          </table:table-cell>
          <table:table-cell office:value-type="string" table:number-columns-spanned="1" table:number-rows-spanned="2" table:style-name="ce88">
            <text:p>Expenditures</text:p>
            <text:p>for Retirement</text:p>
            <text:p>&amp; Condolence</text:p>
          </table:table-cell>
          <table:table-cell office:value-type="string" table:number-columns-spanned="1" table:number-rows-spanned="2" table:style-name="ce88">
            <text:p>Expenditures<text:s/></text:p>
            <text:p>for<text:s/></text:p>
            <text:p>Obligations</text:p>
            <text:p>(1)</text:p>
          </table:table-cell>
          <table:table-cell office:value-type="string" table:number-columns-spanned="1" table:number-rows-spanned="2" table:style-name="ce88">
            <text:p>Expenditures</text:p>
            <text:p>for Subsidy</text:p>
            <text:p>and Assistance</text:p>
          </table:table-cell>
          <table:table-cell office:value-type="string" table:number-columns-spanned="1" table:number-rows-spanned="2" table:style-name="ce88">
            <text:p>Others</text:p>
          </table:table-cell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4">
          <table:table-cell table:style-name="ce31"/>
          <table:table-cell table:style-name="ce19"/>
          <table:table-cell table:number-columns-repeated="3" table:style-name="ce20"/>
          <table:table-cell table:number-columns-repeated="3" table:style-name="ce21"/>
          <table:table-cell table:style-name="ce29"/>
          <table:table-cell table:number-columns-repeated="3" table:style-name="ce27"/>
          <table:table-cell table:style-name="ce36"/>
          <table:table-cell table:style-name="ce34"/>
          <table:table-cell table:style-name="ce25"/>
          <table:table-cell table:style-name="ce23"/>
          <table:table-cell table:number-columns-repeated="16368"/>
        </table:table-row>
        <table:table-row table:style-name="ro14">
          <table:table-cell office:value-type="string" table:style-name="ce45">
            <text:p>Taiwan Province</text:p>
            <text:p>Township &amp; Municipality of<text:s/></text:p>
            <text:p>Aboriginal district Treasuries</text:p>
          </table:table-cell>
          <table:table-cell office:value-type="float" office:value="8032615" table:style-name="ce68">
            <text:p>8,032,615<text:s/></text:p>
          </table:table-cell>
          <table:table-cell office:value-type="float" office:value="5700255" table:style-name="ce51">
            <text:p>5,700,255<text:s/></text:p>
          </table:table-cell>
          <table:table-cell office:value-type="float" office:value="2021799" table:style-name="ce51">
            <text:p>2,021,799<text:s/></text:p>
          </table:table-cell>
          <table:table-cell office:value-type="float" office:value="528891" table:style-name="ce51">
            <text:p>528,891<text:s/></text:p>
          </table:table-cell>
          <table:table-cell office:value-type="float" office:value="1231200" table:style-name="ce53">
            <text:p>1,231,200<text:s/></text:p>
          </table:table-cell>
          <table:table-cell office:value-type="float" office:value="447871" table:style-name="ce53">
            <text:p>447,871<text:s/></text:p>
          </table:table-cell>
          <table:table-cell office:value-type="float" office:value="956464" table:style-name="ce53">
            <text:p>956,464<text:s/></text:p>
          </table:table-cell>
          <table:table-cell office:value-type="float" office:value="477938" table:style-name="ce55">
            <text:p>477,938<text:s/></text:p>
          </table:table-cell>
          <table:table-cell office:value-type="float" office:value="978" table:style-name="ce57">
            <text:p>978<text:s/></text:p>
          </table:table-cell>
          <table:table-cell office:value-type="float" office:value="-447" table:style-name="ce57">
            <text:p>-447<text:s/></text:p>
          </table:table-cell>
          <table:table-cell office:value-type="float" office:value="35562" table:style-name="ce57">
            <text:p>35,562<text:s/></text:p>
          </table:table-cell>
          <table:table-cell office:value-type="float" office:value="1841842" table:style-name="ce51">
            <text:p>1,841,842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490517" table:style-name="ce61">
            <text:p>490,517<text:s/></text:p>
          </table:table-cell>
          <table:table-cell office:value-type="string" table:style-name="ce45">
            <text:p>Taiwan Province</text:p>
            <text:p>Township &amp; Municipality of<text:s/></text:p>
            <text:p>Aboriginal district Treasuries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Yilan County</text:p>
          </table:table-cell>
          <table:table-cell office:value-type="float" office:value="519180" table:style-name="ce67">
            <text:p>519,180<text:s/></text:p>
          </table:table-cell>
          <table:table-cell office:value-type="float" office:value="435930" table:style-name="ce50">
            <text:p>435,930<text:s/></text:p>
          </table:table-cell>
          <table:table-cell office:value-type="float" office:value="119214" table:style-name="ce50">
            <text:p>119,214<text:s/></text:p>
          </table:table-cell>
          <table:table-cell office:value-type="float" office:value="68462" table:style-name="ce50">
            <text:p>68,462<text:s/></text:p>
          </table:table-cell>
          <table:table-cell office:value-type="float" office:value="88401" table:style-name="ce52">
            <text:p>88,401<text:s/></text:p>
          </table:table-cell>
          <table:table-cell office:value-type="float" office:value="24600" table:style-name="ce52">
            <text:p>24,600<text:s/></text:p>
          </table:table-cell>
          <table:table-cell office:value-type="float" office:value="94124" table:style-name="ce52">
            <text:p>94,124<text:s/></text:p>
          </table:table-cell>
          <table:table-cell office:value-type="float" office:value="39937" table:style-name="ce54">
            <text:p>39,937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191" table:style-name="ce56">
            <text:p>1,191<text:s/></text:p>
          </table:table-cell>
          <table:table-cell office:value-type="float" office:value="83654" table:style-name="ce50">
            <text:p>83,65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404" table:style-name="ce60">
            <text:p>-404<text:s/></text:p>
          </table:table-cell>
          <table:table-cell office:value-type="string" table:style-name="ce43">
            <text:p>　Yilan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Hsinchu County</text:p>
          </table:table-cell>
          <table:table-cell office:value-type="float" office:value="758233" table:style-name="ce67">
            <text:p>758,233<text:s/></text:p>
          </table:table-cell>
          <table:table-cell office:value-type="float" office:value="471951" table:style-name="ce50">
            <text:p>471,951<text:s/></text:p>
          </table:table-cell>
          <table:table-cell office:value-type="float" office:value="133680" table:style-name="ce50">
            <text:p>133,680<text:s/></text:p>
          </table:table-cell>
          <table:table-cell office:value-type="float" office:value="40708" table:style-name="ce50">
            <text:p>40,708<text:s/></text:p>
          </table:table-cell>
          <table:table-cell office:value-type="float" office:value="103611" table:style-name="ce52">
            <text:p>103,611<text:s/></text:p>
          </table:table-cell>
          <table:table-cell office:value-type="float" office:value="84648" table:style-name="ce52">
            <text:p>84,648<text:s/></text:p>
          </table:table-cell>
          <table:table-cell office:value-type="float" office:value="65398" table:style-name="ce52">
            <text:p>65,398<text:s/></text:p>
          </table:table-cell>
          <table:table-cell office:value-type="float" office:value="43123" table:style-name="ce54">
            <text:p>43,123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-415" table:style-name="ce56">
            <text:p>-415<text:s/></text:p>
          </table:table-cell>
          <table:table-cell office:value-type="float" office:value="1197" table:style-name="ce56">
            <text:p>1,197<text:s/></text:p>
          </table:table-cell>
          <table:table-cell office:value-type="float" office:value="210113" table:style-name="ce50">
            <text:p>210,113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76168" table:style-name="ce60">
            <text:p>76,168<text:s/></text:p>
          </table:table-cell>
          <table:table-cell office:value-type="string" table:style-name="ce43">
            <text:p>　Hsinchu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Miaoli County</text:p>
          </table:table-cell>
          <table:table-cell office:value-type="float" office:value="683788" table:style-name="ce67">
            <text:p>683,788<text:s/></text:p>
          </table:table-cell>
          <table:table-cell office:value-type="float" office:value="436997" table:style-name="ce50">
            <text:p>436,997<text:s/></text:p>
          </table:table-cell>
          <table:table-cell office:value-type="float" office:value="151767" table:style-name="ce50">
            <text:p>151,767<text:s/></text:p>
          </table:table-cell>
          <table:table-cell office:value-type="float" office:value="32424" table:style-name="ce50">
            <text:p>32,424<text:s/></text:p>
          </table:table-cell>
          <table:table-cell office:value-type="float" office:value="52293" table:style-name="ce52">
            <text:p>52,293<text:s/></text:p>
          </table:table-cell>
          <table:table-cell office:value-type="float" office:value="45914" table:style-name="ce52">
            <text:p>45,914<text:s/></text:p>
          </table:table-cell>
          <table:table-cell office:value-type="float" office:value="103047" table:style-name="ce52">
            <text:p>103,047<text:s/></text:p>
          </table:table-cell>
          <table:table-cell office:value-type="float" office:value="41744" table:style-name="ce54">
            <text:p>41,744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7" table:style-name="ce56">
            <text:p>37<text:s/></text:p>
          </table:table-cell>
          <table:table-cell office:value-type="float" office:value="9770" table:style-name="ce56">
            <text:p>9,770<text:s/></text:p>
          </table:table-cell>
          <table:table-cell office:value-type="float" office:value="171592" table:style-name="ce50">
            <text:p>171,59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75199" table:style-name="ce60">
            <text:p>75,199<text:s/></text:p>
          </table:table-cell>
          <table:table-cell office:value-type="string" table:style-name="ce43">
            <text:p>　Miaoli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Changhua County</text:p>
          </table:table-cell>
          <table:table-cell office:value-type="float" office:value="1208482" table:style-name="ce67">
            <text:p>1,208,482<text:s/></text:p>
          </table:table-cell>
          <table:table-cell office:value-type="float" office:value="770883" table:style-name="ce50">
            <text:p>770,883<text:s/></text:p>
          </table:table-cell>
          <table:table-cell office:value-type="float" office:value="281121" table:style-name="ce50">
            <text:p>281,121<text:s/></text:p>
          </table:table-cell>
          <table:table-cell office:value-type="float" office:value="83037" table:style-name="ce50">
            <text:p>83,037<text:s/></text:p>
          </table:table-cell>
          <table:table-cell office:value-type="float" office:value="137283" table:style-name="ce52">
            <text:p>137,283<text:s/></text:p>
          </table:table-cell>
          <table:table-cell office:value-type="float" office:value="32032" table:style-name="ce52">
            <text:p>32,032<text:s/></text:p>
          </table:table-cell>
          <table:table-cell office:value-type="float" office:value="155428" table:style-name="ce52">
            <text:p>155,428<text:s/></text:p>
          </table:table-cell>
          <table:table-cell office:value-type="float" office:value="80766" table:style-name="ce54">
            <text:p>80,766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-70" table:style-name="ce56">
            <text:p>-70<text:s/></text:p>
          </table:table-cell>
          <table:table-cell office:value-type="float" office:value="1286" table:style-name="ce56">
            <text:p>1,286<text:s/></text:p>
          </table:table-cell>
          <table:table-cell office:value-type="float" office:value="143247" table:style-name="ce50">
            <text:p>143,247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94352" table:style-name="ce60">
            <text:p>294,352<text:s/></text:p>
          </table:table-cell>
          <table:table-cell office:value-type="string" table:style-name="ce43">
            <text:p>　Changhua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Nantou County</text:p>
          </table:table-cell>
          <table:table-cell office:value-type="float" office:value="652904" table:style-name="ce67">
            <text:p>652,904<text:s/></text:p>
          </table:table-cell>
          <table:table-cell office:value-type="float" office:value="355558" table:style-name="ce50">
            <text:p>355,558<text:s/></text:p>
          </table:table-cell>
          <table:table-cell office:value-type="float" office:value="145809" table:style-name="ce50">
            <text:p>145,809<text:s/></text:p>
          </table:table-cell>
          <table:table-cell office:value-type="float" office:value="34698" table:style-name="ce50">
            <text:p>34,698<text:s/></text:p>
          </table:table-cell>
          <table:table-cell office:value-type="float" office:value="46925" table:style-name="ce52">
            <text:p>46,925<text:s/></text:p>
          </table:table-cell>
          <table:table-cell office:value-type="float" office:value="22574" table:style-name="ce52">
            <text:p>22,574<text:s/></text:p>
          </table:table-cell>
          <table:table-cell office:value-type="float" office:value="62833" table:style-name="ce52">
            <text:p>62,833<text:s/></text:p>
          </table:table-cell>
          <table:table-cell office:value-type="float" office:value="39329" table:style-name="ce54">
            <text:p>39,32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391" table:style-name="ce56">
            <text:p>3,391<text:s/></text:p>
          </table:table-cell>
          <table:table-cell office:value-type="float" office:value="248509" table:style-name="ce50">
            <text:p>248,509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48837" table:style-name="ce60">
            <text:p>48,837<text:s/></text:p>
          </table:table-cell>
          <table:table-cell office:value-type="string" table:style-name="ce43">
            <text:p>　Nantou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Yunlin County</text:p>
          </table:table-cell>
          <table:table-cell office:value-type="float" office:value="885089" table:style-name="ce67">
            <text:p>885,089<text:s/></text:p>
          </table:table-cell>
          <table:table-cell office:value-type="float" office:value="637007" table:style-name="ce50">
            <text:p>637,007<text:s/></text:p>
          </table:table-cell>
          <table:table-cell office:value-type="float" office:value="238241" table:style-name="ce50">
            <text:p>238,241<text:s/></text:p>
          </table:table-cell>
          <table:table-cell office:value-type="float" office:value="67971" table:style-name="ce50">
            <text:p>67,971<text:s/></text:p>
          </table:table-cell>
          <table:table-cell office:value-type="float" office:value="98387" table:style-name="ce52">
            <text:p>98,387<text:s/></text:p>
          </table:table-cell>
          <table:table-cell office:value-type="float" office:value="35747" table:style-name="ce52">
            <text:p>35,747<text:s/></text:p>
          </table:table-cell>
          <table:table-cell office:value-type="float" office:value="122148" table:style-name="ce52">
            <text:p>122,148<text:s/></text:p>
          </table:table-cell>
          <table:table-cell office:value-type="float" office:value="69829" table:style-name="ce54">
            <text:p>69,82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683" table:style-name="ce56">
            <text:p>4,683<text:s/></text:p>
          </table:table-cell>
          <table:table-cell office:value-type="float" office:value="179774" table:style-name="ce50">
            <text:p>179,77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68308" table:style-name="ce60">
            <text:p>68,308<text:s/></text:p>
          </table:table-cell>
          <table:table-cell office:value-type="string" table:style-name="ce43">
            <text:p>　Yunlin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Chiayi County</text:p>
          </table:table-cell>
          <table:table-cell office:value-type="float" office:value="686120" table:style-name="ce67">
            <text:p>686,120<text:s/></text:p>
          </table:table-cell>
          <table:table-cell office:value-type="float" office:value="474310" table:style-name="ce50">
            <text:p>474,310<text:s/></text:p>
          </table:table-cell>
          <table:table-cell office:value-type="float" office:value="157449" table:style-name="ce50">
            <text:p>157,449<text:s/></text:p>
          </table:table-cell>
          <table:table-cell office:value-type="float" office:value="28474" table:style-name="ce50">
            <text:p>28,474<text:s/></text:p>
          </table:table-cell>
          <table:table-cell office:value-type="float" office:value="65493" table:style-name="ce52">
            <text:p>65,493<text:s/></text:p>
          </table:table-cell>
          <table:table-cell office:value-type="float" office:value="112640" table:style-name="ce52">
            <text:p>112,640<text:s/></text:p>
          </table:table-cell>
          <table:table-cell office:value-type="float" office:value="75498" table:style-name="ce52">
            <text:p>75,498<text:s/></text:p>
          </table:table-cell>
          <table:table-cell office:value-type="float" office:value="32889" table:style-name="ce54">
            <text:p>32,889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866" table:style-name="ce56">
            <text:p>1,866<text:s/></text:p>
          </table:table-cell>
          <table:table-cell office:value-type="float" office:value="265028" table:style-name="ce50">
            <text:p>265,02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53218" table:style-name="ce60">
            <text:p>-53,218<text:s/></text:p>
          </table:table-cell>
          <table:table-cell office:value-type="string" table:style-name="ce43">
            <text:p>　Chiayi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Pingtung County</text:p>
          </table:table-cell>
          <table:table-cell office:value-type="float" office:value="1039058" table:style-name="ce67">
            <text:p>1,039,058<text:s/></text:p>
          </table:table-cell>
          <table:table-cell office:value-type="float" office:value="742977" table:style-name="ce50">
            <text:p>742,977<text:s/></text:p>
          </table:table-cell>
          <table:table-cell office:value-type="float" office:value="298114" table:style-name="ce50">
            <text:p>298,114<text:s/></text:p>
          </table:table-cell>
          <table:table-cell office:value-type="float" office:value="89638" table:style-name="ce50">
            <text:p>89,638<text:s/></text:p>
          </table:table-cell>
          <table:table-cell office:value-type="float" office:value="104910" table:style-name="ce52">
            <text:p>104,910<text:s/></text:p>
          </table:table-cell>
          <table:table-cell office:value-type="float" office:value="46296" table:style-name="ce52">
            <text:p>46,296<text:s/></text:p>
          </table:table-cell>
          <table:table-cell office:value-type="float" office:value="121196" table:style-name="ce52">
            <text:p>121,196<text:s/></text:p>
          </table:table-cell>
          <table:table-cell office:value-type="float" office:value="74307" table:style-name="ce54">
            <text:p>74,307<text:s/></text:p>
          </table:table-cell>
          <table:table-cell office:value-type="float" office:value="978" table:style-name="ce56">
            <text:p>978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7537" table:style-name="ce56">
            <text:p>7,537<text:s/></text:p>
          </table:table-cell>
          <table:table-cell office:value-type="float" office:value="210698" table:style-name="ce50">
            <text:p>210,69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85383" table:style-name="ce60">
            <text:p>85,383<text:s/></text:p>
          </table:table-cell>
          <table:table-cell office:value-type="string" table:style-name="ce43">
            <text:p>　Pingtung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Taitung County</text:p>
          </table:table-cell>
          <table:table-cell office:value-type="float" office:value="511167" table:style-name="ce67">
            <text:p>511,167<text:s/></text:p>
          </table:table-cell>
          <table:table-cell office:value-type="float" office:value="535276" table:style-name="ce50">
            <text:p>535,276<text:s/></text:p>
          </table:table-cell>
          <table:table-cell office:value-type="float" office:value="184066" table:style-name="ce50">
            <text:p>184,066<text:s/></text:p>
          </table:table-cell>
          <table:table-cell office:value-type="float" office:value="14462" table:style-name="ce50">
            <text:p>14,462<text:s/></text:p>
          </table:table-cell>
          <table:table-cell office:value-type="float" office:value="259937" table:style-name="ce52">
            <text:p>259,937<text:s/></text:p>
          </table:table-cell>
          <table:table-cell office:value-type="float" office:value="17481" table:style-name="ce52">
            <text:p>17,481<text:s/></text:p>
          </table:table-cell>
          <table:table-cell office:value-type="float" office:value="40335" table:style-name="ce52">
            <text:p>40,335<text:s/></text:p>
          </table:table-cell>
          <table:table-cell office:value-type="float" office:value="18214" table:style-name="ce54">
            <text:p>18,214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782" table:style-name="ce56">
            <text:p>782<text:s/></text:p>
          </table:table-cell>
          <table:table-cell office:value-type="float" office:value="145922" table:style-name="ce50">
            <text:p>145,92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170031" table:style-name="ce60">
            <text:p>-170,031<text:s/></text:p>
          </table:table-cell>
          <table:table-cell office:value-type="string" table:style-name="ce43">
            <text:p>　Taitung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Hualien County</text:p>
          </table:table-cell>
          <table:table-cell office:value-type="float" office:value="686062" table:style-name="ce67">
            <text:p>686,062<text:s/></text:p>
          </table:table-cell>
          <table:table-cell office:value-type="float" office:value="479786" table:style-name="ce50">
            <text:p>479,786<text:s/></text:p>
          </table:table-cell>
          <table:table-cell office:value-type="float" office:value="196465" table:style-name="ce50">
            <text:p>196,465<text:s/></text:p>
          </table:table-cell>
          <table:table-cell office:value-type="float" office:value="38190" table:style-name="ce50">
            <text:p>38,190<text:s/></text:p>
          </table:table-cell>
          <table:table-cell office:value-type="float" office:value="140662" table:style-name="ce52">
            <text:p>140,662<text:s/></text:p>
          </table:table-cell>
          <table:table-cell office:value-type="float" office:value="12584" table:style-name="ce52">
            <text:p>12,584<text:s/></text:p>
          </table:table-cell>
          <table:table-cell office:value-type="float" office:value="64101" table:style-name="ce52">
            <text:p>64,101<text:s/></text:p>
          </table:table-cell>
          <table:table-cell office:value-type="float" office:value="27230" table:style-name="ce54">
            <text:p>27,23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554" table:style-name="ce56">
            <text:p>554<text:s/></text:p>
          </table:table-cell>
          <table:table-cell office:value-type="float" office:value="122073" table:style-name="ce50">
            <text:p>122,073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84203" table:style-name="ce60">
            <text:p>84,203<text:s/></text:p>
          </table:table-cell>
          <table:table-cell office:value-type="string" table:style-name="ce43">
            <text:p>　Hualien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Penghu County</text:p>
          </table:table-cell>
          <table:table-cell office:value-type="float" office:value="149807" table:style-name="ce67">
            <text:p>149,807<text:s/></text:p>
          </table:table-cell>
          <table:table-cell office:value-type="float" office:value="181979" table:style-name="ce50">
            <text:p>181,979<text:s/></text:p>
          </table:table-cell>
          <table:table-cell office:value-type="float" office:value="58894" table:style-name="ce50">
            <text:p>58,894<text:s/></text:p>
          </table:table-cell>
          <table:table-cell office:value-type="float" office:value="17510" table:style-name="ce50">
            <text:p>17,510<text:s/></text:p>
          </table:table-cell>
          <table:table-cell office:value-type="float" office:value="52500" table:style-name="ce52">
            <text:p>52,500<text:s/></text:p>
          </table:table-cell>
          <table:table-cell office:value-type="float" office:value="10577" table:style-name="ce52">
            <text:p>10,577<text:s/></text:p>
          </table:table-cell>
          <table:table-cell office:value-type="float" office:value="34867" table:style-name="ce52">
            <text:p>34,867<text:s/></text:p>
          </table:table-cell>
          <table:table-cell office:value-type="float" office:value="7355" table:style-name="ce54">
            <text:p>7,355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75" table:style-name="ce56">
            <text:p>275<text:s/></text:p>
          </table:table-cell>
          <table:table-cell office:value-type="float" office:value="7403" table:style-name="ce50">
            <text:p>7,403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39575" table:style-name="ce60">
            <text:p>-39,575<text:s/></text:p>
          </table:table-cell>
          <table:table-cell office:value-type="string" table:style-name="ce43">
            <text:p>　Penghu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New Taipei City</text:p>
          </table:table-cell>
          <table:table-cell office:value-type="float" office:value="21908" table:style-name="ce67">
            <text:p>21,908<text:s/></text:p>
          </table:table-cell>
          <table:table-cell office:value-type="float" office:value="21121" table:style-name="ce50">
            <text:p>21,121<text:s/></text:p>
          </table:table-cell>
          <table:table-cell office:value-type="float" office:value="10822" table:style-name="ce50">
            <text:p>10,822<text:s/></text:p>
          </table:table-cell>
          <table:table-cell office:value-type="float" office:value="1380" table:style-name="ce50">
            <text:p>1,380<text:s/></text:p>
          </table:table-cell>
          <table:table-cell office:value-type="float" office:value="3968" table:style-name="ce52">
            <text:p>3,968<text:s/></text:p>
          </table:table-cell>
          <table:table-cell office:value-type="float" office:value="187" table:style-name="ce52">
            <text:p>187<text:s/></text:p>
          </table:table-cell>
          <table:table-cell office:value-type="float" office:value="3996" table:style-name="ce52">
            <text:p>3,996<text:s/></text:p>
          </table:table-cell>
          <table:table-cell office:value-type="float" office:value="768" table:style-name="ce54">
            <text:p>768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89" table:style-name="ce50">
            <text:p>189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598" table:style-name="ce60">
            <text:p>598<text:s/></text:p>
          </table:table-cell>
          <table:table-cell office:value-type="string" table:style-name="ce43">
            <text:p>　New Taipei Ci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Taoyuan City</text:p>
          </table:table-cell>
          <table:table-cell office:value-type="float" office:value="62483" table:style-name="ce67">
            <text:p>62,483<text:s/></text:p>
          </table:table-cell>
          <table:table-cell office:value-type="float" office:value="58494" table:style-name="ce50">
            <text:p>58,494<text:s/></text:p>
          </table:table-cell>
          <table:table-cell office:value-type="float" office:value="13763" table:style-name="ce50">
            <text:p>13,763<text:s/></text:p>
          </table:table-cell>
          <table:table-cell office:value-type="float" office:value="6315" table:style-name="ce50">
            <text:p>6,315<text:s/></text:p>
          </table:table-cell>
          <table:table-cell office:value-type="float" office:value="29181" table:style-name="ce52">
            <text:p>29,181<text:s/></text:p>
          </table:table-cell>
          <table:table-cell office:value-type="float" office:value="1077" table:style-name="ce52">
            <text:p>1,077<text:s/></text:p>
          </table:table-cell>
          <table:table-cell office:value-type="float" office:value="4418" table:style-name="ce52">
            <text:p>4,418<text:s/></text:p>
          </table:table-cell>
          <table:table-cell office:value-type="float" office:value="710" table:style-name="ce54">
            <text:p>710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029" table:style-name="ce56">
            <text:p>3,029<text:s/></text:p>
          </table:table-cell>
          <table:table-cell office:value-type="float" office:value="4446" table:style-name="ce50">
            <text:p>4,44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456" table:style-name="ce60">
            <text:p>-456<text:s/></text:p>
          </table:table-cell>
          <table:table-cell office:value-type="string" table:style-name="ce43">
            <text:p>　Taoyuan Ci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Taichung City</text:p>
          </table:table-cell>
          <table:table-cell office:value-type="float" office:value="40228" table:style-name="ce67">
            <text:p>40,228<text:s/></text:p>
          </table:table-cell>
          <table:table-cell office:value-type="float" office:value="22132" table:style-name="ce50">
            <text:p>22,132<text:s/></text:p>
          </table:table-cell>
          <table:table-cell office:value-type="float" office:value="7691" table:style-name="ce50">
            <text:p>7,691<text:s/></text:p>
          </table:table-cell>
          <table:table-cell office:value-type="float" office:value="2662" table:style-name="ce50">
            <text:p>2,662<text:s/></text:p>
          </table:table-cell>
          <table:table-cell office:value-type="float" office:value="5798" table:style-name="ce52">
            <text:p>5,798<text:s/></text:p>
          </table:table-cell>
          <table:table-cell office:value-type="float" office:value="70" table:style-name="ce52">
            <text:p>70<text:s/></text:p>
          </table:table-cell>
          <table:table-cell office:value-type="float" office:value="5096" table:style-name="ce52">
            <text:p>5,096<text:s/></text:p>
          </table:table-cell>
          <table:table-cell office:value-type="float" office:value="815" table:style-name="ce54">
            <text:p>815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5261" table:style-name="ce50">
            <text:p>15,26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835" table:style-name="ce60">
            <text:p>2,835<text:s/></text:p>
          </table:table-cell>
          <table:table-cell office:value-type="string" table:style-name="ce43">
            <text:p>　Taichung Ci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Kaohsiung City</text:p>
          </table:table-cell>
          <table:table-cell office:value-type="float" office:value="128105" table:style-name="ce67">
            <text:p>128,105<text:s/></text:p>
          </table:table-cell>
          <table:table-cell office:value-type="float" office:value="75855" table:style-name="ce50">
            <text:p>75,855<text:s/></text:p>
          </table:table-cell>
          <table:table-cell office:value-type="float" office:value="24702" table:style-name="ce50">
            <text:p>24,702<text:s/></text:p>
          </table:table-cell>
          <table:table-cell office:value-type="float" office:value="2959" table:style-name="ce50">
            <text:p>2,959<text:s/></text:p>
          </table:table-cell>
          <table:table-cell office:value-type="float" office:value="41850" table:style-name="ce52">
            <text:p>41,850<text:s/></text:p>
          </table:table-cell>
          <table:table-cell office:value-type="float" office:value="1444" table:style-name="ce52">
            <text:p>1,444<text:s/></text:p>
          </table:table-cell>
          <table:table-cell office:value-type="float" office:value="3977" table:style-name="ce52">
            <text:p>3,977<text:s/></text:p>
          </table:table-cell>
          <table:table-cell office:value-type="float" office:value="923" table:style-name="ce54">
            <text:p>923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33932" table:style-name="ce50">
            <text:p>33,93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8318" table:style-name="ce60">
            <text:p>18,318<text:s/></text:p>
          </table:table-cell>
          <table:table-cell office:value-type="string" table:style-name="ce43">
            <text:p>　Kaohsiung City</text:p>
          </table:table-cell>
          <table:table-cell table:number-columns-repeated="16368"/>
        </table:table-row>
        <table:table-row table:style-name="ro3">
          <table:table-cell office:value-type="string" table:style-name="ce45">
            <text:p>Fuchien Province<text:s/></text:p>
            <text:p>County Treasuries</text:p>
          </table:table-cell>
          <table:table-cell office:value-type="float" office:value="1606877" table:style-name="ce68">
            <text:p>1,606,877<text:s/></text:p>
          </table:table-cell>
          <table:table-cell office:value-type="float" office:value="1253082" table:style-name="ce51">
            <text:p>1,253,082<text:s/></text:p>
          </table:table-cell>
          <table:table-cell office:value-type="float" office:value="287353" table:style-name="ce51">
            <text:p>287,353<text:s/></text:p>
          </table:table-cell>
          <table:table-cell office:value-type="float" office:value="356448" table:style-name="ce51">
            <text:p>356,448<text:s/></text:p>
          </table:table-cell>
          <table:table-cell office:value-type="float" office:value="286470" table:style-name="ce53">
            <text:p>286,470<text:s/></text:p>
          </table:table-cell>
          <table:table-cell office:value-type="float" office:value="197960" table:style-name="ce53">
            <text:p>197,960<text:s/></text:p>
          </table:table-cell>
          <table:table-cell office:value-type="float" office:value="35065" table:style-name="ce53">
            <text:p>35,065<text:s/></text:p>
          </table:table-cell>
          <table:table-cell office:value-type="float" office:value="86271" table:style-name="ce55">
            <text:p>86,271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2658" table:style-name="ce57">
            <text:p>2,658<text:s/></text:p>
          </table:table-cell>
          <table:table-cell office:value-type="float" office:value="857" table:style-name="ce57">
            <text:p>857<text:s/></text:p>
          </table:table-cell>
          <table:table-cell office:value-type="float" office:value="141893" table:style-name="ce51">
            <text:p>141,893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211902" table:style-name="ce61">
            <text:p>211,902<text:s/></text:p>
          </table:table-cell>
          <table:table-cell office:value-type="string" table:style-name="ce45">
            <text:p>Fuchien Province<text:s/></text:p>
            <text:p>County Treasuries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Kinmen County</text:p>
          </table:table-cell>
          <table:table-cell office:value-type="float" office:value="1170815" table:style-name="ce67">
            <text:p>1,170,815<text:s/></text:p>
          </table:table-cell>
          <table:table-cell office:value-type="float" office:value="900279" table:style-name="ce50">
            <text:p>900,279<text:s/></text:p>
          </table:table-cell>
          <table:table-cell office:value-type="float" office:value="221309" table:style-name="ce50">
            <text:p>221,309<text:s/></text:p>
          </table:table-cell>
          <table:table-cell office:value-type="float" office:value="269091" table:style-name="ce50">
            <text:p>269,091<text:s/></text:p>
          </table:table-cell>
          <table:table-cell office:value-type="float" office:value="161069" table:style-name="ce52">
            <text:p>161,069<text:s/></text:p>
          </table:table-cell>
          <table:table-cell office:value-type="float" office:value="164001" table:style-name="ce52">
            <text:p>164,001<text:s/></text:p>
          </table:table-cell>
          <table:table-cell office:value-type="float" office:value="27039" table:style-name="ce52">
            <text:p>27,039<text:s/></text:p>
          </table:table-cell>
          <table:table-cell office:value-type="float" office:value="54725" table:style-name="ce54">
            <text:p>54,725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658" table:style-name="ce56">
            <text:p>2,658<text:s/></text:p>
          </table:table-cell>
          <table:table-cell office:value-type="float" office:value="387" table:style-name="ce56">
            <text:p>387<text:s/></text:p>
          </table:table-cell>
          <table:table-cell office:value-type="float" office:value="79368" table:style-name="ce50">
            <text:p>79,36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91168" table:style-name="ce60">
            <text:p>191,168<text:s/></text:p>
          </table:table-cell>
          <table:table-cell office:value-type="string" table:style-name="ce43">
            <text:p>　Kinmen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Lienchiang County</text:p>
          </table:table-cell>
          <table:table-cell office:value-type="float" office:value="436062" table:style-name="ce67">
            <text:p>436,062<text:s/></text:p>
          </table:table-cell>
          <table:table-cell office:value-type="float" office:value="352804" table:style-name="ce50">
            <text:p>352,804<text:s/></text:p>
          </table:table-cell>
          <table:table-cell office:value-type="float" office:value="66044" table:style-name="ce50">
            <text:p>66,044<text:s/></text:p>
          </table:table-cell>
          <table:table-cell office:value-type="float" office:value="87357" table:style-name="ce50">
            <text:p>87,357<text:s/></text:p>
          </table:table-cell>
          <table:table-cell office:value-type="float" office:value="125400" table:style-name="ce52">
            <text:p>125,400<text:s/></text:p>
          </table:table-cell>
          <table:table-cell office:value-type="float" office:value="33958" table:style-name="ce52">
            <text:p>33,958<text:s/></text:p>
          </table:table-cell>
          <table:table-cell office:value-type="float" office:value="8027" table:style-name="ce52">
            <text:p>8,027<text:s/></text:p>
          </table:table-cell>
          <table:table-cell office:value-type="float" office:value="31546" table:style-name="ce54">
            <text:p>31,546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471" table:style-name="ce56">
            <text:p>471<text:s/></text:p>
          </table:table-cell>
          <table:table-cell office:value-type="float" office:value="62525" table:style-name="ce50">
            <text:p>62,525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20734" table:style-name="ce60">
            <text:p>20,734<text:s/></text:p>
          </table:table-cell>
          <table:table-cell office:value-type="string" table:style-name="ce43">
            <text:p>　Lienchiang County</text:p>
          </table:table-cell>
          <table:table-cell table:number-columns-repeated="16368"/>
        </table:table-row>
        <table:table-row table:style-name="ro3">
          <table:table-cell office:value-type="string" table:style-name="ce45">
            <text:p>Fuchien Province<text:s/></text:p>
            <text:p>Township Treasuries</text:p>
          </table:table-cell>
          <table:table-cell office:value-type="float" office:value="158432" table:style-name="ce68">
            <text:p>158,432<text:s/></text:p>
          </table:table-cell>
          <table:table-cell office:value-type="float" office:value="134207" table:style-name="ce51">
            <text:p>134,207<text:s/></text:p>
          </table:table-cell>
          <table:table-cell office:value-type="float" office:value="56892" table:style-name="ce51">
            <text:p>56,892<text:s/></text:p>
          </table:table-cell>
          <table:table-cell office:value-type="float" office:value="6161" table:style-name="ce51">
            <text:p>6,161<text:s/></text:p>
          </table:table-cell>
          <table:table-cell office:value-type="float" office:value="23644" table:style-name="ce53">
            <text:p>23,644<text:s/></text:p>
          </table:table-cell>
          <table:table-cell office:value-type="float" office:value="2174" table:style-name="ce53">
            <text:p>2,174<text:s/></text:p>
          </table:table-cell>
          <table:table-cell office:value-type="float" office:value="30745" table:style-name="ce53">
            <text:p>30,745<text:s/></text:p>
          </table:table-cell>
          <table:table-cell office:value-type="float" office:value="14566" table:style-name="ce55">
            <text:p>14,566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25" table:style-name="ce57">
            <text:p>25<text:s/></text:p>
          </table:table-cell>
          <table:table-cell office:value-type="float" office:value="24413" table:style-name="ce51">
            <text:p>24,413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-187" table:style-name="ce61">
            <text:p>-187<text:s/></text:p>
          </table:table-cell>
          <table:table-cell office:value-type="string" table:style-name="ce45">
            <text:p>Fuchien Province<text:s/></text:p>
            <text:p>Township Treasuries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Kinmen County</text:p>
          </table:table-cell>
          <table:table-cell office:value-type="float" office:value="117583" table:style-name="ce67">
            <text:p>117,583<text:s/></text:p>
          </table:table-cell>
          <table:table-cell office:value-type="float" office:value="105852" table:style-name="ce50">
            <text:p>105,852<text:s/></text:p>
          </table:table-cell>
          <table:table-cell office:value-type="float" office:value="37494" table:style-name="ce50">
            <text:p>37,494<text:s/></text:p>
          </table:table-cell>
          <table:table-cell office:value-type="float" office:value="5255" table:style-name="ce50">
            <text:p>5,255<text:s/></text:p>
          </table:table-cell>
          <table:table-cell office:value-type="float" office:value="20114" table:style-name="ce52">
            <text:p>20,114<text:s/></text:p>
          </table:table-cell>
          <table:table-cell office:value-type="float" office:value="1770" table:style-name="ce52">
            <text:p>1,770<text:s/></text:p>
          </table:table-cell>
          <table:table-cell office:value-type="float" office:value="28681" table:style-name="ce52">
            <text:p>28,681<text:s/></text:p>
          </table:table-cell>
          <table:table-cell office:value-type="float" office:value="12513" table:style-name="ce54">
            <text:p>12,513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25" table:style-name="ce56">
            <text:p>25<text:s/></text:p>
          </table:table-cell>
          <table:table-cell office:value-type="float" office:value="10986" table:style-name="ce50">
            <text:p>10,98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745" table:style-name="ce60">
            <text:p>745<text:s/></text:p>
          </table:table-cell>
          <table:table-cell office:value-type="string" table:style-name="ce43">
            <text:p>　Kinmen County</text:p>
          </table:table-cell>
          <table:table-cell table:number-columns-repeated="16368"/>
        </table:table-row>
        <table:table-row table:style-name="ro15">
          <table:table-cell office:value-type="string" table:style-name="ce43">
            <text:p>　Lienchiang County</text:p>
          </table:table-cell>
          <table:table-cell office:value-type="float" office:value="40850" table:style-name="ce67">
            <text:p>40,850<text:s/></text:p>
          </table:table-cell>
          <table:table-cell office:value-type="float" office:value="28356" table:style-name="ce50">
            <text:p>28,356<text:s/></text:p>
          </table:table-cell>
          <table:table-cell office:value-type="float" office:value="19398" table:style-name="ce50">
            <text:p>19,398<text:s/></text:p>
          </table:table-cell>
          <table:table-cell office:value-type="float" office:value="906" table:style-name="ce50">
            <text:p>906<text:s/></text:p>
          </table:table-cell>
          <table:table-cell office:value-type="float" office:value="3529" table:style-name="ce52">
            <text:p>3,529<text:s/></text:p>
          </table:table-cell>
          <table:table-cell office:value-type="float" office:value="404" table:style-name="ce52">
            <text:p>404<text:s/></text:p>
          </table:table-cell>
          <table:table-cell office:value-type="float" office:value="2064" table:style-name="ce52">
            <text:p>2,064<text:s/></text:p>
          </table:table-cell>
          <table:table-cell office:value-type="float" office:value="2053" table:style-name="ce54">
            <text:p>2,053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0" table:style-name="ce62">
            <text:p>－<text:s/></text:p>
          </table:table-cell>
          <table:table-cell office:value-type="float" office:value="13426" table:style-name="ce50">
            <text:p>13,42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-932" table:style-name="ce60">
            <text:p>-932<text:s/></text:p>
          </table:table-cell>
          <table:table-cell office:value-type="string" table:style-name="ce43">
            <text:p>　Lienchiang County</text:p>
          </table:table-cell>
          <table:table-cell table:number-columns-repeated="16368"/>
        </table:table-row>
        <table:table-row table:style-name="ro4">
          <table:table-cell table:style-name="ce30"/>
          <table:table-cell table:style-name="ce33"/>
          <table:table-cell table:number-columns-repeated="5" table:style-name="ce24"/>
          <table:table-cell table:style-name="ce32"/>
          <table:table-cell table:style-name="ce30"/>
          <table:table-cell table:number-columns-repeated="3" table:style-name="ce28"/>
          <table:table-cell table:style-name="ce37"/>
          <table:table-cell table:style-name="ce35"/>
          <table:table-cell table:style-name="ce26"/>
          <table:table-cell table:style-name="ce22"/>
          <table:table-cell table:number-columns-repeated="16368"/>
        </table:table-row>
        <table:table-row table:style-name="ro5">
          <table:table-cell table:number-columns-spanned="8" table:number-rows-spanned="1" table:style-name="ce69"/>
          <table:covered-table-cell table:number-columns-repeated="7"/>
          <table:table-cell table:number-columns-spanned="8" table:number-rows-spanned="1" table:style-name="ce13"/>
          <table:covered-table-cell table:number-columns-repeated="7"/>
          <table:table-cell table:number-columns-repeated="16368" table:style-name="ce16"/>
        </table:table-row>
        <table:table-row table:number-rows-repeated="1048545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984251968503937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2:26:58Z</dc:date>
    <meta:print-date>2017-01-24T08:59:37Z</meta:print-date>
  </office:meta>
</office:document-meta>
</file>