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4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4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8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9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Default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5" style:family="table-cell" style:parent-style-name="Default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8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64.9pt" style:use-optimal-row-height="false" fo:break-before="auto"/>
    </style:style>
    <style:style style:name="ro8" style:family="table-row">
      <style:table-row-properties style:row-height="11.2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38pt" style:use-optimal-row-height="true" fo:break-before="auto"/>
    </style:style>
    <style:style style:name="ro11" style:family="table-row">
      <style:table-row-properties style:row-height="117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15pt" style:use-optimal-row-height="false" fo:break-before="auto"/>
    </style:style>
    <style:style style:name="ro14" style:family="table-row">
      <style:table-row-properties style:row-height="39.95pt" style:use-optimal-row-height="false" fo:break-before="auto"/>
    </style:style>
    <style:style style:name="ro15" style:family="table-row">
      <style:table-row-properties style:row-height="21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4" table:default-cell-style-name="ce17"/>
        <table:table-column table:style-name="co4" table:number-columns-repeated="6" table:default-cell-style-name="ce1"/>
        <table:table-column table:style-name="co1" table:default-cell-style-name="ce1"/>
        <table:table-column table:style-name="co5" table:number-columns-repeated="16368" table:default-cell-style-name="ce1"/>
        <table:table-row table:style-name="ro1">
          <table:table-cell office:value-type="string" table:number-columns-spanned="8" table:number-rows-spanned="1" table:style-name="ce15">
            <text:p>Table 1-8. <text:s/>Expenditures of Local Treasury (Cumulative)</text:p>
            <text:p>－by Treasury &amp; Administrative Affair</text:p>
          </table:table-cell>
          <table:covered-table-cell table:number-columns-repeated="7"/>
          <table:table-cell office:value-type="string" table:number-columns-spanned="8" table:number-rows-spanned="1" table:style-name="ce15">
            <text:p>Table 1-8. <text:s/>Expenditures of Local Treasury (Cumulative)</text:p>
            <text:p>－by Treasury &amp; Administrative Affair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5">
            <text:p><text:s/>Jan. - July 2026</text:p>
          </table:table-cell>
          <table:covered-table-cell table:number-columns-repeated="7"/>
          <table:table-cell office:value-type="string" table:number-columns-spanned="8" table:number-rows-spanned="1" table:style-name="ce5">
            <text:p><text:s/>Jan. - July 2026</text:p>
          </table:table-cell>
          <table:covered-table-cell table:number-columns-repeated="7"/>
          <table:table-cell table:number-columns-repeated="16368" table:style-name="ce17"/>
        </table:table-row>
        <table:table-row table:style-name="ro2">
          <table:table-cell table:number-columns-repeated="2" table:style-name="ce16"/>
          <table:table-cell table:number-columns-repeated="5" table:style-name="ce39"/>
          <table:table-cell office:value-type="string" table:style-name="ce40">
            <text:p>Unit：NT$ 1,000</text:p>
          </table:table-cell>
          <table:table-cell table:number-columns-repeated="6" table:style-name="ce16"/>
          <table:table-cell table:style-name="ce39"/>
          <table:table-cell office:value-type="string" table:style-name="ce38">
            <text:p>Unit：NT$ 1,000</text:p>
          </table:table-cell>
          <table:table-cell table:number-columns-repeated="16368" table:style-name="ce16"/>
        </table:table-row>
        <table:table-row table:style-name="ro2">
          <table:table-cell office:value-type="string" table:number-columns-spanned="1" table:number-rows-spanned="3" table:style-name="ce85">
            <text:p>Treasury</text:p>
          </table:table-cell>
          <table:table-cell office:value-type="string" table:number-columns-spanned="1" table:number-rows-spanned="3" table:style-name="ce89">
            <text:p>Grand Total</text:p>
          </table:table-cell>
          <table:table-cell office:value-type="string" table:number-columns-spanned="6" table:number-rows-spanned="1" table:style-name="ce8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79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86">
            <text:p>Budget of</text:p>
            <text:p>Previous<text:s/></text:p>
            <text:p>Years</text:p>
          </table:table-cell>
          <table:table-cell office:value-type="string" table:number-columns-spanned="1" table:number-rows-spanned="3" table:style-name="ce86">
            <text:p>Special</text:p>
            <text:p>Budget</text:p>
          </table:table-cell>
          <table:table-cell office:value-type="string" table:number-columns-spanned="1" table:number-rows-spanned="3" table:style-name="ce87">
            <text:p>Extra-budget</text:p>
            <text:p>(1)</text:p>
          </table:table-cell>
          <table:table-cell office:value-type="string" table:number-columns-spanned="1" table:number-rows-spanned="3" table:style-name="ce90">
            <text:p>Treasury</text:p>
          </table:table-cell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88">
            <text:p>Total</text:p>
          </table:table-cell>
          <table:table-cell office:value-type="string" table:number-columns-spanned="1" table:number-rows-spanned="2" table:style-name="ce88">
            <text:p>Expenditures<text:s/></text:p>
            <text:p>for General Administration and National Defense</text:p>
          </table:table-cell>
          <table:table-cell office:value-type="string" table:number-columns-spanned="1" table:number-rows-spanned="2" table:style-name="ce88">
            <text:p>Expenditures<text:s/></text:p>
            <text:p>for Education,<text:s/></text:p>
            <text:p>Science &amp;<text:s/></text:p>
            <text:p>Culture</text:p>
          </table:table-cell>
          <table:table-cell office:value-type="string" table:number-columns-spanned="1" table:number-rows-spanned="2" table:style-name="ce88">
            <text:p>Expenditures<text:s/></text:p>
            <text:p>for Economic<text:s/></text:p>
            <text:p>Development</text:p>
          </table:table-cell>
          <table:table-cell office:value-type="string" table:number-columns-spanned="1" table:number-rows-spanned="2" table:style-name="ce88">
            <text:p>Expenditures</text:p>
            <text:p>for Social<text:s/></text:p>
            <text:p>Welfare</text:p>
          </table:table-cell>
          <table:table-cell office:value-type="string" table:number-columns-spanned="1" table:number-rows-spanned="2" table:style-name="ce88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number-columns-spanned="1" table:number-rows-spanned="2" table:style-name="ce88">
            <text:p>Expenditures</text:p>
            <text:p>for Retirement</text:p>
            <text:p>&amp; Condolence</text:p>
          </table:table-cell>
          <table:table-cell office:value-type="string" table:number-columns-spanned="1" table:number-rows-spanned="2" table:style-name="ce88">
            <text:p>Expenditures<text:s/></text:p>
            <text:p>for<text:s/></text:p>
            <text:p>Obligations</text:p>
            <text:p>(1)</text:p>
          </table:table-cell>
          <table:table-cell office:value-type="string" table:number-columns-spanned="1" table:number-rows-spanned="2" table:style-name="ce88">
            <text:p>Expenditures</text:p>
            <text:p>for Subsidy</text:p>
            <text:p>and Assistance</text:p>
          </table:table-cell>
          <table:table-cell office:value-type="string" table:number-columns-spanned="1" table:number-rows-spanned="2" table:style-name="ce88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4">
          <table:table-cell table:style-name="ce31"/>
          <table:table-cell table:style-name="ce19"/>
          <table:table-cell table:number-columns-repeated="3" table:style-name="ce20"/>
          <table:table-cell table:number-columns-repeated="3" table:style-name="ce21"/>
          <table:table-cell table:style-name="ce29"/>
          <table:table-cell table:number-columns-repeated="3" table:style-name="ce27"/>
          <table:table-cell table:style-name="ce36"/>
          <table:table-cell table:style-name="ce34"/>
          <table:table-cell table:style-name="ce25"/>
          <table:table-cell table:style-name="ce23"/>
          <table:table-cell table:number-columns-repeated="16368"/>
        </table:table-row>
        <table:table-row table:style-name="ro5">
          <table:table-cell office:value-type="string" table:style-name="ce44">
            <text:p>Grand Total</text:p>
          </table:table-cell>
          <table:table-cell office:value-type="float" office:value="3848857498" table:style-name="ce47">
            <text:p>3,848,857,498<text:s/></text:p>
          </table:table-cell>
          <table:table-cell office:value-type="float" office:value="2695569916" table:style-name="ce49">
            <text:p>2,695,569,916<text:s/></text:p>
          </table:table-cell>
          <table:table-cell office:value-type="float" office:value="565160801" table:style-name="ce51">
            <text:p>565,160,801<text:s/></text:p>
          </table:table-cell>
          <table:table-cell office:value-type="float" office:value="654638137" table:style-name="ce51">
            <text:p>654,638,137<text:s/></text:p>
          </table:table-cell>
          <table:table-cell office:value-type="float" office:value="358130377" table:style-name="ce53">
            <text:p>358,130,377<text:s/></text:p>
          </table:table-cell>
          <table:table-cell office:value-type="float" office:value="807673332" table:style-name="ce53">
            <text:p>807,673,332<text:s/></text:p>
          </table:table-cell>
          <table:table-cell office:value-type="float" office:value="60046252" table:style-name="ce53">
            <text:p>60,046,252<text:s/></text:p>
          </table:table-cell>
          <table:table-cell office:value-type="float" office:value="178835247" table:style-name="ce55">
            <text:p>178,835,247<text:s/></text:p>
          </table:table-cell>
          <table:table-cell office:value-type="float" office:value="61394091" table:style-name="ce57">
            <text:p>61,394,091<text:s/></text:p>
          </table:table-cell>
          <table:table-cell office:value-type="float" office:value="1774201" table:style-name="ce57">
            <text:p>1,774,201<text:s/></text:p>
          </table:table-cell>
          <table:table-cell office:value-type="float" office:value="7917478" table:style-name="ce57">
            <text:p>7,917,478<text:s/></text:p>
          </table:table-cell>
          <table:table-cell office:value-type="float" office:value="112699299" table:style-name="ce51">
            <text:p>112,699,299<text:s/></text:p>
          </table:table-cell>
          <table:table-cell office:value-type="float" office:value="720857819" table:style-name="ce59">
            <text:p>720,857,819<text:s/></text:p>
          </table:table-cell>
          <table:table-cell office:value-type="float" office:value="319730464" table:style-name="ce61">
            <text:p>319,730,464<text:s/></text:p>
          </table:table-cell>
          <table:table-cell office:value-type="string" table:style-name="ce44">
            <text:p>Grand Total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National Treasury</text:p>
          </table:table-cell>
          <table:table-cell office:value-type="float" office:value="2596850011" table:style-name="ce47">
            <text:p>2,596,850,011<text:s/></text:p>
          </table:table-cell>
          <table:table-cell office:value-type="float" office:value="1720022300" table:style-name="ce49">
            <text:p>1,720,022,300<text:s/></text:p>
          </table:table-cell>
          <table:table-cell office:value-type="float" office:value="397293884" table:style-name="ce51">
            <text:p>397,293,884<text:s/></text:p>
          </table:table-cell>
          <table:table-cell office:value-type="float" office:value="267398354" table:style-name="ce51">
            <text:p>267,398,354<text:s/></text:p>
          </table:table-cell>
          <table:table-cell office:value-type="float" office:value="196585339" table:style-name="ce53">
            <text:p>196,585,339<text:s/></text:p>
          </table:table-cell>
          <table:table-cell office:value-type="float" office:value="651447933" table:style-name="ce53">
            <text:p>651,447,933<text:s/></text:p>
          </table:table-cell>
          <table:table-cell office:value-type="float" office:value="11183192" table:style-name="ce53">
            <text:p>11,183,192<text:s/></text:p>
          </table:table-cell>
          <table:table-cell office:value-type="float" office:value="137191250" table:style-name="ce55">
            <text:p>137,191,250<text:s/></text:p>
          </table:table-cell>
          <table:table-cell office:value-type="float" office:value="56337315" table:style-name="ce57">
            <text:p>56,337,315<text:s/></text:p>
          </table:table-cell>
          <table:table-cell office:value-type="float" office:value="1084650" table:style-name="ce57">
            <text:p>1,084,650<text:s/></text:p>
          </table:table-cell>
          <table:table-cell office:value-type="float" office:value="1500384" table:style-name="ce57">
            <text:p>1,500,384<text:s/></text:p>
          </table:table-cell>
          <table:table-cell office:value-type="float" office:value="32258167" table:style-name="ce51">
            <text:p>32,258,167<text:s/></text:p>
          </table:table-cell>
          <table:table-cell office:value-type="float" office:value="718069545" table:style-name="ce59">
            <text:p>718,069,545<text:s/></text:p>
          </table:table-cell>
          <table:table-cell office:value-type="float" office:value="126500000" table:style-name="ce61">
            <text:p>126,500,000<text:s/></text:p>
          </table:table-cell>
          <table:table-cell office:value-type="string" table:style-name="ce44">
            <text:p>National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New Taipei City Treasury</text:p>
          </table:table-cell>
          <table:table-cell office:value-type="float" office:value="204315610" table:style-name="ce47">
            <text:p>204,315,610<text:s/></text:p>
          </table:table-cell>
          <table:table-cell office:value-type="float" office:value="151468559" table:style-name="ce49">
            <text:p>151,468,559<text:s/></text:p>
          </table:table-cell>
          <table:table-cell office:value-type="float" office:value="22887718" table:style-name="ce51">
            <text:p>22,887,718<text:s/></text:p>
          </table:table-cell>
          <table:table-cell office:value-type="float" office:value="52661352" table:style-name="ce51">
            <text:p>52,661,352<text:s/></text:p>
          </table:table-cell>
          <table:table-cell office:value-type="float" office:value="38207000" table:style-name="ce53">
            <text:p>38,207,000<text:s/></text:p>
          </table:table-cell>
          <table:table-cell office:value-type="float" office:value="24498979" table:style-name="ce53">
            <text:p>24,498,979<text:s/></text:p>
          </table:table-cell>
          <table:table-cell office:value-type="float" office:value="8260592" table:style-name="ce53">
            <text:p>8,260,592<text:s/></text:p>
          </table:table-cell>
          <table:table-cell office:value-type="float" office:value="3079195" table:style-name="ce55">
            <text:p>3,079,195<text:s/></text:p>
          </table:table-cell>
          <table:table-cell office:value-type="float" office:value="873865" table:style-name="ce57">
            <text:p>873,865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999859" table:style-name="ce57">
            <text:p>999,859<text:s/></text:p>
          </table:table-cell>
          <table:table-cell office:value-type="float" office:value="3673787" table:style-name="ce51">
            <text:p>3,673,787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49173263" table:style-name="ce61">
            <text:p>49,173,263<text:s/></text:p>
          </table:table-cell>
          <table:table-cell office:value-type="string" table:style-name="ce44">
            <text:p>New Taipei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pei City Treasury</text:p>
          </table:table-cell>
          <table:table-cell office:value-type="float" office:value="162127958" table:style-name="ce47">
            <text:p>162,127,958<text:s/></text:p>
          </table:table-cell>
          <table:table-cell office:value-type="float" office:value="121501912" table:style-name="ce49">
            <text:p>121,501,912<text:s/></text:p>
          </table:table-cell>
          <table:table-cell office:value-type="float" office:value="20496377" table:style-name="ce51">
            <text:p>20,496,377<text:s/></text:p>
          </table:table-cell>
          <table:table-cell office:value-type="float" office:value="48976770" table:style-name="ce51">
            <text:p>48,976,770<text:s/></text:p>
          </table:table-cell>
          <table:table-cell office:value-type="float" office:value="22842103" table:style-name="ce53">
            <text:p>22,842,103<text:s/></text:p>
          </table:table-cell>
          <table:table-cell office:value-type="float" office:value="15116191" table:style-name="ce53">
            <text:p>15,116,191<text:s/></text:p>
          </table:table-cell>
          <table:table-cell office:value-type="float" office:value="8897131" table:style-name="ce53">
            <text:p>8,897,131<text:s/></text:p>
          </table:table-cell>
          <table:table-cell office:value-type="float" office:value="4087996" table:style-name="ce55">
            <text:p>4,087,996<text:s/></text:p>
          </table:table-cell>
          <table:table-cell office:value-type="float" office:value="642560" table:style-name="ce57">
            <text:p>642,56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42783" table:style-name="ce57">
            <text:p>442,783<text:s/></text:p>
          </table:table-cell>
          <table:table-cell office:value-type="float" office:value="2762570" table:style-name="ce51">
            <text:p>2,762,570<text:s/></text:p>
          </table:table-cell>
          <table:table-cell office:value-type="float" office:value="2786895" table:style-name="ce59">
            <text:p>2,786,895<text:s/></text:p>
          </table:table-cell>
          <table:table-cell office:value-type="float" office:value="35076581" table:style-name="ce61">
            <text:p>35,076,581<text:s/></text:p>
          </table:table-cell>
          <table:table-cell office:value-type="string" table:style-name="ce44">
            <text:p>Taipei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oyuan City Treasury</text:p>
          </table:table-cell>
          <table:table-cell office:value-type="float" office:value="138361772" table:style-name="ce47">
            <text:p>138,361,772<text:s/></text:p>
          </table:table-cell>
          <table:table-cell office:value-type="float" office:value="102447557" table:style-name="ce49">
            <text:p>102,447,557<text:s/></text:p>
          </table:table-cell>
          <table:table-cell office:value-type="float" office:value="15740738" table:style-name="ce51">
            <text:p>15,740,738<text:s/></text:p>
          </table:table-cell>
          <table:table-cell office:value-type="float" office:value="46476454" table:style-name="ce51">
            <text:p>46,476,454<text:s/></text:p>
          </table:table-cell>
          <table:table-cell office:value-type="float" office:value="18920454" table:style-name="ce53">
            <text:p>18,920,454<text:s/></text:p>
          </table:table-cell>
          <table:table-cell office:value-type="float" office:value="15304324" table:style-name="ce53">
            <text:p>15,304,324<text:s/></text:p>
          </table:table-cell>
          <table:table-cell office:value-type="float" office:value="4104516" table:style-name="ce53">
            <text:p>4,104,516<text:s/></text:p>
          </table:table-cell>
          <table:table-cell office:value-type="float" office:value="1166614" table:style-name="ce55">
            <text:p>1,166,614<text:s/></text:p>
          </table:table-cell>
          <table:table-cell office:value-type="float" office:value="245141" table:style-name="ce57">
            <text:p>245,141<text:s/></text:p>
          </table:table-cell>
          <table:table-cell office:value-type="float" office:value="375000" table:style-name="ce57">
            <text:p>375,000<text:s/></text:p>
          </table:table-cell>
          <table:table-cell office:value-type="float" office:value="114317" table:style-name="ce57">
            <text:p>114,317<text:s/></text:p>
          </table:table-cell>
          <table:table-cell office:value-type="float" office:value="4520455" table:style-name="ce51">
            <text:p>4,520,455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31393760" table:style-name="ce61">
            <text:p>31,393,760<text:s/></text:p>
          </table:table-cell>
          <table:table-cell office:value-type="string" table:style-name="ce44">
            <text:p>Taoyuan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chung City Treasury</text:p>
          </table:table-cell>
          <table:table-cell office:value-type="float" office:value="141597138" table:style-name="ce47">
            <text:p>141,597,138<text:s/></text:p>
          </table:table-cell>
          <table:table-cell office:value-type="float" office:value="117552197" table:style-name="ce49">
            <text:p>117,552,197<text:s/></text:p>
          </table:table-cell>
          <table:table-cell office:value-type="float" office:value="16396728" table:style-name="ce51">
            <text:p>16,396,728<text:s/></text:p>
          </table:table-cell>
          <table:table-cell office:value-type="float" office:value="52259154" table:style-name="ce51">
            <text:p>52,259,154<text:s/></text:p>
          </table:table-cell>
          <table:table-cell office:value-type="float" office:value="22157421" table:style-name="ce53">
            <text:p>22,157,421<text:s/></text:p>
          </table:table-cell>
          <table:table-cell office:value-type="float" office:value="18534639" table:style-name="ce53">
            <text:p>18,534,639<text:s/></text:p>
          </table:table-cell>
          <table:table-cell office:value-type="float" office:value="5004917" table:style-name="ce53">
            <text:p>5,004,917<text:s/></text:p>
          </table:table-cell>
          <table:table-cell office:value-type="float" office:value="2289485" table:style-name="ce55">
            <text:p>2,289,485<text:s/></text:p>
          </table:table-cell>
          <table:table-cell office:value-type="float" office:value="754692" table:style-name="ce57">
            <text:p>754,69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5162" table:style-name="ce57">
            <text:p>155,162<text:s/></text:p>
          </table:table-cell>
          <table:table-cell office:value-type="float" office:value="4774075" table:style-name="ce51">
            <text:p>4,774,075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9270866" table:style-name="ce61">
            <text:p>19,270,866<text:s/></text:p>
          </table:table-cell>
          <table:table-cell office:value-type="string" table:style-name="ce44">
            <text:p>Taichung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nan City Treasury</text:p>
          </table:table-cell>
          <table:table-cell office:value-type="float" office:value="84047205" table:style-name="ce47">
            <text:p>84,047,205<text:s/></text:p>
          </table:table-cell>
          <table:table-cell office:value-type="float" office:value="66037992" table:style-name="ce49">
            <text:p>66,037,992<text:s/></text:p>
          </table:table-cell>
          <table:table-cell office:value-type="float" office:value="11779726" table:style-name="ce51">
            <text:p>11,779,726<text:s/></text:p>
          </table:table-cell>
          <table:table-cell office:value-type="float" office:value="25848588" table:style-name="ce51">
            <text:p>25,848,588<text:s/></text:p>
          </table:table-cell>
          <table:table-cell office:value-type="float" office:value="8162654" table:style-name="ce53">
            <text:p>8,162,654<text:s/></text:p>
          </table:table-cell>
          <table:table-cell office:value-type="float" office:value="12846499" table:style-name="ce53">
            <text:p>12,846,499<text:s/></text:p>
          </table:table-cell>
          <table:table-cell office:value-type="float" office:value="2704597" table:style-name="ce53">
            <text:p>2,704,597<text:s/></text:p>
          </table:table-cell>
          <table:table-cell office:value-type="float" office:value="2883009" table:style-name="ce55">
            <text:p>2,883,009<text:s/></text:p>
          </table:table-cell>
          <table:table-cell office:value-type="float" office:value="180452" table:style-name="ce57">
            <text:p>180,45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632467" table:style-name="ce57">
            <text:p>1,632,467<text:s/></text:p>
          </table:table-cell>
          <table:table-cell office:value-type="float" office:value="4544037" table:style-name="ce51">
            <text:p>4,544,037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3465175" table:style-name="ce61">
            <text:p>13,465,175<text:s/></text:p>
          </table:table-cell>
          <table:table-cell office:value-type="string" table:style-name="ce44">
            <text:p>Tainan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Kaohsiung City Treasury</text:p>
          </table:table-cell>
          <table:table-cell office:value-type="float" office:value="117245533" table:style-name="ce47">
            <text:p>117,245,533<text:s/></text:p>
          </table:table-cell>
          <table:table-cell office:value-type="float" office:value="112184709" table:style-name="ce49">
            <text:p>112,184,709<text:s/></text:p>
          </table:table-cell>
          <table:table-cell office:value-type="float" office:value="17240211" table:style-name="ce51">
            <text:p>17,240,211<text:s/></text:p>
          </table:table-cell>
          <table:table-cell office:value-type="float" office:value="43662480" table:style-name="ce51">
            <text:p>43,662,480<text:s/></text:p>
          </table:table-cell>
          <table:table-cell office:value-type="float" office:value="19964478" table:style-name="ce53">
            <text:p>19,964,478<text:s/></text:p>
          </table:table-cell>
          <table:table-cell office:value-type="float" office:value="19185681" table:style-name="ce53">
            <text:p>19,185,681<text:s/></text:p>
          </table:table-cell>
          <table:table-cell office:value-type="float" office:value="7212860" table:style-name="ce53">
            <text:p>7,212,860<text:s/></text:p>
          </table:table-cell>
          <table:table-cell office:value-type="float" office:value="3231754" table:style-name="ce55">
            <text:p>3,231,754<text:s/></text:p>
          </table:table-cell>
          <table:table-cell office:value-type="float" office:value="1534434" table:style-name="ce57">
            <text:p>1,534,434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2811" table:style-name="ce57">
            <text:p>152,811<text:s/></text:p>
          </table:table-cell>
          <table:table-cell office:value-type="float" office:value="4052173" table:style-name="ce51">
            <text:p>4,052,173<text:s/></text:p>
          </table:table-cell>
          <table:table-cell office:value-type="float" office:value="883" table:style-name="ce59">
            <text:p>883<text:s/></text:p>
          </table:table-cell>
          <table:table-cell office:value-type="float" office:value="1007768" table:style-name="ce61">
            <text:p>1,007,768<text:s/></text:p>
          </table:table-cell>
          <table:table-cell office:value-type="string" table:style-name="ce44">
            <text:p>Kaohsiung City Treasury</text:p>
          </table:table-cell>
          <table:table-cell table:number-columns-repeated="16368"/>
        </table:table-row>
        <table:table-row table:style-name="ro5">
          <table:table-cell office:value-type="string" table:style-name="ce45">
            <text:p>Taiwan Province</text:p>
            <text:p>County &amp; City Treasuries</text:p>
          </table:table-cell>
          <table:table-cell office:value-type="float" office:value="337512730" table:style-name="ce47">
            <text:p>337,512,730<text:s/></text:p>
          </table:table-cell>
          <table:table-cell office:value-type="float" office:value="257266362" table:style-name="ce49">
            <text:p>257,266,362<text:s/></text:p>
          </table:table-cell>
          <table:table-cell office:value-type="float" office:value="46205912" table:style-name="ce51">
            <text:p>46,205,912<text:s/></text:p>
          </table:table-cell>
          <table:table-cell office:value-type="float" office:value="111208808" table:style-name="ce51">
            <text:p>111,208,808<text:s/></text:p>
          </table:table-cell>
          <table:table-cell office:value-type="float" office:value="21623421" table:style-name="ce53">
            <text:p>21,623,421<text:s/></text:p>
          </table:table-cell>
          <table:table-cell office:value-type="float" office:value="46579885" table:style-name="ce53">
            <text:p>46,579,885<text:s/></text:p>
          </table:table-cell>
          <table:table-cell office:value-type="float" office:value="5232239" table:style-name="ce53">
            <text:p>5,232,239<text:s/></text:p>
          </table:table-cell>
          <table:table-cell office:value-type="float" office:value="22558611" table:style-name="ce55">
            <text:p>22,558,611<text:s/></text:p>
          </table:table-cell>
          <table:table-cell office:value-type="float" office:value="823878" table:style-name="ce57">
            <text:p>823,878<text:s/></text:p>
          </table:table-cell>
          <table:table-cell office:value-type="float" office:value="311811" table:style-name="ce57">
            <text:p>311,811<text:s/></text:p>
          </table:table-cell>
          <table:table-cell office:value-type="float" office:value="2721797" table:style-name="ce57">
            <text:p>2,721,797<text:s/></text:p>
          </table:table-cell>
          <table:table-cell office:value-type="float" office:value="40340534" table:style-name="ce51">
            <text:p>40,340,534<text:s/></text:p>
          </table:table-cell>
          <table:table-cell office:value-type="float" office:value="496" table:style-name="ce59">
            <text:p>496<text:s/></text:p>
          </table:table-cell>
          <table:table-cell office:value-type="float" office:value="39905338" table:style-name="ce61">
            <text:p>39,905,338<text:s/></text:p>
          </table:table-cell>
          <table:table-cell office:value-type="string" table:style-name="ce45">
            <text:p>Taiwan Province</text:p>
            <text:p>County &amp; City Treasuries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Yilan County</text:p>
          </table:table-cell>
          <table:table-cell office:value-type="float" office:value="30232812" table:style-name="ce46">
            <text:p>30,232,812<text:s/></text:p>
          </table:table-cell>
          <table:table-cell office:value-type="float" office:value="15624311" table:style-name="ce48">
            <text:p>15,624,311<text:s/></text:p>
          </table:table-cell>
          <table:table-cell office:value-type="float" office:value="3210910" table:style-name="ce50">
            <text:p>3,210,910<text:s/></text:p>
          </table:table-cell>
          <table:table-cell office:value-type="float" office:value="5891499" table:style-name="ce50">
            <text:p>5,891,499<text:s/></text:p>
          </table:table-cell>
          <table:table-cell office:value-type="float" office:value="1605776" table:style-name="ce52">
            <text:p>1,605,776<text:s/></text:p>
          </table:table-cell>
          <table:table-cell office:value-type="float" office:value="2538701" table:style-name="ce52">
            <text:p>2,538,701<text:s/></text:p>
          </table:table-cell>
          <table:table-cell office:value-type="float" office:value="841395" table:style-name="ce52">
            <text:p>841,395<text:s/></text:p>
          </table:table-cell>
          <table:table-cell office:value-type="float" office:value="1268658" table:style-name="ce54">
            <text:p>1,268,658<text:s/></text:p>
          </table:table-cell>
          <table:table-cell office:value-type="float" office:value="240735" table:style-name="ce56">
            <text:p>240,73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6638" table:style-name="ce56">
            <text:p>26,638<text:s/></text:p>
          </table:table-cell>
          <table:table-cell office:value-type="float" office:value="1598014" table:style-name="ce50">
            <text:p>1,598,01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3010487" table:style-name="ce60">
            <text:p>13,010,487<text:s/></text:p>
          </table:table-cell>
          <table:table-cell office:value-type="string" table:style-name="ce43">
            <text:p>　Yila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sinchu County</text:p>
          </table:table-cell>
          <table:table-cell office:value-type="float" office:value="24745617" table:style-name="ce46">
            <text:p>24,745,617<text:s/></text:p>
          </table:table-cell>
          <table:table-cell office:value-type="float" office:value="20026493" table:style-name="ce48">
            <text:p>20,026,493<text:s/></text:p>
          </table:table-cell>
          <table:table-cell office:value-type="float" office:value="2993568" table:style-name="ce50">
            <text:p>2,993,568<text:s/></text:p>
          </table:table-cell>
          <table:table-cell office:value-type="float" office:value="10156889" table:style-name="ce50">
            <text:p>10,156,889<text:s/></text:p>
          </table:table-cell>
          <table:table-cell office:value-type="float" office:value="1510544" table:style-name="ce52">
            <text:p>1,510,544<text:s/></text:p>
          </table:table-cell>
          <table:table-cell office:value-type="float" office:value="3412458" table:style-name="ce52">
            <text:p>3,412,458<text:s/></text:p>
          </table:table-cell>
          <table:table-cell office:value-type="float" office:value="271568" table:style-name="ce52">
            <text:p>271,568<text:s/></text:p>
          </table:table-cell>
          <table:table-cell office:value-type="float" office:value="1623728" table:style-name="ce54">
            <text:p>1,623,728<text:s/></text:p>
          </table:table-cell>
          <table:table-cell office:value-type="float" office:value="43370" table:style-name="ce56">
            <text:p>43,37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4368" table:style-name="ce56">
            <text:p>14,368<text:s/></text:p>
          </table:table-cell>
          <table:table-cell office:value-type="float" office:value="2066487" table:style-name="ce50">
            <text:p>2,066,48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652637" table:style-name="ce60">
            <text:p>2,652,637<text:s/></text:p>
          </table:table-cell>
          <table:table-cell office:value-type="string" table:style-name="ce43">
            <text:p>　Hsinch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Miaoli County</text:p>
          </table:table-cell>
          <table:table-cell office:value-type="float" office:value="27205091" table:style-name="ce46">
            <text:p>27,205,091<text:s/></text:p>
          </table:table-cell>
          <table:table-cell office:value-type="float" office:value="15938964" table:style-name="ce48">
            <text:p>15,938,964<text:s/></text:p>
          </table:table-cell>
          <table:table-cell office:value-type="float" office:value="3273793" table:style-name="ce50">
            <text:p>3,273,793<text:s/></text:p>
          </table:table-cell>
          <table:table-cell office:value-type="float" office:value="7716776" table:style-name="ce50">
            <text:p>7,716,776<text:s/></text:p>
          </table:table-cell>
          <table:table-cell office:value-type="float" office:value="397940" table:style-name="ce52">
            <text:p>397,940<text:s/></text:p>
          </table:table-cell>
          <table:table-cell office:value-type="float" office:value="2163695" table:style-name="ce52">
            <text:p>2,163,695<text:s/></text:p>
          </table:table-cell>
          <table:table-cell office:value-type="float" office:value="195946" table:style-name="ce52">
            <text:p>195,946<text:s/></text:p>
          </table:table-cell>
          <table:table-cell office:value-type="float" office:value="1962781" table:style-name="ce54">
            <text:p>1,962,781<text:s/></text:p>
          </table:table-cell>
          <table:table-cell office:value-type="float" office:value="209237" table:style-name="ce56">
            <text:p>209,23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797" table:style-name="ce56">
            <text:p>18,797<text:s/></text:p>
          </table:table-cell>
          <table:table-cell office:value-type="float" office:value="3631246" table:style-name="ce50">
            <text:p>3,631,24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634881" table:style-name="ce60">
            <text:p>7,634,881<text:s/></text:p>
          </table:table-cell>
          <table:table-cell office:value-type="string" table:style-name="ce43">
            <text:p>　Miaoli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anghua County</text:p>
          </table:table-cell>
          <table:table-cell office:value-type="float" office:value="39834059" table:style-name="ce46">
            <text:p>39,834,059<text:s/></text:p>
          </table:table-cell>
          <table:table-cell office:value-type="float" office:value="35064397" table:style-name="ce48">
            <text:p>35,064,397<text:s/></text:p>
          </table:table-cell>
          <table:table-cell office:value-type="float" office:value="5448330" table:style-name="ce50">
            <text:p>5,448,330<text:s/></text:p>
          </table:table-cell>
          <table:table-cell office:value-type="float" office:value="18364074" table:style-name="ce50">
            <text:p>18,364,074<text:s/></text:p>
          </table:table-cell>
          <table:table-cell office:value-type="float" office:value="2220499" table:style-name="ce52">
            <text:p>2,220,499<text:s/></text:p>
          </table:table-cell>
          <table:table-cell office:value-type="float" office:value="6668396" table:style-name="ce52">
            <text:p>6,668,396<text:s/></text:p>
          </table:table-cell>
          <table:table-cell office:value-type="float" office:value="316360" table:style-name="ce52">
            <text:p>316,360<text:s/></text:p>
          </table:table-cell>
          <table:table-cell office:value-type="float" office:value="1873218" table:style-name="ce54">
            <text:p>1,873,218<text:s/></text:p>
          </table:table-cell>
          <table:table-cell office:value-type="float" office:value="51095" table:style-name="ce56">
            <text:p>51,09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22424" table:style-name="ce56">
            <text:p>122,424<text:s/></text:p>
          </table:table-cell>
          <table:table-cell office:value-type="float" office:value="4276571" table:style-name="ce50">
            <text:p>4,276,57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93091" table:style-name="ce60">
            <text:p>493,091<text:s/></text:p>
          </table:table-cell>
          <table:table-cell office:value-type="string" table:style-name="ce43">
            <text:p>　Changhua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Nantou County</text:p>
          </table:table-cell>
          <table:table-cell office:value-type="float" office:value="22215073" table:style-name="ce46">
            <text:p>22,215,073<text:s/></text:p>
          </table:table-cell>
          <table:table-cell office:value-type="float" office:value="20163893" table:style-name="ce48">
            <text:p>20,163,893<text:s/></text:p>
          </table:table-cell>
          <table:table-cell office:value-type="float" office:value="3876376" table:style-name="ce50">
            <text:p>3,876,376<text:s/></text:p>
          </table:table-cell>
          <table:table-cell office:value-type="float" office:value="9574647" table:style-name="ce50">
            <text:p>9,574,647<text:s/></text:p>
          </table:table-cell>
          <table:table-cell office:value-type="float" office:value="1868125" table:style-name="ce52">
            <text:p>1,868,125<text:s/></text:p>
          </table:table-cell>
          <table:table-cell office:value-type="float" office:value="3264172" table:style-name="ce52">
            <text:p>3,264,172<text:s/></text:p>
          </table:table-cell>
          <table:table-cell office:value-type="float" office:value="198482" table:style-name="ce52">
            <text:p>198,482<text:s/></text:p>
          </table:table-cell>
          <table:table-cell office:value-type="float" office:value="1308087" table:style-name="ce54">
            <text:p>1,308,08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4005" table:style-name="ce56">
            <text:p>74,005<text:s/></text:p>
          </table:table-cell>
          <table:table-cell office:value-type="float" office:value="3488973" table:style-name="ce50">
            <text:p>3,488,97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1437794" table:style-name="ce60">
            <text:p>-1,437,794<text:s/></text:p>
          </table:table-cell>
          <table:table-cell office:value-type="string" table:style-name="ce43">
            <text:p>　Nanto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Yunlin County</text:p>
          </table:table-cell>
          <table:table-cell office:value-type="float" office:value="34050820" table:style-name="ce46">
            <text:p>34,050,820<text:s/></text:p>
          </table:table-cell>
          <table:table-cell office:value-type="float" office:value="25999558" table:style-name="ce48">
            <text:p>25,999,558<text:s/></text:p>
          </table:table-cell>
          <table:table-cell office:value-type="float" office:value="3783401" table:style-name="ce50">
            <text:p>3,783,401<text:s/></text:p>
          </table:table-cell>
          <table:table-cell office:value-type="float" office:value="11128527" table:style-name="ce50">
            <text:p>11,128,527<text:s/></text:p>
          </table:table-cell>
          <table:table-cell office:value-type="float" office:value="2322648" table:style-name="ce52">
            <text:p>2,322,648<text:s/></text:p>
          </table:table-cell>
          <table:table-cell office:value-type="float" office:value="4646547" table:style-name="ce52">
            <text:p>4,646,547<text:s/></text:p>
          </table:table-cell>
          <table:table-cell office:value-type="float" office:value="265947" table:style-name="ce52">
            <text:p>265,947<text:s/></text:p>
          </table:table-cell>
          <table:table-cell office:value-type="float" office:value="1803959" table:style-name="ce54">
            <text:p>1,803,959<text:s/></text:p>
          </table:table-cell>
          <table:table-cell office:value-type="float" office:value="79772" table:style-name="ce56">
            <text:p>79,77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968757" table:style-name="ce56">
            <text:p>1,968,757<text:s/></text:p>
          </table:table-cell>
          <table:table-cell office:value-type="float" office:value="4083778" table:style-name="ce50">
            <text:p>4,083,77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967485" table:style-name="ce60">
            <text:p>3,967,485<text:s/></text:p>
          </table:table-cell>
          <table:table-cell office:value-type="string" table:style-name="ce43">
            <text:p>　Yunli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iayi County</text:p>
          </table:table-cell>
          <table:table-cell office:value-type="float" office:value="27354104" table:style-name="ce46">
            <text:p>27,354,104<text:s/></text:p>
          </table:table-cell>
          <table:table-cell office:value-type="float" office:value="17956959" table:style-name="ce48">
            <text:p>17,956,959<text:s/></text:p>
          </table:table-cell>
          <table:table-cell office:value-type="float" office:value="3179983" table:style-name="ce50">
            <text:p>3,179,983<text:s/></text:p>
          </table:table-cell>
          <table:table-cell office:value-type="float" office:value="7552701" table:style-name="ce50">
            <text:p>7,552,701<text:s/></text:p>
          </table:table-cell>
          <table:table-cell office:value-type="float" office:value="1817208" table:style-name="ce52">
            <text:p>1,817,208<text:s/></text:p>
          </table:table-cell>
          <table:table-cell office:value-type="float" office:value="3327555" table:style-name="ce52">
            <text:p>3,327,555<text:s/></text:p>
          </table:table-cell>
          <table:table-cell office:value-type="float" office:value="81885" table:style-name="ce52">
            <text:p>81,885<text:s/></text:p>
          </table:table-cell>
          <table:table-cell office:value-type="float" office:value="1806857" table:style-name="ce54">
            <text:p>1,806,857<text:s/></text:p>
          </table:table-cell>
          <table:table-cell office:value-type="float" office:value="58336" table:style-name="ce56">
            <text:p>58,336<text:s/></text:p>
          </table:table-cell>
          <table:table-cell office:value-type="float" office:value="33796" table:style-name="ce56">
            <text:p>33,796<text:s/></text:p>
          </table:table-cell>
          <table:table-cell office:value-type="float" office:value="98638" table:style-name="ce56">
            <text:p>98,638<text:s/></text:p>
          </table:table-cell>
          <table:table-cell office:value-type="float" office:value="5822906" table:style-name="ce50">
            <text:p>5,822,90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574239" table:style-name="ce60">
            <text:p>3,574,239<text:s/></text:p>
          </table:table-cell>
          <table:table-cell office:value-type="string" table:style-name="ce43">
            <text:p>　Chiayi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Pingtung County</text:p>
          </table:table-cell>
          <table:table-cell office:value-type="float" office:value="35024906" table:style-name="ce46">
            <text:p>35,024,906<text:s/></text:p>
          </table:table-cell>
          <table:table-cell office:value-type="float" office:value="27946120" table:style-name="ce48">
            <text:p>27,946,120<text:s/></text:p>
          </table:table-cell>
          <table:table-cell office:value-type="float" office:value="4744326" table:style-name="ce50">
            <text:p>4,744,326<text:s/></text:p>
          </table:table-cell>
          <table:table-cell office:value-type="float" office:value="11057577" table:style-name="ce50">
            <text:p>11,057,577<text:s/></text:p>
          </table:table-cell>
          <table:table-cell office:value-type="float" office:value="1797389" table:style-name="ce52">
            <text:p>1,797,389<text:s/></text:p>
          </table:table-cell>
          <table:table-cell office:value-type="float" office:value="6179448" table:style-name="ce52">
            <text:p>6,179,448<text:s/></text:p>
          </table:table-cell>
          <table:table-cell office:value-type="float" office:value="196572" table:style-name="ce52">
            <text:p>196,572<text:s/></text:p>
          </table:table-cell>
          <table:table-cell office:value-type="float" office:value="3820413" table:style-name="ce54">
            <text:p>3,820,413<text:s/></text:p>
          </table:table-cell>
          <table:table-cell office:value-type="float" office:value="15813" table:style-name="ce56">
            <text:p>15,81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4583" table:style-name="ce56">
            <text:p>134,583<text:s/></text:p>
          </table:table-cell>
          <table:table-cell office:value-type="float" office:value="5898212" table:style-name="ce50">
            <text:p>5,898,21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180574" table:style-name="ce60">
            <text:p>1,180,574<text:s/></text:p>
          </table:table-cell>
          <table:table-cell office:value-type="string" table:style-name="ce43">
            <text:p>　Pingtung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Taitung County</text:p>
          </table:table-cell>
          <table:table-cell office:value-type="float" office:value="15190531" table:style-name="ce46">
            <text:p>15,190,531<text:s/></text:p>
          </table:table-cell>
          <table:table-cell office:value-type="float" office:value="12522041" table:style-name="ce48">
            <text:p>12,522,041<text:s/></text:p>
          </table:table-cell>
          <table:table-cell office:value-type="float" office:value="2910148" table:style-name="ce50">
            <text:p>2,910,148<text:s/></text:p>
          </table:table-cell>
          <table:table-cell office:value-type="float" office:value="5119489" table:style-name="ce50">
            <text:p>5,119,489<text:s/></text:p>
          </table:table-cell>
          <table:table-cell office:value-type="float" office:value="681924" table:style-name="ce52">
            <text:p>681,924<text:s/></text:p>
          </table:table-cell>
          <table:table-cell office:value-type="float" office:value="2459355" table:style-name="ce52">
            <text:p>2,459,355<text:s/></text:p>
          </table:table-cell>
          <table:table-cell office:value-type="float" office:value="203570" table:style-name="ce52">
            <text:p>203,570<text:s/></text:p>
          </table:table-cell>
          <table:table-cell office:value-type="float" office:value="1089791" table:style-name="ce54">
            <text:p>1,089,79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7763" table:style-name="ce56">
            <text:p>57,763<text:s/></text:p>
          </table:table-cell>
          <table:table-cell office:value-type="float" office:value="2331187" table:style-name="ce50">
            <text:p>2,331,18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37304" table:style-name="ce60">
            <text:p>337,304<text:s/></text:p>
          </table:table-cell>
          <table:table-cell office:value-type="string" table:style-name="ce43">
            <text:p>　Taitung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ualien County</text:p>
          </table:table-cell>
          <table:table-cell office:value-type="float" office:value="19787714" table:style-name="ce46">
            <text:p>19,787,714<text:s/></text:p>
          </table:table-cell>
          <table:table-cell office:value-type="float" office:value="14904731" table:style-name="ce48">
            <text:p>14,904,731<text:s/></text:p>
          </table:table-cell>
          <table:table-cell office:value-type="float" office:value="3281288" table:style-name="ce50">
            <text:p>3,281,288<text:s/></text:p>
          </table:table-cell>
          <table:table-cell office:value-type="float" office:value="4914955" table:style-name="ce50">
            <text:p>4,914,955<text:s/></text:p>
          </table:table-cell>
          <table:table-cell office:value-type="float" office:value="1426775" table:style-name="ce52">
            <text:p>1,426,775<text:s/></text:p>
          </table:table-cell>
          <table:table-cell office:value-type="float" office:value="3122829" table:style-name="ce52">
            <text:p>3,122,829<text:s/></text:p>
          </table:table-cell>
          <table:table-cell office:value-type="float" office:value="187488" table:style-name="ce52">
            <text:p>187,488<text:s/></text:p>
          </table:table-cell>
          <table:table-cell office:value-type="float" office:value="1622811" table:style-name="ce54">
            <text:p>1,622,811<text:s/></text:p>
          </table:table-cell>
          <table:table-cell office:value-type="float" office:value="50918" table:style-name="ce56">
            <text:p>50,918<text:s/></text:p>
          </table:table-cell>
          <table:table-cell office:value-type="float" office:value="273550" table:style-name="ce56">
            <text:p>273,550<text:s/></text:p>
          </table:table-cell>
          <table:table-cell office:value-type="float" office:value="24117" table:style-name="ce56">
            <text:p>24,117<text:s/></text:p>
          </table:table-cell>
          <table:table-cell office:value-type="float" office:value="2559294" table:style-name="ce50">
            <text:p>2,559,29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323690" table:style-name="ce60">
            <text:p>2,323,690<text:s/></text:p>
          </table:table-cell>
          <table:table-cell office:value-type="string" table:style-name="ce43">
            <text:p>　Hualie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Penghu County</text:p>
          </table:table-cell>
          <table:table-cell office:value-type="float" office:value="7253444" table:style-name="ce46">
            <text:p>7,253,444<text:s/></text:p>
          </table:table-cell>
          <table:table-cell office:value-type="float" office:value="6565923" table:style-name="ce48">
            <text:p>6,565,923<text:s/></text:p>
          </table:table-cell>
          <table:table-cell office:value-type="float" office:value="1663864" table:style-name="ce50">
            <text:p>1,663,864<text:s/></text:p>
          </table:table-cell>
          <table:table-cell office:value-type="float" office:value="1767632" table:style-name="ce50">
            <text:p>1,767,632<text:s/></text:p>
          </table:table-cell>
          <table:table-cell office:value-type="float" office:value="771712" table:style-name="ce52">
            <text:p>771,712<text:s/></text:p>
          </table:table-cell>
          <table:table-cell office:value-type="float" office:value="1356172" table:style-name="ce52">
            <text:p>1,356,172<text:s/></text:p>
          </table:table-cell>
          <table:table-cell office:value-type="float" office:value="277931" table:style-name="ce52">
            <text:p>277,931<text:s/></text:p>
          </table:table-cell>
          <table:table-cell office:value-type="float" office:value="694800" table:style-name="ce54">
            <text:p>694,800<text:s/></text:p>
          </table:table-cell>
          <table:table-cell office:value-type="float" office:value="6454" table:style-name="ce56">
            <text:p>6,454<text:s/></text:p>
          </table:table-cell>
          <table:table-cell office:value-type="float" office:value="4465" table:style-name="ce56">
            <text:p>4,465<text:s/></text:p>
          </table:table-cell>
          <table:table-cell office:value-type="float" office:value="22892" table:style-name="ce56">
            <text:p>22,892<text:s/></text:p>
          </table:table-cell>
          <table:table-cell office:value-type="float" office:value="623634" table:style-name="ce50">
            <text:p>623,63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3887" table:style-name="ce60">
            <text:p>63,887<text:s/></text:p>
          </table:table-cell>
          <table:table-cell office:value-type="string" table:style-name="ce43">
            <text:p>　Pengh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Keelung City</text:p>
          </table:table-cell>
          <table:table-cell office:value-type="float" office:value="18617647" table:style-name="ce46">
            <text:p>18,617,647<text:s/></text:p>
          </table:table-cell>
          <table:table-cell office:value-type="float" office:value="13033056" table:style-name="ce48">
            <text:p>13,033,056<text:s/></text:p>
          </table:table-cell>
          <table:table-cell office:value-type="float" office:value="2689771" table:style-name="ce50">
            <text:p>2,689,771<text:s/></text:p>
          </table:table-cell>
          <table:table-cell office:value-type="float" office:value="4762022" table:style-name="ce50">
            <text:p>4,762,022<text:s/></text:p>
          </table:table-cell>
          <table:table-cell office:value-type="float" office:value="1254133" table:style-name="ce52">
            <text:p>1,254,133<text:s/></text:p>
          </table:table-cell>
          <table:table-cell office:value-type="float" office:value="2749669" table:style-name="ce52">
            <text:p>2,749,669<text:s/></text:p>
          </table:table-cell>
          <table:table-cell office:value-type="float" office:value="624063" table:style-name="ce52">
            <text:p>624,063<text:s/></text:p>
          </table:table-cell>
          <table:table-cell office:value-type="float" office:value="883299" table:style-name="ce54">
            <text:p>883,299<text:s/></text:p>
          </table:table-cell>
          <table:table-cell office:value-type="float" office:value="26728" table:style-name="ce56">
            <text:p>26,72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3371" table:style-name="ce56">
            <text:p>43,371<text:s/></text:p>
          </table:table-cell>
          <table:table-cell office:value-type="float" office:value="1633050" table:style-name="ce50">
            <text:p>1,633,05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951540" table:style-name="ce60">
            <text:p>3,951,540<text:s/></text:p>
          </table:table-cell>
          <table:table-cell office:value-type="string" table:style-name="ce43">
            <text:p>　Keelung Ci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sinchu City</text:p>
          </table:table-cell>
          <table:table-cell office:value-type="float" office:value="24046906" table:style-name="ce46">
            <text:p>24,046,906<text:s/></text:p>
          </table:table-cell>
          <table:table-cell office:value-type="float" office:value="20810376" table:style-name="ce48">
            <text:p>20,810,376<text:s/></text:p>
          </table:table-cell>
          <table:table-cell office:value-type="float" office:value="2855772" table:style-name="ce50">
            <text:p>2,855,772<text:s/></text:p>
          </table:table-cell>
          <table:table-cell office:value-type="float" office:value="9096060" table:style-name="ce50">
            <text:p>9,096,060<text:s/></text:p>
          </table:table-cell>
          <table:table-cell office:value-type="float" office:value="2991909" table:style-name="ce52">
            <text:p>2,991,909<text:s/></text:p>
          </table:table-cell>
          <table:table-cell office:value-type="float" office:value="3123822" table:style-name="ce52">
            <text:p>3,123,822<text:s/></text:p>
          </table:table-cell>
          <table:table-cell office:value-type="float" office:value="970023" table:style-name="ce52">
            <text:p>970,023<text:s/></text:p>
          </table:table-cell>
          <table:table-cell office:value-type="float" office:value="1664786" table:style-name="ce54">
            <text:p>1,664,786<text:s/></text:p>
          </table:table-cell>
          <table:table-cell office:value-type="float" office:value="39041" table:style-name="ce56">
            <text:p>39,04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8963" table:style-name="ce56">
            <text:p>68,963<text:s/></text:p>
          </table:table-cell>
          <table:table-cell office:value-type="float" office:value="1083211" table:style-name="ce50">
            <text:p>1,083,21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153319" table:style-name="ce60">
            <text:p>2,153,319<text:s/></text:p>
          </table:table-cell>
          <table:table-cell office:value-type="string" table:style-name="ce43">
            <text:p>　Hsinchu Ci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iayi City</text:p>
          </table:table-cell>
          <table:table-cell office:value-type="float" office:value="11954005" table:style-name="ce46">
            <text:p>11,954,005<text:s/></text:p>
          </table:table-cell>
          <table:table-cell office:value-type="float" office:value="10709539" table:style-name="ce48">
            <text:p>10,709,539<text:s/></text:p>
          </table:table-cell>
          <table:table-cell office:value-type="float" office:value="2294383" table:style-name="ce50">
            <text:p>2,294,383<text:s/></text:p>
          </table:table-cell>
          <table:table-cell office:value-type="float" office:value="4105960" table:style-name="ce50">
            <text:p>4,105,960<text:s/></text:p>
          </table:table-cell>
          <table:table-cell office:value-type="float" office:value="956840" table:style-name="ce52">
            <text:p>956,840<text:s/></text:p>
          </table:table-cell>
          <table:table-cell office:value-type="float" office:value="1567065" table:style-name="ce52">
            <text:p>1,567,065<text:s/></text:p>
          </table:table-cell>
          <table:table-cell office:value-type="float" office:value="601008" table:style-name="ce52">
            <text:p>601,008<text:s/></text:p>
          </table:table-cell>
          <table:table-cell office:value-type="float" office:value="1135424" table:style-name="ce54">
            <text:p>1,135,424<text:s/></text:p>
          </table:table-cell>
          <table:table-cell office:value-type="float" office:value="2379" table:style-name="ce56">
            <text:p>2,37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6480" table:style-name="ce56">
            <text:p>46,480<text:s/></text:p>
          </table:table-cell>
          <table:table-cell office:value-type="float" office:value="1243970" table:style-name="ce50">
            <text:p>1,243,970<text:s/></text:p>
          </table:table-cell>
          <table:table-cell office:value-type="float" office:value="496" table:style-name="ce58">
            <text:p>496<text:s/></text:p>
          </table:table-cell>
          <table:table-cell office:value-type="float" office:value="0" table:style-name="ce66">
            <text:p>－<text:s/></text:p>
          </table:table-cell>
          <table:table-cell office:value-type="string" table:style-name="ce43">
            <text:p>　Chiayi City</text:p>
          </table:table-cell>
          <table:table-cell table:number-columns-repeated="16368"/>
        </table:table-row>
        <table:table-row table:style-name="ro4">
          <table:table-cell table:style-name="ce30"/>
          <table:table-cell table:style-name="ce33"/>
          <table:table-cell table:number-columns-repeated="5" table:style-name="ce24"/>
          <table:table-cell table:style-name="ce32"/>
          <table:table-cell table:style-name="ce30"/>
          <table:table-cell table:number-columns-repeated="3" table:style-name="ce28"/>
          <table:table-cell table:style-name="ce37"/>
          <table:table-cell table:style-name="ce35"/>
          <table:table-cell table:style-name="ce26"/>
          <table:table-cell table:style-name="ce22"/>
          <table:table-cell table:number-columns-repeated="16368"/>
        </table:table-row>
        <table:table-row table:style-name="ro7">
          <table:table-cell office:value-type="string" office:string-value="Explanation：Since January 2011, the details of the content of this table have been revised to be in accord with the redefinition of the &#10;　　　　　  status of special municipalities. Please refer to the Introductory Notes for more detailed information.&#10;Note：1.Figures of the budget of last year adjustment are excluded.&#10;　　　2.※Please refer to introductory notes 4.&#10;　　　3.The figures of Fuchien Province have been included since 2017." table:formula="of:=SUBSTITUTE([.A36]&amp;[.C36];CHAR(10);CHAR(10)&amp;&quot;　　　　　  &quot;)&amp;CHAR(10)&amp;SUBSTITUTE([.A37]&amp;[.B37];CHAR(10);CHAR(10)&amp;&quot;　　　&quot;)" table:number-columns-spanned="8" table:number-rows-spanned="1" table:style-name="ce69">
            <text:p>Explanation：Since January 2011, the details of the content of this table have been revised to be in accord with the redefinition of the<text:s/></text:p>
            <text:p>　　　　　 <text:s/>status of special municipalities. Please refer to the Introductory Notes for more detailed information.</text:p>
            <text:p>Note：1.Figures of the budget of last year adjustment are excluded.</text:p>
            <text:p>　　　2.※Please refer to introductory notes 4.</text:p>
            <text:p>　　　3.The figures of Fuchien Province have been included since 2017.</text:p>
          </table:table-cell>
          <table:covered-table-cell table:number-columns-repeated="7"/>
          <table:table-cell office:value-type="string" office:string-value="" table:formula="of:=SUBSTITUTE([.I36]&amp;[.J36];CHAR(10);CHAR(10)&amp;&quot;　　　&quot;)" table:number-columns-spanned="8" table:number-rows-spanned="1" table:style-name="ce13"/>
          <table:covered-table-cell table:number-columns-repeated="7"/>
          <table:table-cell table:number-columns-repeated="16368" table:style-name="ce16"/>
        </table:table-row>
        <table:table-row table:style-name="ro8">
          <table:table-cell table:number-columns-spanned="8" table:number-rows-spanned="1" table:style-name="ce2"/>
          <table:covered-table-cell table:number-columns-repeated="7"/>
          <table:table-cell table:number-columns-spanned="8" table:number-rows-spanned="1" table:style-name="ce2"/>
          <table:covered-table-cell table:number-columns-repeated="7"/>
          <table:table-cell table:number-columns-repeated="16368" table:style-name="ce16"/>
        </table:table-row>
        <table:table-row table:style-name="ro9">
          <table:table-cell table:number-columns-repeated="16" table:style-name="ce18"/>
          <table:table-cell table:number-columns-repeated="16368" table:style-name="ce16"/>
        </table:table-row>
        <table:table-row table:style-name="ro9" table:visibility="collapse">
          <table:table-cell table:number-columns-repeated="16" table:style-name="ce18"/>
          <table:table-cell table:number-columns-repeated="16368" table:style-name="ce16"/>
        </table:table-row>
        <table:table-row table:style-name="ro10" table:visibility="collapse">
          <table:table-cell office:value-type="string" table:style-name="ce41">
            <text:p>Explanation：</text:p>
          </table:table-cell>
          <table:table-cell table:style-name="ce1"/>
          <table:table-cell office:value-type="string" table:style-name="ce42">
            <text:p>Since January 2011, the details of the content of this table have been revised to be in accord with the redefinition of the<text:s/></text:p>
            <text:p>status of special municipalities. Please refer to the Introductory Notes for more detailed information.</text:p>
          </table:table-cell>
          <table:table-cell table:number-columns-repeated="5" table:style-name="ce1"/>
          <table:table-cell table:style-name="ce17"/>
          <table:table-cell table:number-columns-repeated="16375" table:style-name="ce1"/>
        </table:table-row>
        <table:table-row table:style-name="ro11" table:visibility="collapse">
          <table:table-cell office:value-type="string" table:style-name="ce41">
            <text:p>Note：</text:p>
          </table:table-cell>
          <table:table-cell office:value-type="string" table:style-name="ce42">
            <text:p>1.Figures of the budget of last year adjustment are excluded.</text:p>
            <text:p>2.※Please refer to introductory notes 4.</text:p>
            <text:p>3.The figures of Fuchien Province have been included since 2017.</text:p>
          </table:table-cell>
          <table:table-cell table:number-columns-repeated="6" table:style-name="ce1"/>
          <table:table-cell table:style-name="ce17"/>
          <table:table-cell table:number-columns-repeated="16375" table:style-name="ce1"/>
        </table:table-row>
        <table:table-row table:style-name="ro12" table:visibility="collapse">
          <table:table-cell table:style-name="ce17"/>
          <table:table-cell table:number-columns-repeated="7" table:style-name="ce1"/>
          <table:table-cell table:style-name="ce17"/>
          <table:table-cell table:number-columns-repeated="16375" table:style-name="ce1"/>
        </table:table-row>
        <table:table-row table:style-name="ro2">
          <table:table-cell table:style-name="ce17"/>
          <table:table-cell table:number-columns-repeated="7" table:style-name="ce1"/>
          <table:table-cell table:style-name="ce17"/>
          <table:table-cell table:number-columns-repeated="16375" table:style-name="ce1"/>
        </table:table-row>
        <table:table-row table:number-rows-repeated="1048537" table:style-name="ro13">
          <table:table-cell table:number-columns-repeated="16384"/>
        </table:table-row>
      </table:table>
      <table:table table:name="表(續1完)" table:style-name="ta1">
        <table:table-column table:style-name="co1" table:default-cell-style-name="ce17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4" table:default-cell-style-name="ce17"/>
        <table:table-column table:style-name="co4" table:number-columns-repeated="6" table:default-cell-style-name="ce1"/>
        <table:table-column table:style-name="co1" table:default-cell-style-name="ce1"/>
        <table:table-column table:style-name="co5" table:number-columns-repeated="16368" table:default-cell-style-name="ce1"/>
        <table:table-row table:style-name="ro1">
          <table:table-cell office:value-type="string" table:number-columns-spanned="8" table:number-rows-spanned="1" table:style-name="ce15">
            <text:p>Table 1-8. <text:s/>Expenditures of Local Treasury (Cumulative)</text:p>
            <text:p>－by Treasury &amp; Administrative Affair (Cont.1 End)</text:p>
          </table:table-cell>
          <table:covered-table-cell table:number-columns-repeated="7"/>
          <table:table-cell office:value-type="string" table:number-columns-spanned="8" table:number-rows-spanned="1" table:style-name="ce15">
            <text:p>Table 1-8. <text:s/>Expenditures of Local Treasury (Cumulative)</text:p>
            <text:p>－by Treasury &amp; Administrative Affair (Cont.1 End)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5">
            <text:p><text:s/>Jan. - July 2026</text:p>
          </table:table-cell>
          <table:covered-table-cell table:number-columns-repeated="7"/>
          <table:table-cell office:value-type="string" table:number-columns-spanned="8" table:number-rows-spanned="1" table:style-name="ce5">
            <text:p><text:s/>Jan. - July 2026</text:p>
          </table:table-cell>
          <table:covered-table-cell table:number-columns-repeated="7"/>
          <table:table-cell table:number-columns-repeated="16368" table:style-name="ce17"/>
        </table:table-row>
        <table:table-row table:style-name="ro2">
          <table:table-cell table:number-columns-repeated="2" table:style-name="ce16"/>
          <table:table-cell table:number-columns-repeated="5" table:style-name="ce39"/>
          <table:table-cell office:value-type="string" table:style-name="ce40">
            <text:p>Unit：NT$ 1,000</text:p>
          </table:table-cell>
          <table:table-cell table:number-columns-repeated="6" table:style-name="ce16"/>
          <table:table-cell table:style-name="ce39"/>
          <table:table-cell office:value-type="string" table:style-name="ce38">
            <text:p>Unit：NT$ 1,000</text:p>
          </table:table-cell>
          <table:table-cell table:number-columns-repeated="16368" table:style-name="ce16"/>
        </table:table-row>
        <table:table-row table:style-name="ro2">
          <table:table-cell office:value-type="string" table:number-columns-spanned="1" table:number-rows-spanned="3" table:style-name="ce85">
            <text:p>Treasury</text:p>
          </table:table-cell>
          <table:table-cell office:value-type="string" table:number-columns-spanned="1" table:number-rows-spanned="3" table:style-name="ce89">
            <text:p>Grand Total</text:p>
          </table:table-cell>
          <table:table-cell office:value-type="string" table:number-columns-spanned="6" table:number-rows-spanned="1" table:style-name="ce8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79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86">
            <text:p>Budget of</text:p>
            <text:p>Previous<text:s/></text:p>
            <text:p>Years</text:p>
          </table:table-cell>
          <table:table-cell office:value-type="string" table:number-columns-spanned="1" table:number-rows-spanned="3" table:style-name="ce86">
            <text:p>Special</text:p>
            <text:p>Budget</text:p>
          </table:table-cell>
          <table:table-cell office:value-type="string" table:number-columns-spanned="1" table:number-rows-spanned="3" table:style-name="ce87">
            <text:p>Extra-budget</text:p>
            <text:p>(1)</text:p>
          </table:table-cell>
          <table:table-cell office:value-type="string" table:number-columns-spanned="1" table:number-rows-spanned="3" table:style-name="ce90">
            <text:p>Treasury</text:p>
          </table:table-cell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88">
            <text:p>Total</text:p>
          </table:table-cell>
          <table:table-cell office:value-type="string" table:number-columns-spanned="1" table:number-rows-spanned="2" table:style-name="ce88">
            <text:p>Expenditures<text:s/></text:p>
            <text:p>for General Administration and National Defense</text:p>
          </table:table-cell>
          <table:table-cell office:value-type="string" table:number-columns-spanned="1" table:number-rows-spanned="2" table:style-name="ce88">
            <text:p>Expenditures<text:s/></text:p>
            <text:p>for Education,<text:s/></text:p>
            <text:p>Science &amp;<text:s/></text:p>
            <text:p>Culture</text:p>
          </table:table-cell>
          <table:table-cell office:value-type="string" table:number-columns-spanned="1" table:number-rows-spanned="2" table:style-name="ce88">
            <text:p>Expenditures<text:s/></text:p>
            <text:p>for Economic<text:s/></text:p>
            <text:p>Development</text:p>
          </table:table-cell>
          <table:table-cell office:value-type="string" table:number-columns-spanned="1" table:number-rows-spanned="2" table:style-name="ce88">
            <text:p>Expenditures</text:p>
            <text:p>for Social<text:s/></text:p>
            <text:p>Welfare</text:p>
          </table:table-cell>
          <table:table-cell office:value-type="string" table:number-columns-spanned="1" table:number-rows-spanned="2" table:style-name="ce88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number-columns-spanned="1" table:number-rows-spanned="2" table:style-name="ce88">
            <text:p>Expenditures</text:p>
            <text:p>for Retirement</text:p>
            <text:p>&amp; Condolence</text:p>
          </table:table-cell>
          <table:table-cell office:value-type="string" table:number-columns-spanned="1" table:number-rows-spanned="2" table:style-name="ce88">
            <text:p>Expenditures<text:s/></text:p>
            <text:p>for<text:s/></text:p>
            <text:p>Obligations</text:p>
            <text:p>(1)</text:p>
          </table:table-cell>
          <table:table-cell office:value-type="string" table:number-columns-spanned="1" table:number-rows-spanned="2" table:style-name="ce88">
            <text:p>Expenditures</text:p>
            <text:p>for Subsidy</text:p>
            <text:p>and Assistance</text:p>
          </table:table-cell>
          <table:table-cell office:value-type="string" table:number-columns-spanned="1" table:number-rows-spanned="2" table:style-name="ce88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4">
          <table:table-cell table:style-name="ce31"/>
          <table:table-cell table:style-name="ce19"/>
          <table:table-cell table:number-columns-repeated="3" table:style-name="ce20"/>
          <table:table-cell table:number-columns-repeated="3" table:style-name="ce21"/>
          <table:table-cell table:style-name="ce29"/>
          <table:table-cell table:number-columns-repeated="3" table:style-name="ce27"/>
          <table:table-cell table:style-name="ce36"/>
          <table:table-cell table:style-name="ce34"/>
          <table:table-cell table:style-name="ce25"/>
          <table:table-cell table:style-name="ce23"/>
          <table:table-cell table:number-columns-repeated="16368"/>
        </table:table-row>
        <table:table-row table:style-name="ro14">
          <table:table-cell office:value-type="string" table:style-name="ce45">
            <text:p>Taiwan Province</text:p>
            <text:p>Township &amp; Municipality of<text:s/></text:p>
            <text:p>Aboriginal district Treasuries</text:p>
          </table:table-cell>
          <table:table-cell office:value-type="float" office:value="54751152" table:style-name="ce68">
            <text:p>54,751,152<text:s/></text:p>
          </table:table-cell>
          <table:table-cell office:value-type="float" office:value="36944331" table:style-name="ce51">
            <text:p>36,944,331<text:s/></text:p>
          </table:table-cell>
          <table:table-cell office:value-type="float" office:value="14783749" table:style-name="ce51">
            <text:p>14,783,749<text:s/></text:p>
          </table:table-cell>
          <table:table-cell office:value-type="float" office:value="3324797" table:style-name="ce51">
            <text:p>3,324,797<text:s/></text:p>
          </table:table-cell>
          <table:table-cell office:value-type="float" office:value="6931104" table:style-name="ce53">
            <text:p>6,931,104<text:s/></text:p>
          </table:table-cell>
          <table:table-cell office:value-type="float" office:value="2977366" table:style-name="ce53">
            <text:p>2,977,366<text:s/></text:p>
          </table:table-cell>
          <table:table-cell office:value-type="float" office:value="6830636" table:style-name="ce53">
            <text:p>6,830,636<text:s/></text:p>
          </table:table-cell>
          <table:table-cell office:value-type="float" office:value="1907612" table:style-name="ce55">
            <text:p>1,907,612<text:s/></text:p>
          </table:table-cell>
          <table:table-cell office:value-type="float" office:value="1000" table:style-name="ce57">
            <text:p>1,000<text:s/></text:p>
          </table:table-cell>
          <table:table-cell office:value-type="float" office:value="82" table:style-name="ce57">
            <text:p>82<text:s/></text:p>
          </table:table-cell>
          <table:table-cell office:value-type="float" office:value="187985" table:style-name="ce57">
            <text:p>187,985<text:s/></text:p>
          </table:table-cell>
          <table:table-cell office:value-type="float" office:value="14752420" table:style-name="ce51">
            <text:p>14,752,42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3054401" table:style-name="ce61">
            <text:p>3,054,401<text:s/></text:p>
          </table:table-cell>
          <table:table-cell office:value-type="string" table:style-name="ce45">
            <text:p>Taiwan Province</text:p>
            <text:p>Township &amp; Municipality of<text:s/></text:p>
            <text:p>Aboriginal district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Yilan County</text:p>
          </table:table-cell>
          <table:table-cell office:value-type="float" office:value="3870428" table:style-name="ce67">
            <text:p>3,870,428<text:s/></text:p>
          </table:table-cell>
          <table:table-cell office:value-type="float" office:value="2822575" table:style-name="ce50">
            <text:p>2,822,575<text:s/></text:p>
          </table:table-cell>
          <table:table-cell office:value-type="float" office:value="909403" table:style-name="ce50">
            <text:p>909,403<text:s/></text:p>
          </table:table-cell>
          <table:table-cell office:value-type="float" office:value="399449" table:style-name="ce50">
            <text:p>399,449<text:s/></text:p>
          </table:table-cell>
          <table:table-cell office:value-type="float" office:value="553090" table:style-name="ce52">
            <text:p>553,090<text:s/></text:p>
          </table:table-cell>
          <table:table-cell office:value-type="float" office:value="195333" table:style-name="ce52">
            <text:p>195,333<text:s/></text:p>
          </table:table-cell>
          <table:table-cell office:value-type="float" office:value="628982" table:style-name="ce52">
            <text:p>628,982<text:s/></text:p>
          </table:table-cell>
          <table:table-cell office:value-type="float" office:value="128054" table:style-name="ce54">
            <text:p>128,05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263" table:style-name="ce56">
            <text:p>8,263<text:s/></text:p>
          </table:table-cell>
          <table:table-cell office:value-type="float" office:value="1024095" table:style-name="ce50">
            <text:p>1,024,09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3758" table:style-name="ce60">
            <text:p>23,758<text:s/></text:p>
          </table:table-cell>
          <table:table-cell office:value-type="string" table:style-name="ce43">
            <text:p>　Yila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Hsinchu County</text:p>
          </table:table-cell>
          <table:table-cell office:value-type="float" office:value="5032546" table:style-name="ce67">
            <text:p>5,032,546<text:s/></text:p>
          </table:table-cell>
          <table:table-cell office:value-type="float" office:value="2744107" table:style-name="ce50">
            <text:p>2,744,107<text:s/></text:p>
          </table:table-cell>
          <table:table-cell office:value-type="float" office:value="1050793" table:style-name="ce50">
            <text:p>1,050,793<text:s/></text:p>
          </table:table-cell>
          <table:table-cell office:value-type="float" office:value="206653" table:style-name="ce50">
            <text:p>206,653<text:s/></text:p>
          </table:table-cell>
          <table:table-cell office:value-type="float" office:value="495921" table:style-name="ce52">
            <text:p>495,921<text:s/></text:p>
          </table:table-cell>
          <table:table-cell office:value-type="float" office:value="316475" table:style-name="ce52">
            <text:p>316,475<text:s/></text:p>
          </table:table-cell>
          <table:table-cell office:value-type="float" office:value="508758" table:style-name="ce52">
            <text:p>508,758<text:s/></text:p>
          </table:table-cell>
          <table:table-cell office:value-type="float" office:value="156279" table:style-name="ce54">
            <text:p>156,27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9227" table:style-name="ce56">
            <text:p>9,227<text:s/></text:p>
          </table:table-cell>
          <table:table-cell office:value-type="float" office:value="2068493" table:style-name="ce50">
            <text:p>2,068,49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19947" table:style-name="ce60">
            <text:p>219,947<text:s/></text:p>
          </table:table-cell>
          <table:table-cell office:value-type="string" table:style-name="ce43">
            <text:p>　Hsinch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Miaoli County</text:p>
          </table:table-cell>
          <table:table-cell office:value-type="float" office:value="5064052" table:style-name="ce67">
            <text:p>5,064,052<text:s/></text:p>
          </table:table-cell>
          <table:table-cell office:value-type="float" office:value="3115594" table:style-name="ce50">
            <text:p>3,115,594<text:s/></text:p>
          </table:table-cell>
          <table:table-cell office:value-type="float" office:value="1221235" table:style-name="ce50">
            <text:p>1,221,235<text:s/></text:p>
          </table:table-cell>
          <table:table-cell office:value-type="float" office:value="228101" table:style-name="ce50">
            <text:p>228,101<text:s/></text:p>
          </table:table-cell>
          <table:table-cell office:value-type="float" office:value="392858" table:style-name="ce52">
            <text:p>392,858<text:s/></text:p>
          </table:table-cell>
          <table:table-cell office:value-type="float" office:value="415044" table:style-name="ce52">
            <text:p>415,044<text:s/></text:p>
          </table:table-cell>
          <table:table-cell office:value-type="float" office:value="650633" table:style-name="ce52">
            <text:p>650,633<text:s/></text:p>
          </table:table-cell>
          <table:table-cell office:value-type="float" office:value="177607" table:style-name="ce54">
            <text:p>177,60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7" table:style-name="ce56">
            <text:p>37<text:s/></text:p>
          </table:table-cell>
          <table:table-cell office:value-type="float" office:value="30078" table:style-name="ce56">
            <text:p>30,078<text:s/></text:p>
          </table:table-cell>
          <table:table-cell office:value-type="float" office:value="1517017" table:style-name="ce50">
            <text:p>1,517,01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31441" table:style-name="ce60">
            <text:p>431,441<text:s/></text:p>
          </table:table-cell>
          <table:table-cell office:value-type="string" table:style-name="ce43">
            <text:p>　Miaoli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Changhua County</text:p>
          </table:table-cell>
          <table:table-cell office:value-type="float" office:value="7503923" table:style-name="ce67">
            <text:p>7,503,923<text:s/></text:p>
          </table:table-cell>
          <table:table-cell office:value-type="float" office:value="6138510" table:style-name="ce50">
            <text:p>6,138,510<text:s/></text:p>
          </table:table-cell>
          <table:table-cell office:value-type="float" office:value="2258710" table:style-name="ce50">
            <text:p>2,258,710<text:s/></text:p>
          </table:table-cell>
          <table:table-cell office:value-type="float" office:value="547711" table:style-name="ce50">
            <text:p>547,711<text:s/></text:p>
          </table:table-cell>
          <table:table-cell office:value-type="float" office:value="1086477" table:style-name="ce52">
            <text:p>1,086,477<text:s/></text:p>
          </table:table-cell>
          <table:table-cell office:value-type="float" office:value="515457" table:style-name="ce52">
            <text:p>515,457<text:s/></text:p>
          </table:table-cell>
          <table:table-cell office:value-type="float" office:value="1409211" table:style-name="ce52">
            <text:p>1,409,211<text:s/></text:p>
          </table:table-cell>
          <table:table-cell office:value-type="float" office:value="302845" table:style-name="ce54">
            <text:p>302,84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099" table:style-name="ce56">
            <text:p>18,099<text:s/></text:p>
          </table:table-cell>
          <table:table-cell office:value-type="float" office:value="1020931" table:style-name="ce50">
            <text:p>1,020,93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44482" table:style-name="ce60">
            <text:p>344,482<text:s/></text:p>
          </table:table-cell>
          <table:table-cell office:value-type="string" table:style-name="ce43">
            <text:p>　Changhua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Nantou County</text:p>
          </table:table-cell>
          <table:table-cell office:value-type="float" office:value="5030203" table:style-name="ce67">
            <text:p>5,030,203<text:s/></text:p>
          </table:table-cell>
          <table:table-cell office:value-type="float" office:value="2491650" table:style-name="ce50">
            <text:p>2,491,650<text:s/></text:p>
          </table:table-cell>
          <table:table-cell office:value-type="float" office:value="1171408" table:style-name="ce50">
            <text:p>1,171,408<text:s/></text:p>
          </table:table-cell>
          <table:table-cell office:value-type="float" office:value="222068" table:style-name="ce50">
            <text:p>222,068<text:s/></text:p>
          </table:table-cell>
          <table:table-cell office:value-type="float" office:value="319346" table:style-name="ce52">
            <text:p>319,346<text:s/></text:p>
          </table:table-cell>
          <table:table-cell office:value-type="float" office:value="142150" table:style-name="ce52">
            <text:p>142,150<text:s/></text:p>
          </table:table-cell>
          <table:table-cell office:value-type="float" office:value="455567" table:style-name="ce52">
            <text:p>455,567<text:s/></text:p>
          </table:table-cell>
          <table:table-cell office:value-type="float" office:value="163687" table:style-name="ce54">
            <text:p>163,68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424" table:style-name="ce56">
            <text:p>17,424<text:s/></text:p>
          </table:table-cell>
          <table:table-cell office:value-type="float" office:value="1857351" table:style-name="ce50">
            <text:p>1,857,35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81202" table:style-name="ce60">
            <text:p>681,202<text:s/></text:p>
          </table:table-cell>
          <table:table-cell office:value-type="string" table:style-name="ce43">
            <text:p>　Nanto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Yunlin County</text:p>
          </table:table-cell>
          <table:table-cell office:value-type="float" office:value="5284466" table:style-name="ce67">
            <text:p>5,284,466<text:s/></text:p>
          </table:table-cell>
          <table:table-cell office:value-type="float" office:value="4056698" table:style-name="ce50">
            <text:p>4,056,698<text:s/></text:p>
          </table:table-cell>
          <table:table-cell office:value-type="float" office:value="1558752" table:style-name="ce50">
            <text:p>1,558,752<text:s/></text:p>
          </table:table-cell>
          <table:table-cell office:value-type="float" office:value="496796" table:style-name="ce50">
            <text:p>496,796<text:s/></text:p>
          </table:table-cell>
          <table:table-cell office:value-type="float" office:value="714636" table:style-name="ce52">
            <text:p>714,636<text:s/></text:p>
          </table:table-cell>
          <table:table-cell office:value-type="float" office:value="220774" table:style-name="ce52">
            <text:p>220,774<text:s/></text:p>
          </table:table-cell>
          <table:table-cell office:value-type="float" office:value="810089" table:style-name="ce52">
            <text:p>810,089<text:s/></text:p>
          </table:table-cell>
          <table:table-cell office:value-type="float" office:value="239346" table:style-name="ce54">
            <text:p>239,34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306" table:style-name="ce56">
            <text:p>16,306<text:s/></text:p>
          </table:table-cell>
          <table:table-cell office:value-type="float" office:value="1165322" table:style-name="ce50">
            <text:p>1,165,32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2446" table:style-name="ce60">
            <text:p>62,446<text:s/></text:p>
          </table:table-cell>
          <table:table-cell office:value-type="string" table:style-name="ce43">
            <text:p>　Yunli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Chiayi County</text:p>
          </table:table-cell>
          <table:table-cell office:value-type="float" office:value="5849242" table:style-name="ce67">
            <text:p>5,849,242<text:s/></text:p>
          </table:table-cell>
          <table:table-cell office:value-type="float" office:value="2974196" table:style-name="ce50">
            <text:p>2,974,196<text:s/></text:p>
          </table:table-cell>
          <table:table-cell office:value-type="float" office:value="1258036" table:style-name="ce50">
            <text:p>1,258,036<text:s/></text:p>
          </table:table-cell>
          <table:table-cell office:value-type="float" office:value="175339" table:style-name="ce50">
            <text:p>175,339<text:s/></text:p>
          </table:table-cell>
          <table:table-cell office:value-type="float" office:value="351225" table:style-name="ce52">
            <text:p>351,225<text:s/></text:p>
          </table:table-cell>
          <table:table-cell office:value-type="float" office:value="495211" table:style-name="ce52">
            <text:p>495,211<text:s/></text:p>
          </table:table-cell>
          <table:table-cell office:value-type="float" office:value="455510" table:style-name="ce52">
            <text:p>455,510<text:s/></text:p>
          </table:table-cell>
          <table:table-cell office:value-type="float" office:value="220551" table:style-name="ce54">
            <text:p>220,55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324" table:style-name="ce56">
            <text:p>18,324<text:s/></text:p>
          </table:table-cell>
          <table:table-cell office:value-type="float" office:value="2500775" table:style-name="ce50">
            <text:p>2,500,77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74271" table:style-name="ce60">
            <text:p>374,271<text:s/></text:p>
          </table:table-cell>
          <table:table-cell office:value-type="string" table:style-name="ce43">
            <text:p>　Chiayi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Pingtung County</text:p>
          </table:table-cell>
          <table:table-cell office:value-type="float" office:value="7011584" table:style-name="ce67">
            <text:p>7,011,584<text:s/></text:p>
          </table:table-cell>
          <table:table-cell office:value-type="float" office:value="4973918" table:style-name="ce50">
            <text:p>4,973,918<text:s/></text:p>
          </table:table-cell>
          <table:table-cell office:value-type="float" office:value="2393171" table:style-name="ce50">
            <text:p>2,393,171<text:s/></text:p>
          </table:table-cell>
          <table:table-cell office:value-type="float" office:value="518969" table:style-name="ce50">
            <text:p>518,969<text:s/></text:p>
          </table:table-cell>
          <table:table-cell office:value-type="float" office:value="622696" table:style-name="ce52">
            <text:p>622,696<text:s/></text:p>
          </table:table-cell>
          <table:table-cell office:value-type="float" office:value="275672" table:style-name="ce52">
            <text:p>275,672<text:s/></text:p>
          </table:table-cell>
          <table:table-cell office:value-type="float" office:value="843548" table:style-name="ce52">
            <text:p>843,548<text:s/></text:p>
          </table:table-cell>
          <table:table-cell office:value-type="float" office:value="269970" table:style-name="ce54">
            <text:p>269,970<text:s/></text:p>
          </table:table-cell>
          <table:table-cell office:value-type="float" office:value="1000" table:style-name="ce56">
            <text:p>1,00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8891" table:style-name="ce56">
            <text:p>48,891<text:s/></text:p>
          </table:table-cell>
          <table:table-cell office:value-type="float" office:value="1317821" table:style-name="ce50">
            <text:p>1,317,82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19844" table:style-name="ce60">
            <text:p>719,844<text:s/></text:p>
          </table:table-cell>
          <table:table-cell office:value-type="string" table:style-name="ce43">
            <text:p>　Pingtung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itung County</text:p>
          </table:table-cell>
          <table:table-cell office:value-type="float" office:value="3291529" table:style-name="ce67">
            <text:p>3,291,529<text:s/></text:p>
          </table:table-cell>
          <table:table-cell office:value-type="float" office:value="2179365" table:style-name="ce50">
            <text:p>2,179,365<text:s/></text:p>
          </table:table-cell>
          <table:table-cell office:value-type="float" office:value="1000555" table:style-name="ce50">
            <text:p>1,000,555<text:s/></text:p>
          </table:table-cell>
          <table:table-cell office:value-type="float" office:value="87050" table:style-name="ce50">
            <text:p>87,050<text:s/></text:p>
          </table:table-cell>
          <table:table-cell office:value-type="float" office:value="598010" table:style-name="ce52">
            <text:p>598,010<text:s/></text:p>
          </table:table-cell>
          <table:table-cell office:value-type="float" office:value="104910" table:style-name="ce52">
            <text:p>104,910<text:s/></text:p>
          </table:table-cell>
          <table:table-cell office:value-type="float" office:value="291381" table:style-name="ce52">
            <text:p>291,381<text:s/></text:p>
          </table:table-cell>
          <table:table-cell office:value-type="float" office:value="91133" table:style-name="ce54">
            <text:p>91,13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326" table:style-name="ce56">
            <text:p>6,326<text:s/></text:p>
          </table:table-cell>
          <table:table-cell office:value-type="float" office:value="1025881" table:style-name="ce50">
            <text:p>1,025,88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6283" table:style-name="ce60">
            <text:p>86,283<text:s/></text:p>
          </table:table-cell>
          <table:table-cell office:value-type="string" table:style-name="ce43">
            <text:p>　Taitung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Hualien County</text:p>
          </table:table-cell>
          <table:table-cell office:value-type="float" office:value="3628422" table:style-name="ce67">
            <text:p>3,628,422<text:s/></text:p>
          </table:table-cell>
          <table:table-cell office:value-type="float" office:value="2598005" table:style-name="ce50">
            <text:p>2,598,005<text:s/></text:p>
          </table:table-cell>
          <table:table-cell office:value-type="float" office:value="1085393" table:style-name="ce50">
            <text:p>1,085,393<text:s/></text:p>
          </table:table-cell>
          <table:table-cell office:value-type="float" office:value="260876" table:style-name="ce50">
            <text:p>260,876<text:s/></text:p>
          </table:table-cell>
          <table:table-cell office:value-type="float" office:value="586861" table:style-name="ce52">
            <text:p>586,861<text:s/></text:p>
          </table:table-cell>
          <table:table-cell office:value-type="float" office:value="130464" table:style-name="ce52">
            <text:p>130,464<text:s/></text:p>
          </table:table-cell>
          <table:table-cell office:value-type="float" office:value="440931" table:style-name="ce52">
            <text:p>440,931<text:s/></text:p>
          </table:table-cell>
          <table:table-cell office:value-type="float" office:value="87476" table:style-name="ce54">
            <text:p>87,47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6005" table:style-name="ce56">
            <text:p>6,005<text:s/></text:p>
          </table:table-cell>
          <table:table-cell office:value-type="float" office:value="724764" table:style-name="ce50">
            <text:p>724,76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05653" table:style-name="ce60">
            <text:p>305,653<text:s/></text:p>
          </table:table-cell>
          <table:table-cell office:value-type="string" table:style-name="ce43">
            <text:p>　Huali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Penghu County</text:p>
          </table:table-cell>
          <table:table-cell office:value-type="float" office:value="1604855" table:style-name="ce67">
            <text:p>1,604,855<text:s/></text:p>
          </table:table-cell>
          <table:table-cell office:value-type="float" office:value="1101718" table:style-name="ce50">
            <text:p>1,101,718<text:s/></text:p>
          </table:table-cell>
          <table:table-cell office:value-type="float" office:value="443793" table:style-name="ce50">
            <text:p>443,793<text:s/></text:p>
          </table:table-cell>
          <table:table-cell office:value-type="float" office:value="102161" table:style-name="ce50">
            <text:p>102,161<text:s/></text:p>
          </table:table-cell>
          <table:table-cell office:value-type="float" office:value="217692" table:style-name="ce52">
            <text:p>217,692<text:s/></text:p>
          </table:table-cell>
          <table:table-cell office:value-type="float" office:value="83938" table:style-name="ce52">
            <text:p>83,938<text:s/></text:p>
          </table:table-cell>
          <table:table-cell office:value-type="float" office:value="206472" table:style-name="ce52">
            <text:p>206,472<text:s/></text:p>
          </table:table-cell>
          <table:table-cell office:value-type="float" office:value="45660" table:style-name="ce54">
            <text:p>45,66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001" table:style-name="ce56">
            <text:p>2,001<text:s/></text:p>
          </table:table-cell>
          <table:table-cell office:value-type="float" office:value="188647" table:style-name="ce50">
            <text:p>188,64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14489" table:style-name="ce60">
            <text:p>314,489<text:s/></text:p>
          </table:table-cell>
          <table:table-cell office:value-type="string" table:style-name="ce43">
            <text:p>　Pengh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New Taipei City</text:p>
          </table:table-cell>
          <table:table-cell office:value-type="float" office:value="224282" table:style-name="ce67">
            <text:p>224,282<text:s/></text:p>
          </table:table-cell>
          <table:table-cell office:value-type="float" office:value="188039" table:style-name="ce50">
            <text:p>188,039<text:s/></text:p>
          </table:table-cell>
          <table:table-cell office:value-type="float" office:value="72688" table:style-name="ce50">
            <text:p>72,688<text:s/></text:p>
          </table:table-cell>
          <table:table-cell office:value-type="float" office:value="7450" table:style-name="ce50">
            <text:p>7,450<text:s/></text:p>
          </table:table-cell>
          <table:table-cell office:value-type="float" office:value="64648" table:style-name="ce52">
            <text:p>64,648<text:s/></text:p>
          </table:table-cell>
          <table:table-cell office:value-type="float" office:value="2236" table:style-name="ce52">
            <text:p>2,236<text:s/></text:p>
          </table:table-cell>
          <table:table-cell office:value-type="float" office:value="35431" table:style-name="ce52">
            <text:p>35,431<text:s/></text:p>
          </table:table-cell>
          <table:table-cell office:value-type="float" office:value="5095" table:style-name="ce54">
            <text:p>5,09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92" table:style-name="ce56">
            <text:p>492<text:s/></text:p>
          </table:table-cell>
          <table:table-cell office:value-type="float" office:value="34752" table:style-name="ce50">
            <text:p>34,75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491" table:style-name="ce60">
            <text:p>1,491<text:s/></text:p>
          </table:table-cell>
          <table:table-cell office:value-type="string" table:style-name="ce43">
            <text:p>　New Taipei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oyuan City</text:p>
          </table:table-cell>
          <table:table-cell office:value-type="float" office:value="428428" table:style-name="ce67">
            <text:p>428,428<text:s/></text:p>
          </table:table-cell>
          <table:table-cell office:value-type="float" office:value="730498" table:style-name="ce50">
            <text:p>730,498<text:s/></text:p>
          </table:table-cell>
          <table:table-cell office:value-type="float" office:value="110268" table:style-name="ce50">
            <text:p>110,268<text:s/></text:p>
          </table:table-cell>
          <table:table-cell office:value-type="float" office:value="23732" table:style-name="ce50">
            <text:p>23,732<text:s/></text:p>
          </table:table-cell>
          <table:table-cell office:value-type="float" office:value="485948" table:style-name="ce52">
            <text:p>485,948<text:s/></text:p>
          </table:table-cell>
          <table:table-cell office:value-type="float" office:value="66432" table:style-name="ce52">
            <text:p>66,432<text:s/></text:p>
          </table:table-cell>
          <table:table-cell office:value-type="float" office:value="34629" table:style-name="ce52">
            <text:p>34,629<text:s/></text:p>
          </table:table-cell>
          <table:table-cell office:value-type="float" office:value="6177" table:style-name="ce54">
            <text:p>6,17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312" table:style-name="ce56">
            <text:p>3,312<text:s/></text:p>
          </table:table-cell>
          <table:table-cell office:value-type="float" office:value="76667" table:style-name="ce50">
            <text:p>76,66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378738" table:style-name="ce60">
            <text:p>-378,738<text:s/></text:p>
          </table:table-cell>
          <table:table-cell office:value-type="string" table:style-name="ce43">
            <text:p>　Taoyuan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ichung City</text:p>
          </table:table-cell>
          <table:table-cell office:value-type="float" office:value="317645" table:style-name="ce67">
            <text:p>317,645<text:s/></text:p>
          </table:table-cell>
          <table:table-cell office:value-type="float" office:value="322176" table:style-name="ce50">
            <text:p>322,176<text:s/></text:p>
          </table:table-cell>
          <table:table-cell office:value-type="float" office:value="100469" table:style-name="ce50">
            <text:p>100,469<text:s/></text:p>
          </table:table-cell>
          <table:table-cell office:value-type="float" office:value="25158" table:style-name="ce50">
            <text:p>25,158<text:s/></text:p>
          </table:table-cell>
          <table:table-cell office:value-type="float" office:value="155409" table:style-name="ce52">
            <text:p>155,409<text:s/></text:p>
          </table:table-cell>
          <table:table-cell office:value-type="float" office:value="1006" table:style-name="ce52">
            <text:p>1,006<text:s/></text:p>
          </table:table-cell>
          <table:table-cell office:value-type="float" office:value="33646" table:style-name="ce52">
            <text:p>33,646<text:s/></text:p>
          </table:table-cell>
          <table:table-cell office:value-type="float" office:value="5975" table:style-name="ce54">
            <text:p>5,97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14" table:style-name="ce56">
            <text:p>514<text:s/></text:p>
          </table:table-cell>
          <table:table-cell office:value-type="float" office:value="61567" table:style-name="ce50">
            <text:p>61,56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66098" table:style-name="ce60">
            <text:p>-66,098<text:s/></text:p>
          </table:table-cell>
          <table:table-cell office:value-type="string" table:style-name="ce43">
            <text:p>　Taichung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aohsiung City</text:p>
          </table:table-cell>
          <table:table-cell office:value-type="float" office:value="609547" table:style-name="ce67">
            <text:p>609,547<text:s/></text:p>
          </table:table-cell>
          <table:table-cell office:value-type="float" office:value="507283" table:style-name="ce50">
            <text:p>507,283<text:s/></text:p>
          </table:table-cell>
          <table:table-cell office:value-type="float" office:value="149076" table:style-name="ce50">
            <text:p>149,076<text:s/></text:p>
          </table:table-cell>
          <table:table-cell office:value-type="float" office:value="23283" table:style-name="ce50">
            <text:p>23,283<text:s/></text:p>
          </table:table-cell>
          <table:table-cell office:value-type="float" office:value="286287" table:style-name="ce52">
            <text:p>286,287<text:s/></text:p>
          </table:table-cell>
          <table:table-cell office:value-type="float" office:value="12263" table:style-name="ce52">
            <text:p>12,263<text:s/></text:p>
          </table:table-cell>
          <table:table-cell office:value-type="float" office:value="25848" table:style-name="ce52">
            <text:p>25,848<text:s/></text:p>
          </table:table-cell>
          <table:table-cell office:value-type="float" office:value="7757" table:style-name="ce54">
            <text:p>7,75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5" table:style-name="ce56">
            <text:p>45<text:s/></text:p>
          </table:table-cell>
          <table:table-cell office:value-type="float" office:value="2723" table:style-name="ce56">
            <text:p>2,723<text:s/></text:p>
          </table:table-cell>
          <table:table-cell office:value-type="float" office:value="168336" table:style-name="ce50">
            <text:p>168,33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66071" table:style-name="ce60">
            <text:p>-66,071<text:s/></text:p>
          </table:table-cell>
          <table:table-cell office:value-type="string" table:style-name="ce43">
            <text:p>　Kaohsiung City</text:p>
          </table:table-cell>
          <table:table-cell table:number-columns-repeated="16368"/>
        </table:table-row>
        <table:table-row table:style-name="ro3">
          <table:table-cell office:value-type="string" table:style-name="ce45">
            <text:p>Fuchien Province<text:s/></text:p>
            <text:p>County Treasuries</text:p>
          </table:table-cell>
          <table:table-cell office:value-type="float" office:value="11030005" table:style-name="ce68">
            <text:p>11,030,005<text:s/></text:p>
          </table:table-cell>
          <table:table-cell office:value-type="float" office:value="9260171" table:style-name="ce51">
            <text:p>9,260,171<text:s/></text:p>
          </table:table-cell>
          <table:table-cell office:value-type="float" office:value="1889080" table:style-name="ce51">
            <text:p>1,889,080<text:s/></text:p>
          </table:table-cell>
          <table:table-cell office:value-type="float" office:value="2785084" table:style-name="ce51">
            <text:p>2,785,084<text:s/></text:p>
          </table:table-cell>
          <table:table-cell office:value-type="float" office:value="2626309" table:style-name="ce53">
            <text:p>2,626,309<text:s/></text:p>
          </table:table-cell>
          <table:table-cell office:value-type="float" office:value="1160919" table:style-name="ce53">
            <text:p>1,160,919<text:s/></text:p>
          </table:table-cell>
          <table:table-cell office:value-type="float" office:value="388748" table:style-name="ce53">
            <text:p>388,748<text:s/></text:p>
          </table:table-cell>
          <table:table-cell office:value-type="float" office:value="398689" table:style-name="ce55">
            <text:p>398,689<text:s/></text:p>
          </table:table-cell>
          <table:table-cell office:value-type="float" office:value="752" table:style-name="ce57">
            <text:p>752<text:s/></text:p>
          </table:table-cell>
          <table:table-cell office:value-type="float" office:value="2658" table:style-name="ce57">
            <text:p>2,658<text:s/></text:p>
          </table:table-cell>
          <table:table-cell office:value-type="float" office:value="7932" table:style-name="ce57">
            <text:p>7,932<text:s/></text:p>
          </table:table-cell>
          <table:table-cell office:value-type="float" office:value="894573" table:style-name="ce51">
            <text:p>894,573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875260" table:style-name="ce61">
            <text:p>875,260<text:s/></text:p>
          </table:table-cell>
          <table:table-cell office:value-type="string" table:style-name="ce45">
            <text:p>Fuchien Province<text:s/></text:p>
            <text:p>County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inmen County</text:p>
          </table:table-cell>
          <table:table-cell office:value-type="float" office:value="8196426" table:style-name="ce67">
            <text:p>8,196,426<text:s/></text:p>
          </table:table-cell>
          <table:table-cell office:value-type="float" office:value="6706811" table:style-name="ce50">
            <text:p>6,706,811<text:s/></text:p>
          </table:table-cell>
          <table:table-cell office:value-type="float" office:value="1432505" table:style-name="ce50">
            <text:p>1,432,505<text:s/></text:p>
          </table:table-cell>
          <table:table-cell office:value-type="float" office:value="2118319" table:style-name="ce50">
            <text:p>2,118,319<text:s/></text:p>
          </table:table-cell>
          <table:table-cell office:value-type="float" office:value="1512451" table:style-name="ce52">
            <text:p>1,512,451<text:s/></text:p>
          </table:table-cell>
          <table:table-cell office:value-type="float" office:value="944950" table:style-name="ce52">
            <text:p>944,950<text:s/></text:p>
          </table:table-cell>
          <table:table-cell office:value-type="float" office:value="344208" table:style-name="ce52">
            <text:p>344,208<text:s/></text:p>
          </table:table-cell>
          <table:table-cell office:value-type="float" office:value="345613" table:style-name="ce54">
            <text:p>345,61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658" table:style-name="ce56">
            <text:p>2,658<text:s/></text:p>
          </table:table-cell>
          <table:table-cell office:value-type="float" office:value="6107" table:style-name="ce56">
            <text:p>6,107<text:s/></text:p>
          </table:table-cell>
          <table:table-cell office:value-type="float" office:value="655526" table:style-name="ce50">
            <text:p>655,52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34090" table:style-name="ce60">
            <text:p>834,090<text:s/></text:p>
          </table:table-cell>
          <table:table-cell office:value-type="string" table:style-name="ce43">
            <text:p>　Kinm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Lienchiang County</text:p>
          </table:table-cell>
          <table:table-cell office:value-type="float" office:value="2833579" table:style-name="ce67">
            <text:p>2,833,579<text:s/></text:p>
          </table:table-cell>
          <table:table-cell office:value-type="float" office:value="2553361" table:style-name="ce50">
            <text:p>2,553,361<text:s/></text:p>
          </table:table-cell>
          <table:table-cell office:value-type="float" office:value="456575" table:style-name="ce50">
            <text:p>456,575<text:s/></text:p>
          </table:table-cell>
          <table:table-cell office:value-type="float" office:value="666765" table:style-name="ce50">
            <text:p>666,765<text:s/></text:p>
          </table:table-cell>
          <table:table-cell office:value-type="float" office:value="1113858" table:style-name="ce52">
            <text:p>1,113,858<text:s/></text:p>
          </table:table-cell>
          <table:table-cell office:value-type="float" office:value="215969" table:style-name="ce52">
            <text:p>215,969<text:s/></text:p>
          </table:table-cell>
          <table:table-cell office:value-type="float" office:value="44540" table:style-name="ce52">
            <text:p>44,540<text:s/></text:p>
          </table:table-cell>
          <table:table-cell office:value-type="float" office:value="53076" table:style-name="ce54">
            <text:p>53,076<text:s/></text:p>
          </table:table-cell>
          <table:table-cell office:value-type="float" office:value="752" table:style-name="ce56">
            <text:p>75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25" table:style-name="ce56">
            <text:p>1,825<text:s/></text:p>
          </table:table-cell>
          <table:table-cell office:value-type="float" office:value="239048" table:style-name="ce50">
            <text:p>239,04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1170" table:style-name="ce60">
            <text:p>41,170<text:s/></text:p>
          </table:table-cell>
          <table:table-cell office:value-type="string" table:style-name="ce43">
            <text:p>　Lienchiang County</text:p>
          </table:table-cell>
          <table:table-cell table:number-columns-repeated="16368"/>
        </table:table-row>
        <table:table-row table:style-name="ro3">
          <table:table-cell office:value-type="string" table:style-name="ce45">
            <text:p>Fuchien Province<text:s/></text:p>
            <text:p>Township Treasuries</text:p>
          </table:table-cell>
          <table:table-cell office:value-type="float" office:value="1018384" table:style-name="ce68">
            <text:p>1,018,384<text:s/></text:p>
          </table:table-cell>
          <table:table-cell office:value-type="float" office:value="883826" table:style-name="ce51">
            <text:p>883,826<text:s/></text:p>
          </table:table-cell>
          <table:table-cell office:value-type="float" office:value="446679" table:style-name="ce51">
            <text:p>446,679<text:s/></text:p>
          </table:table-cell>
          <table:table-cell office:value-type="float" office:value="36298" table:style-name="ce51">
            <text:p>36,298<text:s/></text:p>
          </table:table-cell>
          <table:table-cell office:value-type="float" office:value="110095" table:style-name="ce53">
            <text:p>110,095<text:s/></text:p>
          </table:table-cell>
          <table:table-cell office:value-type="float" office:value="20917" table:style-name="ce53">
            <text:p>20,917<text:s/></text:p>
          </table:table-cell>
          <table:table-cell office:value-type="float" office:value="226825" table:style-name="ce53">
            <text:p>226,825<text:s/></text:p>
          </table:table-cell>
          <table:table-cell office:value-type="float" office:value="41032" table:style-name="ce55">
            <text:p>41,03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982" table:style-name="ce57">
            <text:p>1,982<text:s/></text:p>
          </table:table-cell>
          <table:table-cell office:value-type="float" office:value="126506" table:style-name="ce51">
            <text:p>126,50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8051" table:style-name="ce61">
            <text:p>8,051<text:s/></text:p>
          </table:table-cell>
          <table:table-cell office:value-type="string" table:style-name="ce45">
            <text:p>Fuchien Province<text:s/></text:p>
            <text:p>Township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inmen County</text:p>
          </table:table-cell>
          <table:table-cell office:value-type="float" office:value="784838" table:style-name="ce67">
            <text:p>784,838<text:s/></text:p>
          </table:table-cell>
          <table:table-cell office:value-type="float" office:value="683185" table:style-name="ce50">
            <text:p>683,185<text:s/></text:p>
          </table:table-cell>
          <table:table-cell office:value-type="float" office:value="297171" table:style-name="ce50">
            <text:p>297,171<text:s/></text:p>
          </table:table-cell>
          <table:table-cell office:value-type="float" office:value="28582" table:style-name="ce50">
            <text:p>28,582<text:s/></text:p>
          </table:table-cell>
          <table:table-cell office:value-type="float" office:value="92281" table:style-name="ce52">
            <text:p>92,281<text:s/></text:p>
          </table:table-cell>
          <table:table-cell office:value-type="float" office:value="15101" table:style-name="ce52">
            <text:p>15,101<text:s/></text:p>
          </table:table-cell>
          <table:table-cell office:value-type="float" office:value="213853" table:style-name="ce52">
            <text:p>213,853<text:s/></text:p>
          </table:table-cell>
          <table:table-cell office:value-type="float" office:value="34681" table:style-name="ce54">
            <text:p>34,68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518" table:style-name="ce56">
            <text:p>1,518<text:s/></text:p>
          </table:table-cell>
          <table:table-cell office:value-type="float" office:value="93198" table:style-name="ce50">
            <text:p>93,19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454" table:style-name="ce60">
            <text:p>8,454<text:s/></text:p>
          </table:table-cell>
          <table:table-cell office:value-type="string" table:style-name="ce43">
            <text:p>　Kinm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Lienchiang County</text:p>
          </table:table-cell>
          <table:table-cell office:value-type="float" office:value="233546" table:style-name="ce67">
            <text:p>233,546<text:s/></text:p>
          </table:table-cell>
          <table:table-cell office:value-type="float" office:value="200641" table:style-name="ce50">
            <text:p>200,641<text:s/></text:p>
          </table:table-cell>
          <table:table-cell office:value-type="float" office:value="149508" table:style-name="ce50">
            <text:p>149,508<text:s/></text:p>
          </table:table-cell>
          <table:table-cell office:value-type="float" office:value="7716" table:style-name="ce50">
            <text:p>7,716<text:s/></text:p>
          </table:table-cell>
          <table:table-cell office:value-type="float" office:value="17814" table:style-name="ce52">
            <text:p>17,814<text:s/></text:p>
          </table:table-cell>
          <table:table-cell office:value-type="float" office:value="5816" table:style-name="ce52">
            <text:p>5,816<text:s/></text:p>
          </table:table-cell>
          <table:table-cell office:value-type="float" office:value="12972" table:style-name="ce52">
            <text:p>12,972<text:s/></text:p>
          </table:table-cell>
          <table:table-cell office:value-type="float" office:value="6351" table:style-name="ce54">
            <text:p>6,35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64" table:style-name="ce56">
            <text:p>464<text:s/></text:p>
          </table:table-cell>
          <table:table-cell office:value-type="float" office:value="33308" table:style-name="ce50">
            <text:p>33,30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403" table:style-name="ce60">
            <text:p>-403<text:s/></text:p>
          </table:table-cell>
          <table:table-cell office:value-type="string" table:style-name="ce43">
            <text:p>　Lienchiang County</text:p>
          </table:table-cell>
          <table:table-cell table:number-columns-repeated="16368"/>
        </table:table-row>
        <table:table-row table:style-name="ro4">
          <table:table-cell table:style-name="ce30"/>
          <table:table-cell table:style-name="ce33"/>
          <table:table-cell table:number-columns-repeated="5" table:style-name="ce24"/>
          <table:table-cell table:style-name="ce32"/>
          <table:table-cell table:style-name="ce30"/>
          <table:table-cell table:number-columns-repeated="3" table:style-name="ce28"/>
          <table:table-cell table:style-name="ce37"/>
          <table:table-cell table:style-name="ce35"/>
          <table:table-cell table:style-name="ce26"/>
          <table:table-cell table:style-name="ce22"/>
          <table:table-cell table:number-columns-repeated="16368"/>
        </table:table-row>
        <table:table-row table:style-name="ro5"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13"/>
          <table:covered-table-cell table:number-columns-repeated="7"/>
          <table:table-cell table:number-columns-repeated="16368" table:style-name="ce16"/>
        </table:table-row>
        <table:table-row table:number-rows-repeated="104854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7:06Z</dc:date>
    <meta:print-date>2017-01-24T08:59:37Z</meta:print-date>
  </office:meta>
</office:document-meta>
</file>