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7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8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9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4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5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6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7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60">
      <style:table-cell-properties style:vertical-align="middle" fo:background-color="transparent" style:cell-protect="protected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3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4" style:family="table-cell" style:parent-style-name="Default" style:data-style-name="N57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5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6" style:family="table-cell" style:parent-style-name="Default" style:data-style-name="N6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11pt" style:font-size-asian="11pt" style:font-size-complex="11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5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57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58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59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60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6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64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5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71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6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9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91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93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4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6" style:family="table-cell" style:parent-style-name="Default" style:data-style-name="N69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7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8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9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1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2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4" style:family="table-cell" style:parent-style-name="Default" style:data-style-name="N71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5" style:family="table-cell" style:parent-style-name="Default" style:data-style-name="N71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108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9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0" style:family="table-cell" style:parent-style-name="Default" style:data-style-name="N76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1" style:family="table-cell" style:parent-style-name="Default" style:data-style-name="N77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12" style:family="table-cell" style:parent-style-name="Default" style:data-style-name="N77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3" style:family="table-cell" style:parent-style-name="Default" style:data-style-name="N76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4" style:family="table-cell" style:parent-style-name="Default" style:data-style-name="N77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15" style:family="table-cell" style:parent-style-name="Default" style:data-style-name="N77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16" style:family="table-cell" style:parent-style-name="Default" style:data-style-name="N7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7" style:family="table-cell" style:parent-style-name="Default" style:data-style-name="N77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2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2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2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4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1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15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52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5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6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7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7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74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7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7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7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8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60866666666667cm"/>
    </style:style>
    <style:style style:name="co2" style:family="table-column">
      <style:table-column-properties fo:break-before="auto" style:column-width="0.867833333333333cm"/>
    </style:style>
    <style:style style:name="co3" style:family="table-column">
      <style:table-column-properties fo:break-before="auto" style:column-width="1.92616666666667cm"/>
    </style:style>
    <style:style style:name="co4" style:family="table-column">
      <style:table-column-properties fo:break-before="auto" style:column-width="2.45533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862666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27.9pt" style:use-optimal-row-height="false" fo:break-before="auto"/>
    </style:style>
    <style:style style:name="ro6" style:family="table-row">
      <style:table-row-properties style:row-height="14.4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20.7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1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1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office:value-type="string" table:number-columns-spanned="2" table:number-rows-spanned="3" table:style-name="ce172">
            <text:p>總計</text:p>
            <text:p><text:span text:style-name="T16">Total</text:span></text:p>
          </table:table-cell>
          <table:covered-table-cell/>
          <table:table-cell office:value-type="string" table:number-columns-spanned="2" table:number-rows-spanned="3" table:style-name="ce179">
            <text:p>亞洲</text:p>
            <text:p><text:span text:style-name="T16">Asia</text:span></text:p>
          </table:table-cell>
          <table:covered-table-cell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128">
            <text:p>中國大陸及香港<text:span text:style-name="T14"><text:s text:c="3"/></text:span><text:span text:style-name="T12">Mainland China &amp;<text:s/></text:span></text:p>
          </table:table-cell>
          <table:covered-table-cell table:number-columns-repeated="3"/>
          <table:table-cell office:value-type="string" table:number-columns-spanned="2" table:number-rows-spanned="1" table:style-name="ce150">
            <text:p>Hong Kong</text:p>
          </table:table-cell>
          <table:covered-table-cell/>
          <table:table-cell office:value-type="string" table:number-columns-spanned="2" table:number-rows-spanned="2" table:style-name="ce169">
            <text:p>日本<text:span text:style-name="T13"/></text:p>
            <text:p><text:span text:style-name="T12">Japan</text:span></text:p>
          </table:table-cell>
          <table:covered-table-cell/>
          <table:table-cell office:value-type="string" table:number-columns-spanned="2" table:number-rows-spanned="2" table:style-name="ce169">
            <text:p>南韓<text:span text:style-name="T13"/></text:p>
            <text:p><text:span text:style-name="T12">Korea</text:span></text:p>
          </table:table-cell>
          <table:covered-table-cell/>
          <table:table-cell office:value-type="string" table:number-columns-spanned="2" table:number-rows-spanned="2" table:style-name="ce170">
            <text:p>新加坡<text:span text:style-name="T13"/></text:p>
            <text:p><text:span text:style-name="T12">Singapore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style-name="ce49"/>
          <table:table-cell table:style-name="ce50"/>
          <table:table-cell office:value-type="string" table:number-columns-spanned="2" table:number-rows-spanned="1" table:style-name="ce7">
            <text:p>中國大陸<text:span text:style-name="T12"><text:s/></text:span><text:span text:style-name="T11">Mainland China</text:span></text:p>
          </table:table-cell>
          <table:covered-table-cell/>
          <table:table-cell office:value-type="string" table:number-columns-spanned="2" table:number-rows-spanned="1" table:style-name="ce171">
            <text:p>香港<text:span text:style-name="T15"><text:s/></text:span><text:span text:style-name="T14"><text:s/></text:span><text:span text:style-name="T11">Hong Kong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2501577" table:style-name="ce83">
            <text:p>12,501,577<text:s/></text:p>
          </table:table-cell>
          <table:table-cell office:value-type="float" office:value="10697023" table:style-name="ce85">
            <text:p>10,697,023<text:s/></text:p>
          </table:table-cell>
          <table:table-cell office:value-type="float" office:value="8838475" table:style-name="ce87">
            <text:p>8,838,475<text:s/></text:p>
          </table:table-cell>
          <table:table-cell office:value-type="float" office:value="6659458" table:style-name="ce89">
            <text:p>6,659,458<text:s/></text:p>
          </table:table-cell>
          <table:table-cell office:value-type="float" office:value="5289751" table:style-name="ce91">
            <text:p>5,289,751<text:s/></text:p>
          </table:table-cell>
          <table:table-cell office:value-type="float" office:value="2358072" table:style-name="ce85">
            <text:p>2,358,072<text:s/></text:p>
          </table:table-cell>
          <table:table-cell office:value-type="float" office:value="3525874" table:style-name="ce87">
            <text:p>3,525,874<text:s/></text:p>
          </table:table-cell>
          <table:table-cell office:value-type="float" office:value="2310129" table:style-name="ce91">
            <text:p>2,310,129<text:s/></text:p>
          </table:table-cell>
          <table:table-cell office:value-type="float" office:value="1763877" table:style-name="ce103">
            <text:p>1,763,877<text:s/></text:p>
          </table:table-cell>
          <table:table-cell office:value-type="float" office:value="47944" table:style-name="ce87">
            <text:p>47,944<text:s/></text:p>
          </table:table-cell>
          <table:table-cell office:value-type="float" office:value="818147" table:style-name="ce85">
            <text:p>818,147<text:s/></text:p>
          </table:table-cell>
          <table:table-cell office:value-type="float" office:value="1571969" table:style-name="ce87">
            <text:p>1,571,969<text:s/></text:p>
          </table:table-cell>
          <table:table-cell office:value-type="float" office:value="564087" table:style-name="ce87">
            <text:p>564,087<text:s/></text:p>
          </table:table-cell>
          <table:table-cell office:value-type="float" office:value="857956" table:style-name="ce91">
            <text:p>857,956<text:s/></text:p>
          </table:table-cell>
          <table:table-cell office:value-type="float" office:value="720405" table:style-name="ce85">
            <text:p>720,405<text:s/></text:p>
          </table:table-cell>
          <table:table-cell office:value-type="float" office:value="338250" table:style-name="ce105">
            <text:p>338,250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4218243" table:style-name="ce83">
            <text:p>14,218,243<text:s/></text:p>
          </table:table-cell>
          <table:table-cell office:value-type="float" office:value="12702450" table:style-name="ce85">
            <text:p>12,702,450<text:s/></text:p>
          </table:table-cell>
          <table:table-cell office:value-type="float" office:value="9800024" table:style-name="ce87">
            <text:p>9,800,024<text:s/></text:p>
          </table:table-cell>
          <table:table-cell office:value-type="float" office:value="7464768" table:style-name="ce89">
            <text:p>7,464,768<text:s/></text:p>
          </table:table-cell>
          <table:table-cell office:value-type="float" office:value="5506364" table:style-name="ce91">
            <text:p>5,506,364<text:s/></text:p>
          </table:table-cell>
          <table:table-cell office:value-type="float" office:value="2533939" table:style-name="ce85">
            <text:p>2,533,939<text:s/></text:p>
          </table:table-cell>
          <table:table-cell office:value-type="float" office:value="3589131" table:style-name="ce87">
            <text:p>3,589,131<text:s/></text:p>
          </table:table-cell>
          <table:table-cell office:value-type="float" office:value="2489112" table:style-name="ce91">
            <text:p>2,489,112<text:s/></text:p>
          </table:table-cell>
          <table:table-cell office:value-type="float" office:value="1917233" table:style-name="ce103">
            <text:p>1,917,233<text:s/></text:p>
          </table:table-cell>
          <table:table-cell office:value-type="float" office:value="44827" table:style-name="ce87">
            <text:p>44,827<text:s/></text:p>
          </table:table-cell>
          <table:table-cell office:value-type="float" office:value="999632" table:style-name="ce85">
            <text:p>999,632<text:s/></text:p>
          </table:table-cell>
          <table:table-cell office:value-type="float" office:value="1618812" table:style-name="ce87">
            <text:p>1,618,812<text:s/></text:p>
          </table:table-cell>
          <table:table-cell office:value-type="float" office:value="657535" table:style-name="ce87">
            <text:p>657,535<text:s/></text:p>
          </table:table-cell>
          <table:table-cell office:value-type="float" office:value="1015300" table:style-name="ce91">
            <text:p>1,015,300<text:s/></text:p>
          </table:table-cell>
          <table:table-cell office:value-type="float" office:value="874831" table:style-name="ce85">
            <text:p>874,831<text:s/></text:p>
          </table:table-cell>
          <table:table-cell office:value-type="float" office:value="372229" table:style-name="ce105">
            <text:p>372,229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3482108" table:style-name="ce83">
            <text:p>13,482,108<text:s/></text:p>
          </table:table-cell>
          <table:table-cell office:value-type="float" office:value="10951121" table:style-name="ce85">
            <text:p>10,951,121<text:s/></text:p>
          </table:table-cell>
          <table:table-cell office:value-type="float" office:value="8918648" table:style-name="ce87">
            <text:p>8,918,648<text:s/></text:p>
          </table:table-cell>
          <table:table-cell office:value-type="float" office:value="6389201" table:style-name="ce89">
            <text:p>6,389,201<text:s/></text:p>
          </table:table-cell>
          <table:table-cell office:value-type="float" office:value="4746284" table:style-name="ce91">
            <text:p>4,746,284<text:s/></text:p>
          </table:table-cell>
          <table:table-cell office:value-type="float" office:value="2237863" table:style-name="ce85">
            <text:p>2,237,863<text:s/></text:p>
          </table:table-cell>
          <table:table-cell office:value-type="float" office:value="2985881" table:style-name="ce87">
            <text:p>2,985,881<text:s/></text:p>
          </table:table-cell>
          <table:table-cell office:value-type="float" office:value="2191628" table:style-name="ce91">
            <text:p>2,191,628<text:s/></text:p>
          </table:table-cell>
          <table:table-cell office:value-type="float" office:value="1760403" table:style-name="ce103">
            <text:p>1,760,403<text:s/></text:p>
          </table:table-cell>
          <table:table-cell office:value-type="float" office:value="46235" table:style-name="ce87">
            <text:p>46,235<text:s/></text:p>
          </table:table-cell>
          <table:table-cell office:value-type="float" office:value="978185" table:style-name="ce85">
            <text:p>978,185<text:s/></text:p>
          </table:table-cell>
          <table:table-cell office:value-type="float" office:value="1379603" table:style-name="ce87">
            <text:p>1,379,603<text:s/></text:p>
          </table:table-cell>
          <table:table-cell office:value-type="float" office:value="566658" table:style-name="ce87">
            <text:p>566,658<text:s/></text:p>
          </table:table-cell>
          <table:table-cell office:value-type="float" office:value="886533" table:style-name="ce91">
            <text:p>886,533<text:s/></text:p>
          </table:table-cell>
          <table:table-cell office:value-type="float" office:value="927972" table:style-name="ce85">
            <text:p>927,972<text:s/></text:p>
          </table:table-cell>
          <table:table-cell office:value-type="float" office:value="296021" table:style-name="ce105">
            <text:p>296,021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5233271" table:style-name="ce83">
            <text:p>15,233,271<text:s/></text:p>
          </table:table-cell>
          <table:table-cell office:value-type="float" office:value="12648399" table:style-name="ce85">
            <text:p>12,648,399<text:s/></text:p>
          </table:table-cell>
          <table:table-cell office:value-type="float" office:value="9455055" table:style-name="ce87">
            <text:p>9,455,055<text:s/></text:p>
          </table:table-cell>
          <table:table-cell office:value-type="float" office:value="7924961" table:style-name="ce89">
            <text:p>7,924,961<text:s/></text:p>
          </table:table-cell>
          <table:table-cell office:value-type="float" office:value="4829825" table:style-name="ce91">
            <text:p>4,829,825<text:s/></text:p>
          </table:table-cell>
          <table:table-cell office:value-type="float" office:value="2587124" table:style-name="ce85">
            <text:p>2,587,124<text:s/></text:p>
          </table:table-cell>
          <table:table-cell office:value-type="float" office:value="3109055" table:style-name="ce87">
            <text:p>3,109,055<text:s/></text:p>
          </table:table-cell>
          <table:table-cell office:value-type="float" office:value="2544668" table:style-name="ce91">
            <text:p>2,544,668<text:s/></text:p>
          </table:table-cell>
          <table:table-cell office:value-type="float" office:value="1720770" table:style-name="ce103">
            <text:p>1,720,770<text:s/></text:p>
          </table:table-cell>
          <table:table-cell office:value-type="float" office:value="42456" table:style-name="ce87">
            <text:p>42,456<text:s/></text:p>
          </table:table-cell>
          <table:table-cell office:value-type="float" office:value="828162" table:style-name="ce85">
            <text:p>828,162<text:s/></text:p>
          </table:table-cell>
          <table:table-cell office:value-type="float" office:value="1490418" table:style-name="ce87">
            <text:p>1,490,418<text:s/></text:p>
          </table:table-cell>
          <table:table-cell office:value-type="float" office:value="667221" table:style-name="ce87">
            <text:p>667,221<text:s/></text:p>
          </table:table-cell>
          <table:table-cell office:value-type="float" office:value="1403537" table:style-name="ce91">
            <text:p>1,403,537<text:s/></text:p>
          </table:table-cell>
          <table:table-cell office:value-type="float" office:value="1081824" table:style-name="ce85">
            <text:p>1,081,824<text:s/></text:p>
          </table:table-cell>
          <table:table-cell office:value-type="float" office:value="311244" table:style-name="ce105">
            <text:p>311,244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9887353" table:style-name="ce83">
            <text:p>19,887,353<text:s/></text:p>
          </table:table-cell>
          <table:table-cell office:value-type="float" office:value="15054305" table:style-name="ce85">
            <text:p>15,054,305<text:s/></text:p>
          </table:table-cell>
          <table:table-cell office:value-type="float" office:value="11094811" table:style-name="ce87">
            <text:p>11,094,811<text:s/></text:p>
          </table:table-cell>
          <table:table-cell office:value-type="float" office:value="10350835" table:style-name="ce89">
            <text:p>10,350,835<text:s/></text:p>
          </table:table-cell>
          <table:table-cell office:value-type="float" office:value="5303913" table:style-name="ce91">
            <text:p>5,303,913<text:s/></text:p>
          </table:table-cell>
          <table:table-cell office:value-type="float" office:value="2896996" table:style-name="ce85">
            <text:p>2,896,996<text:s/></text:p>
          </table:table-cell>
          <table:table-cell office:value-type="float" office:value="3113045" table:style-name="ce87">
            <text:p>3,113,045<text:s/></text:p>
          </table:table-cell>
          <table:table-cell office:value-type="float" office:value="2852661" table:style-name="ce91">
            <text:p>2,852,661<text:s/></text:p>
          </table:table-cell>
          <table:table-cell office:value-type="float" office:value="2190868" table:style-name="ce103">
            <text:p>2,190,868<text:s/></text:p>
          </table:table-cell>
          <table:table-cell office:value-type="float" office:value="44335" table:style-name="ce87">
            <text:p>44,335<text:s/></text:p>
          </table:table-cell>
          <table:table-cell office:value-type="float" office:value="934163" table:style-name="ce85">
            <text:p>934,163<text:s/></text:p>
          </table:table-cell>
          <table:table-cell office:value-type="float" office:value="1709541" table:style-name="ce87">
            <text:p>1,709,541<text:s/></text:p>
          </table:table-cell>
          <table:table-cell office:value-type="float" office:value="827067" table:style-name="ce87">
            <text:p>827,067<text:s/></text:p>
          </table:table-cell>
          <table:table-cell office:value-type="float" office:value="1975957" table:style-name="ce91">
            <text:p>1,975,957<text:s/></text:p>
          </table:table-cell>
          <table:table-cell office:value-type="float" office:value="1258300" table:style-name="ce85">
            <text:p>1,258,300<text:s/></text:p>
          </table:table-cell>
          <table:table-cell office:value-type="float" office:value="405823" table:style-name="ce105">
            <text:p>405,823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654388" table:style-name="ce82">
            <text:p>1,654,388<text:s/></text:p>
          </table:table-cell>
          <table:table-cell office:value-type="float" office:value="1235379" table:style-name="ce84">
            <text:p>1,235,379<text:s/></text:p>
          </table:table-cell>
          <table:table-cell office:value-type="float" office:value="913200" table:style-name="ce86">
            <text:p>913,200<text:s/></text:p>
          </table:table-cell>
          <table:table-cell office:value-type="float" office:value="865778" table:style-name="ce88">
            <text:p>865,778<text:s/></text:p>
          </table:table-cell>
          <table:table-cell office:value-type="float" office:value="419472" table:style-name="ce90">
            <text:p>419,472<text:s/></text:p>
          </table:table-cell>
          <table:table-cell office:value-type="float" office:value="248521" table:style-name="ce84">
            <text:p>248,521<text:s/></text:p>
          </table:table-cell>
          <table:table-cell office:value-type="float" office:value="244847" table:style-name="ce86">
            <text:p>244,847<text:s/></text:p>
          </table:table-cell>
          <table:table-cell office:value-type="float" office:value="245098" table:style-name="ce90">
            <text:p>245,098<text:s/></text:p>
          </table:table-cell>
          <table:table-cell office:value-type="float" office:value="174625" table:style-name="ce102">
            <text:p>174,625<text:s/></text:p>
          </table:table-cell>
          <table:table-cell office:value-type="float" office:value="3424" table:style-name="ce86">
            <text:p>3,424<text:s/></text:p>
          </table:table-cell>
          <table:table-cell office:value-type="float" office:value="67548" table:style-name="ce84">
            <text:p>67,548<text:s/></text:p>
          </table:table-cell>
          <table:table-cell office:value-type="float" office:value="135335" table:style-name="ce86">
            <text:p>135,335<text:s/></text:p>
          </table:table-cell>
          <table:table-cell office:value-type="float" office:value="61151" table:style-name="ce86">
            <text:p>61,151<text:s/></text:p>
          </table:table-cell>
          <table:table-cell office:value-type="float" office:value="167925" table:style-name="ce90">
            <text:p>167,925<text:s/></text:p>
          </table:table-cell>
          <table:table-cell office:value-type="float" office:value="113282" table:style-name="ce84">
            <text:p>113,282<text:s/></text:p>
          </table:table-cell>
          <table:table-cell office:value-type="float" office:value="35958" table:style-name="ce104">
            <text:p>35,958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740069" table:style-name="ce82">
            <text:p>1,740,069<text:s/></text:p>
          </table:table-cell>
          <table:table-cell office:value-type="float" office:value="1240577" table:style-name="ce84">
            <text:p>1,240,577<text:s/></text:p>
          </table:table-cell>
          <table:table-cell office:value-type="float" office:value="954670" table:style-name="ce86">
            <text:p>954,670<text:s/></text:p>
          </table:table-cell>
          <table:table-cell office:value-type="float" office:value="867203" table:style-name="ce88">
            <text:p>867,203<text:s/></text:p>
          </table:table-cell>
          <table:table-cell office:value-type="float" office:value="452158" table:style-name="ce90">
            <text:p>452,158<text:s/></text:p>
          </table:table-cell>
          <table:table-cell office:value-type="float" office:value="235785" table:style-name="ce84">
            <text:p>235,785<text:s/></text:p>
          </table:table-cell>
          <table:table-cell office:value-type="float" office:value="276514" table:style-name="ce86">
            <text:p>276,514<text:s/></text:p>
          </table:table-cell>
          <table:table-cell office:value-type="float" office:value="232606" table:style-name="ce90">
            <text:p>232,606<text:s/></text:p>
          </table:table-cell>
          <table:table-cell office:value-type="float" office:value="175645" table:style-name="ce102">
            <text:p>175,645<text:s/></text:p>
          </table:table-cell>
          <table:table-cell office:value-type="float" office:value="3179" table:style-name="ce86">
            <text:p>3,179<text:s/></text:p>
          </table:table-cell>
          <table:table-cell office:value-type="float" office:value="82453" table:style-name="ce84">
            <text:p>82,453<text:s/></text:p>
          </table:table-cell>
          <table:table-cell office:value-type="float" office:value="136456" table:style-name="ce86">
            <text:p>136,456<text:s/></text:p>
          </table:table-cell>
          <table:table-cell office:value-type="float" office:value="76039" table:style-name="ce86">
            <text:p>76,039<text:s/></text:p>
          </table:table-cell>
          <table:table-cell office:value-type="float" office:value="185024" table:style-name="ce90">
            <text:p>185,024<text:s/></text:p>
          </table:table-cell>
          <table:table-cell office:value-type="float" office:value="95710" table:style-name="ce84">
            <text:p>95,710<text:s/></text:p>
          </table:table-cell>
          <table:table-cell office:value-type="float" office:value="38923" table:style-name="ce104">
            <text:p>38,923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1648572" table:style-name="ce82">
            <text:p>1,648,572<text:s/></text:p>
          </table:table-cell>
          <table:table-cell office:value-type="float" office:value="1272334" table:style-name="ce84">
            <text:p>1,272,334<text:s/></text:p>
          </table:table-cell>
          <table:table-cell office:value-type="float" office:value="960515" table:style-name="ce86">
            <text:p>960,515<text:s/></text:p>
          </table:table-cell>
          <table:table-cell office:value-type="float" office:value="883613" table:style-name="ce88">
            <text:p>883,613<text:s/></text:p>
          </table:table-cell>
          <table:table-cell office:value-type="float" office:value="481893" table:style-name="ce90">
            <text:p>481,893<text:s/></text:p>
          </table:table-cell>
          <table:table-cell office:value-type="float" office:value="257993" table:style-name="ce84">
            <text:p>257,993<text:s/></text:p>
          </table:table-cell>
          <table:table-cell office:value-type="float" office:value="286334" table:style-name="ce86">
            <text:p>286,334<text:s/></text:p>
          </table:table-cell>
          <table:table-cell office:value-type="float" office:value="253239" table:style-name="ce90">
            <text:p>253,239<text:s/></text:p>
          </table:table-cell>
          <table:table-cell office:value-type="float" office:value="195559" table:style-name="ce102">
            <text:p>195,559<text:s/></text:p>
          </table:table-cell>
          <table:table-cell office:value-type="float" office:value="4754" table:style-name="ce86">
            <text:p>4,754<text:s/></text:p>
          </table:table-cell>
          <table:table-cell office:value-type="float" office:value="82383" table:style-name="ce84">
            <text:p>82,383<text:s/></text:p>
          </table:table-cell>
          <table:table-cell office:value-type="float" office:value="141640" table:style-name="ce86">
            <text:p>141,640<text:s/></text:p>
          </table:table-cell>
          <table:table-cell office:value-type="float" office:value="72425" table:style-name="ce86">
            <text:p>72,425<text:s/></text:p>
          </table:table-cell>
          <table:table-cell office:value-type="float" office:value="193580" table:style-name="ce90">
            <text:p>193,580<text:s/></text:p>
          </table:table-cell>
          <table:table-cell office:value-type="float" office:value="97901" table:style-name="ce84">
            <text:p>97,901<text:s/></text:p>
          </table:table-cell>
          <table:table-cell office:value-type="float" office:value="28748" table:style-name="ce104">
            <text:p>28,748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855322" table:style-name="ce82">
            <text:p>1,855,322<text:s/></text:p>
          </table:table-cell>
          <table:table-cell office:value-type="float" office:value="1194544" table:style-name="ce84">
            <text:p>1,194,544<text:s/></text:p>
          </table:table-cell>
          <table:table-cell office:value-type="float" office:value="924527" table:style-name="ce86">
            <text:p>924,527<text:s/></text:p>
          </table:table-cell>
          <table:table-cell office:value-type="float" office:value="831939" table:style-name="ce88">
            <text:p>831,939<text:s/></text:p>
          </table:table-cell>
          <table:table-cell office:value-type="float" office:value="435957" table:style-name="ce90">
            <text:p>435,957<text:s/></text:p>
          </table:table-cell>
          <table:table-cell office:value-type="float" office:value="232869" table:style-name="ce84">
            <text:p>232,869<text:s/></text:p>
          </table:table-cell>
          <table:table-cell office:value-type="float" office:value="266326" table:style-name="ce86">
            <text:p>266,326<text:s/></text:p>
          </table:table-cell>
          <table:table-cell office:value-type="float" office:value="230443" table:style-name="ce90">
            <text:p>230,443<text:s/></text:p>
          </table:table-cell>
          <table:table-cell office:value-type="float" office:value="169631" table:style-name="ce102">
            <text:p>169,631<text:s/></text:p>
          </table:table-cell>
          <table:table-cell office:value-type="float" office:value="2425" table:style-name="ce86">
            <text:p>2,425<text:s/></text:p>
          </table:table-cell>
          <table:table-cell office:value-type="float" office:value="74725" table:style-name="ce84">
            <text:p>74,725<text:s/></text:p>
          </table:table-cell>
          <table:table-cell office:value-type="float" office:value="131731" table:style-name="ce86">
            <text:p>131,731<text:s/></text:p>
          </table:table-cell>
          <table:table-cell office:value-type="float" office:value="78065" table:style-name="ce86">
            <text:p>78,065<text:s/></text:p>
          </table:table-cell>
          <table:table-cell office:value-type="float" office:value="173493" table:style-name="ce90">
            <text:p>173,493<text:s/></text:p>
          </table:table-cell>
          <table:table-cell office:value-type="float" office:value="117781" table:style-name="ce84">
            <text:p>117,781<text:s/></text:p>
          </table:table-cell>
          <table:table-cell office:value-type="float" office:value="33164" table:style-name="ce104">
            <text:p>33,164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982888" table:style-name="ce82">
            <text:p>1,982,888<text:s/></text:p>
          </table:table-cell>
          <table:table-cell office:value-type="float" office:value="1485012" table:style-name="ce84">
            <text:p>1,485,012<text:s/></text:p>
          </table:table-cell>
          <table:table-cell office:value-type="float" office:value="1006109" table:style-name="ce86">
            <text:p>1,006,109<text:s/></text:p>
          </table:table-cell>
          <table:table-cell office:value-type="float" office:value="1079780" table:style-name="ce88">
            <text:p>1,079,780<text:s/></text:p>
          </table:table-cell>
          <table:table-cell office:value-type="float" office:value="501726" table:style-name="ce90">
            <text:p>501,726<text:s/></text:p>
          </table:table-cell>
          <table:table-cell office:value-type="float" office:value="271728" table:style-name="ce84">
            <text:p>271,728<text:s/></text:p>
          </table:table-cell>
          <table:table-cell office:value-type="float" office:value="303552" table:style-name="ce86">
            <text:p>303,552<text:s/></text:p>
          </table:table-cell>
          <table:table-cell office:value-type="float" office:value="265762" table:style-name="ce90">
            <text:p>265,762<text:s/></text:p>
          </table:table-cell>
          <table:table-cell office:value-type="float" office:value="198174" table:style-name="ce102">
            <text:p>198,174<text:s/></text:p>
          </table:table-cell>
          <table:table-cell office:value-type="float" office:value="5966" table:style-name="ce86">
            <text:p>5,966<text:s/></text:p>
          </table:table-cell>
          <table:table-cell office:value-type="float" office:value="85133" table:style-name="ce84">
            <text:p>85,133<text:s/></text:p>
          </table:table-cell>
          <table:table-cell office:value-type="float" office:value="156846" table:style-name="ce86">
            <text:p>156,846<text:s/></text:p>
          </table:table-cell>
          <table:table-cell office:value-type="float" office:value="83546" table:style-name="ce86">
            <text:p>83,546<text:s/></text:p>
          </table:table-cell>
          <table:table-cell office:value-type="float" office:value="188792" table:style-name="ce90">
            <text:p>188,792<text:s/></text:p>
          </table:table-cell>
          <table:table-cell office:value-type="float" office:value="97797" table:style-name="ce84">
            <text:p>97,797<text:s/></text:p>
          </table:table-cell>
          <table:table-cell office:value-type="float" office:value="42370" table:style-name="ce104">
            <text:p>42,370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958323" table:style-name="ce82">
            <text:p>1,958,323<text:s/></text:p>
          </table:table-cell>
          <table:table-cell office:value-type="float" office:value="1349044" table:style-name="ce84">
            <text:p>1,349,044<text:s/></text:p>
          </table:table-cell>
          <table:table-cell office:value-type="float" office:value="1024379" table:style-name="ce86">
            <text:p>1,024,379<text:s/></text:p>
          </table:table-cell>
          <table:table-cell office:value-type="float" office:value="951027" table:style-name="ce88">
            <text:p>951,027<text:s/></text:p>
          </table:table-cell>
          <table:table-cell office:value-type="float" office:value="482197" table:style-name="ce90">
            <text:p>482,197<text:s/></text:p>
          </table:table-cell>
          <table:table-cell office:value-type="float" office:value="269386" table:style-name="ce84">
            <text:p>269,386<text:s/></text:p>
          </table:table-cell>
          <table:table-cell office:value-type="float" office:value="270370" table:style-name="ce86">
            <text:p>270,370<text:s/></text:p>
          </table:table-cell>
          <table:table-cell office:value-type="float" office:value="265719" table:style-name="ce90">
            <text:p>265,719<text:s/></text:p>
          </table:table-cell>
          <table:table-cell office:value-type="float" office:value="211827" table:style-name="ce102">
            <text:p>211,827<text:s/></text:p>
          </table:table-cell>
          <table:table-cell office:value-type="float" office:value="3667" table:style-name="ce86">
            <text:p>3,667<text:s/></text:p>
          </table:table-cell>
          <table:table-cell office:value-type="float" office:value="89919" table:style-name="ce84">
            <text:p>89,919<text:s/></text:p>
          </table:table-cell>
          <table:table-cell office:value-type="float" office:value="162509" table:style-name="ce86">
            <text:p>162,509<text:s/></text:p>
          </table:table-cell>
          <table:table-cell office:value-type="float" office:value="82151" table:style-name="ce86">
            <text:p>82,151<text:s/></text:p>
          </table:table-cell>
          <table:table-cell office:value-type="float" office:value="174743" table:style-name="ce90">
            <text:p>174,743<text:s/></text:p>
          </table:table-cell>
          <table:table-cell office:value-type="float" office:value="138890" table:style-name="ce84">
            <text:p>138,890<text:s/></text:p>
          </table:table-cell>
          <table:table-cell office:value-type="float" office:value="36178" table:style-name="ce104">
            <text:p>36,178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0702178" table:style-name="ce83">
            <text:p>10,702,178<text:s/></text:p>
          </table:table-cell>
          <table:table-cell office:value-type="float" office:value="8512794" table:style-name="ce85">
            <text:p>8,512,794<text:s/></text:p>
          </table:table-cell>
          <table:table-cell office:value-type="float" office:value="6224610" table:style-name="ce87">
            <text:p>6,224,610<text:s/></text:p>
          </table:table-cell>
          <table:table-cell office:value-type="float" office:value="5737272" table:style-name="ce89">
            <text:p>5,737,272<text:s/></text:p>
          </table:table-cell>
          <table:table-cell office:value-type="float" office:value="2949982" table:style-name="ce91">
            <text:p>2,949,982<text:s/></text:p>
          </table:table-cell>
          <table:table-cell office:value-type="float" office:value="1629235" table:style-name="ce85">
            <text:p>1,629,235<text:s/></text:p>
          </table:table-cell>
          <table:table-cell office:value-type="float" office:value="1709950" table:style-name="ce87">
            <text:p>1,709,950<text:s/></text:p>
          </table:table-cell>
          <table:table-cell office:value-type="float" office:value="1604892" table:style-name="ce91">
            <text:p>1,604,892<text:s/></text:p>
          </table:table-cell>
          <table:table-cell office:value-type="float" office:value="1240032" table:style-name="ce103">
            <text:p>1,240,032<text:s/></text:p>
          </table:table-cell>
          <table:table-cell office:value-type="float" office:value="24344" table:style-name="ce87">
            <text:p>24,344<text:s/></text:p>
          </table:table-cell>
          <table:table-cell office:value-type="float" office:value="519550" table:style-name="ce85">
            <text:p>519,550<text:s/></text:p>
          </table:table-cell>
          <table:table-cell office:value-type="float" office:value="980359" table:style-name="ce87">
            <text:p>980,359<text:s/></text:p>
          </table:table-cell>
          <table:table-cell office:value-type="float" office:value="434841" table:style-name="ce87">
            <text:p>434,841<text:s/></text:p>
          </table:table-cell>
          <table:table-cell office:value-type="float" office:value="1060324" table:style-name="ce91">
            <text:p>1,060,324<text:s/></text:p>
          </table:table-cell>
          <table:table-cell office:value-type="float" office:value="710220" table:style-name="ce85">
            <text:p>710,220<text:s/></text:p>
          </table:table-cell>
          <table:table-cell office:value-type="float" office:value="226440" table:style-name="ce105">
            <text:p>226,440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073372" table:style-name="ce82">
            <text:p>2,073,372<text:s/></text:p>
          </table:table-cell>
          <table:table-cell office:value-type="float" office:value="1476924" table:style-name="ce84">
            <text:p>1,476,924<text:s/></text:p>
          </table:table-cell>
          <table:table-cell office:value-type="float" office:value="1137755" table:style-name="ce86">
            <text:p>1,137,755<text:s/></text:p>
          </table:table-cell>
          <table:table-cell office:value-type="float" office:value="1093234" table:style-name="ce88">
            <text:p>1,093,234<text:s/></text:p>
          </table:table-cell>
          <table:table-cell office:value-type="float" office:value="505229" table:style-name="ce90">
            <text:p>505,229<text:s/></text:p>
          </table:table-cell>
          <table:table-cell office:value-type="float" office:value="299823" table:style-name="ce84">
            <text:p>299,823<text:s/></text:p>
          </table:table-cell>
          <table:table-cell office:value-type="float" office:value="291306" table:style-name="ce86">
            <text:p>291,306<text:s/></text:p>
          </table:table-cell>
          <table:table-cell office:value-type="float" office:value="294327" table:style-name="ce90">
            <text:p>294,327<text:s/></text:p>
          </table:table-cell>
          <table:table-cell office:value-type="float" office:value="213923" table:style-name="ce102">
            <text:p>213,923<text:s/></text:p>
          </table:table-cell>
          <table:table-cell office:value-type="float" office:value="5496" table:style-name="ce86">
            <text:p>5,496<text:s/></text:p>
          </table:table-cell>
          <table:table-cell office:value-type="float" office:value="93320" table:style-name="ce84">
            <text:p>93,320<text:s/></text:p>
          </table:table-cell>
          <table:table-cell office:value-type="float" office:value="140145" table:style-name="ce86">
            <text:p>140,145<text:s/></text:p>
          </table:table-cell>
          <table:table-cell office:value-type="float" office:value="85603" table:style-name="ce86">
            <text:p>85,603<text:s/></text:p>
          </table:table-cell>
          <table:table-cell office:value-type="float" office:value="208162" table:style-name="ce90">
            <text:p>208,162<text:s/></text:p>
          </table:table-cell>
          <table:table-cell office:value-type="float" office:value="185782" table:style-name="ce84">
            <text:p>185,782<text:s/></text:p>
          </table:table-cell>
          <table:table-cell office:value-type="float" office:value="42481" table:style-name="ce104">
            <text:p>42,481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571858" table:style-name="ce82">
            <text:p>1,571,858<text:s/></text:p>
          </table:table-cell>
          <table:table-cell office:value-type="float" office:value="1169216" table:style-name="ce84">
            <text:p>1,169,216<text:s/></text:p>
          </table:table-cell>
          <table:table-cell office:value-type="float" office:value="882361" table:style-name="ce86">
            <text:p>882,361<text:s/></text:p>
          </table:table-cell>
          <table:table-cell office:value-type="float" office:value="852067" table:style-name="ce88">
            <text:p>852,067<text:s/></text:p>
          </table:table-cell>
          <table:table-cell office:value-type="float" office:value="381615" table:style-name="ce90">
            <text:p>381,615<text:s/></text:p>
          </table:table-cell>
          <table:table-cell office:value-type="float" office:value="225273" table:style-name="ce84">
            <text:p>225,273<text:s/></text:p>
          </table:table-cell>
          <table:table-cell office:value-type="float" office:value="217869" table:style-name="ce86">
            <text:p>217,869<text:s/></text:p>
          </table:table-cell>
          <table:table-cell office:value-type="float" office:value="222566" table:style-name="ce90">
            <text:p>222,566<text:s/></text:p>
          </table:table-cell>
          <table:table-cell office:value-type="float" office:value="163746" table:style-name="ce102">
            <text:p>163,746<text:s/></text:p>
          </table:table-cell>
          <table:table-cell office:value-type="float" office:value="2707" table:style-name="ce86">
            <text:p>2,707<text:s/></text:p>
          </table:table-cell>
          <table:table-cell office:value-type="float" office:value="80234" table:style-name="ce84">
            <text:p>80,234<text:s/></text:p>
          </table:table-cell>
          <table:table-cell office:value-type="float" office:value="133529" table:style-name="ce86">
            <text:p>133,529<text:s/></text:p>
          </table:table-cell>
          <table:table-cell office:value-type="float" office:value="67734" table:style-name="ce86">
            <text:p>67,734<text:s/></text:p>
          </table:table-cell>
          <table:table-cell office:value-type="float" office:value="151569" table:style-name="ce90">
            <text:p>151,569<text:s/></text:p>
          </table:table-cell>
          <table:table-cell office:value-type="float" office:value="115933" table:style-name="ce84">
            <text:p>115,933<text:s/></text:p>
          </table:table-cell>
          <table:table-cell office:value-type="float" office:value="40881" table:style-name="ce104">
            <text:p>40,881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2536954" table:style-name="ce82">
            <text:p>2,536,954<text:s/></text:p>
          </table:table-cell>
          <table:table-cell office:value-type="float" office:value="1863946" table:style-name="ce84">
            <text:p>1,863,946<text:s/></text:p>
          </table:table-cell>
          <table:table-cell office:value-type="float" office:value="1319538" table:style-name="ce86">
            <text:p>1,319,538<text:s/></text:p>
          </table:table-cell>
          <table:table-cell office:value-type="float" office:value="1399608" table:style-name="ce88">
            <text:p>1,399,608<text:s/></text:p>
          </table:table-cell>
          <table:table-cell office:value-type="float" office:value="576753" table:style-name="ce90">
            <text:p>576,753<text:s/></text:p>
          </table:table-cell>
          <table:table-cell office:value-type="float" office:value="341908" table:style-name="ce84">
            <text:p>341,908<text:s/></text:p>
          </table:table-cell>
          <table:table-cell office:value-type="float" office:value="315962" table:style-name="ce86">
            <text:p>315,962<text:s/></text:p>
          </table:table-cell>
          <table:table-cell office:value-type="float" office:value="335954" table:style-name="ce90">
            <text:p>335,954<text:s/></text:p>
          </table:table-cell>
          <table:table-cell office:value-type="float" office:value="260791" table:style-name="ce102">
            <text:p>260,791<text:s/></text:p>
          </table:table-cell>
          <table:table-cell office:value-type="float" office:value="5954" table:style-name="ce86">
            <text:p>5,954<text:s/></text:p>
          </table:table-cell>
          <table:table-cell office:value-type="float" office:value="97612" table:style-name="ce84">
            <text:p>97,612<text:s/></text:p>
          </table:table-cell>
          <table:table-cell office:value-type="float" office:value="217718" table:style-name="ce86">
            <text:p>217,718<text:s/></text:p>
          </table:table-cell>
          <table:table-cell office:value-type="float" office:value="86140" table:style-name="ce86">
            <text:p>86,140<text:s/></text:p>
          </table:table-cell>
          <table:table-cell office:value-type="float" office:value="273623" table:style-name="ce90">
            <text:p>273,623<text:s/></text:p>
          </table:table-cell>
          <table:table-cell office:value-type="float" office:value="255781" table:style-name="ce84">
            <text:p>255,781<text:s/></text:p>
          </table:table-cell>
          <table:table-cell office:value-type="float" office:value="61531" table:style-name="ce104">
            <text:p>61,531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2153671" table:style-name="ce82">
            <text:p>2,153,671<text:s/></text:p>
          </table:table-cell>
          <table:table-cell office:value-type="float" office:value="1696534" table:style-name="ce84">
            <text:p>1,696,534<text:s/></text:p>
          </table:table-cell>
          <table:table-cell office:value-type="float" office:value="1175882" table:style-name="ce86">
            <text:p>1,175,882<text:s/></text:p>
          </table:table-cell>
          <table:table-cell office:value-type="float" office:value="1253202" table:style-name="ce88">
            <text:p>1,253,202<text:s/></text:p>
          </table:table-cell>
          <table:table-cell office:value-type="float" office:value="509585" table:style-name="ce90">
            <text:p>509,585<text:s/></text:p>
          </table:table-cell>
          <table:table-cell office:value-type="float" office:value="311503" table:style-name="ce84">
            <text:p>311,503<text:s/></text:p>
          </table:table-cell>
          <table:table-cell office:value-type="float" office:value="288449" table:style-name="ce86">
            <text:p>288,449<text:s/></text:p>
          </table:table-cell>
          <table:table-cell office:value-type="float" office:value="307234" table:style-name="ce90">
            <text:p>307,234<text:s/></text:p>
          </table:table-cell>
          <table:table-cell office:value-type="float" office:value="221135" table:style-name="ce102">
            <text:p>221,135<text:s/></text:p>
          </table:table-cell>
          <table:table-cell office:value-type="float" office:value="4268" table:style-name="ce86">
            <text:p>4,268<text:s/></text:p>
          </table:table-cell>
          <table:table-cell office:value-type="float" office:value="89003" table:style-name="ce84">
            <text:p>89,003<text:s/></text:p>
          </table:table-cell>
          <table:table-cell office:value-type="float" office:value="169482" table:style-name="ce86">
            <text:p>169,482<text:s/></text:p>
          </table:table-cell>
          <table:table-cell office:value-type="float" office:value="82352" table:style-name="ce86">
            <text:p>82,352<text:s/></text:p>
          </table:table-cell>
          <table:table-cell office:value-type="float" office:value="236837" table:style-name="ce90">
            <text:p>236,837<text:s/></text:p>
          </table:table-cell>
          <table:table-cell office:value-type="float" office:value="194193" table:style-name="ce84">
            <text:p>194,193<text:s/></text:p>
          </table:table-cell>
          <table:table-cell office:value-type="float" office:value="57692" table:style-name="ce104">
            <text:p>57,692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2475946" table:style-name="ce82">
            <text:p>2,475,946<text:s/></text:p>
          </table:table-cell>
          <table:table-cell office:value-type="float" office:value="1910107" table:style-name="ce84">
            <text:p>1,910,107<text:s/></text:p>
          </table:table-cell>
          <table:table-cell office:value-type="float" office:value="1428295" table:style-name="ce86">
            <text:p>1,428,295<text:s/></text:p>
          </table:table-cell>
          <table:table-cell office:value-type="float" office:value="1399064" table:style-name="ce88">
            <text:p>1,399,064<text:s/></text:p>
          </table:table-cell>
          <table:table-cell office:value-type="float" office:value="600299" table:style-name="ce90">
            <text:p>600,299<text:s/></text:p>
          </table:table-cell>
          <table:table-cell office:value-type="float" office:value="350598" table:style-name="ce84">
            <text:p>350,598<text:s/></text:p>
          </table:table-cell>
          <table:table-cell office:value-type="float" office:value="347650" table:style-name="ce86">
            <text:p>347,650<text:s/></text:p>
          </table:table-cell>
          <table:table-cell office:value-type="float" office:value="343334" table:style-name="ce90">
            <text:p>343,334<text:s/></text:p>
          </table:table-cell>
          <table:table-cell office:value-type="float" office:value="252649" table:style-name="ce102">
            <text:p>252,649<text:s/></text:p>
          </table:table-cell>
          <table:table-cell office:value-type="float" office:value="7264" table:style-name="ce86">
            <text:p>7,264<text:s/></text:p>
          </table:table-cell>
          <table:table-cell office:value-type="float" office:value="97355" table:style-name="ce84">
            <text:p>97,355<text:s/></text:p>
          </table:table-cell>
          <table:table-cell office:value-type="float" office:value="166223" table:style-name="ce86">
            <text:p>166,223<text:s/></text:p>
          </table:table-cell>
          <table:table-cell office:value-type="float" office:value="94224" table:style-name="ce86">
            <text:p>94,224<text:s/></text:p>
          </table:table-cell>
          <table:table-cell office:value-type="float" office:value="281028" table:style-name="ce90">
            <text:p>281,028<text:s/></text:p>
          </table:table-cell>
          <table:table-cell office:value-type="float" office:value="300673" table:style-name="ce84">
            <text:p>300,673<text:s/></text:p>
          </table:table-cell>
          <table:table-cell office:value-type="float" office:value="68449" table:style-name="ce104">
            <text:p>68,449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2356625" table:style-name="ce82">
            <text:p>2,356,625<text:s/></text:p>
          </table:table-cell>
          <table:table-cell office:value-type="float" office:value="1972450" table:style-name="ce84">
            <text:p>1,972,450<text:s/></text:p>
          </table:table-cell>
          <table:table-cell office:value-type="float" office:value="1228852" table:style-name="ce86">
            <text:p>1,228,852<text:s/></text:p>
          </table:table-cell>
          <table:table-cell office:value-type="float" office:value="1428464" table:style-name="ce88">
            <text:p>1,428,464<text:s/></text:p>
          </table:table-cell>
          <table:table-cell office:value-type="float" office:value="559851" table:style-name="ce90">
            <text:p>559,851<text:s/></text:p>
          </table:table-cell>
          <table:table-cell office:value-type="float" office:value="353079" table:style-name="ce84">
            <text:p>353,079<text:s/></text:p>
          </table:table-cell>
          <table:table-cell office:value-type="float" office:value="301861" table:style-name="ce86">
            <text:p>301,861<text:s/></text:p>
          </table:table-cell>
          <table:table-cell office:value-type="float" office:value="348343" table:style-name="ce90">
            <text:p>348,343<text:s/></text:p>
          </table:table-cell>
          <table:table-cell office:value-type="float" office:value="257990" table:style-name="ce102">
            <text:p>257,990<text:s/></text:p>
          </table:table-cell>
          <table:table-cell office:value-type="float" office:value="4735" table:style-name="ce86">
            <text:p>4,735<text:s/></text:p>
          </table:table-cell>
          <table:table-cell office:value-type="float" office:value="104165" table:style-name="ce84">
            <text:p>104,165<text:s/></text:p>
          </table:table-cell>
          <table:table-cell office:value-type="float" office:value="210051" table:style-name="ce86">
            <text:p>210,051<text:s/></text:p>
          </table:table-cell>
          <table:table-cell office:value-type="float" office:value="93061" table:style-name="ce86">
            <text:p>93,061<text:s/></text:p>
          </table:table-cell>
          <table:table-cell office:value-type="float" office:value="321196" table:style-name="ce90">
            <text:p>321,196<text:s/></text:p>
          </table:table-cell>
          <table:table-cell office:value-type="float" office:value="150472" table:style-name="ce84">
            <text:p>150,472<text:s/></text:p>
          </table:table-cell>
          <table:table-cell office:value-type="float" office:value="70431" table:style-name="ce104">
            <text:p>70,431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2409508" table:style-name="ce82">
            <text:p>2,409,508<text:s/></text:p>
          </table:table-cell>
          <table:table-cell office:value-type="float" office:value="1860055" table:style-name="ce84">
            <text:p>1,860,055<text:s/></text:p>
          </table:table-cell>
          <table:table-cell office:value-type="float" office:value="1319489" table:style-name="ce86">
            <text:p>1,319,489<text:s/></text:p>
          </table:table-cell>
          <table:table-cell office:value-type="float" office:value="1380743" table:style-name="ce88">
            <text:p>1,380,743<text:s/></text:p>
          </table:table-cell>
          <table:table-cell office:value-type="float" office:value="613570" table:style-name="ce90">
            <text:p>613,570<text:s/></text:p>
          </table:table-cell>
          <table:table-cell office:value-type="float" office:value="369795" table:style-name="ce84">
            <text:p>369,795<text:s/></text:p>
          </table:table-cell>
          <table:table-cell office:value-type="float" office:value="357298" table:style-name="ce86">
            <text:p>357,298<text:s/></text:p>
          </table:table-cell>
          <table:table-cell office:value-type="float" office:value="365732" table:style-name="ce90">
            <text:p>365,732<text:s/></text:p>
          </table:table-cell>
          <table:table-cell office:value-type="float" office:value="256272" table:style-name="ce102">
            <text:p>256,272<text:s/></text:p>
          </table:table-cell>
          <table:table-cell office:value-type="float" office:value="4063" table:style-name="ce86">
            <text:p>4,063<text:s/></text:p>
          </table:table-cell>
          <table:table-cell office:value-type="float" office:value="104681" table:style-name="ce84">
            <text:p>104,681<text:s/></text:p>
          </table:table-cell>
          <table:table-cell office:value-type="float" office:value="182190" table:style-name="ce86">
            <text:p>182,190<text:s/></text:p>
          </table:table-cell>
          <table:table-cell office:value-type="float" office:value="101111" table:style-name="ce86">
            <text:p>101,111<text:s/></text:p>
          </table:table-cell>
          <table:table-cell office:value-type="float" office:value="301050" table:style-name="ce90">
            <text:p>301,050<text:s/></text:p>
          </table:table-cell>
          <table:table-cell office:value-type="float" office:value="151579" table:style-name="ce84">
            <text:p>151,579<text:s/></text:p>
          </table:table-cell>
          <table:table-cell office:value-type="float" office:value="73312" table:style-name="ce104">
            <text:p>73,31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5577934" table:style-name="ce83">
            <text:p>15,577,934<text:s/></text:p>
          </table:table-cell>
          <table:table-cell office:value-type="float" office:value="11949232" table:style-name="ce85">
            <text:p>11,949,232<text:s/></text:p>
          </table:table-cell>
          <table:table-cell office:value-type="float" office:value="8492171" table:style-name="ce87">
            <text:p>8,492,171<text:s/></text:p>
          </table:table-cell>
          <table:table-cell office:value-type="float" office:value="8806381" table:style-name="ce89">
            <text:p>8,806,381<text:s/></text:p>
          </table:table-cell>
          <table:table-cell office:value-type="float" office:value="3746902" table:style-name="ce91">
            <text:p>3,746,902<text:s/></text:p>
          </table:table-cell>
          <table:table-cell office:value-type="float" office:value="2251978" table:style-name="ce85">
            <text:p>2,251,978<text:s/></text:p>
          </table:table-cell>
          <table:table-cell office:value-type="float" office:value="2120397" table:style-name="ce87">
            <text:p>2,120,397<text:s/></text:p>
          </table:table-cell>
          <table:table-cell office:value-type="float" office:value="2217490" table:style-name="ce91">
            <text:p>2,217,490<text:s/></text:p>
          </table:table-cell>
          <table:table-cell office:value-type="float" office:value="1626505" table:style-name="ce103">
            <text:p>1,626,505<text:s/></text:p>
          </table:table-cell>
          <table:table-cell office:value-type="float" office:value="34488" table:style-name="ce87">
            <text:p>34,488<text:s/></text:p>
          </table:table-cell>
          <table:table-cell office:value-type="float" office:value="666371" table:style-name="ce85">
            <text:p>666,371<text:s/></text:p>
          </table:table-cell>
          <table:table-cell office:value-type="float" office:value="1219338" table:style-name="ce87">
            <text:p>1,219,338<text:s/></text:p>
          </table:table-cell>
          <table:table-cell office:value-type="float" office:value="610226" table:style-name="ce87">
            <text:p>610,226<text:s/></text:p>
          </table:table-cell>
          <table:table-cell office:value-type="float" office:value="1773465" table:style-name="ce91">
            <text:p>1,773,465<text:s/></text:p>
          </table:table-cell>
          <table:table-cell office:value-type="float" office:value="1354413" table:style-name="ce85">
            <text:p>1,354,413<text:s/></text:p>
          </table:table-cell>
          <table:table-cell office:value-type="float" office:value="414777" table:style-name="ce105">
            <text:p>414,77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45.6" table:style-name="ce71">
            <text:p>45.6<text:s/></text:p>
          </table:table-cell>
          <table:table-cell office:value-type="float" office:value="50.6" table:style-name="ce73">
            <text:p>50.6<text:s/></text:p>
          </table:table-cell>
          <table:table-cell office:value-type="float" office:value="44.5" table:style-name="ce75">
            <text:p>44.5<text:s/></text:p>
          </table:table-cell>
          <table:table-cell office:value-type="float" office:value="59.5" table:style-name="ce77">
            <text:p>59.5<text:s/></text:p>
          </table:table-cell>
          <table:table-cell office:value-type="float" office:value="46.3" table:style-name="ce79">
            <text:p>46.3<text:s/></text:p>
          </table:table-cell>
          <table:table-cell office:value-type="float" office:value="48.8" table:style-name="ce73">
            <text:p>48.8<text:s/></text:p>
          </table:table-cell>
          <table:table-cell office:value-type="float" office:value="45.9" table:style-name="ce75">
            <text:p>45.9<text:s/></text:p>
          </table:table-cell>
          <table:table-cell office:value-type="float" office:value="49.2" table:style-name="ce79">
            <text:p>49.2<text:s/></text:p>
          </table:table-cell>
          <table:table-cell office:value-type="float" office:value="46.8" table:style-name="ce98">
            <text:p>46.8<text:s/></text:p>
          </table:table-cell>
          <table:table-cell office:value-type="float" office:value="18.7" table:style-name="ce75">
            <text:p>18.7<text:s/></text:p>
          </table:table-cell>
          <table:table-cell office:value-type="float" office:value="55" table:style-name="ce73">
            <text:p>55.0<text:s/></text:p>
          </table:table-cell>
          <table:table-cell office:value-type="float" office:value="34.6" table:style-name="ce75">
            <text:p>34.6<text:s/></text:p>
          </table:table-cell>
          <table:table-cell office:value-type="float" office:value="65.3" table:style-name="ce75">
            <text:p>65.3<text:s/></text:p>
          </table:table-cell>
          <table:table-cell office:value-type="float" office:value="79.3" table:style-name="ce79">
            <text:p>79.3<text:s/></text:p>
          </table:table-cell>
          <table:table-cell office:value-type="float" office:value="33.799999999999997" table:style-name="ce73">
            <text:p>33.8<text:s/></text:p>
          </table:table-cell>
          <table:table-cell office:value-type="float" office:value="103.9" table:style-name="ce100">
            <text:p>103.9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45.6" table:style-name="ce93">
            <text:p>45.6<text:s/></text:p>
          </table:table-cell>
          <table:table-cell office:value-type="float" office:value="40.4" table:style-name="ce94">
            <text:p>40.4<text:s/></text:p>
          </table:table-cell>
          <table:table-cell office:value-type="float" office:value="36.4" table:style-name="ce95">
            <text:p>36.4<text:s/></text:p>
          </table:table-cell>
          <table:table-cell office:value-type="float" office:value="53.5" table:style-name="ce96">
            <text:p>53.5<text:s/></text:p>
          </table:table-cell>
          <table:table-cell office:value-type="float" office:value="27" table:style-name="ce97">
            <text:p>27.0<text:s/></text:p>
          </table:table-cell>
          <table:table-cell office:value-type="float" office:value="38.200000000000003" table:style-name="ce94">
            <text:p>38.2<text:s/></text:p>
          </table:table-cell>
          <table:table-cell office:value-type="float" office:value="24" table:style-name="ce95">
            <text:p>24.0<text:s/></text:p>
          </table:table-cell>
          <table:table-cell office:value-type="float" office:value="38.200000000000003" table:style-name="ce97">
            <text:p>38.2<text:s/></text:p>
          </table:table-cell>
          <table:table-cell office:value-type="float" office:value="31.2" table:style-name="ce108">
            <text:p>31.2<text:s/></text:p>
          </table:table-cell>
          <table:table-cell office:value-type="float" office:value="41.7" table:style-name="ce95">
            <text:p>41.7<text:s/></text:p>
          </table:table-cell>
          <table:table-cell office:value-type="float" office:value="28.3" table:style-name="ce94">
            <text:p>28.3<text:s/></text:p>
          </table:table-cell>
          <table:table-cell office:value-type="float" office:value="24.4" table:style-name="ce95">
            <text:p>24.4<text:s/></text:p>
          </table:table-cell>
          <table:table-cell office:value-type="float" office:value="40.299999999999997" table:style-name="ce95">
            <text:p>40.3<text:s/></text:p>
          </table:table-cell>
          <table:table-cell office:value-type="float" office:value="67.3" table:style-name="ce97">
            <text:p>67.3<text:s/></text:p>
          </table:table-cell>
          <table:table-cell office:value-type="float" office:value="90.7" table:style-name="ce94">
            <text:p>90.7<text:s/></text:p>
          </table:table-cell>
          <table:table-cell office:value-type="float" office:value="83.2" table:style-name="ce109">
            <text:p>83.2<text:s/></text:p>
          </table:table-cell>
          <table:table-cell office:value-type="string" table:style-name="ce65">
            <text:p>% Cumulative</text:p>
          </table:table-cell>
          <table:table-cell table:number-columns-repeated="16365" table:style-name="ce23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446371191" table:style-name="ce83">
            <text:p>446,371,191<text:s/></text:p>
          </table:table-cell>
          <table:table-cell office:value-type="float" office:value="381957539" table:style-name="ce85">
            <text:p>381,957,539<text:s/></text:p>
          </table:table-cell>
          <table:table-cell office:value-type="float" office:value="315553298" table:style-name="ce87">
            <text:p>315,553,298<text:s/></text:p>
          </table:table-cell>
          <table:table-cell office:value-type="float" office:value="237772484" table:style-name="ce89">
            <text:p>237,772,484<text:s/></text:p>
          </table:table-cell>
          <table:table-cell office:value-type="float" office:value="188874561" table:style-name="ce91">
            <text:p>188,874,561<text:s/></text:p>
          </table:table-cell>
          <table:table-cell office:value-type="float" office:value="84193803" table:style-name="ce85">
            <text:p>84,193,803<text:s/></text:p>
          </table:table-cell>
          <table:table-cell office:value-type="float" office:value="125902555" table:style-name="ce87">
            <text:p>125,902,555<text:s/></text:p>
          </table:table-cell>
          <table:table-cell office:value-type="float" office:value="82484777" table:style-name="ce91">
            <text:p>82,484,777<text:s/></text:p>
          </table:table-cell>
          <table:table-cell office:value-type="float" office:value="62972006" table:style-name="ce103">
            <text:p>62,972,006<text:s/></text:p>
          </table:table-cell>
          <table:table-cell office:value-type="float" office:value="1709026" table:style-name="ce87">
            <text:p>1,709,026<text:s/></text:p>
          </table:table-cell>
          <table:table-cell office:value-type="float" office:value="29206218" table:style-name="ce85">
            <text:p>29,206,218<text:s/></text:p>
          </table:table-cell>
          <table:table-cell office:value-type="float" office:value="56116546" table:style-name="ce87">
            <text:p>56,116,546<text:s/></text:p>
          </table:table-cell>
          <table:table-cell office:value-type="float" office:value="20140178" table:style-name="ce87">
            <text:p>20,140,178<text:s/></text:p>
          </table:table-cell>
          <table:table-cell office:value-type="float" office:value="30639558" table:style-name="ce91">
            <text:p>30,639,558<text:s/></text:p>
          </table:table-cell>
          <table:table-cell office:value-type="float" office:value="25718674" table:style-name="ce85">
            <text:p>25,718,674<text:s/></text:p>
          </table:table-cell>
          <table:table-cell office:value-type="float" office:value="12073253" table:style-name="ce105">
            <text:p>12,073,253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479415230" table:style-name="ce83">
            <text:p>479,415,230<text:s/></text:p>
          </table:table-cell>
          <table:table-cell office:value-type="float" office:value="428082522" table:style-name="ce85">
            <text:p>428,082,522<text:s/></text:p>
          </table:table-cell>
          <table:table-cell office:value-type="float" office:value="330556406" table:style-name="ce87">
            <text:p>330,556,406<text:s/></text:p>
          </table:table-cell>
          <table:table-cell office:value-type="float" office:value="251816448" table:style-name="ce89">
            <text:p>251,816,448<text:s/></text:p>
          </table:table-cell>
          <table:table-cell office:value-type="float" office:value="185875178" table:style-name="ce91">
            <text:p>185,875,178<text:s/></text:p>
          </table:table-cell>
          <table:table-cell office:value-type="float" office:value="85507962" table:style-name="ce85">
            <text:p>85,507,962<text:s/></text:p>
          </table:table-cell>
          <table:table-cell office:value-type="float" office:value="121092996" table:style-name="ce87">
            <text:p>121,092,996<text:s/></text:p>
          </table:table-cell>
          <table:table-cell office:value-type="float" office:value="84002349" table:style-name="ce91">
            <text:p>84,002,349<text:s/></text:p>
          </table:table-cell>
          <table:table-cell office:value-type="float" office:value="64782182" table:style-name="ce103">
            <text:p>64,782,182<text:s/></text:p>
          </table:table-cell>
          <table:table-cell office:value-type="float" office:value="1505613" table:style-name="ce87">
            <text:p>1,505,613<text:s/></text:p>
          </table:table-cell>
          <table:table-cell office:value-type="float" office:value="33608899" table:style-name="ce85">
            <text:p>33,608,899<text:s/></text:p>
          </table:table-cell>
          <table:table-cell office:value-type="float" office:value="54626029" table:style-name="ce87">
            <text:p>54,626,029<text:s/></text:p>
          </table:table-cell>
          <table:table-cell office:value-type="float" office:value="22178146" table:style-name="ce87">
            <text:p>22,178,146<text:s/></text:p>
          </table:table-cell>
          <table:table-cell office:value-type="float" office:value="34261450" table:style-name="ce91">
            <text:p>34,261,450<text:s/></text:p>
          </table:table-cell>
          <table:table-cell office:value-type="float" office:value="29522660" table:style-name="ce85">
            <text:p>29,522,660<text:s/></text:p>
          </table:table-cell>
          <table:table-cell office:value-type="float" office:value="12525520" table:style-name="ce105">
            <text:p>12,525,520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432419962" table:style-name="ce83">
            <text:p>432,419,962<text:s/></text:p>
          </table:table-cell>
          <table:table-cell office:value-type="float" office:value="351631640" table:style-name="ce85">
            <text:p>351,631,640<text:s/></text:p>
          </table:table-cell>
          <table:table-cell office:value-type="float" office:value="286112754" table:style-name="ce87">
            <text:p>286,112,754<text:s/></text:p>
          </table:table-cell>
          <table:table-cell office:value-type="float" office:value="204999866" table:style-name="ce89">
            <text:p>204,999,866<text:s/></text:p>
          </table:table-cell>
          <table:table-cell office:value-type="float" office:value="152238741" table:style-name="ce91">
            <text:p>152,238,741<text:s/></text:p>
          </table:table-cell>
          <table:table-cell office:value-type="float" office:value="71717904" table:style-name="ce85">
            <text:p>71,717,904<text:s/></text:p>
          </table:table-cell>
          <table:table-cell office:value-type="float" office:value="95725727" table:style-name="ce87">
            <text:p>95,725,727<text:s/></text:p>
          </table:table-cell>
          <table:table-cell office:value-type="float" office:value="70231852" table:style-name="ce91">
            <text:p>70,231,852<text:s/></text:p>
          </table:table-cell>
          <table:table-cell office:value-type="float" office:value="56513014" table:style-name="ce103">
            <text:p>56,513,014<text:s/></text:p>
          </table:table-cell>
          <table:table-cell office:value-type="float" office:value="1486052" table:style-name="ce87">
            <text:p>1,486,052<text:s/></text:p>
          </table:table-cell>
          <table:table-cell office:value-type="float" office:value="31434886" table:style-name="ce85">
            <text:p>31,434,886<text:s/></text:p>
          </table:table-cell>
          <table:table-cell office:value-type="float" office:value="44344434" table:style-name="ce87">
            <text:p>44,344,434<text:s/></text:p>
          </table:table-cell>
          <table:table-cell office:value-type="float" office:value="18203299" table:style-name="ce87">
            <text:p>18,203,299<text:s/></text:p>
          </table:table-cell>
          <table:table-cell office:value-type="float" office:value="28414772" table:style-name="ce91">
            <text:p>28,414,772<text:s/></text:p>
          </table:table-cell>
          <table:table-cell office:value-type="float" office:value="29738313" table:style-name="ce85">
            <text:p>29,738,313<text:s/></text:p>
          </table:table-cell>
          <table:table-cell office:value-type="float" office:value="9524282" table:style-name="ce105">
            <text:p>9,524,282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474925154" table:style-name="ce83">
            <text:p>474,925,154<text:s/></text:p>
          </table:table-cell>
          <table:table-cell office:value-type="float" office:value="394349566" table:style-name="ce85">
            <text:p>394,349,566<text:s/></text:p>
          </table:table-cell>
          <table:table-cell office:value-type="float" office:value="294839142" table:style-name="ce87">
            <text:p>294,839,142<text:s/></text:p>
          </table:table-cell>
          <table:table-cell office:value-type="float" office:value="246984851" table:style-name="ce89">
            <text:p>246,984,851<text:s/></text:p>
          </table:table-cell>
          <table:table-cell office:value-type="float" office:value="150588672" table:style-name="ce91">
            <text:p>150,588,672<text:s/></text:p>
          </table:table-cell>
          <table:table-cell office:value-type="float" office:value="80651307" table:style-name="ce85">
            <text:p>80,651,307<text:s/></text:p>
          </table:table-cell>
          <table:table-cell office:value-type="float" office:value="96953212" table:style-name="ce87">
            <text:p>96,953,212<text:s/></text:p>
          </table:table-cell>
          <table:table-cell office:value-type="float" office:value="79325678" table:style-name="ce91">
            <text:p>79,325,678<text:s/></text:p>
          </table:table-cell>
          <table:table-cell office:value-type="float" office:value="53635460" table:style-name="ce103">
            <text:p>53,635,460<text:s/></text:p>
          </table:table-cell>
          <table:table-cell office:value-type="float" office:value="1325629" table:style-name="ce87">
            <text:p>1,325,629<text:s/></text:p>
          </table:table-cell>
          <table:table-cell office:value-type="float" office:value="25830238" table:style-name="ce85">
            <text:p>25,830,238<text:s/></text:p>
          </table:table-cell>
          <table:table-cell office:value-type="float" office:value="46464122" table:style-name="ce87">
            <text:p>46,464,122<text:s/></text:p>
          </table:table-cell>
          <table:table-cell office:value-type="float" office:value="20790607" table:style-name="ce87">
            <text:p>20,790,607<text:s/></text:p>
          </table:table-cell>
          <table:table-cell office:value-type="float" office:value="43703813" table:style-name="ce91">
            <text:p>43,703,813<text:s/></text:p>
          </table:table-cell>
          <table:table-cell office:value-type="float" office:value="33741480" table:style-name="ce85">
            <text:p>33,741,480<text:s/></text:p>
          </table:table-cell>
          <table:table-cell office:value-type="float" office:value="9699961" table:style-name="ce105">
            <text:p>9,699,961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639982965" table:style-name="ce83">
            <text:p>639,982,965<text:s/></text:p>
          </table:table-cell>
          <table:table-cell office:value-type="float" office:value="483542587" table:style-name="ce85">
            <text:p>483,542,587<text:s/></text:p>
          </table:table-cell>
          <table:table-cell office:value-type="float" office:value="356497279" table:style-name="ce87">
            <text:p>356,497,279<text:s/></text:p>
          </table:table-cell>
          <table:table-cell office:value-type="float" office:value="332678837" table:style-name="ce89">
            <text:p>332,678,837<text:s/></text:p>
          </table:table-cell>
          <table:table-cell office:value-type="float" office:value="170462433" table:style-name="ce91">
            <text:p>170,462,433<text:s/></text:p>
          </table:table-cell>
          <table:table-cell office:value-type="float" office:value="93134185" table:style-name="ce85">
            <text:p>93,134,185<text:s/></text:p>
          </table:table-cell>
          <table:table-cell office:value-type="float" office:value="100081884" table:style-name="ce87">
            <text:p>100,081,884<text:s/></text:p>
          </table:table-cell>
          <table:table-cell office:value-type="float" office:value="91708475" table:style-name="ce91">
            <text:p>91,708,475<text:s/></text:p>
          </table:table-cell>
          <table:table-cell office:value-type="float" office:value="70380549" table:style-name="ce103">
            <text:p>70,380,549<text:s/></text:p>
          </table:table-cell>
          <table:table-cell office:value-type="float" office:value="1425710" table:style-name="ce87">
            <text:p>1,425,710<text:s/></text:p>
          </table:table-cell>
          <table:table-cell office:value-type="float" office:value="30012941" table:style-name="ce85">
            <text:p>30,012,941<text:s/></text:p>
          </table:table-cell>
          <table:table-cell office:value-type="float" office:value="54851834" table:style-name="ce87">
            <text:p>54,851,834<text:s/></text:p>
          </table:table-cell>
          <table:table-cell office:value-type="float" office:value="26611646" table:style-name="ce87">
            <text:p>26,611,646<text:s/></text:p>
          </table:table-cell>
          <table:table-cell office:value-type="float" office:value="63672194" table:style-name="ce91">
            <text:p>63,672,194<text:s/></text:p>
          </table:table-cell>
          <table:table-cell office:value-type="float" office:value="40396723" table:style-name="ce85">
            <text:p>40,396,723<text:s/></text:p>
          </table:table-cell>
          <table:table-cell office:value-type="float" office:value="13034636" table:style-name="ce105">
            <text:p>13,034,636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56675608" table:style-name="ce82">
            <text:p>56,675,608<text:s/></text:p>
          </table:table-cell>
          <table:table-cell office:value-type="float" office:value="42319446" table:style-name="ce84">
            <text:p>42,319,446<text:s/></text:p>
          </table:table-cell>
          <table:table-cell office:value-type="float" office:value="31284265" table:style-name="ce86">
            <text:p>31,284,265<text:s/></text:p>
          </table:table-cell>
          <table:table-cell office:value-type="float" office:value="29658960" table:style-name="ce88">
            <text:p>29,658,960<text:s/></text:p>
          </table:table-cell>
          <table:table-cell office:value-type="float" office:value="14370271" table:style-name="ce90">
            <text:p>14,370,271<text:s/></text:p>
          </table:table-cell>
          <table:table-cell office:value-type="float" office:value="8513580" table:style-name="ce84">
            <text:p>8,513,580<text:s/></text:p>
          </table:table-cell>
          <table:table-cell office:value-type="float" office:value="8388011" table:style-name="ce86">
            <text:p>8,388,011<text:s/></text:p>
          </table:table-cell>
          <table:table-cell office:value-type="float" office:value="8396302" table:style-name="ce90">
            <text:p>8,396,302<text:s/></text:p>
          </table:table-cell>
          <table:table-cell office:value-type="float" office:value="5982260" table:style-name="ce102">
            <text:p>5,982,260<text:s/></text:p>
          </table:table-cell>
          <table:table-cell office:value-type="float" office:value="117278" table:style-name="ce86">
            <text:p>117,278<text:s/></text:p>
          </table:table-cell>
          <table:table-cell office:value-type="float" office:value="2314048" table:style-name="ce84">
            <text:p>2,314,048<text:s/></text:p>
          </table:table-cell>
          <table:table-cell office:value-type="float" office:value="4636108" table:style-name="ce86">
            <text:p>4,636,108<text:s/></text:p>
          </table:table-cell>
          <table:table-cell office:value-type="float" office:value="2094893" table:style-name="ce86">
            <text:p>2,094,893<text:s/></text:p>
          </table:table-cell>
          <table:table-cell office:value-type="float" office:value="5752753" table:style-name="ce90">
            <text:p>5,752,753<text:s/></text:p>
          </table:table-cell>
          <table:table-cell office:value-type="float" office:value="3880812" table:style-name="ce84">
            <text:p>3,880,812<text:s/></text:p>
          </table:table-cell>
          <table:table-cell office:value-type="float" office:value="1231843" table:style-name="ce104">
            <text:p>1,231,843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58429982" table:style-name="ce82">
            <text:p>58,429,982<text:s/></text:p>
          </table:table-cell>
          <table:table-cell office:value-type="float" office:value="41655541" table:style-name="ce84">
            <text:p>41,655,541<text:s/></text:p>
          </table:table-cell>
          <table:table-cell office:value-type="float" office:value="32057072" table:style-name="ce86">
            <text:p>32,057,072<text:s/></text:p>
          </table:table-cell>
          <table:table-cell office:value-type="float" office:value="29119172" table:style-name="ce88">
            <text:p>29,119,172<text:s/></text:p>
          </table:table-cell>
          <table:table-cell office:value-type="float" office:value="15183189" table:style-name="ce90">
            <text:p>15,183,189<text:s/></text:p>
          </table:table-cell>
          <table:table-cell office:value-type="float" office:value="7917212" table:style-name="ce84">
            <text:p>7,917,212<text:s/></text:p>
          </table:table-cell>
          <table:table-cell office:value-type="float" office:value="9285155" table:style-name="ce86">
            <text:p>9,285,155<text:s/></text:p>
          </table:table-cell>
          <table:table-cell office:value-type="float" office:value="7810479" table:style-name="ce90">
            <text:p>7,810,479<text:s/></text:p>
          </table:table-cell>
          <table:table-cell office:value-type="float" office:value="5898034" table:style-name="ce102">
            <text:p>5,898,034<text:s/></text:p>
          </table:table-cell>
          <table:table-cell office:value-type="float" office:value="106733" table:style-name="ce86">
            <text:p>106,733<text:s/></text:p>
          </table:table-cell>
          <table:table-cell office:value-type="float" office:value="2768698" table:style-name="ce84">
            <text:p>2,768,698<text:s/></text:p>
          </table:table-cell>
          <table:table-cell office:value-type="float" office:value="4581896" table:style-name="ce86">
            <text:p>4,581,896<text:s/></text:p>
          </table:table-cell>
          <table:table-cell office:value-type="float" office:value="2553368" table:style-name="ce86">
            <text:p>2,553,368<text:s/></text:p>
          </table:table-cell>
          <table:table-cell office:value-type="float" office:value="6212940" table:style-name="ce90">
            <text:p>6,212,940<text:s/></text:p>
          </table:table-cell>
          <table:table-cell office:value-type="float" office:value="3213849" table:style-name="ce84">
            <text:p>3,213,849<text:s/></text:p>
          </table:table-cell>
          <table:table-cell office:value-type="float" office:value="1307008" table:style-name="ce104">
            <text:p>1,307,008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54228538" table:style-name="ce82">
            <text:p>54,228,538<text:s/></text:p>
          </table:table-cell>
          <table:table-cell office:value-type="float" office:value="41850619" table:style-name="ce84">
            <text:p>41,850,619<text:s/></text:p>
          </table:table-cell>
          <table:table-cell office:value-type="float" office:value="31595620" table:style-name="ce86">
            <text:p>31,595,620<text:s/></text:p>
          </table:table-cell>
          <table:table-cell office:value-type="float" office:value="29065091" table:style-name="ce88">
            <text:p>29,065,091<text:s/></text:p>
          </table:table-cell>
          <table:table-cell office:value-type="float" office:value="15851626" table:style-name="ce90">
            <text:p>15,851,626<text:s/></text:p>
          </table:table-cell>
          <table:table-cell office:value-type="float" office:value="8486268" table:style-name="ce84">
            <text:p>8,486,268<text:s/></text:p>
          </table:table-cell>
          <table:table-cell office:value-type="float" office:value="9418807" table:style-name="ce86">
            <text:p>9,418,807<text:s/></text:p>
          </table:table-cell>
          <table:table-cell office:value-type="float" office:value="8329887" table:style-name="ce90">
            <text:p>8,329,887<text:s/></text:p>
          </table:table-cell>
          <table:table-cell office:value-type="float" office:value="6432819" table:style-name="ce102">
            <text:p>6,432,819<text:s/></text:p>
          </table:table-cell>
          <table:table-cell office:value-type="float" office:value="156381" table:style-name="ce86">
            <text:p>156,381<text:s/></text:p>
          </table:table-cell>
          <table:table-cell office:value-type="float" office:value="2709954" table:style-name="ce84">
            <text:p>2,709,954<text:s/></text:p>
          </table:table-cell>
          <table:table-cell office:value-type="float" office:value="4659015" table:style-name="ce86">
            <text:p>4,659,015<text:s/></text:p>
          </table:table-cell>
          <table:table-cell office:value-type="float" office:value="2382370" table:style-name="ce86">
            <text:p>2,382,370<text:s/></text:p>
          </table:table-cell>
          <table:table-cell office:value-type="float" office:value="6367652" table:style-name="ce90">
            <text:p>6,367,652<text:s/></text:p>
          </table:table-cell>
          <table:table-cell office:value-type="float" office:value="3220429" table:style-name="ce84">
            <text:p>3,220,429<text:s/></text:p>
          </table:table-cell>
          <table:table-cell office:value-type="float" office:value="945657" table:style-name="ce104">
            <text:p>945,657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60889099" table:style-name="ce82">
            <text:p>60,889,099<text:s/></text:p>
          </table:table-cell>
          <table:table-cell office:value-type="float" office:value="39201296" table:style-name="ce84">
            <text:p>39,201,296<text:s/></text:p>
          </table:table-cell>
          <table:table-cell office:value-type="float" office:value="30341759" table:style-name="ce86">
            <text:p>30,341,759<text:s/></text:p>
          </table:table-cell>
          <table:table-cell office:value-type="float" office:value="27302287" table:style-name="ce88">
            <text:p>27,302,287<text:s/></text:p>
          </table:table-cell>
          <table:table-cell office:value-type="float" office:value="14307586" table:style-name="ce90">
            <text:p>14,307,586<text:s/></text:p>
          </table:table-cell>
          <table:table-cell office:value-type="float" office:value="7642236" table:style-name="ce84">
            <text:p>7,642,236<text:s/></text:p>
          </table:table-cell>
          <table:table-cell office:value-type="float" office:value="8740492" table:style-name="ce86">
            <text:p>8,740,492<text:s/></text:p>
          </table:table-cell>
          <table:table-cell office:value-type="float" office:value="7562657" table:style-name="ce90">
            <text:p>7,562,657<text:s/></text:p>
          </table:table-cell>
          <table:table-cell office:value-type="float" office:value="5567094" table:style-name="ce102">
            <text:p>5,567,094<text:s/></text:p>
          </table:table-cell>
          <table:table-cell office:value-type="float" office:value="79579" table:style-name="ce86">
            <text:p>79,579<text:s/></text:p>
          </table:table-cell>
          <table:table-cell office:value-type="float" office:value="2452375" table:style-name="ce84">
            <text:p>2,452,375<text:s/></text:p>
          </table:table-cell>
          <table:table-cell office:value-type="float" office:value="4323066" table:style-name="ce86">
            <text:p>4,323,066<text:s/></text:p>
          </table:table-cell>
          <table:table-cell office:value-type="float" office:value="2561993" table:style-name="ce86">
            <text:p>2,561,993<text:s/></text:p>
          </table:table-cell>
          <table:table-cell office:value-type="float" office:value="5693814" table:style-name="ce90">
            <text:p>5,693,814<text:s/></text:p>
          </table:table-cell>
          <table:table-cell office:value-type="float" office:value="3865443" table:style-name="ce84">
            <text:p>3,865,443<text:s/></text:p>
          </table:table-cell>
          <table:table-cell office:value-type="float" office:value="1088361" table:style-name="ce104">
            <text:p>1,088,361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64045599" table:style-name="ce82">
            <text:p>64,045,599<text:s/></text:p>
          </table:table-cell>
          <table:table-cell office:value-type="float" office:value="47962595" table:style-name="ce84">
            <text:p>47,962,595<text:s/></text:p>
          </table:table-cell>
          <table:table-cell office:value-type="float" office:value="32496470" table:style-name="ce86">
            <text:p>32,496,470<text:s/></text:p>
          </table:table-cell>
          <table:table-cell office:value-type="float" office:value="34875212" table:style-name="ce88">
            <text:p>34,875,212<text:s/></text:p>
          </table:table-cell>
          <table:table-cell office:value-type="float" office:value="16205451" table:style-name="ce90">
            <text:p>16,205,451<text:s/></text:p>
          </table:table-cell>
          <table:table-cell office:value-type="float" office:value="8776338" table:style-name="ce84">
            <text:p>8,776,338<text:s/></text:p>
          </table:table-cell>
          <table:table-cell office:value-type="float" office:value="9804534" table:style-name="ce86">
            <text:p>9,804,534<text:s/></text:p>
          </table:table-cell>
          <table:table-cell office:value-type="float" office:value="8583658" table:style-name="ce90">
            <text:p>8,583,658<text:s/></text:p>
          </table:table-cell>
          <table:table-cell office:value-type="float" office:value="6400917" table:style-name="ce102">
            <text:p>6,400,917<text:s/></text:p>
          </table:table-cell>
          <table:table-cell office:value-type="float" office:value="192680" table:style-name="ce86">
            <text:p>192,680<text:s/></text:p>
          </table:table-cell>
          <table:table-cell office:value-type="float" office:value="2749713" table:style-name="ce84">
            <text:p>2,749,713<text:s/></text:p>
          </table:table-cell>
          <table:table-cell office:value-type="float" office:value="5065750" table:style-name="ce86">
            <text:p>5,065,750<text:s/></text:p>
          </table:table-cell>
          <table:table-cell office:value-type="float" office:value="2698467" table:style-name="ce86">
            <text:p>2,698,467<text:s/></text:p>
          </table:table-cell>
          <table:table-cell office:value-type="float" office:value="6097857" table:style-name="ce90">
            <text:p>6,097,857<text:s/></text:p>
          </table:table-cell>
          <table:table-cell office:value-type="float" office:value="3158755" table:style-name="ce84">
            <text:p>3,158,755<text:s/></text:p>
          </table:table-cell>
          <table:table-cell office:value-type="float" office:value="1368516" table:style-name="ce104">
            <text:p>1,368,516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62465681" table:style-name="ce82">
            <text:p>62,465,681<text:s/></text:p>
          </table:table-cell>
          <table:table-cell office:value-type="float" office:value="43028999" table:style-name="ce84">
            <text:p>43,028,999<text:s/></text:p>
          </table:table-cell>
          <table:table-cell office:value-type="float" office:value="32675237" table:style-name="ce86">
            <text:p>32,675,237<text:s/></text:p>
          </table:table-cell>
          <table:table-cell office:value-type="float" office:value="30334519" table:style-name="ce88">
            <text:p>30,334,519<text:s/></text:p>
          </table:table-cell>
          <table:table-cell office:value-type="float" office:value="15380993" table:style-name="ce90">
            <text:p>15,380,993<text:s/></text:p>
          </table:table-cell>
          <table:table-cell office:value-type="float" office:value="8592477" table:style-name="ce84">
            <text:p>8,592,477<text:s/></text:p>
          </table:table-cell>
          <table:table-cell office:value-type="float" office:value="8624210" table:style-name="ce86">
            <text:p>8,624,210<text:s/></text:p>
          </table:table-cell>
          <table:table-cell office:value-type="float" office:value="8475510" table:style-name="ce90">
            <text:p>8,475,510<text:s/></text:p>
          </table:table-cell>
          <table:table-cell office:value-type="float" office:value="6756783" table:style-name="ce102">
            <text:p>6,756,783<text:s/></text:p>
          </table:table-cell>
          <table:table-cell office:value-type="float" office:value="116967" table:style-name="ce86">
            <text:p>116,967<text:s/></text:p>
          </table:table-cell>
          <table:table-cell office:value-type="float" office:value="2868180" table:style-name="ce84">
            <text:p>2,868,180<text:s/></text:p>
          </table:table-cell>
          <table:table-cell office:value-type="float" office:value="5183458" table:style-name="ce86">
            <text:p>5,183,458<text:s/></text:p>
          </table:table-cell>
          <table:table-cell office:value-type="float" office:value="2620444" table:style-name="ce86">
            <text:p>2,620,444<text:s/></text:p>
          </table:table-cell>
          <table:table-cell office:value-type="float" office:value="5573842" table:style-name="ce90">
            <text:p>5,573,842<text:s/></text:p>
          </table:table-cell>
          <table:table-cell office:value-type="float" office:value="4430281" table:style-name="ce84">
            <text:p>4,430,281<text:s/></text:p>
          </table:table-cell>
          <table:table-cell office:value-type="float" office:value="1153997" table:style-name="ce104">
            <text:p>1,153,997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39924066" table:style-name="ce83">
            <text:p>339,924,066<text:s/></text:p>
          </table:table-cell>
          <table:table-cell office:value-type="float" office:value="269843537" table:style-name="ce85">
            <text:p>269,843,537<text:s/></text:p>
          </table:table-cell>
          <table:table-cell office:value-type="float" office:value="197331121" table:style-name="ce87">
            <text:p>197,331,121<text:s/></text:p>
          </table:table-cell>
          <table:table-cell office:value-type="float" office:value="181982556" table:style-name="ce89">
            <text:p>181,982,556<text:s/></text:p>
          </table:table-cell>
          <table:table-cell office:value-type="float" office:value="93533588" table:style-name="ce91">
            <text:p>93,533,588<text:s/></text:p>
          </table:table-cell>
          <table:table-cell office:value-type="float" office:value="51719654" table:style-name="ce85">
            <text:p>51,719,654<text:s/></text:p>
          </table:table-cell>
          <table:table-cell office:value-type="float" office:value="54208686" table:style-name="ce87">
            <text:p>54,208,686<text:s/></text:p>
          </table:table-cell>
          <table:table-cell office:value-type="float" office:value="50946284" table:style-name="ce91">
            <text:p>50,946,284<text:s/></text:p>
          </table:table-cell>
          <table:table-cell office:value-type="float" office:value="39324902" table:style-name="ce103">
            <text:p>39,324,902<text:s/></text:p>
          </table:table-cell>
          <table:table-cell office:value-type="float" office:value="773370" table:style-name="ce87">
            <text:p>773,370<text:s/></text:p>
          </table:table-cell>
          <table:table-cell office:value-type="float" office:value="16464021" table:style-name="ce85">
            <text:p>16,464,021<text:s/></text:p>
          </table:table-cell>
          <table:table-cell office:value-type="float" office:value="31038649" table:style-name="ce87">
            <text:p>31,038,649<text:s/></text:p>
          </table:table-cell>
          <table:table-cell office:value-type="float" office:value="13795004" table:style-name="ce87">
            <text:p>13,795,004<text:s/></text:p>
          </table:table-cell>
          <table:table-cell office:value-type="float" office:value="33726089" table:style-name="ce91">
            <text:p>33,726,089<text:s/></text:p>
          </table:table-cell>
          <table:table-cell office:value-type="float" office:value="22507966" table:style-name="ce85">
            <text:p>22,507,966<text:s/></text:p>
          </table:table-cell>
          <table:table-cell office:value-type="float" office:value="7171097" table:style-name="ce105">
            <text:p>7,171,09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65757995" table:style-name="ce82">
            <text:p>65,757,995<text:s/></text:p>
          </table:table-cell>
          <table:table-cell office:value-type="float" office:value="46839633" table:style-name="ce84">
            <text:p>46,839,633<text:s/></text:p>
          </table:table-cell>
          <table:table-cell office:value-type="float" office:value="36084472" table:style-name="ce86">
            <text:p>36,084,472<text:s/></text:p>
          </table:table-cell>
          <table:table-cell office:value-type="float" office:value="34671710" table:style-name="ce88">
            <text:p>34,671,710<text:s/></text:p>
          </table:table-cell>
          <table:table-cell office:value-type="float" office:value="16023604" table:style-name="ce90">
            <text:p>16,023,604<text:s/></text:p>
          </table:table-cell>
          <table:table-cell office:value-type="float" office:value="9508830" table:style-name="ce84">
            <text:p>9,508,830<text:s/></text:p>
          </table:table-cell>
          <table:table-cell office:value-type="float" office:value="9238914" table:style-name="ce86">
            <text:p>9,238,914<text:s/></text:p>
          </table:table-cell>
          <table:table-cell office:value-type="float" office:value="9334535" table:style-name="ce90">
            <text:p>9,334,535<text:s/></text:p>
          </table:table-cell>
          <table:table-cell office:value-type="float" office:value="6784690" table:style-name="ce102">
            <text:p>6,784,690<text:s/></text:p>
          </table:table-cell>
          <table:table-cell office:value-type="float" office:value="174295" table:style-name="ce86">
            <text:p>174,295<text:s/></text:p>
          </table:table-cell>
          <table:table-cell office:value-type="float" office:value="2959676" table:style-name="ce84">
            <text:p>2,959,676<text:s/></text:p>
          </table:table-cell>
          <table:table-cell office:value-type="float" office:value="4444566" table:style-name="ce86">
            <text:p>4,444,566<text:s/></text:p>
          </table:table-cell>
          <table:table-cell office:value-type="float" office:value="2714956" table:style-name="ce86">
            <text:p>2,714,956<text:s/></text:p>
          </table:table-cell>
          <table:table-cell office:value-type="float" office:value="6601939" table:style-name="ce90">
            <text:p>6,601,939<text:s/></text:p>
          </table:table-cell>
          <table:table-cell office:value-type="float" office:value="5892190" table:style-name="ce84">
            <text:p>5,892,190<text:s/></text:p>
          </table:table-cell>
          <table:table-cell office:value-type="float" office:value="1347301" table:style-name="ce104">
            <text:p>1,347,301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49789046" table:style-name="ce82">
            <text:p>49,789,046<text:s/></text:p>
          </table:table-cell>
          <table:table-cell office:value-type="float" office:value="37033678" table:style-name="ce84">
            <text:p>37,033,678<text:s/></text:p>
          </table:table-cell>
          <table:table-cell office:value-type="float" office:value="27949114" table:style-name="ce86">
            <text:p>27,949,114<text:s/></text:p>
          </table:table-cell>
          <table:table-cell office:value-type="float" office:value="26988770" table:style-name="ce88">
            <text:p>26,988,770<text:s/></text:p>
          </table:table-cell>
          <table:table-cell office:value-type="float" office:value="12087831" table:style-name="ce90">
            <text:p>12,087,831<text:s/></text:p>
          </table:table-cell>
          <table:table-cell office:value-type="float" office:value="7135411" table:style-name="ce84">
            <text:p>7,135,411<text:s/></text:p>
          </table:table-cell>
          <table:table-cell office:value-type="float" office:value="6901122" table:style-name="ce86">
            <text:p>6,901,122<text:s/></text:p>
          </table:table-cell>
          <table:table-cell office:value-type="float" office:value="7049668" table:style-name="ce90">
            <text:p>7,049,668<text:s/></text:p>
          </table:table-cell>
          <table:table-cell office:value-type="float" office:value="5186709" table:style-name="ce102">
            <text:p>5,186,709<text:s/></text:p>
          </table:table-cell>
          <table:table-cell office:value-type="float" office:value="85743" table:style-name="ce86">
            <text:p>85,743<text:s/></text:p>
          </table:table-cell>
          <table:table-cell office:value-type="float" office:value="2541440" table:style-name="ce84">
            <text:p>2,541,440<text:s/></text:p>
          </table:table-cell>
          <table:table-cell office:value-type="float" office:value="4229406" table:style-name="ce86">
            <text:p>4,229,406<text:s/></text:p>
          </table:table-cell>
          <table:table-cell office:value-type="float" office:value="2145472" table:style-name="ce86">
            <text:p>2,145,472<text:s/></text:p>
          </table:table-cell>
          <table:table-cell office:value-type="float" office:value="4800977" table:style-name="ce90">
            <text:p>4,800,977<text:s/></text:p>
          </table:table-cell>
          <table:table-cell office:value-type="float" office:value="3672239" table:style-name="ce84">
            <text:p>3,672,239<text:s/></text:p>
          </table:table-cell>
          <table:table-cell office:value-type="float" office:value="1294918" table:style-name="ce104">
            <text:p>1,294,918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80181227" table:style-name="ce82">
            <text:p>80,181,227<text:s/></text:p>
          </table:table-cell>
          <table:table-cell office:value-type="float" office:value="58908721" table:style-name="ce84">
            <text:p>58,908,721<text:s/></text:p>
          </table:table-cell>
          <table:table-cell office:value-type="float" office:value="41704409" table:style-name="ce86">
            <text:p>41,704,409<text:s/></text:p>
          </table:table-cell>
          <table:table-cell office:value-type="float" office:value="44234376" table:style-name="ce88">
            <text:p>44,234,376<text:s/></text:p>
          </table:table-cell>
          <table:table-cell office:value-type="float" office:value="18228501" table:style-name="ce90">
            <text:p>18,228,501<text:s/></text:p>
          </table:table-cell>
          <table:table-cell office:value-type="float" office:value="10805942" table:style-name="ce84">
            <text:p>10,805,942<text:s/></text:p>
          </table:table-cell>
          <table:table-cell office:value-type="float" office:value="9986111" table:style-name="ce86">
            <text:p>9,986,111<text:s/></text:p>
          </table:table-cell>
          <table:table-cell office:value-type="float" office:value="10617771" table:style-name="ce90">
            <text:p>10,617,771<text:s/></text:p>
          </table:table-cell>
          <table:table-cell office:value-type="float" office:value="8242390" table:style-name="ce102">
            <text:p>8,242,390<text:s/></text:p>
          </table:table-cell>
          <table:table-cell office:value-type="float" office:value="188171" table:style-name="ce86">
            <text:p>188,171<text:s/></text:p>
          </table:table-cell>
          <table:table-cell office:value-type="float" office:value="3085064" table:style-name="ce84">
            <text:p>3,085,064<text:s/></text:p>
          </table:table-cell>
          <table:table-cell office:value-type="float" office:value="6880915" table:style-name="ce86">
            <text:p>6,880,915<text:s/></text:p>
          </table:table-cell>
          <table:table-cell office:value-type="float" office:value="2722463" table:style-name="ce86">
            <text:p>2,722,463<text:s/></text:p>
          </table:table-cell>
          <table:table-cell office:value-type="float" office:value="8647937" table:style-name="ce90">
            <text:p>8,647,937<text:s/></text:p>
          </table:table-cell>
          <table:table-cell office:value-type="float" office:value="8084100" table:style-name="ce84">
            <text:p>8,084,100<text:s/></text:p>
          </table:table-cell>
          <table:table-cell office:value-type="float" office:value="1944701" table:style-name="ce104">
            <text:p>1,944,701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67618651" table:style-name="ce82">
            <text:p>67,618,651<text:s/></text:p>
          </table:table-cell>
          <table:table-cell office:value-type="float" office:value="53264351" table:style-name="ce84">
            <text:p>53,264,351<text:s/></text:p>
          </table:table-cell>
          <table:table-cell office:value-type="float" office:value="36919033" table:style-name="ce86">
            <text:p>36,919,033<text:s/></text:p>
          </table:table-cell>
          <table:table-cell office:value-type="float" office:value="39345997" table:style-name="ce88">
            <text:p>39,345,997<text:s/></text:p>
          </table:table-cell>
          <table:table-cell office:value-type="float" office:value="15999433" table:style-name="ce90">
            <text:p>15,999,433<text:s/></text:p>
          </table:table-cell>
          <table:table-cell office:value-type="float" office:value="9779979" table:style-name="ce84">
            <text:p>9,779,979<text:s/></text:p>
          </table:table-cell>
          <table:table-cell office:value-type="float" office:value="9056429" table:style-name="ce86">
            <text:p>9,056,429<text:s/></text:p>
          </table:table-cell>
          <table:table-cell office:value-type="float" office:value="9645966" table:style-name="ce90">
            <text:p>9,645,966<text:s/></text:p>
          </table:table-cell>
          <table:table-cell office:value-type="float" office:value="6943004" table:style-name="ce102">
            <text:p>6,943,004<text:s/></text:p>
          </table:table-cell>
          <table:table-cell office:value-type="float" office:value="134013" table:style-name="ce86">
            <text:p>134,013<text:s/></text:p>
          </table:table-cell>
          <table:table-cell office:value-type="float" office:value="2794389" table:style-name="ce84">
            <text:p>2,794,389<text:s/></text:p>
          </table:table-cell>
          <table:table-cell office:value-type="float" office:value="5321051" table:style-name="ce86">
            <text:p>5,321,051<text:s/></text:p>
          </table:table-cell>
          <table:table-cell office:value-type="float" office:value="2585598" table:style-name="ce86">
            <text:p>2,585,598<text:s/></text:p>
          </table:table-cell>
          <table:table-cell office:value-type="float" office:value="7435969" table:style-name="ce90">
            <text:p>7,435,969<text:s/></text:p>
          </table:table-cell>
          <table:table-cell office:value-type="float" office:value="6097085" table:style-name="ce84">
            <text:p>6,097,085<text:s/></text:p>
          </table:table-cell>
          <table:table-cell office:value-type="float" office:value="1811344" table:style-name="ce104">
            <text:p>1,811,344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78476425" table:style-name="ce82">
            <text:p>78,476,425<text:s/></text:p>
          </table:table-cell>
          <table:table-cell office:value-type="float" office:value="60539932" table:style-name="ce84">
            <text:p>60,539,932<text:s/></text:p>
          </table:table-cell>
          <table:table-cell office:value-type="float" office:value="45270666" table:style-name="ce86">
            <text:p>45,270,666<text:s/></text:p>
          </table:table-cell>
          <table:table-cell office:value-type="float" office:value="44343190" table:style-name="ce88">
            <text:p>44,343,190<text:s/></text:p>
          </table:table-cell>
          <table:table-cell office:value-type="float" office:value="19026875" table:style-name="ce90">
            <text:p>19,026,875<text:s/></text:p>
          </table:table-cell>
          <table:table-cell office:value-type="float" office:value="11112041" table:style-name="ce84">
            <text:p>11,112,041<text:s/></text:p>
          </table:table-cell>
          <table:table-cell office:value-type="float" office:value="11019012" table:style-name="ce86">
            <text:p>11,019,012<text:s/></text:p>
          </table:table-cell>
          <table:table-cell office:value-type="float" office:value="10881809" table:style-name="ce90">
            <text:p>10,881,809<text:s/></text:p>
          </table:table-cell>
          <table:table-cell office:value-type="float" office:value="8007863" table:style-name="ce102">
            <text:p>8,007,863<text:s/></text:p>
          </table:table-cell>
          <table:table-cell office:value-type="float" office:value="230232" table:style-name="ce86">
            <text:p>230,232<text:s/></text:p>
          </table:table-cell>
          <table:table-cell office:value-type="float" office:value="3085724" table:style-name="ce84">
            <text:p>3,085,724<text:s/></text:p>
          </table:table-cell>
          <table:table-cell office:value-type="float" office:value="5268351" table:style-name="ce86">
            <text:p>5,268,351<text:s/></text:p>
          </table:table-cell>
          <table:table-cell office:value-type="float" office:value="2986533" table:style-name="ce86">
            <text:p>2,986,533<text:s/></text:p>
          </table:table-cell>
          <table:table-cell office:value-type="float" office:value="8907315" table:style-name="ce90">
            <text:p>8,907,315<text:s/></text:p>
          </table:table-cell>
          <table:table-cell office:value-type="float" office:value="9529991" table:style-name="ce84">
            <text:p>9,529,991<text:s/></text:p>
          </table:table-cell>
          <table:table-cell office:value-type="float" office:value="2169498" table:style-name="ce104">
            <text:p>2,169,498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74813004" table:style-name="ce82">
            <text:p>74,813,004<text:s/></text:p>
          </table:table-cell>
          <table:table-cell office:value-type="float" office:value="62615103" table:style-name="ce84">
            <text:p>62,615,103<text:s/></text:p>
          </table:table-cell>
          <table:table-cell office:value-type="float" office:value="39010952" table:style-name="ce86">
            <text:p>39,010,952<text:s/></text:p>
          </table:table-cell>
          <table:table-cell office:value-type="float" office:value="45346962" table:style-name="ce88">
            <text:p>45,346,962<text:s/></text:p>
          </table:table-cell>
          <table:table-cell office:value-type="float" office:value="17772958" table:style-name="ce90">
            <text:p>17,772,958<text:s/></text:p>
          </table:table-cell>
          <table:table-cell office:value-type="float" office:value="11208586" table:style-name="ce84">
            <text:p>11,208,586<text:s/></text:p>
          </table:table-cell>
          <table:table-cell office:value-type="float" office:value="9582847" table:style-name="ce86">
            <text:p>9,582,847<text:s/></text:p>
          </table:table-cell>
          <table:table-cell office:value-type="float" office:value="11058265" table:style-name="ce90">
            <text:p>11,058,265<text:s/></text:p>
          </table:table-cell>
          <table:table-cell office:value-type="float" office:value="8190111" table:style-name="ce102">
            <text:p>8,190,111<text:s/></text:p>
          </table:table-cell>
          <table:table-cell office:value-type="float" office:value="150321" table:style-name="ce86">
            <text:p>150,321<text:s/></text:p>
          </table:table-cell>
          <table:table-cell office:value-type="float" office:value="3306814" table:style-name="ce84">
            <text:p>3,306,814<text:s/></text:p>
          </table:table-cell>
          <table:table-cell office:value-type="float" office:value="6668074" table:style-name="ce86">
            <text:p>6,668,074<text:s/></text:p>
          </table:table-cell>
          <table:table-cell office:value-type="float" office:value="2954316" table:style-name="ce86">
            <text:p>2,954,316<text:s/></text:p>
          </table:table-cell>
          <table:table-cell office:value-type="float" office:value="10196606" table:style-name="ce90">
            <text:p>10,196,606<text:s/></text:p>
          </table:table-cell>
          <table:table-cell office:value-type="float" office:value="4776861" table:style-name="ce84">
            <text:p>4,776,861<text:s/></text:p>
          </table:table-cell>
          <table:table-cell office:value-type="float" office:value="2235889" table:style-name="ce104">
            <text:p>2,235,889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75297967" table:style-name="ce82">
            <text:p>75,297,967<text:s/></text:p>
          </table:table-cell>
          <table:table-cell office:value-type="float" office:value="58125956" table:style-name="ce84">
            <text:p>58,125,956<text:s/></text:p>
          </table:table-cell>
          <table:table-cell office:value-type="float" office:value="41234432" table:style-name="ce86">
            <text:p>41,234,432<text:s/></text:p>
          </table:table-cell>
          <table:table-cell office:value-type="float" office:value="43148039" table:style-name="ce88">
            <text:p>43,148,039<text:s/></text:p>
          </table:table-cell>
          <table:table-cell office:value-type="float" office:value="19174162" table:style-name="ce90">
            <text:p>19,174,162<text:s/></text:p>
          </table:table-cell>
          <table:table-cell office:value-type="float" office:value="11556087" table:style-name="ce84">
            <text:p>11,556,087<text:s/></text:p>
          </table:table-cell>
          <table:table-cell office:value-type="float" office:value="11165671" table:style-name="ce86">
            <text:p>11,165,671<text:s/></text:p>
          </table:table-cell>
          <table:table-cell office:value-type="float" office:value="11429126" table:style-name="ce90">
            <text:p>11,429,126<text:s/></text:p>
          </table:table-cell>
          <table:table-cell office:value-type="float" office:value="8008491" table:style-name="ce102">
            <text:p>8,008,491<text:s/></text:p>
          </table:table-cell>
          <table:table-cell office:value-type="float" office:value="126961" table:style-name="ce86">
            <text:p>126,961<text:s/></text:p>
          </table:table-cell>
          <table:table-cell office:value-type="float" office:value="3271346" table:style-name="ce84">
            <text:p>3,271,346<text:s/></text:p>
          </table:table-cell>
          <table:table-cell office:value-type="float" office:value="5693407" table:style-name="ce86">
            <text:p>5,693,407<text:s/></text:p>
          </table:table-cell>
          <table:table-cell office:value-type="float" office:value="3159726" table:style-name="ce86">
            <text:p>3,159,726<text:s/></text:p>
          </table:table-cell>
          <table:table-cell office:value-type="float" office:value="9407817" table:style-name="ce90">
            <text:p>9,407,817<text:s/></text:p>
          </table:table-cell>
          <table:table-cell office:value-type="float" office:value="4736858" table:style-name="ce84">
            <text:p>4,736,858<text:s/></text:p>
          </table:table-cell>
          <table:table-cell office:value-type="float" office:value="2291002" table:style-name="ce104">
            <text:p>2,291,00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491934315" table:style-name="ce83">
            <text:p>491,934,315<text:s/></text:p>
          </table:table-cell>
          <table:table-cell office:value-type="float" office:value="377327374" table:style-name="ce85">
            <text:p>377,327,374<text:s/></text:p>
          </table:table-cell>
          <table:table-cell office:value-type="float" office:value="268173078" table:style-name="ce87">
            <text:p>268,173,078<text:s/></text:p>
          </table:table-cell>
          <table:table-cell office:value-type="float" office:value="278079044" table:style-name="ce89">
            <text:p>278,079,044<text:s/></text:p>
          </table:table-cell>
          <table:table-cell office:value-type="float" office:value="118313364" table:style-name="ce91">
            <text:p>118,313,364<text:s/></text:p>
          </table:table-cell>
          <table:table-cell office:value-type="float" office:value="71106876" table:style-name="ce85">
            <text:p>71,106,876<text:s/></text:p>
          </table:table-cell>
          <table:table-cell office:value-type="float" office:value="66950106" table:style-name="ce87">
            <text:p>66,950,106<text:s/></text:p>
          </table:table-cell>
          <table:table-cell office:value-type="float" office:value="70017140" table:style-name="ce91">
            <text:p>70,017,140<text:s/></text:p>
          </table:table-cell>
          <table:table-cell office:value-type="float" office:value="51363258" table:style-name="ce103">
            <text:p>51,363,258<text:s/></text:p>
          </table:table-cell>
          <table:table-cell office:value-type="float" office:value="1089736" table:style-name="ce87">
            <text:p>1,089,736<text:s/></text:p>
          </table:table-cell>
          <table:table-cell office:value-type="float" office:value="21044453" table:style-name="ce85">
            <text:p>21,044,453<text:s/></text:p>
          </table:table-cell>
          <table:table-cell office:value-type="float" office:value="38505770" table:style-name="ce87">
            <text:p>38,505,770<text:s/></text:p>
          </table:table-cell>
          <table:table-cell office:value-type="float" office:value="19269064" table:style-name="ce87">
            <text:p>19,269,064<text:s/></text:p>
          </table:table-cell>
          <table:table-cell office:value-type="float" office:value="55998560" table:style-name="ce91">
            <text:p>55,998,560<text:s/></text:p>
          </table:table-cell>
          <table:table-cell office:value-type="float" office:value="42789324" table:style-name="ce85">
            <text:p>42,789,324<text:s/></text:p>
          </table:table-cell>
          <table:table-cell office:value-type="float" office:value="13094653" table:style-name="ce105">
            <text:p>13,094,653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32.9" table:style-name="ce71">
            <text:p>32.9<text:s/></text:p>
          </table:table-cell>
          <table:table-cell office:value-type="float" office:value="37.4" table:style-name="ce73">
            <text:p>37.4<text:s/></text:p>
          </table:table-cell>
          <table:table-cell office:value-type="float" office:value="31.8" table:style-name="ce75">
            <text:p>31.8<text:s/></text:p>
          </table:table-cell>
          <table:table-cell office:value-type="float" office:value="45.5" table:style-name="ce77">
            <text:p>45.5<text:s/></text:p>
          </table:table-cell>
          <table:table-cell office:value-type="float" office:value="33.4" table:style-name="ce79">
            <text:p>33.4<text:s/></text:p>
          </table:table-cell>
          <table:table-cell office:value-type="float" office:value="35.700000000000003" table:style-name="ce73">
            <text:p>35.7<text:s/></text:p>
          </table:table-cell>
          <table:table-cell office:value-type="float" office:value="33.1" table:style-name="ce75">
            <text:p>33.1<text:s/></text:p>
          </table:table-cell>
          <table:table-cell office:value-type="float" office:value="36.1" table:style-name="ce79">
            <text:p>36.1<text:s/></text:p>
          </table:table-cell>
          <table:table-cell office:value-type="float" office:value="33.9" table:style-name="ce98">
            <text:p>33.9<text:s/></text:p>
          </table:table-cell>
          <table:table-cell office:value-type="float" office:value="8.3000000000000007" table:style-name="ce75">
            <text:p>8.3<text:s/></text:p>
          </table:table-cell>
          <table:table-cell office:value-type="float" office:value="41.4" table:style-name="ce73">
            <text:p>41.4<text:s/></text:p>
          </table:table-cell>
          <table:table-cell office:value-type="float" office:value="22.8" table:style-name="ce75">
            <text:p>22.8<text:s/></text:p>
          </table:table-cell>
          <table:table-cell office:value-type="float" office:value="50.8" table:style-name="ce75">
            <text:p>50.8<text:s/></text:p>
          </table:table-cell>
          <table:table-cell office:value-type="float" office:value="63.5" table:style-name="ce79">
            <text:p>63.5<text:s/></text:p>
          </table:table-cell>
          <table:table-cell office:value-type="float" office:value="22.1" table:style-name="ce73">
            <text:p>22.1<text:s/></text:p>
          </table:table-cell>
          <table:table-cell office:value-type="float" office:value="86" table:style-name="ce100">
            <text:p>86.0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44.7" table:style-name="ce72">
            <text:p>44.7<text:s/></text:p>
          </table:table-cell>
          <table:table-cell office:value-type="float" office:value="39.799999999999997" table:style-name="ce74">
            <text:p>39.8<text:s/></text:p>
          </table:table-cell>
          <table:table-cell office:value-type="float" office:value="35.9" table:style-name="ce76">
            <text:p>35.9<text:s/></text:p>
          </table:table-cell>
          <table:table-cell office:value-type="float" office:value="52.8" table:style-name="ce78">
            <text:p>52.8<text:s/></text:p>
          </table:table-cell>
          <table:table-cell office:value-type="float" office:value="26.5" table:style-name="ce80">
            <text:p>26.5<text:s/></text:p>
          </table:table-cell>
          <table:table-cell office:value-type="float" office:value="37.5" table:style-name="ce74">
            <text:p>37.5<text:s/></text:p>
          </table:table-cell>
          <table:table-cell office:value-type="float" office:value="23.5" table:style-name="ce76">
            <text:p>23.5<text:s/></text:p>
          </table:table-cell>
          <table:table-cell office:value-type="float" office:value="37.4" table:style-name="ce80">
            <text:p>37.4<text:s/></text:p>
          </table:table-cell>
          <table:table-cell office:value-type="float" office:value="30.6" table:style-name="ce99">
            <text:p>30.6<text:s/></text:p>
          </table:table-cell>
          <table:table-cell office:value-type="float" office:value="40.9" table:style-name="ce76">
            <text:p>40.9<text:s/></text:p>
          </table:table-cell>
          <table:table-cell office:value-type="float" office:value="27.8" table:style-name="ce74">
            <text:p>27.8<text:s/></text:p>
          </table:table-cell>
          <table:table-cell office:value-type="float" office:value="24.1" table:style-name="ce76">
            <text:p>24.1<text:s/></text:p>
          </table:table-cell>
          <table:table-cell office:value-type="float" office:value="39.700000000000003" table:style-name="ce76">
            <text:p>39.7<text:s/></text:p>
          </table:table-cell>
          <table:table-cell office:value-type="float" office:value="66" table:style-name="ce80">
            <text:p>66.0<text:s/></text:p>
          </table:table-cell>
          <table:table-cell office:value-type="float" office:value="90.1" table:style-name="ce74">
            <text:p>90.1<text:s/></text:p>
          </table:table-cell>
          <table:table-cell office:value-type="float" office:value="82.6" table:style-name="ce101">
            <text:p>82.6<text:s/></text:p>
          </table:table-cell>
          <table:table-cell office:value-type="string" table:style-name="ce65">
            <text:p>% Cumulative</text:p>
          </table:table-cell>
          <table:table-cell table:number-columns-repeated="16365" table:style-name="ce23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/>
        </table:table-row>
        <table:table-row table:number-rows-repeated="1048518" table:style-name="ro12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2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2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馬來西亞</text:p>
            <text:p><text:span text:style-name="T12">Malaysia</text:span></text:p>
          </table:table-cell>
          <table:covered-table-cell/>
          <table:table-cell office:value-type="string" table:number-columns-spanned="2" table:number-rows-spanned="2" table:style-name="ce169">
            <text:p>印尼</text:p>
            <text:p><text:span text:style-name="T12">Indonesia</text:span></text:p>
          </table:table-cell>
          <table:covered-table-cell/>
          <table:table-cell office:value-type="string" table:number-columns-spanned="2" table:number-rows-spanned="2" table:style-name="ce169">
            <text:p>越南</text:p>
            <text:p><text:span text:style-name="T12">Viet Nam</text:span></text:p>
          </table:table-cell>
          <table:covered-table-cell/>
          <table:table-cell office:value-type="string" table:number-columns-spanned="2" table:number-rows-spanned="2" table:style-name="ce181">
            <text:p>泰國</text:p>
            <text:p><text:span text:style-name="T12">Thailand</text:span></text:p>
          </table:table-cell>
          <table:covered-table-cell/>
          <table:table-cell office:value-type="string" table:number-columns-spanned="2" table:number-rows-spanned="2" table:style-name="ce182">
            <text:p>菲律賓</text:p>
            <text:p><text:span text:style-name="T12">Philippines</text:span></text:p>
          </table:table-cell>
          <table:covered-table-cell/>
          <table:table-cell office:value-type="string" table:number-columns-spanned="2" table:number-rows-spanned="2" table:style-name="ce169">
            <text:p>柬埔寨</text:p>
            <text:p><text:span text:style-name="T12">Cambodia</text:span></text:p>
          </table:table-cell>
          <table:covered-table-cell/>
          <table:table-cell office:value-type="string" table:number-columns-spanned="2" table:number-rows-spanned="2" table:style-name="ce169">
            <text:p>緬甸</text:p>
            <text:p><text:span text:style-name="T12">Myanmar</text:span></text:p>
          </table:table-cell>
          <table:covered-table-cell/>
          <table:table-cell office:value-type="string" table:number-columns-spanned="2" table:number-rows-spanned="2" table:style-name="ce170">
            <text:p>汶萊</text:p>
            <text:p><text:span text:style-name="T12">Brunei Darussalam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373298" table:style-name="ce83">
            <text:p>373,298<text:s/></text:p>
          </table:table-cell>
          <table:table-cell office:value-type="float" office:value="330397" table:style-name="ce85">
            <text:p>330,397<text:s/></text:p>
          </table:table-cell>
          <table:table-cell office:value-type="float" office:value="86013" table:style-name="ce87">
            <text:p>86,013<text:s/></text:p>
          </table:table-cell>
          <table:table-cell office:value-type="float" office:value="221268" table:style-name="ce89">
            <text:p>221,268<text:s/></text:p>
          </table:table-cell>
          <table:table-cell office:value-type="float" office:value="391430" table:style-name="ce91">
            <text:p>391,430<text:s/></text:p>
          </table:table-cell>
          <table:table-cell office:value-type="float" office:value="172188" table:style-name="ce85">
            <text:p>172,188<text:s/></text:p>
          </table:table-cell>
          <table:table-cell office:value-type="float" office:value="196741" table:style-name="ce87">
            <text:p>196,741<text:s/></text:p>
          </table:table-cell>
          <table:table-cell office:value-type="float" office:value="167009" table:style-name="ce91">
            <text:p>167,009<text:s/></text:p>
          </table:table-cell>
          <table:table-cell office:value-type="float" office:value="170188" table:style-name="ce103">
            <text:p>170,188<text:s/></text:p>
          </table:table-cell>
          <table:table-cell office:value-type="float" office:value="83979" table:style-name="ce87">
            <text:p>83,979<text:s/></text:p>
          </table:table-cell>
          <table:table-cell office:value-type="float" office:value="24026" table:style-name="ce85">
            <text:p>24,026<text:s/></text:p>
          </table:table-cell>
          <table:table-cell office:value-type="float" office:value="3336" table:style-name="ce87">
            <text:p>3,336<text:s/></text:p>
          </table:table-cell>
          <table:table-cell office:value-type="float" office:value="4819" table:style-name="ce87">
            <text:p>4,819<text:s/></text:p>
          </table:table-cell>
          <table:table-cell office:value-type="float" office:value="1753" table:style-name="ce91">
            <text:p>1,753<text:s/></text:p>
          </table:table-cell>
          <table:table-cell office:value-type="float" office:value="681" table:style-name="ce85">
            <text:p>681<text:s/></text:p>
          </table:table-cell>
          <table:table-cell office:value-type="float" office:value="4170" table:style-name="ce105">
            <text:p>4,170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505599" table:style-name="ce83">
            <text:p>505,599<text:s/></text:p>
          </table:table-cell>
          <table:table-cell office:value-type="float" office:value="402130" table:style-name="ce85">
            <text:p>402,130<text:s/></text:p>
          </table:table-cell>
          <table:table-cell office:value-type="float" office:value="95196" table:style-name="ce87">
            <text:p>95,196<text:s/></text:p>
          </table:table-cell>
          <table:table-cell office:value-type="float" office:value="333665" table:style-name="ce89">
            <text:p>333,665<text:s/></text:p>
          </table:table-cell>
          <table:table-cell office:value-type="float" office:value="431209" table:style-name="ce91">
            <text:p>431,209<text:s/></text:p>
          </table:table-cell>
          <table:table-cell office:value-type="float" office:value="207101" table:style-name="ce85">
            <text:p>207,101<text:s/></text:p>
          </table:table-cell>
          <table:table-cell office:value-type="float" office:value="224105" table:style-name="ce87">
            <text:p>224,105<text:s/></text:p>
          </table:table-cell>
          <table:table-cell office:value-type="float" office:value="186310" table:style-name="ce91">
            <text:p>186,310<text:s/></text:p>
          </table:table-cell>
          <table:table-cell office:value-type="float" office:value="227196" table:style-name="ce103">
            <text:p>227,196<text:s/></text:p>
          </table:table-cell>
          <table:table-cell office:value-type="float" office:value="91319" table:style-name="ce87">
            <text:p>91,319<text:s/></text:p>
          </table:table-cell>
          <table:table-cell office:value-type="float" office:value="25660" table:style-name="ce85">
            <text:p>25,660<text:s/></text:p>
          </table:table-cell>
          <table:table-cell office:value-type="float" office:value="4837" table:style-name="ce87">
            <text:p>4,837<text:s/></text:p>
          </table:table-cell>
          <table:table-cell office:value-type="float" office:value="5669" table:style-name="ce87">
            <text:p>5,669<text:s/></text:p>
          </table:table-cell>
          <table:table-cell office:value-type="float" office:value="2760" table:style-name="ce91">
            <text:p>2,760<text:s/></text:p>
          </table:table-cell>
          <table:table-cell office:value-type="float" office:value="864" table:style-name="ce85">
            <text:p>864<text:s/></text:p>
          </table:table-cell>
          <table:table-cell office:value-type="float" office:value="656" table:style-name="ce105">
            <text:p>656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472874" table:style-name="ce83">
            <text:p>472,874<text:s/></text:p>
          </table:table-cell>
          <table:table-cell office:value-type="float" office:value="301792" table:style-name="ce85">
            <text:p>301,792<text:s/></text:p>
          </table:table-cell>
          <table:table-cell office:value-type="float" office:value="93790" table:style-name="ce87">
            <text:p>93,790<text:s/></text:p>
          </table:table-cell>
          <table:table-cell office:value-type="float" office:value="229992" table:style-name="ce89">
            <text:p>229,992<text:s/></text:p>
          </table:table-cell>
          <table:table-cell office:value-type="float" office:value="365713" table:style-name="ce91">
            <text:p>365,713<text:s/></text:p>
          </table:table-cell>
          <table:table-cell office:value-type="float" office:value="192012" table:style-name="ce85">
            <text:p>192,012<text:s/></text:p>
          </table:table-cell>
          <table:table-cell office:value-type="float" office:value="339611" table:style-name="ce87">
            <text:p>339,611<text:s/></text:p>
          </table:table-cell>
          <table:table-cell office:value-type="float" office:value="167588" table:style-name="ce91">
            <text:p>167,588<text:s/></text:p>
          </table:table-cell>
          <table:table-cell office:value-type="float" office:value="157366" table:style-name="ce103">
            <text:p>157,366<text:s/></text:p>
          </table:table-cell>
          <table:table-cell office:value-type="float" office:value="73116" table:style-name="ce87">
            <text:p>73,116<text:s/></text:p>
          </table:table-cell>
          <table:table-cell office:value-type="float" office:value="17507" table:style-name="ce85">
            <text:p>17,507<text:s/></text:p>
          </table:table-cell>
          <table:table-cell office:value-type="float" office:value="5223" table:style-name="ce87">
            <text:p>5,223<text:s/></text:p>
          </table:table-cell>
          <table:table-cell office:value-type="float" office:value="4128" table:style-name="ce87">
            <text:p>4,128<text:s/></text:p>
          </table:table-cell>
          <table:table-cell office:value-type="float" office:value="2487" table:style-name="ce91">
            <text:p>2,487<text:s/></text:p>
          </table:table-cell>
          <table:table-cell office:value-type="float" office:value="396" table:style-name="ce85">
            <text:p>396<text:s/></text:p>
          </table:table-cell>
          <table:table-cell office:value-type="float" office:value="8661" table:style-name="ce105">
            <text:p>8,661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638240" table:style-name="ce83">
            <text:p>638,240<text:s/></text:p>
          </table:table-cell>
          <table:table-cell office:value-type="float" office:value="468775" table:style-name="ce85">
            <text:p>468,775<text:s/></text:p>
          </table:table-cell>
          <table:table-cell office:value-type="float" office:value="98334" table:style-name="ce87">
            <text:p>98,334<text:s/></text:p>
          </table:table-cell>
          <table:table-cell office:value-type="float" office:value="246526" table:style-name="ce89">
            <text:p>246,526<text:s/></text:p>
          </table:table-cell>
          <table:table-cell office:value-type="float" office:value="457777" table:style-name="ce91">
            <text:p>457,777<text:s/></text:p>
          </table:table-cell>
          <table:table-cell office:value-type="float" office:value="254666" table:style-name="ce85">
            <text:p>254,666<text:s/></text:p>
          </table:table-cell>
          <table:table-cell office:value-type="float" office:value="377719" table:style-name="ce87">
            <text:p>377,719<text:s/></text:p>
          </table:table-cell>
          <table:table-cell office:value-type="float" office:value="199923" table:style-name="ce91">
            <text:p>199,923<text:s/></text:p>
          </table:table-cell>
          <table:table-cell office:value-type="float" office:value="136165" table:style-name="ce103">
            <text:p>136,165<text:s/></text:p>
          </table:table-cell>
          <table:table-cell office:value-type="float" office:value="78935" table:style-name="ce87">
            <text:p>78,935<text:s/></text:p>
          </table:table-cell>
          <table:table-cell office:value-type="float" office:value="17660" table:style-name="ce85">
            <text:p>17,660<text:s/></text:p>
          </table:table-cell>
          <table:table-cell office:value-type="float" office:value="5562" table:style-name="ce87">
            <text:p>5,562<text:s/></text:p>
          </table:table-cell>
          <table:table-cell office:value-type="float" office:value="3067" table:style-name="ce87">
            <text:p>3,067<text:s/></text:p>
          </table:table-cell>
          <table:table-cell office:value-type="float" office:value="2321" table:style-name="ce91">
            <text:p>2,321<text:s/></text:p>
          </table:table-cell>
          <table:table-cell office:value-type="float" office:value="465" table:style-name="ce85">
            <text:p>465<text:s/></text:p>
          </table:table-cell>
          <table:table-cell office:value-type="float" office:value="10889" table:style-name="ce105">
            <text:p>10,889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152433" table:style-name="ce83">
            <text:p>1,152,433<text:s/></text:p>
          </table:table-cell>
          <table:table-cell office:value-type="float" office:value="579002" table:style-name="ce85">
            <text:p>579,002<text:s/></text:p>
          </table:table-cell>
          <table:table-cell office:value-type="float" office:value="146043" table:style-name="ce87">
            <text:p>146,043<text:s/></text:p>
          </table:table-cell>
          <table:table-cell office:value-type="float" office:value="204888" table:style-name="ce89">
            <text:p>204,888<text:s/></text:p>
          </table:table-cell>
          <table:table-cell office:value-type="float" office:value="565208" table:style-name="ce91">
            <text:p>565,208<text:s/></text:p>
          </table:table-cell>
          <table:table-cell office:value-type="float" office:value="445144" table:style-name="ce85">
            <text:p>445,144<text:s/></text:p>
          </table:table-cell>
          <table:table-cell office:value-type="float" office:value="398373" table:style-name="ce87">
            <text:p>398,373<text:s/></text:p>
          </table:table-cell>
          <table:table-cell office:value-type="float" office:value="205192" table:style-name="ce91">
            <text:p>205,192<text:s/></text:p>
          </table:table-cell>
          <table:table-cell office:value-type="float" office:value="139310" table:style-name="ce103">
            <text:p>139,310<text:s/></text:p>
          </table:table-cell>
          <table:table-cell office:value-type="float" office:value="83561" table:style-name="ce87">
            <text:p>83,561<text:s/></text:p>
          </table:table-cell>
          <table:table-cell office:value-type="float" office:value="17690" table:style-name="ce85">
            <text:p>17,690<text:s/></text:p>
          </table:table-cell>
          <table:table-cell office:value-type="float" office:value="5362" table:style-name="ce87">
            <text:p>5,362<text:s/></text:p>
          </table:table-cell>
          <table:table-cell office:value-type="float" office:value="3287" table:style-name="ce87">
            <text:p>3,287<text:s/></text:p>
          </table:table-cell>
          <table:table-cell office:value-type="float" office:value="2301" table:style-name="ce91">
            <text:p>2,301<text:s/></text:p>
          </table:table-cell>
          <table:table-cell office:value-type="float" office:value="462" table:style-name="ce85">
            <text:p>462<text:s/></text:p>
          </table:table-cell>
          <table:table-cell office:value-type="float" office:value="13516" table:style-name="ce105">
            <text:p>13,516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30253" table:style-name="ce82">
            <text:p>130,253<text:s/></text:p>
          </table:table-cell>
          <table:table-cell office:value-type="float" office:value="46735" table:style-name="ce84">
            <text:p>46,735<text:s/></text:p>
          </table:table-cell>
          <table:table-cell office:value-type="float" office:value="8667" table:style-name="ce86">
            <text:p>8,667<text:s/></text:p>
          </table:table-cell>
          <table:table-cell office:value-type="float" office:value="16448" table:style-name="ce88">
            <text:p>16,448<text:s/></text:p>
          </table:table-cell>
          <table:table-cell office:value-type="float" office:value="49476" table:style-name="ce90">
            <text:p>49,476<text:s/></text:p>
          </table:table-cell>
          <table:table-cell office:value-type="float" office:value="45611" table:style-name="ce84">
            <text:p>45,611<text:s/></text:p>
          </table:table-cell>
          <table:table-cell office:value-type="float" office:value="25405" table:style-name="ce86">
            <text:p>25,405<text:s/></text:p>
          </table:table-cell>
          <table:table-cell office:value-type="float" office:value="19858" table:style-name="ce90">
            <text:p>19,858<text:s/></text:p>
          </table:table-cell>
          <table:table-cell office:value-type="float" office:value="10509" table:style-name="ce102">
            <text:p>10,509<text:s/></text:p>
          </table:table-cell>
          <table:table-cell office:value-type="float" office:value="6588" table:style-name="ce86">
            <text:p>6,588<text:s/></text:p>
          </table:table-cell>
          <table:table-cell office:value-type="float" office:value="1414" table:style-name="ce84">
            <text:p>1,414<text:s/></text:p>
          </table:table-cell>
          <table:table-cell office:value-type="float" office:value="494" table:style-name="ce86">
            <text:p>494<text:s/></text:p>
          </table:table-cell>
          <table:table-cell office:value-type="float" office:value="232" table:style-name="ce86">
            <text:p>232<text:s/></text:p>
          </table:table-cell>
          <table:table-cell office:value-type="float" office:value="137" table:style-name="ce90">
            <text:p>137<text:s/></text:p>
          </table:table-cell>
          <table:table-cell office:value-type="float" office:value="20" table:style-name="ce84">
            <text:p>20<text:s/></text:p>
          </table:table-cell>
          <table:table-cell office:value-type="float" office:value="90" table:style-name="ce104">
            <text:p>90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11167" table:style-name="ce82">
            <text:p>111,167<text:s/></text:p>
          </table:table-cell>
          <table:table-cell office:value-type="float" office:value="54239" table:style-name="ce84">
            <text:p>54,239<text:s/></text:p>
          </table:table-cell>
          <table:table-cell office:value-type="float" office:value="15014" table:style-name="ce86">
            <text:p>15,014<text:s/></text:p>
          </table:table-cell>
          <table:table-cell office:value-type="float" office:value="17044" table:style-name="ce88">
            <text:p>17,044<text:s/></text:p>
          </table:table-cell>
          <table:table-cell office:value-type="float" office:value="50529" table:style-name="ce90">
            <text:p>50,529<text:s/></text:p>
          </table:table-cell>
          <table:table-cell office:value-type="float" office:value="42973" table:style-name="ce84">
            <text:p>42,973<text:s/></text:p>
          </table:table-cell>
          <table:table-cell office:value-type="float" office:value="29693" table:style-name="ce86">
            <text:p>29,693<text:s/></text:p>
          </table:table-cell>
          <table:table-cell office:value-type="float" office:value="16143" table:style-name="ce90">
            <text:p>16,143<text:s/></text:p>
          </table:table-cell>
          <table:table-cell office:value-type="float" office:value="12904" table:style-name="ce102">
            <text:p>12,904<text:s/></text:p>
          </table:table-cell>
          <table:table-cell office:value-type="float" office:value="6466" table:style-name="ce86">
            <text:p>6,466<text:s/></text:p>
          </table:table-cell>
          <table:table-cell office:value-type="float" office:value="1394" table:style-name="ce84">
            <text:p>1,394<text:s/></text:p>
          </table:table-cell>
          <table:table-cell office:value-type="float" office:value="517" table:style-name="ce86">
            <text:p>517<text:s/></text:p>
          </table:table-cell>
          <table:table-cell office:value-type="float" office:value="297" table:style-name="ce86">
            <text:p>297<text:s/></text:p>
          </table:table-cell>
          <table:table-cell office:value-type="float" office:value="139" table:style-name="ce90">
            <text:p>139<text:s/></text:p>
          </table:table-cell>
          <table:table-cell office:value-type="float" office:value="35" table:style-name="ce84">
            <text:p>35<text:s/></text:p>
          </table:table-cell>
          <table:table-cell office:value-type="float" office:value="2760" table:style-name="ce104">
            <text:p>2,760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92263" table:style-name="ce82">
            <text:p>92,263<text:s/></text:p>
          </table:table-cell>
          <table:table-cell office:value-type="float" office:value="56449" table:style-name="ce84">
            <text:p>56,449<text:s/></text:p>
          </table:table-cell>
          <table:table-cell office:value-type="float" office:value="17482" table:style-name="ce86">
            <text:p>17,482<text:s/></text:p>
          </table:table-cell>
          <table:table-cell office:value-type="float" office:value="16570" table:style-name="ce88">
            <text:p>16,570<text:s/></text:p>
          </table:table-cell>
          <table:table-cell office:value-type="float" office:value="49493" table:style-name="ce90">
            <text:p>49,493<text:s/></text:p>
          </table:table-cell>
          <table:table-cell office:value-type="float" office:value="32686" table:style-name="ce84">
            <text:p>32,686<text:s/></text:p>
          </table:table-cell>
          <table:table-cell office:value-type="float" office:value="26332" table:style-name="ce86">
            <text:p>26,332<text:s/></text:p>
          </table:table-cell>
          <table:table-cell office:value-type="float" office:value="16782" table:style-name="ce90">
            <text:p>16,782<text:s/></text:p>
          </table:table-cell>
          <table:table-cell office:value-type="float" office:value="11415" table:style-name="ce102">
            <text:p>11,415<text:s/></text:p>
          </table:table-cell>
          <table:table-cell office:value-type="float" office:value="7900" table:style-name="ce86">
            <text:p>7,900<text:s/></text:p>
          </table:table-cell>
          <table:table-cell office:value-type="float" office:value="1534" table:style-name="ce84">
            <text:p>1,534<text:s/></text:p>
          </table:table-cell>
          <table:table-cell office:value-type="float" office:value="442" table:style-name="ce86">
            <text:p>442<text:s/></text:p>
          </table:table-cell>
          <table:table-cell office:value-type="float" office:value="244" table:style-name="ce86">
            <text:p>244<text:s/></text:p>
          </table:table-cell>
          <table:table-cell office:value-type="float" office:value="189" table:style-name="ce90">
            <text:p>189<text:s/></text:p>
          </table:table-cell>
          <table:table-cell office:value-type="float" office:value="28" table:style-name="ce84">
            <text:p>28<text:s/></text:p>
          </table:table-cell>
          <table:table-cell office:value-type="float" office:value="2501" table:style-name="ce104">
            <text:p>2,501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86067" table:style-name="ce82">
            <text:p>86,067<text:s/></text:p>
          </table:table-cell>
          <table:table-cell office:value-type="float" office:value="49122" table:style-name="ce84">
            <text:p>49,122<text:s/></text:p>
          </table:table-cell>
          <table:table-cell office:value-type="float" office:value="14481" table:style-name="ce86">
            <text:p>14,481<text:s/></text:p>
          </table:table-cell>
          <table:table-cell office:value-type="float" office:value="16756" table:style-name="ce88">
            <text:p>16,756<text:s/></text:p>
          </table:table-cell>
          <table:table-cell office:value-type="float" office:value="46837" table:style-name="ce90">
            <text:p>46,837<text:s/></text:p>
          </table:table-cell>
          <table:table-cell office:value-type="float" office:value="35555" table:style-name="ce84">
            <text:p>35,555<text:s/></text:p>
          </table:table-cell>
          <table:table-cell office:value-type="float" office:value="27600" table:style-name="ce86">
            <text:p>27,600<text:s/></text:p>
          </table:table-cell>
          <table:table-cell office:value-type="float" office:value="14956" table:style-name="ce90">
            <text:p>14,956<text:s/></text:p>
          </table:table-cell>
          <table:table-cell office:value-type="float" office:value="11521" table:style-name="ce102">
            <text:p>11,521<text:s/></text:p>
          </table:table-cell>
          <table:table-cell office:value-type="float" office:value="6446" table:style-name="ce86">
            <text:p>6,446<text:s/></text:p>
          </table:table-cell>
          <table:table-cell office:value-type="float" office:value="1442" table:style-name="ce84">
            <text:p>1,442<text:s/></text:p>
          </table:table-cell>
          <table:table-cell office:value-type="float" office:value="354" table:style-name="ce86">
            <text:p>354<text:s/></text:p>
          </table:table-cell>
          <table:table-cell office:value-type="float" office:value="215" table:style-name="ce86">
            <text:p>215<text:s/></text:p>
          </table:table-cell>
          <table:table-cell office:value-type="float" office:value="369" table:style-name="ce90">
            <text:p>369<text:s/></text:p>
          </table:table-cell>
          <table:table-cell office:value-type="float" office:value="25" table:style-name="ce84">
            <text:p>25<text:s/></text:p>
          </table:table-cell>
          <table:table-cell office:value-type="float" office:value="1122" table:style-name="ce104">
            <text:p>1,122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89027" table:style-name="ce82">
            <text:p>89,027<text:s/></text:p>
          </table:table-cell>
          <table:table-cell office:value-type="float" office:value="58823" table:style-name="ce84">
            <text:p>58,823<text:s/></text:p>
          </table:table-cell>
          <table:table-cell office:value-type="float" office:value="20145" table:style-name="ce86">
            <text:p>20,145<text:s/></text:p>
          </table:table-cell>
          <table:table-cell office:value-type="float" office:value="16317" table:style-name="ce88">
            <text:p>16,317<text:s/></text:p>
          </table:table-cell>
          <table:table-cell office:value-type="float" office:value="48550" table:style-name="ce90">
            <text:p>48,550<text:s/></text:p>
          </table:table-cell>
          <table:table-cell office:value-type="float" office:value="48697" table:style-name="ce84">
            <text:p>48,697<text:s/></text:p>
          </table:table-cell>
          <table:table-cell office:value-type="float" office:value="38095" table:style-name="ce86">
            <text:p>38,095<text:s/></text:p>
          </table:table-cell>
          <table:table-cell office:value-type="float" office:value="15559" table:style-name="ce90">
            <text:p>15,559<text:s/></text:p>
          </table:table-cell>
          <table:table-cell office:value-type="float" office:value="12816" table:style-name="ce102">
            <text:p>12,816<text:s/></text:p>
          </table:table-cell>
          <table:table-cell office:value-type="float" office:value="7670" table:style-name="ce86">
            <text:p>7,670<text:s/></text:p>
          </table:table-cell>
          <table:table-cell office:value-type="float" office:value="1287" table:style-name="ce84">
            <text:p>1,287<text:s/></text:p>
          </table:table-cell>
          <table:table-cell office:value-type="float" office:value="476" table:style-name="ce86">
            <text:p>476<text:s/></text:p>
          </table:table-cell>
          <table:table-cell office:value-type="float" office:value="188" table:style-name="ce86">
            <text:p>188<text:s/></text:p>
          </table:table-cell>
          <table:table-cell office:value-type="float" office:value="242" table:style-name="ce90">
            <text:p>242<text:s/></text:p>
          </table:table-cell>
          <table:table-cell office:value-type="float" office:value="29" table:style-name="ce84">
            <text:p>29<text:s/></text:p>
          </table:table-cell>
          <table:table-cell office:value-type="float" office:value="1392" table:style-name="ce104">
            <text:p>1,392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78378" table:style-name="ce82">
            <text:p>78,378<text:s/></text:p>
          </table:table-cell>
          <table:table-cell office:value-type="float" office:value="45045" table:style-name="ce84">
            <text:p>45,045<text:s/></text:p>
          </table:table-cell>
          <table:table-cell office:value-type="float" office:value="13668" table:style-name="ce86">
            <text:p>13,668<text:s/></text:p>
          </table:table-cell>
          <table:table-cell office:value-type="float" office:value="13651" table:style-name="ce88">
            <text:p>13,651<text:s/></text:p>
          </table:table-cell>
          <table:table-cell office:value-type="float" office:value="55918" table:style-name="ce90">
            <text:p>55,918<text:s/></text:p>
          </table:table-cell>
          <table:table-cell office:value-type="float" office:value="58030" table:style-name="ce84">
            <text:p>58,030<text:s/></text:p>
          </table:table-cell>
          <table:table-cell office:value-type="float" office:value="33388" table:style-name="ce86">
            <text:p>33,388<text:s/></text:p>
          </table:table-cell>
          <table:table-cell office:value-type="float" office:value="18345" table:style-name="ce90">
            <text:p>18,345<text:s/></text:p>
          </table:table-cell>
          <table:table-cell office:value-type="float" office:value="13325" table:style-name="ce102">
            <text:p>13,325<text:s/></text:p>
          </table:table-cell>
          <table:table-cell office:value-type="float" office:value="7126" table:style-name="ce86">
            <text:p>7,126<text:s/></text:p>
          </table:table-cell>
          <table:table-cell office:value-type="float" office:value="1803" table:style-name="ce84">
            <text:p>1,803<text:s/></text:p>
          </table:table-cell>
          <table:table-cell office:value-type="float" office:value="475" table:style-name="ce86">
            <text:p>475<text:s/></text:p>
          </table:table-cell>
          <table:table-cell office:value-type="float" office:value="259" table:style-name="ce86">
            <text:p>259<text:s/></text:p>
          </table:table-cell>
          <table:table-cell office:value-type="float" office:value="203" table:style-name="ce90">
            <text:p>203<text:s/></text:p>
          </table:table-cell>
          <table:table-cell office:value-type="float" office:value="100" table:style-name="ce84">
            <text:p>100<text:s/></text:p>
          </table:table-cell>
          <table:table-cell office:value-type="float" office:value="126" table:style-name="ce104">
            <text:p>126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695531" table:style-name="ce83">
            <text:p>695,531<text:s/></text:p>
          </table:table-cell>
          <table:table-cell office:value-type="float" office:value="315323" table:style-name="ce85">
            <text:p>315,323<text:s/></text:p>
          </table:table-cell>
          <table:table-cell office:value-type="float" office:value="65254" table:style-name="ce87">
            <text:p>65,254<text:s/></text:p>
          </table:table-cell>
          <table:table-cell office:value-type="float" office:value="124551" table:style-name="ce89">
            <text:p>124,551<text:s/></text:p>
          </table:table-cell>
          <table:table-cell office:value-type="float" office:value="313880" table:style-name="ce91">
            <text:p>313,880<text:s/></text:p>
          </table:table-cell>
          <table:table-cell office:value-type="float" office:value="227203" table:style-name="ce85">
            <text:p>227,203<text:s/></text:p>
          </table:table-cell>
          <table:table-cell office:value-type="float" office:value="243265" table:style-name="ce87">
            <text:p>243,265<text:s/></text:p>
          </table:table-cell>
          <table:table-cell office:value-type="float" office:value="123407" table:style-name="ce91">
            <text:p>123,407<text:s/></text:p>
          </table:table-cell>
          <table:table-cell office:value-type="float" office:value="77328" table:style-name="ce103">
            <text:p>77,328<text:s/></text:p>
          </table:table-cell>
          <table:table-cell office:value-type="float" office:value="47953" table:style-name="ce87">
            <text:p>47,953<text:s/></text:p>
          </table:table-cell>
          <table:table-cell office:value-type="float" office:value="10232" table:style-name="ce85">
            <text:p>10,232<text:s/></text:p>
          </table:table-cell>
          <table:table-cell office:value-type="float" office:value="3099" table:style-name="ce87">
            <text:p>3,099<text:s/></text:p>
          </table:table-cell>
          <table:table-cell office:value-type="float" office:value="2085" table:style-name="ce87">
            <text:p>2,085<text:s/></text:p>
          </table:table-cell>
          <table:table-cell office:value-type="float" office:value="1158" table:style-name="ce91">
            <text:p>1,158<text:s/></text:p>
          </table:table-cell>
          <table:table-cell office:value-type="float" office:value="244" table:style-name="ce85">
            <text:p>244<text:s/></text:p>
          </table:table-cell>
          <table:table-cell office:value-type="float" office:value="5614" table:style-name="ce105">
            <text:p>5,614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85337" table:style-name="ce82">
            <text:p>85,337<text:s/></text:p>
          </table:table-cell>
          <table:table-cell office:value-type="float" office:value="43675" table:style-name="ce84">
            <text:p>43,675<text:s/></text:p>
          </table:table-cell>
          <table:table-cell office:value-type="float" office:value="22161" table:style-name="ce86">
            <text:p>22,161<text:s/></text:p>
          </table:table-cell>
          <table:table-cell office:value-type="float" office:value="13764" table:style-name="ce88">
            <text:p>13,764<text:s/></text:p>
          </table:table-cell>
          <table:table-cell office:value-type="float" office:value="64810" table:style-name="ce90">
            <text:p>64,810<text:s/></text:p>
          </table:table-cell>
          <table:table-cell office:value-type="float" office:value="60596" table:style-name="ce84">
            <text:p>60,596<text:s/></text:p>
          </table:table-cell>
          <table:table-cell office:value-type="float" office:value="50956" table:style-name="ce86">
            <text:p>50,956<text:s/></text:p>
          </table:table-cell>
          <table:table-cell office:value-type="float" office:value="18054" table:style-name="ce90">
            <text:p>18,054<text:s/></text:p>
          </table:table-cell>
          <table:table-cell office:value-type="float" office:value="11387" table:style-name="ce102">
            <text:p>11,387<text:s/></text:p>
          </table:table-cell>
          <table:table-cell office:value-type="float" office:value="6628" table:style-name="ce86">
            <text:p>6,628<text:s/></text:p>
          </table:table-cell>
          <table:table-cell office:value-type="float" office:value="1625" table:style-name="ce84">
            <text:p>1,625<text:s/></text:p>
          </table:table-cell>
          <table:table-cell office:value-type="float" office:value="527" table:style-name="ce86">
            <text:p>527<text:s/></text:p>
          </table:table-cell>
          <table:table-cell office:value-type="float" office:value="241" table:style-name="ce86">
            <text:p>241<text:s/></text:p>
          </table:table-cell>
          <table:table-cell office:value-type="float" office:value="183" table:style-name="ce90">
            <text:p>183<text:s/></text:p>
          </table:table-cell>
          <table:table-cell office:value-type="float" office:value="38" table:style-name="ce84">
            <text:p>38<text:s/></text:p>
          </table:table-cell>
          <table:table-cell office:value-type="float" office:value="212" table:style-name="ce104">
            <text:p>212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82755" table:style-name="ce82">
            <text:p>82,755<text:s/></text:p>
          </table:table-cell>
          <table:table-cell office:value-type="float" office:value="55245" table:style-name="ce84">
            <text:p>55,245<text:s/></text:p>
          </table:table-cell>
          <table:table-cell office:value-type="float" office:value="32652" table:style-name="ce86">
            <text:p>32,652<text:s/></text:p>
          </table:table-cell>
          <table:table-cell office:value-type="float" office:value="11825" table:style-name="ce88">
            <text:p>11,825<text:s/></text:p>
          </table:table-cell>
          <table:table-cell office:value-type="float" office:value="45267" table:style-name="ce90">
            <text:p>45,267<text:s/></text:p>
          </table:table-cell>
          <table:table-cell office:value-type="float" office:value="44732" table:style-name="ce84">
            <text:p>44,732<text:s/></text:p>
          </table:table-cell>
          <table:table-cell office:value-type="float" office:value="32640" table:style-name="ce86">
            <text:p>32,640<text:s/></text:p>
          </table:table-cell>
          <table:table-cell office:value-type="float" office:value="16250" table:style-name="ce90">
            <text:p>16,250<text:s/></text:p>
          </table:table-cell>
          <table:table-cell office:value-type="float" office:value="10092" table:style-name="ce102">
            <text:p>10,092<text:s/></text:p>
          </table:table-cell>
          <table:table-cell office:value-type="float" office:value="7471" table:style-name="ce86">
            <text:p>7,471<text:s/></text:p>
          </table:table-cell>
          <table:table-cell office:value-type="float" office:value="1287" table:style-name="ce84">
            <text:p>1,287<text:s/></text:p>
          </table:table-cell>
          <table:table-cell office:value-type="float" office:value="341" table:style-name="ce86">
            <text:p>341<text:s/></text:p>
          </table:table-cell>
          <table:table-cell office:value-type="float" office:value="258" table:style-name="ce86">
            <text:p>258<text:s/></text:p>
          </table:table-cell>
          <table:table-cell office:value-type="float" office:value="134" table:style-name="ce90">
            <text:p>134<text:s/></text:p>
          </table:table-cell>
          <table:table-cell office:value-type="float" office:value="259" table:style-name="ce84">
            <text:p>259<text:s/></text:p>
          </table:table-cell>
          <table:table-cell office:value-type="float" office:value="1353" table:style-name="ce104">
            <text:p>1,353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121554" table:style-name="ce82">
            <text:p>121,554<text:s/></text:p>
          </table:table-cell>
          <table:table-cell office:value-type="float" office:value="72250" table:style-name="ce84">
            <text:p>72,250<text:s/></text:p>
          </table:table-cell>
          <table:table-cell office:value-type="float" office:value="8510" table:style-name="ce86">
            <text:p>8,510<text:s/></text:p>
          </table:table-cell>
          <table:table-cell office:value-type="float" office:value="17279" table:style-name="ce88">
            <text:p>17,279<text:s/></text:p>
          </table:table-cell>
          <table:table-cell office:value-type="float" office:value="69625" table:style-name="ce90">
            <text:p>69,625<text:s/></text:p>
          </table:table-cell>
          <table:table-cell office:value-type="float" office:value="90861" table:style-name="ce84">
            <text:p>90,861<text:s/></text:p>
          </table:table-cell>
          <table:table-cell office:value-type="float" office:value="50856" table:style-name="ce86">
            <text:p>50,856<text:s/></text:p>
          </table:table-cell>
          <table:table-cell office:value-type="float" office:value="26209" table:style-name="ce90">
            <text:p>26,209<text:s/></text:p>
          </table:table-cell>
          <table:table-cell office:value-type="float" office:value="12261" table:style-name="ce102">
            <text:p>12,261<text:s/></text:p>
          </table:table-cell>
          <table:table-cell office:value-type="float" office:value="13321" table:style-name="ce86">
            <text:p>13,321<text:s/></text:p>
          </table:table-cell>
          <table:table-cell office:value-type="float" office:value="1604" table:style-name="ce84">
            <text:p>1,604<text:s/></text:p>
          </table:table-cell>
          <table:table-cell office:value-type="float" office:value="520" table:style-name="ce86">
            <text:p>520<text:s/></text:p>
          </table:table-cell>
          <table:table-cell office:value-type="float" office:value="285" table:style-name="ce86">
            <text:p>285<text:s/></text:p>
          </table:table-cell>
          <table:table-cell office:value-type="float" office:value="161" table:style-name="ce90">
            <text:p>161<text:s/></text:p>
          </table:table-cell>
          <table:table-cell office:value-type="float" office:value="25" table:style-name="ce84">
            <text:p>25<text:s/></text:p>
          </table:table-cell>
          <table:table-cell office:value-type="float" office:value="3976" table:style-name="ce104">
            <text:p>3,976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22016" table:style-name="ce82">
            <text:p>122,016<text:s/></text:p>
          </table:table-cell>
          <table:table-cell office:value-type="float" office:value="71977" table:style-name="ce84">
            <text:p>71,977<text:s/></text:p>
          </table:table-cell>
          <table:table-cell office:value-type="float" office:value="11487" table:style-name="ce86">
            <text:p>11,487<text:s/></text:p>
          </table:table-cell>
          <table:table-cell office:value-type="float" office:value="17358" table:style-name="ce88">
            <text:p>17,358<text:s/></text:p>
          </table:table-cell>
          <table:table-cell office:value-type="float" office:value="66441" table:style-name="ce90">
            <text:p>66,441<text:s/></text:p>
          </table:table-cell>
          <table:table-cell office:value-type="float" office:value="69490" table:style-name="ce84">
            <text:p>69,490<text:s/></text:p>
          </table:table-cell>
          <table:table-cell office:value-type="float" office:value="46280" table:style-name="ce86">
            <text:p>46,280<text:s/></text:p>
          </table:table-cell>
          <table:table-cell office:value-type="float" office:value="22887" table:style-name="ce90">
            <text:p>22,887<text:s/></text:p>
          </table:table-cell>
          <table:table-cell office:value-type="float" office:value="12846" table:style-name="ce102">
            <text:p>12,846<text:s/></text:p>
          </table:table-cell>
          <table:table-cell office:value-type="float" office:value="8535" table:style-name="ce86">
            <text:p>8,535<text:s/></text:p>
          </table:table-cell>
          <table:table-cell office:value-type="float" office:value="1337" table:style-name="ce84">
            <text:p>1,337<text:s/></text:p>
          </table:table-cell>
          <table:table-cell office:value-type="float" office:value="350" table:style-name="ce86">
            <text:p>350<text:s/></text:p>
          </table:table-cell>
          <table:table-cell office:value-type="float" office:value="324" table:style-name="ce86">
            <text:p>324<text:s/></text:p>
          </table:table-cell>
          <table:table-cell office:value-type="float" office:value="125" table:style-name="ce90">
            <text:p>125<text:s/></text:p>
          </table:table-cell>
          <table:table-cell office:value-type="float" office:value="29" table:style-name="ce84">
            <text:p>29<text:s/></text:p>
          </table:table-cell>
          <table:table-cell office:value-type="float" office:value="141" table:style-name="ce104">
            <text:p>141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08254" table:style-name="ce82">
            <text:p>108,254<text:s/></text:p>
          </table:table-cell>
          <table:table-cell office:value-type="float" office:value="99987" table:style-name="ce84">
            <text:p>99,987<text:s/></text:p>
          </table:table-cell>
          <table:table-cell office:value-type="float" office:value="30000" table:style-name="ce86">
            <text:p>30,000<text:s/></text:p>
          </table:table-cell>
          <table:table-cell office:value-type="float" office:value="20991" table:style-name="ce88">
            <text:p>20,991<text:s/></text:p>
          </table:table-cell>
          <table:table-cell office:value-type="float" office:value="74735" table:style-name="ce90">
            <text:p>74,735<text:s/></text:p>
          </table:table-cell>
          <table:table-cell office:value-type="float" office:value="112560" table:style-name="ce84">
            <text:p>112,560<text:s/></text:p>
          </table:table-cell>
          <table:table-cell office:value-type="float" office:value="61896" table:style-name="ce86">
            <text:p>61,896<text:s/></text:p>
          </table:table-cell>
          <table:table-cell office:value-type="float" office:value="26640" table:style-name="ce90">
            <text:p>26,640<text:s/></text:p>
          </table:table-cell>
          <table:table-cell office:value-type="float" office:value="14493" table:style-name="ce102">
            <text:p>14,493<text:s/></text:p>
          </table:table-cell>
          <table:table-cell office:value-type="float" office:value="16099" table:style-name="ce86">
            <text:p>16,099<text:s/></text:p>
          </table:table-cell>
          <table:table-cell office:value-type="float" office:value="1401" table:style-name="ce84">
            <text:p>1,401<text:s/></text:p>
          </table:table-cell>
          <table:table-cell office:value-type="float" office:value="388" table:style-name="ce86">
            <text:p>388<text:s/></text:p>
          </table:table-cell>
          <table:table-cell office:value-type="float" office:value="269" table:style-name="ce86">
            <text:p>269<text:s/></text:p>
          </table:table-cell>
          <table:table-cell office:value-type="float" office:value="141" table:style-name="ce90">
            <text:p>141<text:s/></text:p>
          </table:table-cell>
          <table:table-cell office:value-type="float" office:value="46" table:style-name="ce84">
            <text:p>46<text:s/></text:p>
          </table:table-cell>
          <table:table-cell office:value-type="float" office:value="2" table:style-name="ce104">
            <text:p>2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08087" table:style-name="ce82">
            <text:p>108,087<text:s/></text:p>
          </table:table-cell>
          <table:table-cell office:value-type="float" office:value="83159" table:style-name="ce84">
            <text:p>83,159<text:s/></text:p>
          </table:table-cell>
          <table:table-cell office:value-type="float" office:value="19489" table:style-name="ce86">
            <text:p>19,489<text:s/></text:p>
          </table:table-cell>
          <table:table-cell office:value-type="float" office:value="17452" table:style-name="ce88">
            <text:p>17,452<text:s/></text:p>
          </table:table-cell>
          <table:table-cell office:value-type="float" office:value="72114" table:style-name="ce90">
            <text:p>72,114<text:s/></text:p>
          </table:table-cell>
          <table:table-cell office:value-type="float" office:value="109342" table:style-name="ce84">
            <text:p>109,342<text:s/></text:p>
          </table:table-cell>
          <table:table-cell office:value-type="float" office:value="44627" table:style-name="ce86">
            <text:p>44,627<text:s/></text:p>
          </table:table-cell>
          <table:table-cell office:value-type="float" office:value="23567" table:style-name="ce90">
            <text:p>23,567<text:s/></text:p>
          </table:table-cell>
          <table:table-cell office:value-type="float" office:value="19587" table:style-name="ce102">
            <text:p>19,587<text:s/></text:p>
          </table:table-cell>
          <table:table-cell office:value-type="float" office:value="12019" table:style-name="ce86">
            <text:p>12,019<text:s/></text:p>
          </table:table-cell>
          <table:table-cell office:value-type="float" office:value="1466" table:style-name="ce84">
            <text:p>1,466<text:s/></text:p>
          </table:table-cell>
          <table:table-cell office:value-type="float" office:value="562" table:style-name="ce86">
            <text:p>562<text:s/></text:p>
          </table:table-cell>
          <table:table-cell office:value-type="float" office:value="183" table:style-name="ce86">
            <text:p>183<text:s/></text:p>
          </table:table-cell>
          <table:table-cell office:value-type="float" office:value="132" table:style-name="ce90">
            <text:p>132<text:s/></text:p>
          </table:table-cell>
          <table:table-cell office:value-type="float" office:value="30" table:style-name="ce84">
            <text:p>30<text:s/></text:p>
          </table:table-cell>
          <table:table-cell office:value-type="float" office:value="1938" table:style-name="ce104">
            <text:p>1,938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111604" table:style-name="ce82">
            <text:p>111,604<text:s/></text:p>
          </table:table-cell>
          <table:table-cell office:value-type="float" office:value="72701" table:style-name="ce84">
            <text:p>72,701<text:s/></text:p>
          </table:table-cell>
          <table:table-cell office:value-type="float" office:value="19810" table:style-name="ce86">
            <text:p>19,810<text:s/></text:p>
          </table:table-cell>
          <table:table-cell office:value-type="float" office:value="19059" table:style-name="ce88">
            <text:p>19,059<text:s/></text:p>
          </table:table-cell>
          <table:table-cell office:value-type="float" office:value="82796" table:style-name="ce90">
            <text:p>82,796<text:s/></text:p>
          </table:table-cell>
          <table:table-cell office:value-type="float" office:value="116809" table:style-name="ce84">
            <text:p>116,809<text:s/></text:p>
          </table:table-cell>
          <table:table-cell office:value-type="float" office:value="48661" table:style-name="ce86">
            <text:p>48,661<text:s/></text:p>
          </table:table-cell>
          <table:table-cell office:value-type="float" office:value="31105" table:style-name="ce90">
            <text:p>31,105<text:s/></text:p>
          </table:table-cell>
          <table:table-cell office:value-type="float" office:value="18255" table:style-name="ce102">
            <text:p>18,255<text:s/></text:p>
          </table:table-cell>
          <table:table-cell office:value-type="float" office:value="10321" table:style-name="ce86">
            <text:p>10,321<text:s/></text:p>
          </table:table-cell>
          <table:table-cell office:value-type="float" office:value="1386" table:style-name="ce84">
            <text:p>1,386<text:s/></text:p>
          </table:table-cell>
          <table:table-cell office:value-type="float" office:value="514" table:style-name="ce86">
            <text:p>514<text:s/></text:p>
          </table:table-cell>
          <table:table-cell office:value-type="float" office:value="220" table:style-name="ce86">
            <text:p>220<text:s/></text:p>
          </table:table-cell>
          <table:table-cell office:value-type="float" office:value="125" table:style-name="ce90">
            <text:p>125<text:s/></text:p>
          </table:table-cell>
          <table:table-cell office:value-type="float" office:value="27" table:style-name="ce84">
            <text:p>27<text:s/></text:p>
          </table:table-cell>
          <table:table-cell office:value-type="float" office:value="4120" table:style-name="ce104">
            <text:p>4,120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739607" table:style-name="ce83">
            <text:p>739,607<text:s/></text:p>
          </table:table-cell>
          <table:table-cell office:value-type="float" office:value="498993" table:style-name="ce85">
            <text:p>498,993<text:s/></text:p>
          </table:table-cell>
          <table:table-cell office:value-type="float" office:value="144108" table:style-name="ce87">
            <text:p>144,108<text:s/></text:p>
          </table:table-cell>
          <table:table-cell office:value-type="float" office:value="117728" table:style-name="ce89">
            <text:p>117,728<text:s/></text:p>
          </table:table-cell>
          <table:table-cell office:value-type="float" office:value="475788" table:style-name="ce91">
            <text:p>475,788<text:s/></text:p>
          </table:table-cell>
          <table:table-cell office:value-type="float" office:value="604390" table:style-name="ce85">
            <text:p>604,390<text:s/></text:p>
          </table:table-cell>
          <table:table-cell office:value-type="float" office:value="335916" table:style-name="ce87">
            <text:p>335,916<text:s/></text:p>
          </table:table-cell>
          <table:table-cell office:value-type="float" office:value="164712" table:style-name="ce91">
            <text:p>164,712<text:s/></text:p>
          </table:table-cell>
          <table:table-cell office:value-type="float" office:value="98920" table:style-name="ce103">
            <text:p>98,920<text:s/></text:p>
          </table:table-cell>
          <table:table-cell office:value-type="float" office:value="74393" table:style-name="ce87">
            <text:p>74,393<text:s/></text:p>
          </table:table-cell>
          <table:table-cell office:value-type="float" office:value="10105" table:style-name="ce85">
            <text:p>10,105<text:s/></text:p>
          </table:table-cell>
          <table:table-cell office:value-type="float" office:value="3202" table:style-name="ce87">
            <text:p>3,202<text:s/></text:p>
          </table:table-cell>
          <table:table-cell office:value-type="float" office:value="1781" table:style-name="ce87">
            <text:p>1,781<text:s/></text:p>
          </table:table-cell>
          <table:table-cell office:value-type="float" office:value="1001" table:style-name="ce91">
            <text:p>1,001<text:s/></text:p>
          </table:table-cell>
          <table:table-cell office:value-type="float" office:value="454" table:style-name="ce85">
            <text:p>454<text:s/></text:p>
          </table:table-cell>
          <table:table-cell office:value-type="float" office:value="11742" table:style-name="ce105">
            <text:p>11,742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14.3" table:style-name="ce71">
            <text:p>-14.3<text:s/></text:p>
          </table:table-cell>
          <table:table-cell office:value-type="float" office:value="55.6" table:style-name="ce73">
            <text:p>55.6<text:s/></text:p>
          </table:table-cell>
          <table:table-cell office:value-type="float" office:value="128.6" table:style-name="ce75">
            <text:p>128.6<text:s/></text:p>
          </table:table-cell>
          <table:table-cell office:value-type="float" office:value="15.9" table:style-name="ce77">
            <text:p>15.9<text:s/></text:p>
          </table:table-cell>
          <table:table-cell office:value-type="float" office:value="67.3" table:style-name="ce79">
            <text:p>67.3<text:s/></text:p>
          </table:table-cell>
          <table:table-cell office:value-type="float" office:value="156.1" table:style-name="ce73">
            <text:p>156.1<text:s/></text:p>
          </table:table-cell>
          <table:table-cell office:value-type="float" office:value="91.5" table:style-name="ce75">
            <text:p>91.5<text:s/></text:p>
          </table:table-cell>
          <table:table-cell office:value-type="float" office:value="56.6" table:style-name="ce79">
            <text:p>56.6<text:s/></text:p>
          </table:table-cell>
          <table:table-cell office:value-type="float" office:value="73.7" table:style-name="ce98">
            <text:p>73.7<text:s/></text:p>
          </table:table-cell>
          <table:table-cell office:value-type="float" office:value="56.7" table:style-name="ce75">
            <text:p>56.7<text:s/></text:p>
          </table:table-cell>
          <table:table-cell office:value-type="float" office:value="-2" table:style-name="ce73">
            <text:p>-2.0<text:s/></text:p>
          </table:table-cell>
          <table:table-cell office:value-type="float" office:value="4" table:style-name="ce75">
            <text:p>4.0<text:s/></text:p>
          </table:table-cell>
          <table:table-cell office:value-type="float" office:value="-5.2" table:style-name="ce75">
            <text:p>-5.2<text:s/></text:p>
          </table:table-cell>
          <table:table-cell office:value-type="float" office:value="-9.1999999999999993" table:style-name="ce79">
            <text:p>-9.2<text:s/></text:p>
          </table:table-cell>
          <table:table-cell office:value-type="float" office:value="34.799999999999997" table:style-name="ce73">
            <text:p>34.8<text:s/></text:p>
          </table:table-cell>
          <table:table-cell office:value-type="float" office:value="4467.2" table:style-name="ce100">
            <text:p>4,467.2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6.3" table:style-name="ce93">
            <text:p>6.3<text:s/></text:p>
          </table:table-cell>
          <table:table-cell office:value-type="float" office:value="58.2" table:style-name="ce94">
            <text:p>58.2<text:s/></text:p>
          </table:table-cell>
          <table:table-cell office:value-type="float" office:value="120.8" table:style-name="ce95">
            <text:p>120.8<text:s/></text:p>
          </table:table-cell>
          <table:table-cell office:value-type="float" office:value="-5.5" table:style-name="ce96">
            <text:p>-5.5<text:s/></text:p>
          </table:table-cell>
          <table:table-cell office:value-type="float" office:value="51.6" table:style-name="ce97">
            <text:p>51.6<text:s/></text:p>
          </table:table-cell>
          <table:table-cell office:value-type="float" office:value="166" table:style-name="ce94">
            <text:p>166.0<text:s/></text:p>
          </table:table-cell>
          <table:table-cell office:value-type="float" office:value="38.1" table:style-name="ce95">
            <text:p>38.1<text:s/></text:p>
          </table:table-cell>
          <table:table-cell office:value-type="float" office:value="33.5" table:style-name="ce97">
            <text:p>33.5<text:s/></text:p>
          </table:table-cell>
          <table:table-cell office:value-type="float" office:value="27.9" table:style-name="ce108">
            <text:p>27.9<text:s/></text:p>
          </table:table-cell>
          <table:table-cell office:value-type="float" office:value="55.1" table:style-name="ce95">
            <text:p>55.1<text:s/></text:p>
          </table:table-cell>
          <table:table-cell office:value-type="float" office:value="-1.2" table:style-name="ce94">
            <text:p>-1.2<text:s/></text:p>
          </table:table-cell>
          <table:table-cell office:value-type="float" office:value="3.3" table:style-name="ce95">
            <text:p>3.3<text:s/></text:p>
          </table:table-cell>
          <table:table-cell office:value-type="float" office:value="-14.6" table:style-name="ce95">
            <text:p>-14.6<text:s/></text:p>
          </table:table-cell>
          <table:table-cell office:value-type="float" office:value="-13.5" table:style-name="ce97">
            <text:p>-13.5<text:s/></text:p>
          </table:table-cell>
          <table:table-cell office:value-type="float" office:value="85.9" table:style-name="ce94">
            <text:p>85.9<text:s/></text:p>
          </table:table-cell>
          <table:table-cell office:value-type="float" office:value="109.2" table:style-name="ce109">
            <text:p>109.2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3327838" table:style-name="ce83">
            <text:p>13,327,838<text:s/></text:p>
          </table:table-cell>
          <table:table-cell office:value-type="float" office:value="11798642" table:style-name="ce85">
            <text:p>11,798,642<text:s/></text:p>
          </table:table-cell>
          <table:table-cell office:value-type="float" office:value="3069876" table:style-name="ce87">
            <text:p>3,069,876<text:s/></text:p>
          </table:table-cell>
          <table:table-cell office:value-type="float" office:value="7909457" table:style-name="ce89">
            <text:p>7,909,457<text:s/></text:p>
          </table:table-cell>
          <table:table-cell office:value-type="float" office:value="13966601" table:style-name="ce91">
            <text:p>13,966,601<text:s/></text:p>
          </table:table-cell>
          <table:table-cell office:value-type="float" office:value="6146516" table:style-name="ce85">
            <text:p>6,146,516<text:s/></text:p>
          </table:table-cell>
          <table:table-cell office:value-type="float" office:value="7023744" table:style-name="ce87">
            <text:p>7,023,744<text:s/></text:p>
          </table:table-cell>
          <table:table-cell office:value-type="float" office:value="5961364" table:style-name="ce91">
            <text:p>5,961,364<text:s/></text:p>
          </table:table-cell>
          <table:table-cell office:value-type="float" office:value="6073164" table:style-name="ce103">
            <text:p>6,073,164<text:s/></text:p>
          </table:table-cell>
          <table:table-cell office:value-type="float" office:value="2997760" table:style-name="ce87">
            <text:p>2,997,760<text:s/></text:p>
          </table:table-cell>
          <table:table-cell office:value-type="float" office:value="856909" table:style-name="ce85">
            <text:p>856,909<text:s/></text:p>
          </table:table-cell>
          <table:table-cell office:value-type="float" office:value="118922" table:style-name="ce87">
            <text:p>118,922<text:s/></text:p>
          </table:table-cell>
          <table:table-cell office:value-type="float" office:value="171984" table:style-name="ce87">
            <text:p>171,984<text:s/></text:p>
          </table:table-cell>
          <table:table-cell office:value-type="float" office:value="62507" table:style-name="ce91">
            <text:p>62,507<text:s/></text:p>
          </table:table-cell>
          <table:table-cell office:value-type="float" office:value="24337" table:style-name="ce85">
            <text:p>24,337<text:s/></text:p>
          </table:table-cell>
          <table:table-cell office:value-type="float" office:value="148774" table:style-name="ce105">
            <text:p>148,774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7013703" table:style-name="ce83">
            <text:p>17,013,703<text:s/></text:p>
          </table:table-cell>
          <table:table-cell office:value-type="float" office:value="13549161" table:style-name="ce85">
            <text:p>13,549,161<text:s/></text:p>
          </table:table-cell>
          <table:table-cell office:value-type="float" office:value="3214730" table:style-name="ce87">
            <text:p>3,214,730<text:s/></text:p>
          </table:table-cell>
          <table:table-cell office:value-type="float" office:value="11211753" table:style-name="ce89">
            <text:p>11,211,753<text:s/></text:p>
          </table:table-cell>
          <table:table-cell office:value-type="float" office:value="14574219" table:style-name="ce91">
            <text:p>14,574,219<text:s/></text:p>
          </table:table-cell>
          <table:table-cell office:value-type="float" office:value="6985458" table:style-name="ce85">
            <text:p>6,985,458<text:s/></text:p>
          </table:table-cell>
          <table:table-cell office:value-type="float" office:value="7549522" table:style-name="ce87">
            <text:p>7,549,522<text:s/></text:p>
          </table:table-cell>
          <table:table-cell office:value-type="float" office:value="6291303" table:style-name="ce91">
            <text:p>6,291,303<text:s/></text:p>
          </table:table-cell>
          <table:table-cell office:value-type="float" office:value="7639749" table:style-name="ce103">
            <text:p>7,639,749<text:s/></text:p>
          </table:table-cell>
          <table:table-cell office:value-type="float" office:value="3080700" table:style-name="ce87">
            <text:p>3,080,700<text:s/></text:p>
          </table:table-cell>
          <table:table-cell office:value-type="float" office:value="868300" table:style-name="ce85">
            <text:p>868,300<text:s/></text:p>
          </table:table-cell>
          <table:table-cell office:value-type="float" office:value="162611" table:style-name="ce87">
            <text:p>162,611<text:s/></text:p>
          </table:table-cell>
          <table:table-cell office:value-type="float" office:value="191617" table:style-name="ce87">
            <text:p>191,617<text:s/></text:p>
          </table:table-cell>
          <table:table-cell office:value-type="float" office:value="93222" table:style-name="ce91">
            <text:p>93,222<text:s/></text:p>
          </table:table-cell>
          <table:table-cell office:value-type="float" office:value="28946" table:style-name="ce85">
            <text:p>28,946<text:s/></text:p>
          </table:table-cell>
          <table:table-cell office:value-type="float" office:value="22096" table:style-name="ce105">
            <text:p>22,096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5165841" table:style-name="ce83">
            <text:p>15,165,841<text:s/></text:p>
          </table:table-cell>
          <table:table-cell office:value-type="float" office:value="9688207" table:style-name="ce85">
            <text:p>9,688,207<text:s/></text:p>
          </table:table-cell>
          <table:table-cell office:value-type="float" office:value="3009964" table:style-name="ce87">
            <text:p>3,009,964<text:s/></text:p>
          </table:table-cell>
          <table:table-cell office:value-type="float" office:value="7388708" table:style-name="ce89">
            <text:p>7,388,708<text:s/></text:p>
          </table:table-cell>
          <table:table-cell office:value-type="float" office:value="11725257" table:style-name="ce91">
            <text:p>11,725,257<text:s/></text:p>
          </table:table-cell>
          <table:table-cell office:value-type="float" office:value="6157384" table:style-name="ce85">
            <text:p>6,157,384<text:s/></text:p>
          </table:table-cell>
          <table:table-cell office:value-type="float" office:value="10858627" table:style-name="ce87">
            <text:p>10,858,627<text:s/></text:p>
          </table:table-cell>
          <table:table-cell office:value-type="float" office:value="5381291" table:style-name="ce91">
            <text:p>5,381,291<text:s/></text:p>
          </table:table-cell>
          <table:table-cell office:value-type="float" office:value="5062215" table:style-name="ce103">
            <text:p>5,062,215<text:s/></text:p>
          </table:table-cell>
          <table:table-cell office:value-type="float" office:value="2347634" table:style-name="ce87">
            <text:p>2,347,634<text:s/></text:p>
          </table:table-cell>
          <table:table-cell office:value-type="float" office:value="562946" table:style-name="ce85">
            <text:p>562,946<text:s/></text:p>
          </table:table-cell>
          <table:table-cell office:value-type="float" office:value="167523" table:style-name="ce87">
            <text:p>167,523<text:s/></text:p>
          </table:table-cell>
          <table:table-cell office:value-type="float" office:value="132654" table:style-name="ce87">
            <text:p>132,654<text:s/></text:p>
          </table:table-cell>
          <table:table-cell office:value-type="float" office:value="79963" table:style-name="ce91">
            <text:p>79,963<text:s/></text:p>
          </table:table-cell>
          <table:table-cell office:value-type="float" office:value="12732" table:style-name="ce85">
            <text:p>12,732<text:s/></text:p>
          </table:table-cell>
          <table:table-cell office:value-type="float" office:value="278119" table:style-name="ce105">
            <text:p>278,119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9888019" table:style-name="ce83">
            <text:p>19,888,019<text:s/></text:p>
          </table:table-cell>
          <table:table-cell office:value-type="float" office:value="14610610" table:style-name="ce85">
            <text:p>14,610,610<text:s/></text:p>
          </table:table-cell>
          <table:table-cell office:value-type="float" office:value="3063853" table:style-name="ce87">
            <text:p>3,063,853<text:s/></text:p>
          </table:table-cell>
          <table:table-cell office:value-type="float" office:value="7688708" table:style-name="ce89">
            <text:p>7,688,708<text:s/></text:p>
          </table:table-cell>
          <table:table-cell office:value-type="float" office:value="14274984" table:style-name="ce91">
            <text:p>14,274,984<text:s/></text:p>
          </table:table-cell>
          <table:table-cell office:value-type="float" office:value="7936437" table:style-name="ce85">
            <text:p>7,936,437<text:s/></text:p>
          </table:table-cell>
          <table:table-cell office:value-type="float" office:value="11819781" table:style-name="ce87">
            <text:p>11,819,781<text:s/></text:p>
          </table:table-cell>
          <table:table-cell office:value-type="float" office:value="6233010" table:style-name="ce91">
            <text:p>6,233,010<text:s/></text:p>
          </table:table-cell>
          <table:table-cell office:value-type="float" office:value="4248684" table:style-name="ce103">
            <text:p>4,248,684<text:s/></text:p>
          </table:table-cell>
          <table:table-cell office:value-type="float" office:value="2462413" table:style-name="ce87">
            <text:p>2,462,413<text:s/></text:p>
          </table:table-cell>
          <table:table-cell office:value-type="float" office:value="550742" table:style-name="ce85">
            <text:p>550,742<text:s/></text:p>
          </table:table-cell>
          <table:table-cell office:value-type="float" office:value="173480" table:style-name="ce87">
            <text:p>173,480<text:s/></text:p>
          </table:table-cell>
          <table:table-cell office:value-type="float" office:value="95584" table:style-name="ce87">
            <text:p>95,584<text:s/></text:p>
          </table:table-cell>
          <table:table-cell office:value-type="float" office:value="72317" table:style-name="ce91">
            <text:p>72,317<text:s/></text:p>
          </table:table-cell>
          <table:table-cell office:value-type="float" office:value="14430" table:style-name="ce85">
            <text:p>14,430<text:s/></text:p>
          </table:table-cell>
          <table:table-cell office:value-type="float" office:value="339387" table:style-name="ce105">
            <text:p>339,387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37013225" table:style-name="ce83">
            <text:p>37,013,225<text:s/></text:p>
          </table:table-cell>
          <table:table-cell office:value-type="float" office:value="18647691" table:style-name="ce85">
            <text:p>18,647,691<text:s/></text:p>
          </table:table-cell>
          <table:table-cell office:value-type="float" office:value="4713769" table:style-name="ce87">
            <text:p>4,713,769<text:s/></text:p>
          </table:table-cell>
          <table:table-cell office:value-type="float" office:value="6562275" table:style-name="ce89">
            <text:p>6,562,275<text:s/></text:p>
          </table:table-cell>
          <table:table-cell office:value-type="float" office:value="18167755" table:style-name="ce91">
            <text:p>18,167,755<text:s/></text:p>
          </table:table-cell>
          <table:table-cell office:value-type="float" office:value="14346372" table:style-name="ce85">
            <text:p>14,346,372<text:s/></text:p>
          </table:table-cell>
          <table:table-cell office:value-type="float" office:value="12781612" table:style-name="ce87">
            <text:p>12,781,612<text:s/></text:p>
          </table:table-cell>
          <table:table-cell office:value-type="float" office:value="6590105" table:style-name="ce91">
            <text:p>6,590,105<text:s/></text:p>
          </table:table-cell>
          <table:table-cell office:value-type="float" office:value="4480756" table:style-name="ce103">
            <text:p>4,480,756<text:s/></text:p>
          </table:table-cell>
          <table:table-cell office:value-type="float" office:value="2683087" table:style-name="ce87">
            <text:p>2,683,087<text:s/></text:p>
          </table:table-cell>
          <table:table-cell office:value-type="float" office:value="567214" table:style-name="ce85">
            <text:p>567,214<text:s/></text:p>
          </table:table-cell>
          <table:table-cell office:value-type="float" office:value="172067" table:style-name="ce87">
            <text:p>172,067<text:s/></text:p>
          </table:table-cell>
          <table:table-cell office:value-type="float" office:value="105135" table:style-name="ce87">
            <text:p>105,135<text:s/></text:p>
          </table:table-cell>
          <table:table-cell office:value-type="float" office:value="73699" table:style-name="ce91">
            <text:p>73,699<text:s/></text:p>
          </table:table-cell>
          <table:table-cell office:value-type="float" office:value="14692" table:style-name="ce85">
            <text:p>14,692<text:s/></text:p>
          </table:table-cell>
          <table:table-cell office:value-type="float" office:value="437447" table:style-name="ce105">
            <text:p>437,447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4462226" table:style-name="ce82">
            <text:p>4,462,226<text:s/></text:p>
          </table:table-cell>
          <table:table-cell office:value-type="float" office:value="1601014" table:style-name="ce84">
            <text:p>1,601,014<text:s/></text:p>
          </table:table-cell>
          <table:table-cell office:value-type="float" office:value="296901" table:style-name="ce86">
            <text:p>296,901<text:s/></text:p>
          </table:table-cell>
          <table:table-cell office:value-type="float" office:value="563444" table:style-name="ce88">
            <text:p>563,444<text:s/></text:p>
          </table:table-cell>
          <table:table-cell office:value-type="float" office:value="1694956" table:style-name="ce90">
            <text:p>1,694,956<text:s/></text:p>
          </table:table-cell>
          <table:table-cell office:value-type="float" office:value="1562496" table:style-name="ce84">
            <text:p>1,562,496<text:s/></text:p>
          </table:table-cell>
          <table:table-cell office:value-type="float" office:value="870320" table:style-name="ce86">
            <text:p>870,320<text:s/></text:p>
          </table:table-cell>
          <table:table-cell office:value-type="float" office:value="680245" table:style-name="ce90">
            <text:p>680,245<text:s/></text:p>
          </table:table-cell>
          <table:table-cell office:value-type="float" office:value="359986" table:style-name="ce102">
            <text:p>359,986<text:s/></text:p>
          </table:table-cell>
          <table:table-cell office:value-type="float" office:value="225675" table:style-name="ce86">
            <text:p>225,675<text:s/></text:p>
          </table:table-cell>
          <table:table-cell office:value-type="float" office:value="48422" table:style-name="ce84">
            <text:p>48,422<text:s/></text:p>
          </table:table-cell>
          <table:table-cell office:value-type="float" office:value="16908" table:style-name="ce86">
            <text:p>16,908<text:s/></text:p>
          </table:table-cell>
          <table:table-cell office:value-type="float" office:value="7949" table:style-name="ce86">
            <text:p>7,949<text:s/></text:p>
          </table:table-cell>
          <table:table-cell office:value-type="float" office:value="4692" table:style-name="ce90">
            <text:p>4,692<text:s/></text:p>
          </table:table-cell>
          <table:table-cell office:value-type="float" office:value="680" table:style-name="ce84">
            <text:p>680<text:s/></text:p>
          </table:table-cell>
          <table:table-cell office:value-type="float" office:value="3091" table:style-name="ce104">
            <text:p>3,091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3732923" table:style-name="ce82">
            <text:p>3,732,923<text:s/></text:p>
          </table:table-cell>
          <table:table-cell office:value-type="float" office:value="1821303" table:style-name="ce84">
            <text:p>1,821,303<text:s/></text:p>
          </table:table-cell>
          <table:table-cell office:value-type="float" office:value="504134" table:style-name="ce86">
            <text:p>504,134<text:s/></text:p>
          </table:table-cell>
          <table:table-cell office:value-type="float" office:value="572236" table:style-name="ce88">
            <text:p>572,236<text:s/></text:p>
          </table:table-cell>
          <table:table-cell office:value-type="float" office:value="1696695" table:style-name="ce90">
            <text:p>1,696,695<text:s/></text:p>
          </table:table-cell>
          <table:table-cell office:value-type="float" office:value="1442964" table:style-name="ce84">
            <text:p>1,442,964<text:s/></text:p>
          </table:table-cell>
          <table:table-cell office:value-type="float" office:value="997077" table:style-name="ce86">
            <text:p>997,077<text:s/></text:p>
          </table:table-cell>
          <table:table-cell office:value-type="float" office:value="542023" table:style-name="ce90">
            <text:p>542,023<text:s/></text:p>
          </table:table-cell>
          <table:table-cell office:value-type="float" office:value="433312" table:style-name="ce102">
            <text:p>433,312<text:s/></text:p>
          </table:table-cell>
          <table:table-cell office:value-type="float" office:value="217122" table:style-name="ce86">
            <text:p>217,122<text:s/></text:p>
          </table:table-cell>
          <table:table-cell office:value-type="float" office:value="46767" table:style-name="ce84">
            <text:p>46,767<text:s/></text:p>
          </table:table-cell>
          <table:table-cell office:value-type="float" office:value="17345" table:style-name="ce86">
            <text:p>17,345<text:s/></text:p>
          </table:table-cell>
          <table:table-cell office:value-type="float" office:value="9960" table:style-name="ce86">
            <text:p>9,960<text:s/></text:p>
          </table:table-cell>
          <table:table-cell office:value-type="float" office:value="4675" table:style-name="ce90">
            <text:p>4,675<text:s/></text:p>
          </table:table-cell>
          <table:table-cell office:value-type="float" office:value="1168" table:style-name="ce84">
            <text:p>1,168<text:s/></text:p>
          </table:table-cell>
          <table:table-cell office:value-type="float" office:value="92669" table:style-name="ce104">
            <text:p>92,669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3034963" table:style-name="ce82">
            <text:p>3,034,963<text:s/></text:p>
          </table:table-cell>
          <table:table-cell office:value-type="float" office:value="1856846" table:style-name="ce84">
            <text:p>1,856,846<text:s/></text:p>
          </table:table-cell>
          <table:table-cell office:value-type="float" office:value="575052" table:style-name="ce86">
            <text:p>575,052<text:s/></text:p>
          </table:table-cell>
          <table:table-cell office:value-type="float" office:value="544996" table:style-name="ce88">
            <text:p>544,996<text:s/></text:p>
          </table:table-cell>
          <table:table-cell office:value-type="float" office:value="1628032" table:style-name="ce90">
            <text:p>1,628,032<text:s/></text:p>
          </table:table-cell>
          <table:table-cell office:value-type="float" office:value="1075111" table:style-name="ce84">
            <text:p>1,075,111<text:s/></text:p>
          </table:table-cell>
          <table:table-cell office:value-type="float" office:value="866182" table:style-name="ce86">
            <text:p>866,182<text:s/></text:p>
          </table:table-cell>
          <table:table-cell office:value-type="float" office:value="552003" table:style-name="ce90">
            <text:p>552,003<text:s/></text:p>
          </table:table-cell>
          <table:table-cell office:value-type="float" office:value="375505" table:style-name="ce102">
            <text:p>375,505<text:s/></text:p>
          </table:table-cell>
          <table:table-cell office:value-type="float" office:value="259835" table:style-name="ce86">
            <text:p>259,835<text:s/></text:p>
          </table:table-cell>
          <table:table-cell office:value-type="float" office:value="50432" table:style-name="ce84">
            <text:p>50,432<text:s/></text:p>
          </table:table-cell>
          <table:table-cell office:value-type="float" office:value="14518" table:style-name="ce86">
            <text:p>14,518<text:s/></text:p>
          </table:table-cell>
          <table:table-cell office:value-type="float" office:value="8028" table:style-name="ce86">
            <text:p>8,028<text:s/></text:p>
          </table:table-cell>
          <table:table-cell office:value-type="float" office:value="6208" table:style-name="ce90">
            <text:p>6,208<text:s/></text:p>
          </table:table-cell>
          <table:table-cell office:value-type="float" office:value="906" table:style-name="ce84">
            <text:p>906<text:s/></text:p>
          </table:table-cell>
          <table:table-cell office:value-type="float" office:value="82270" table:style-name="ce104">
            <text:p>82,270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2824637" table:style-name="ce82">
            <text:p>2,824,637<text:s/></text:p>
          </table:table-cell>
          <table:table-cell office:value-type="float" office:value="1612125" table:style-name="ce84">
            <text:p>1,612,125<text:s/></text:p>
          </table:table-cell>
          <table:table-cell office:value-type="float" office:value="475226" table:style-name="ce86">
            <text:p>475,226<text:s/></text:p>
          </table:table-cell>
          <table:table-cell office:value-type="float" office:value="549833" table:style-name="ce88">
            <text:p>549,833<text:s/></text:p>
          </table:table-cell>
          <table:table-cell office:value-type="float" office:value="1537109" table:style-name="ce90">
            <text:p>1,537,109<text:s/></text:p>
          </table:table-cell>
          <table:table-cell office:value-type="float" office:value="1166770" table:style-name="ce84">
            <text:p>1,166,770<text:s/></text:p>
          </table:table-cell>
          <table:table-cell office:value-type="float" office:value="905771" table:style-name="ce86">
            <text:p>905,771<text:s/></text:p>
          </table:table-cell>
          <table:table-cell office:value-type="float" office:value="490777" table:style-name="ce90">
            <text:p>490,777<text:s/></text:p>
          </table:table-cell>
          <table:table-cell office:value-type="float" office:value="378102" table:style-name="ce102">
            <text:p>378,102<text:s/></text:p>
          </table:table-cell>
          <table:table-cell office:value-type="float" office:value="211507" table:style-name="ce86">
            <text:p>211,507<text:s/></text:p>
          </table:table-cell>
          <table:table-cell office:value-type="float" office:value="47283" table:style-name="ce84">
            <text:p>47,283<text:s/></text:p>
          </table:table-cell>
          <table:table-cell office:value-type="float" office:value="11591" table:style-name="ce86">
            <text:p>11,591<text:s/></text:p>
          </table:table-cell>
          <table:table-cell office:value-type="float" office:value="7062" table:style-name="ce86">
            <text:p>7,062<text:s/></text:p>
          </table:table-cell>
          <table:table-cell office:value-type="float" office:value="12109" table:style-name="ce90">
            <text:p>12,109<text:s/></text:p>
          </table:table-cell>
          <table:table-cell office:value-type="float" office:value="832" table:style-name="ce84">
            <text:p>832<text:s/></text:p>
          </table:table-cell>
          <table:table-cell office:value-type="float" office:value="36838" table:style-name="ce104">
            <text:p>36,838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2875519" table:style-name="ce82">
            <text:p>2,875,519<text:s/></text:p>
          </table:table-cell>
          <table:table-cell office:value-type="float" office:value="1899926" table:style-name="ce84">
            <text:p>1,899,926<text:s/></text:p>
          </table:table-cell>
          <table:table-cell office:value-type="float" office:value="650631" table:style-name="ce86">
            <text:p>650,631<text:s/></text:p>
          </table:table-cell>
          <table:table-cell office:value-type="float" office:value="527022" table:style-name="ce88">
            <text:p>527,022<text:s/></text:p>
          </table:table-cell>
          <table:table-cell office:value-type="float" office:value="1568040" table:style-name="ce90">
            <text:p>1,568,040<text:s/></text:p>
          </table:table-cell>
          <table:table-cell office:value-type="float" office:value="1572801" table:style-name="ce84">
            <text:p>1,572,801<text:s/></text:p>
          </table:table-cell>
          <table:table-cell office:value-type="float" office:value="1230458" table:style-name="ce86">
            <text:p>1,230,458<text:s/></text:p>
          </table:table-cell>
          <table:table-cell office:value-type="float" office:value="502478" table:style-name="ce90">
            <text:p>502,478<text:s/></text:p>
          </table:table-cell>
          <table:table-cell office:value-type="float" office:value="413915" table:style-name="ce102">
            <text:p>413,915<text:s/></text:p>
          </table:table-cell>
          <table:table-cell office:value-type="float" office:value="247703" table:style-name="ce86">
            <text:p>247,703<text:s/></text:p>
          </table:table-cell>
          <table:table-cell office:value-type="float" office:value="41563" table:style-name="ce84">
            <text:p>41,563<text:s/></text:p>
          </table:table-cell>
          <table:table-cell office:value-type="float" office:value="15365" table:style-name="ce86">
            <text:p>15,365<text:s/></text:p>
          </table:table-cell>
          <table:table-cell office:value-type="float" office:value="6084" table:style-name="ce86">
            <text:p>6,084<text:s/></text:p>
          </table:table-cell>
          <table:table-cell office:value-type="float" office:value="7819" table:style-name="ce90">
            <text:p>7,819<text:s/></text:p>
          </table:table-cell>
          <table:table-cell office:value-type="float" office:value="947" table:style-name="ce84">
            <text:p>947<text:s/></text:p>
          </table:table-cell>
          <table:table-cell office:value-type="float" office:value="44973" table:style-name="ce104">
            <text:p>44,973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2500083" table:style-name="ce82">
            <text:p>2,500,083<text:s/></text:p>
          </table:table-cell>
          <table:table-cell office:value-type="float" office:value="1436781" table:style-name="ce84">
            <text:p>1,436,781<text:s/></text:p>
          </table:table-cell>
          <table:table-cell office:value-type="float" office:value="435965" table:style-name="ce86">
            <text:p>435,965<text:s/></text:p>
          </table:table-cell>
          <table:table-cell office:value-type="float" office:value="435411" table:style-name="ce88">
            <text:p>435,411<text:s/></text:p>
          </table:table-cell>
          <table:table-cell office:value-type="float" office:value="1783606" table:style-name="ce90">
            <text:p>1,783,606<text:s/></text:p>
          </table:table-cell>
          <table:table-cell office:value-type="float" office:value="1850954" table:style-name="ce84">
            <text:p>1,850,954<text:s/></text:p>
          </table:table-cell>
          <table:table-cell office:value-type="float" office:value="1065012" table:style-name="ce86">
            <text:p>1,065,012<text:s/></text:p>
          </table:table-cell>
          <table:table-cell office:value-type="float" office:value="585111" table:style-name="ce90">
            <text:p>585,111<text:s/></text:p>
          </table:table-cell>
          <table:table-cell office:value-type="float" office:value="425043" table:style-name="ce102">
            <text:p>425,043<text:s/></text:p>
          </table:table-cell>
          <table:table-cell office:value-type="float" office:value="227294" table:style-name="ce86">
            <text:p>227,294<text:s/></text:p>
          </table:table-cell>
          <table:table-cell office:value-type="float" office:value="57485" table:style-name="ce84">
            <text:p>57,485<text:s/></text:p>
          </table:table-cell>
          <table:table-cell office:value-type="float" office:value="15127" table:style-name="ce86">
            <text:p>15,127<text:s/></text:p>
          </table:table-cell>
          <table:table-cell office:value-type="float" office:value="8244" table:style-name="ce86">
            <text:p>8,244<text:s/></text:p>
          </table:table-cell>
          <table:table-cell office:value-type="float" office:value="6480" table:style-name="ce90">
            <text:p>6,480<text:s/></text:p>
          </table:table-cell>
          <table:table-cell office:value-type="float" office:value="3200" table:style-name="ce84">
            <text:p>3,200<text:s/></text:p>
          </table:table-cell>
          <table:table-cell office:value-type="float" office:value="4029" table:style-name="ce104">
            <text:p>4,029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2045100" table:style-name="ce83">
            <text:p>22,045,100<text:s/></text:p>
          </table:table-cell>
          <table:table-cell office:value-type="float" office:value="10020710" table:style-name="ce85">
            <text:p>10,020,710<text:s/></text:p>
          </table:table-cell>
          <table:table-cell office:value-type="float" office:value="2072761" table:style-name="ce87">
            <text:p>2,072,761<text:s/></text:p>
          </table:table-cell>
          <table:table-cell office:value-type="float" office:value="3932777" table:style-name="ce89">
            <text:p>3,932,777<text:s/></text:p>
          </table:table-cell>
          <table:table-cell office:value-type="float" office:value="9954273" table:style-name="ce91">
            <text:p>9,954,273<text:s/></text:p>
          </table:table-cell>
          <table:table-cell office:value-type="float" office:value="7237772" table:style-name="ce85">
            <text:p>7,237,772<text:s/></text:p>
          </table:table-cell>
          <table:table-cell office:value-type="float" office:value="7717112" table:style-name="ce87">
            <text:p>7,717,112<text:s/></text:p>
          </table:table-cell>
          <table:table-cell office:value-type="float" office:value="3917713" table:style-name="ce91">
            <text:p>3,917,713<text:s/></text:p>
          </table:table-cell>
          <table:table-cell office:value-type="float" office:value="2454879" table:style-name="ce103">
            <text:p>2,454,879<text:s/></text:p>
          </table:table-cell>
          <table:table-cell office:value-type="float" office:value="1519626" table:style-name="ce87">
            <text:p>1,519,626<text:s/></text:p>
          </table:table-cell>
          <table:table-cell office:value-type="float" office:value="323684" table:style-name="ce85">
            <text:p>323,684<text:s/></text:p>
          </table:table-cell>
          <table:table-cell office:value-type="float" office:value="98121" table:style-name="ce87">
            <text:p>98,121<text:s/></text:p>
          </table:table-cell>
          <table:table-cell office:value-type="float" office:value="65757" table:style-name="ce87">
            <text:p>65,757<text:s/></text:p>
          </table:table-cell>
          <table:table-cell office:value-type="float" office:value="36408" table:style-name="ce91">
            <text:p>36,408<text:s/></text:p>
          </table:table-cell>
          <table:table-cell office:value-type="float" office:value="7639" table:style-name="ce85">
            <text:p>7,639<text:s/></text:p>
          </table:table-cell>
          <table:table-cell office:value-type="float" office:value="176668" table:style-name="ce105">
            <text:p>176,668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706524" table:style-name="ce82">
            <text:p>2,706,524<text:s/></text:p>
          </table:table-cell>
          <table:table-cell office:value-type="float" office:value="1385151" table:style-name="ce84">
            <text:p>1,385,151<text:s/></text:p>
          </table:table-cell>
          <table:table-cell office:value-type="float" office:value="702863" table:style-name="ce86">
            <text:p>702,863<text:s/></text:p>
          </table:table-cell>
          <table:table-cell office:value-type="float" office:value="436504" table:style-name="ce88">
            <text:p>436,504<text:s/></text:p>
          </table:table-cell>
          <table:table-cell office:value-type="float" office:value="2055454" table:style-name="ce90">
            <text:p>2,055,454<text:s/></text:p>
          </table:table-cell>
          <table:table-cell office:value-type="float" office:value="1921794" table:style-name="ce84">
            <text:p>1,921,794<text:s/></text:p>
          </table:table-cell>
          <table:table-cell office:value-type="float" office:value="1616094" table:style-name="ce86">
            <text:p>1,616,094<text:s/></text:p>
          </table:table-cell>
          <table:table-cell office:value-type="float" office:value="572548" table:style-name="ce90">
            <text:p>572,548<text:s/></text:p>
          </table:table-cell>
          <table:table-cell office:value-type="float" office:value="361113" table:style-name="ce102">
            <text:p>361,113<text:s/></text:p>
          </table:table-cell>
          <table:table-cell office:value-type="float" office:value="210188" table:style-name="ce86">
            <text:p>210,188<text:s/></text:p>
          </table:table-cell>
          <table:table-cell office:value-type="float" office:value="51522" table:style-name="ce84">
            <text:p>51,522<text:s/></text:p>
          </table:table-cell>
          <table:table-cell office:value-type="float" office:value="16702" table:style-name="ce86">
            <text:p>16,702<text:s/></text:p>
          </table:table-cell>
          <table:table-cell office:value-type="float" office:value="7637" table:style-name="ce86">
            <text:p>7,637<text:s/></text:p>
          </table:table-cell>
          <table:table-cell office:value-type="float" office:value="5785" table:style-name="ce90">
            <text:p>5,785<text:s/></text:p>
          </table:table-cell>
          <table:table-cell office:value-type="float" office:value="1211" table:style-name="ce84">
            <text:p>1,211<text:s/></text:p>
          </table:table-cell>
          <table:table-cell office:value-type="float" office:value="6722" table:style-name="ce104">
            <text:p>6,722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2621321" table:style-name="ce82">
            <text:p>2,621,321<text:s/></text:p>
          </table:table-cell>
          <table:table-cell office:value-type="float" office:value="1749897" table:style-name="ce84">
            <text:p>1,749,897<text:s/></text:p>
          </table:table-cell>
          <table:table-cell office:value-type="float" office:value="1034258" table:style-name="ce86">
            <text:p>1,034,258<text:s/></text:p>
          </table:table-cell>
          <table:table-cell office:value-type="float" office:value="374513" table:style-name="ce88">
            <text:p>374,513<text:s/></text:p>
          </table:table-cell>
          <table:table-cell office:value-type="float" office:value="1433822" table:style-name="ce90">
            <text:p>1,433,822<text:s/></text:p>
          </table:table-cell>
          <table:table-cell office:value-type="float" office:value="1416855" table:style-name="ce84">
            <text:p>1,416,855<text:s/></text:p>
          </table:table-cell>
          <table:table-cell office:value-type="float" office:value="1033881" table:style-name="ce86">
            <text:p>1,033,881<text:s/></text:p>
          </table:table-cell>
          <table:table-cell office:value-type="float" office:value="514674" table:style-name="ce90">
            <text:p>514,674<text:s/></text:p>
          </table:table-cell>
          <table:table-cell office:value-type="float" office:value="319660" table:style-name="ce102">
            <text:p>319,660<text:s/></text:p>
          </table:table-cell>
          <table:table-cell office:value-type="float" office:value="236603" table:style-name="ce86">
            <text:p>236,603<text:s/></text:p>
          </table:table-cell>
          <table:table-cell office:value-type="float" office:value="40757" table:style-name="ce84">
            <text:p>40,757<text:s/></text:p>
          </table:table-cell>
          <table:table-cell office:value-type="float" office:value="10793" table:style-name="ce86">
            <text:p>10,793<text:s/></text:p>
          </table:table-cell>
          <table:table-cell office:value-type="float" office:value="8186" table:style-name="ce86">
            <text:p>8,186<text:s/></text:p>
          </table:table-cell>
          <table:table-cell office:value-type="float" office:value="4253" table:style-name="ce90">
            <text:p>4,253<text:s/></text:p>
          </table:table-cell>
          <table:table-cell office:value-type="float" office:value="8195" table:style-name="ce84">
            <text:p>8,195<text:s/></text:p>
          </table:table-cell>
          <table:table-cell office:value-type="float" office:value="42850" table:style-name="ce104">
            <text:p>42,850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3841768" table:style-name="ce82">
            <text:p>3,841,768<text:s/></text:p>
          </table:table-cell>
          <table:table-cell office:value-type="float" office:value="2283415" table:style-name="ce84">
            <text:p>2,283,415<text:s/></text:p>
          </table:table-cell>
          <table:table-cell office:value-type="float" office:value="268944" table:style-name="ce86">
            <text:p>268,944<text:s/></text:p>
          </table:table-cell>
          <table:table-cell office:value-type="float" office:value="546062" table:style-name="ce88">
            <text:p>546,062<text:s/></text:p>
          </table:table-cell>
          <table:table-cell office:value-type="float" office:value="2200471" table:style-name="ce90">
            <text:p>2,200,471<text:s/></text:p>
          </table:table-cell>
          <table:table-cell office:value-type="float" office:value="2871671" table:style-name="ce84">
            <text:p>2,871,671<text:s/></text:p>
          </table:table-cell>
          <table:table-cell office:value-type="float" office:value="1607289" table:style-name="ce86">
            <text:p>1,607,289<text:s/></text:p>
          </table:table-cell>
          <table:table-cell office:value-type="float" office:value="828289" table:style-name="ce90">
            <text:p>828,289<text:s/></text:p>
          </table:table-cell>
          <table:table-cell office:value-type="float" office:value="387516" table:style-name="ce102">
            <text:p>387,516<text:s/></text:p>
          </table:table-cell>
          <table:table-cell office:value-type="float" office:value="420982" table:style-name="ce86">
            <text:p>420,982<text:s/></text:p>
          </table:table-cell>
          <table:table-cell office:value-type="float" office:value="50683" table:style-name="ce84">
            <text:p>50,683<text:s/></text:p>
          </table:table-cell>
          <table:table-cell office:value-type="float" office:value="16421" table:style-name="ce86">
            <text:p>16,421<text:s/></text:p>
          </table:table-cell>
          <table:table-cell office:value-type="float" office:value="9005" table:style-name="ce86">
            <text:p>9,005<text:s/></text:p>
          </table:table-cell>
          <table:table-cell office:value-type="float" office:value="5078" table:style-name="ce90">
            <text:p>5,078<text:s/></text:p>
          </table:table-cell>
          <table:table-cell office:value-type="float" office:value="775" table:style-name="ce84">
            <text:p>775<text:s/></text:p>
          </table:table-cell>
          <table:table-cell office:value-type="float" office:value="125657" table:style-name="ce104">
            <text:p>125,657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3830969" table:style-name="ce82">
            <text:p>3,830,969<text:s/></text:p>
          </table:table-cell>
          <table:table-cell office:value-type="float" office:value="2259801" table:style-name="ce84">
            <text:p>2,259,801<text:s/></text:p>
          </table:table-cell>
          <table:table-cell office:value-type="float" office:value="360632" table:style-name="ce86">
            <text:p>360,632<text:s/></text:p>
          </table:table-cell>
          <table:table-cell office:value-type="float" office:value="544952" table:style-name="ce88">
            <text:p>544,952<text:s/></text:p>
          </table:table-cell>
          <table:table-cell office:value-type="float" office:value="2086016" table:style-name="ce90">
            <text:p>2,086,016<text:s/></text:p>
          </table:table-cell>
          <table:table-cell office:value-type="float" office:value="2181741" table:style-name="ce84">
            <text:p>2,181,741<text:s/></text:p>
          </table:table-cell>
          <table:table-cell office:value-type="float" office:value="1453044" table:style-name="ce86">
            <text:p>1,453,044<text:s/></text:p>
          </table:table-cell>
          <table:table-cell office:value-type="float" office:value="718556" table:style-name="ce90">
            <text:p>718,556<text:s/></text:p>
          </table:table-cell>
          <table:table-cell office:value-type="float" office:value="403282" table:style-name="ce102">
            <text:p>403,282<text:s/></text:p>
          </table:table-cell>
          <table:table-cell office:value-type="float" office:value="267926" table:style-name="ce86">
            <text:p>267,926<text:s/></text:p>
          </table:table-cell>
          <table:table-cell office:value-type="float" office:value="41962" table:style-name="ce84">
            <text:p>41,962<text:s/></text:p>
          </table:table-cell>
          <table:table-cell office:value-type="float" office:value="10982" table:style-name="ce86">
            <text:p>10,982<text:s/></text:p>
          </table:table-cell>
          <table:table-cell office:value-type="float" office:value="10164" table:style-name="ce86">
            <text:p>10,164<text:s/></text:p>
          </table:table-cell>
          <table:table-cell office:value-type="float" office:value="3927" table:style-name="ce90">
            <text:p>3,927<text:s/></text:p>
          </table:table-cell>
          <table:table-cell office:value-type="float" office:value="922" table:style-name="ce84">
            <text:p>922<text:s/></text:p>
          </table:table-cell>
          <table:table-cell office:value-type="float" office:value="4418" table:style-name="ce104">
            <text:p>4,418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3431174" table:style-name="ce82">
            <text:p>3,431,174<text:s/></text:p>
          </table:table-cell>
          <table:table-cell office:value-type="float" office:value="3169137" table:style-name="ce84">
            <text:p>3,169,137<text:s/></text:p>
          </table:table-cell>
          <table:table-cell office:value-type="float" office:value="950882" table:style-name="ce86">
            <text:p>950,882<text:s/></text:p>
          </table:table-cell>
          <table:table-cell office:value-type="float" office:value="665275" table:style-name="ce88">
            <text:p>665,275<text:s/></text:p>
          </table:table-cell>
          <table:table-cell office:value-type="float" office:value="2368722" table:style-name="ce90">
            <text:p>2,368,722<text:s/></text:p>
          </table:table-cell>
          <table:table-cell office:value-type="float" office:value="3567599" table:style-name="ce84">
            <text:p>3,567,599<text:s/></text:p>
          </table:table-cell>
          <table:table-cell office:value-type="float" office:value="1961870" table:style-name="ce86">
            <text:p>1,961,870<text:s/></text:p>
          </table:table-cell>
          <table:table-cell office:value-type="float" office:value="844318" table:style-name="ce90">
            <text:p>844,318<text:s/></text:p>
          </table:table-cell>
          <table:table-cell office:value-type="float" office:value="459336" table:style-name="ce102">
            <text:p>459,336<text:s/></text:p>
          </table:table-cell>
          <table:table-cell office:value-type="float" office:value="510259" table:style-name="ce86">
            <text:p>510,259<text:s/></text:p>
          </table:table-cell>
          <table:table-cell office:value-type="float" office:value="44381" table:style-name="ce84">
            <text:p>44,381<text:s/></text:p>
          </table:table-cell>
          <table:table-cell office:value-type="float" office:value="12291" table:style-name="ce86">
            <text:p>12,291<text:s/></text:p>
          </table:table-cell>
          <table:table-cell office:value-type="float" office:value="8526" table:style-name="ce86">
            <text:p>8,526<text:s/></text:p>
          </table:table-cell>
          <table:table-cell office:value-type="float" office:value="4474" table:style-name="ce90">
            <text:p>4,474<text:s/></text:p>
          </table:table-cell>
          <table:table-cell office:value-type="float" office:value="1460" table:style-name="ce84">
            <text:p>1,460<text:s/></text:p>
          </table:table-cell>
          <table:table-cell office:value-type="float" office:value="56" table:style-name="ce104">
            <text:p>56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3431333" table:style-name="ce82">
            <text:p>3,431,333<text:s/></text:p>
          </table:table-cell>
          <table:table-cell office:value-type="float" office:value="2639906" table:style-name="ce84">
            <text:p>2,639,906<text:s/></text:p>
          </table:table-cell>
          <table:table-cell office:value-type="float" office:value="618673" table:style-name="ce86">
            <text:p>618,673<text:s/></text:p>
          </table:table-cell>
          <table:table-cell office:value-type="float" office:value="553993" table:style-name="ce88">
            <text:p>553,993<text:s/></text:p>
          </table:table-cell>
          <table:table-cell office:value-type="float" office:value="2289321" table:style-name="ce90">
            <text:p>2,289,321<text:s/></text:p>
          </table:table-cell>
          <table:table-cell office:value-type="float" office:value="3471132" table:style-name="ce84">
            <text:p>3,471,132<text:s/></text:p>
          </table:table-cell>
          <table:table-cell office:value-type="float" office:value="1416763" table:style-name="ce86">
            <text:p>1,416,763<text:s/></text:p>
          </table:table-cell>
          <table:table-cell office:value-type="float" office:value="748113" table:style-name="ce90">
            <text:p>748,113<text:s/></text:p>
          </table:table-cell>
          <table:table-cell office:value-type="float" office:value="621785" table:style-name="ce102">
            <text:p>621,785<text:s/></text:p>
          </table:table-cell>
          <table:table-cell office:value-type="float" office:value="381527" table:style-name="ce86">
            <text:p>381,527<text:s/></text:p>
          </table:table-cell>
          <table:table-cell office:value-type="float" office:value="46514" table:style-name="ce84">
            <text:p>46,514<text:s/></text:p>
          </table:table-cell>
          <table:table-cell office:value-type="float" office:value="17830" table:style-name="ce86">
            <text:p>17,830<text:s/></text:p>
          </table:table-cell>
          <table:table-cell office:value-type="float" office:value="5820" table:style-name="ce86">
            <text:p>5,820<text:s/></text:p>
          </table:table-cell>
          <table:table-cell office:value-type="float" office:value="4197" table:style-name="ce90">
            <text:p>4,197<text:s/></text:p>
          </table:table-cell>
          <table:table-cell office:value-type="float" office:value="941" table:style-name="ce84">
            <text:p>941<text:s/></text:p>
          </table:table-cell>
          <table:table-cell office:value-type="float" office:value="61538" table:style-name="ce104">
            <text:p>61,538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3487707" table:style-name="ce82">
            <text:p>3,487,707<text:s/></text:p>
          </table:table-cell>
          <table:table-cell office:value-type="float" office:value="2271928" table:style-name="ce84">
            <text:p>2,271,928<text:s/></text:p>
          </table:table-cell>
          <table:table-cell office:value-type="float" office:value="619074" table:style-name="ce86">
            <text:p>619,074<text:s/></text:p>
          </table:table-cell>
          <table:table-cell office:value-type="float" office:value="595570" table:style-name="ce88">
            <text:p>595,570<text:s/></text:p>
          </table:table-cell>
          <table:table-cell office:value-type="float" office:value="2587406" table:style-name="ce90">
            <text:p>2,587,406<text:s/></text:p>
          </table:table-cell>
          <table:table-cell office:value-type="float" office:value="3650272" table:style-name="ce84">
            <text:p>3,650,272<text:s/></text:p>
          </table:table-cell>
          <table:table-cell office:value-type="float" office:value="1520704" table:style-name="ce86">
            <text:p>1,520,704<text:s/></text:p>
          </table:table-cell>
          <table:table-cell office:value-type="float" office:value="972006" table:style-name="ce90">
            <text:p>972,006<text:s/></text:p>
          </table:table-cell>
          <table:table-cell office:value-type="float" office:value="570477" table:style-name="ce102">
            <text:p>570,477<text:s/></text:p>
          </table:table-cell>
          <table:table-cell office:value-type="float" office:value="322515" table:style-name="ce86">
            <text:p>322,515<text:s/></text:p>
          </table:table-cell>
          <table:table-cell office:value-type="float" office:value="43317" table:style-name="ce84">
            <text:p>43,317<text:s/></text:p>
          </table:table-cell>
          <table:table-cell office:value-type="float" office:value="16066" table:style-name="ce86">
            <text:p>16,066<text:s/></text:p>
          </table:table-cell>
          <table:table-cell office:value-type="float" office:value="6884" table:style-name="ce86">
            <text:p>6,884<text:s/></text:p>
          </table:table-cell>
          <table:table-cell office:value-type="float" office:value="3893" table:style-name="ce90">
            <text:p>3,893<text:s/></text:p>
          </table:table-cell>
          <table:table-cell office:value-type="float" office:value="839" table:style-name="ce84">
            <text:p>839<text:s/></text:p>
          </table:table-cell>
          <table:table-cell office:value-type="float" office:value="128758" table:style-name="ce104">
            <text:p>128,758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3350796" table:style-name="ce83">
            <text:p>23,350,796<text:s/></text:p>
          </table:table-cell>
          <table:table-cell office:value-type="float" office:value="15759235" table:style-name="ce85">
            <text:p>15,759,235<text:s/></text:p>
          </table:table-cell>
          <table:table-cell office:value-type="float" office:value="4555326" table:style-name="ce87">
            <text:p>4,555,326<text:s/></text:p>
          </table:table-cell>
          <table:table-cell office:value-type="float" office:value="3716869" table:style-name="ce89">
            <text:p>3,716,869<text:s/></text:p>
          </table:table-cell>
          <table:table-cell office:value-type="float" office:value="15021212" table:style-name="ce91">
            <text:p>15,021,212<text:s/></text:p>
          </table:table-cell>
          <table:table-cell office:value-type="float" office:value="19081064" table:style-name="ce85">
            <text:p>19,081,064<text:s/></text:p>
          </table:table-cell>
          <table:table-cell office:value-type="float" office:value="10609645" table:style-name="ce87">
            <text:p>10,609,645<text:s/></text:p>
          </table:table-cell>
          <table:table-cell office:value-type="float" office:value="5198504" table:style-name="ce91">
            <text:p>5,198,504<text:s/></text:p>
          </table:table-cell>
          <table:table-cell office:value-type="float" office:value="3123169" table:style-name="ce103">
            <text:p>3,123,169<text:s/></text:p>
          </table:table-cell>
          <table:table-cell office:value-type="float" office:value="2350000" table:style-name="ce87">
            <text:p>2,350,000<text:s/></text:p>
          </table:table-cell>
          <table:table-cell office:value-type="float" office:value="319136" table:style-name="ce85">
            <text:p>319,136<text:s/></text:p>
          </table:table-cell>
          <table:table-cell office:value-type="float" office:value="101085" table:style-name="ce87">
            <text:p>101,085<text:s/></text:p>
          </table:table-cell>
          <table:table-cell office:value-type="float" office:value="56222" table:style-name="ce87">
            <text:p>56,222<text:s/></text:p>
          </table:table-cell>
          <table:table-cell office:value-type="float" office:value="31607" table:style-name="ce91">
            <text:p>31,607<text:s/></text:p>
          </table:table-cell>
          <table:table-cell office:value-type="float" office:value="14343" table:style-name="ce85">
            <text:p>14,343<text:s/></text:p>
          </table:table-cell>
          <table:table-cell office:value-type="float" office:value="369999" table:style-name="ce105">
            <text:p>369,999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21.8" table:style-name="ce71">
            <text:p>-21.8<text:s/></text:p>
          </table:table-cell>
          <table:table-cell office:value-type="float" office:value="41.9" table:style-name="ce73">
            <text:p>41.9<text:s/></text:p>
          </table:table-cell>
          <table:table-cell office:value-type="float" office:value="108.5" table:style-name="ce75">
            <text:p>108.5<text:s/></text:p>
          </table:table-cell>
          <table:table-cell office:value-type="float" office:value="5.7" table:style-name="ce77">
            <text:p>5.7<text:s/></text:p>
          </table:table-cell>
          <table:table-cell office:value-type="float" office:value="52.7" table:style-name="ce79">
            <text:p>52.7<text:s/></text:p>
          </table:table-cell>
          <table:table-cell office:value-type="float" office:value="133.6" table:style-name="ce73">
            <text:p>133.6<text:s/></text:p>
          </table:table-cell>
          <table:table-cell office:value-type="float" office:value="74.7" table:style-name="ce75">
            <text:p>74.7<text:s/></text:p>
          </table:table-cell>
          <table:table-cell office:value-type="float" office:value="42.9" table:style-name="ce79">
            <text:p>42.9<text:s/></text:p>
          </table:table-cell>
          <table:table-cell office:value-type="float" office:value="58.5" table:style-name="ce98">
            <text:p>58.5<text:s/></text:p>
          </table:table-cell>
          <table:table-cell office:value-type="float" office:value="42.9" table:style-name="ce75">
            <text:p>42.9<text:s/></text:p>
          </table:table-cell>
          <table:table-cell office:value-type="float" office:value="-10.5" table:style-name="ce73">
            <text:p>-10.5<text:s/></text:p>
          </table:table-cell>
          <table:table-cell office:value-type="float" office:value="-5" table:style-name="ce75">
            <text:p>-5.0<text:s/></text:p>
          </table:table-cell>
          <table:table-cell office:value-type="float" office:value="-13.4" table:style-name="ce75">
            <text:p>-13.4<text:s/></text:p>
          </table:table-cell>
          <table:table-cell office:value-type="float" office:value="-17" table:style-name="ce79">
            <text:p>-17.0<text:s/></text:p>
          </table:table-cell>
          <table:table-cell office:value-type="float" office:value="23.4" table:style-name="ce73">
            <text:p>23.4<text:s/></text:p>
          </table:table-cell>
          <table:table-cell office:value-type="float" office:value="4065.6" table:style-name="ce100">
            <text:p>4,065.6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5.9" table:style-name="ce72">
            <text:p>5.9<text:s/></text:p>
          </table:table-cell>
          <table:table-cell office:value-type="float" office:value="57.3" table:style-name="ce74">
            <text:p>57.3<text:s/></text:p>
          </table:table-cell>
          <table:table-cell office:value-type="float" office:value="119.8" table:style-name="ce76">
            <text:p>119.8<text:s/></text:p>
          </table:table-cell>
          <table:table-cell office:value-type="float" office:value="-5.5" table:style-name="ce78">
            <text:p>-5.5<text:s/></text:p>
          </table:table-cell>
          <table:table-cell office:value-type="float" office:value="50.9" table:style-name="ce80">
            <text:p>50.9<text:s/></text:p>
          </table:table-cell>
          <table:table-cell office:value-type="float" office:value="163.6" table:style-name="ce74">
            <text:p>163.6<text:s/></text:p>
          </table:table-cell>
          <table:table-cell office:value-type="float" office:value="37.5" table:style-name="ce76">
            <text:p>37.5<text:s/></text:p>
          </table:table-cell>
          <table:table-cell office:value-type="float" office:value="32.700000000000003" table:style-name="ce80">
            <text:p>32.7<text:s/></text:p>
          </table:table-cell>
          <table:table-cell office:value-type="float" office:value="27.2" table:style-name="ce99">
            <text:p>27.2<text:s/></text:p>
          </table:table-cell>
          <table:table-cell office:value-type="float" office:value="54.6" table:style-name="ce76">
            <text:p>54.6<text:s/></text:p>
          </table:table-cell>
          <table:table-cell office:value-type="float" office:value="-1.4" table:style-name="ce74">
            <text:p>-1.4<text:s/></text:p>
          </table:table-cell>
          <table:table-cell office:value-type="float" office:value="3" table:style-name="ce76">
            <text:p>3.0<text:s/></text:p>
          </table:table-cell>
          <table:table-cell office:value-type="float" office:value="-14.5" table:style-name="ce76">
            <text:p>-14.5<text:s/></text:p>
          </table:table-cell>
          <table:table-cell office:value-type="float" office:value="-13.2" table:style-name="ce80">
            <text:p>-13.2<text:s/></text:p>
          </table:table-cell>
          <table:table-cell office:value-type="float" office:value="87.8" table:style-name="ce74">
            <text:p>87.8<text:s/></text:p>
          </table:table-cell>
          <table:table-cell office:value-type="float" office:value="109.4" table:style-name="ce101">
            <text:p>109.4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3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3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office:value-type="string" table:number-columns-spanned="2" table:number-rows-spanned="3" table:style-name="ce179">
            <text:p>北美洲</text:p>
            <text:p><text:span text:style-name="T17">North America</text:span></text:p>
          </table:table-cell>
          <table:covered-table-cell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寮國</text:p>
            <text:p><text:span text:style-name="T12">Laos</text:span></text:p>
          </table:table-cell>
          <table:covered-table-cell/>
          <table:table-cell office:value-type="string" table:number-columns-spanned="2" table:number-rows-spanned="2" table:style-name="ce169">
            <text:p>印度</text:p>
            <text:p><text:span text:style-name="T12">India</text:span></text:p>
          </table:table-cell>
          <table:covered-table-cell/>
          <table:table-cell office:value-type="string" table:number-columns-spanned="2" table:number-rows-spanned="2" table:style-name="ce169">
            <text:p>孟加拉</text:p>
            <text:p><text:span text:style-name="T12">Bangladesh</text:span></text:p>
          </table:table-cell>
          <table:covered-table-cell/>
          <table:table-cell office:value-type="string" table:number-columns-spanned="2" table:number-rows-spanned="2" table:style-name="ce181">
            <text:p>巴基斯坦</text:p>
            <text:p><text:span text:style-name="T12">Pakistan</text:span></text:p>
          </table:table-cell>
          <table:covered-table-cell/>
          <table:table-cell office:value-type="string" table:number-columns-spanned="2" table:number-rows-spanned="2" table:style-name="ce182">
            <text:p>澳門</text:p>
            <text:p><text:span text:style-name="T12">Macau</text:span>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69">
            <text:p>美國</text:p>
            <text:p><text:span text:style-name="T12">U.S.A.</text:span></text:p>
          </table:table-cell>
          <table:covered-table-cell/>
          <table:table-cell office:value-type="string" table:number-columns-spanned="2" table:number-rows-spanned="2" table:style-name="ce170">
            <text:p>加拿大</text:p>
            <text:p><text:span text:style-name="T12">Canada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241" table:style-name="ce83">
            <text:p>241<text:s/></text:p>
          </table:table-cell>
          <table:table-cell office:value-type="float" office:value="439" table:style-name="ce85">
            <text:p>439<text:s/></text:p>
          </table:table-cell>
          <table:table-cell office:value-type="float" office:value="126703" table:style-name="ce87">
            <text:p>126,703<text:s/></text:p>
          </table:table-cell>
          <table:table-cell office:value-type="float" office:value="89013" table:style-name="ce89">
            <text:p>89,013<text:s/></text:p>
          </table:table-cell>
          <table:table-cell office:value-type="float" office:value="34171" table:style-name="ce91">
            <text:p>34,171<text:s/></text:p>
          </table:table-cell>
          <table:table-cell office:value-type="float" office:value="3182" table:style-name="ce85">
            <text:p>3,182<text:s/></text:p>
          </table:table-cell>
          <table:table-cell office:value-type="float" office:value="20407" table:style-name="ce87">
            <text:p>20,407<text:s/></text:p>
          </table:table-cell>
          <table:table-cell office:value-type="float" office:value="4453" table:style-name="ce91">
            <text:p>4,453<text:s/></text:p>
          </table:table-cell>
          <table:table-cell office:value-type="float" office:value="3095" table:style-name="ce103">
            <text:p>3,095<text:s/></text:p>
          </table:table-cell>
          <table:table-cell office:value-type="float" office:value="179" table:style-name="ce87">
            <text:p>179<text:s/></text:p>
          </table:table-cell>
          <table:table-cell office:value-type="float" office:value="1923380" table:style-name="ce85">
            <text:p>1,923,380<text:s/></text:p>
          </table:table-cell>
          <table:table-cell office:value-type="float" office:value="1167167" table:style-name="ce87">
            <text:p>1,167,167<text:s/></text:p>
          </table:table-cell>
          <table:table-cell office:value-type="float" office:value="1839107" table:style-name="ce87">
            <text:p>1,839,107<text:s/></text:p>
          </table:table-cell>
          <table:table-cell office:value-type="float" office:value="1099758" table:style-name="ce91">
            <text:p>1,099,758<text:s/></text:p>
          </table:table-cell>
          <table:table-cell office:value-type="float" office:value="84260" table:style-name="ce85">
            <text:p>84,260<text:s/></text:p>
          </table:table-cell>
          <table:table-cell office:value-type="float" office:value="66091" table:style-name="ce105">
            <text:p>66,091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79" table:style-name="ce83">
            <text:p>179<text:s/></text:p>
          </table:table-cell>
          <table:table-cell office:value-type="float" office:value="459" table:style-name="ce85">
            <text:p>459<text:s/></text:p>
          </table:table-cell>
          <table:table-cell office:value-type="float" office:value="158251" table:style-name="ce87">
            <text:p>158,251<text:s/></text:p>
          </table:table-cell>
          <table:table-cell office:value-type="float" office:value="92408" table:style-name="ce89">
            <text:p>92,408<text:s/></text:p>
          </table:table-cell>
          <table:table-cell office:value-type="float" office:value="52980" table:style-name="ce91">
            <text:p>52,980<text:s/></text:p>
          </table:table-cell>
          <table:table-cell office:value-type="float" office:value="3588" table:style-name="ce85">
            <text:p>3,588<text:s/></text:p>
          </table:table-cell>
          <table:table-cell office:value-type="float" office:value="15908" table:style-name="ce87">
            <text:p>15,908<text:s/></text:p>
          </table:table-cell>
          <table:table-cell office:value-type="float" office:value="8549" table:style-name="ce91">
            <text:p>8,549<text:s/></text:p>
          </table:table-cell>
          <table:table-cell office:value-type="float" office:value="3301" table:style-name="ce103">
            <text:p>3,301<text:s/></text:p>
          </table:table-cell>
          <table:table-cell office:value-type="float" office:value="261" table:style-name="ce87">
            <text:p>261<text:s/></text:p>
          </table:table-cell>
          <table:table-cell office:value-type="float" office:value="2325096" table:style-name="ce85">
            <text:p>2,325,096<text:s/></text:p>
          </table:table-cell>
          <table:table-cell office:value-type="float" office:value="1432363" table:style-name="ce87">
            <text:p>1,432,363<text:s/></text:p>
          </table:table-cell>
          <table:table-cell office:value-type="float" office:value="2227390" table:style-name="ce87">
            <text:p>2,227,390<text:s/></text:p>
          </table:table-cell>
          <table:table-cell office:value-type="float" office:value="1356970" table:style-name="ce91">
            <text:p>1,356,970<text:s/></text:p>
          </table:table-cell>
          <table:table-cell office:value-type="float" office:value="97688" table:style-name="ce85">
            <text:p>97,688<text:s/></text:p>
          </table:table-cell>
          <table:table-cell office:value-type="float" office:value="73829" table:style-name="ce105">
            <text:p>73,829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99" table:style-name="ce83">
            <text:p>199<text:s/></text:p>
          </table:table-cell>
          <table:table-cell office:value-type="float" office:value="566" table:style-name="ce85">
            <text:p>566<text:s/></text:p>
          </table:table-cell>
          <table:table-cell office:value-type="float" office:value="187163" table:style-name="ce87">
            <text:p>187,163<text:s/></text:p>
          </table:table-cell>
          <table:table-cell office:value-type="float" office:value="68821" table:style-name="ce89">
            <text:p>68,821<text:s/></text:p>
          </table:table-cell>
          <table:table-cell office:value-type="float" office:value="29815" table:style-name="ce91">
            <text:p>29,815<text:s/></text:p>
          </table:table-cell>
          <table:table-cell office:value-type="float" office:value="3445" table:style-name="ce85">
            <text:p>3,445<text:s/></text:p>
          </table:table-cell>
          <table:table-cell office:value-type="float" office:value="11547" table:style-name="ce87">
            <text:p>11,547<text:s/></text:p>
          </table:table-cell>
          <table:table-cell office:value-type="float" office:value="2689" table:style-name="ce91">
            <text:p>2,689<text:s/></text:p>
          </table:table-cell>
          <table:table-cell office:value-type="float" office:value="3245" table:style-name="ce103">
            <text:p>3,245<text:s/></text:p>
          </table:table-cell>
          <table:table-cell office:value-type="float" office:value="188" table:style-name="ce87">
            <text:p>188<text:s/></text:p>
          </table:table-cell>
          <table:table-cell office:value-type="float" office:value="2463329" table:style-name="ce85">
            <text:p>2,463,329<text:s/></text:p>
          </table:table-cell>
          <table:table-cell office:value-type="float" office:value="1335433" table:style-name="ce87">
            <text:p>1,335,433<text:s/></text:p>
          </table:table-cell>
          <table:table-cell office:value-type="float" office:value="2381262" table:style-name="ce87">
            <text:p>2,381,262<text:s/></text:p>
          </table:table-cell>
          <table:table-cell office:value-type="float" office:value="1272209" table:style-name="ce91">
            <text:p>1,272,209<text:s/></text:p>
          </table:table-cell>
          <table:table-cell office:value-type="float" office:value="82050" table:style-name="ce85">
            <text:p>82,050<text:s/></text:p>
          </table:table-cell>
          <table:table-cell office:value-type="float" office:value="62060" table:style-name="ce105">
            <text:p>62,060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202" table:style-name="ce83">
            <text:p>1,202<text:s/></text:p>
          </table:table-cell>
          <table:table-cell office:value-type="float" office:value="850" table:style-name="ce85">
            <text:p>850<text:s/></text:p>
          </table:table-cell>
          <table:table-cell office:value-type="float" office:value="253145" table:style-name="ce87">
            <text:p>253,145<text:s/></text:p>
          </table:table-cell>
          <table:table-cell office:value-type="float" office:value="87196" table:style-name="ce89">
            <text:p>87,196<text:s/></text:p>
          </table:table-cell>
          <table:table-cell office:value-type="float" office:value="34223" table:style-name="ce91">
            <text:p>34,223<text:s/></text:p>
          </table:table-cell>
          <table:table-cell office:value-type="float" office:value="3741" table:style-name="ce85">
            <text:p>3,741<text:s/></text:p>
          </table:table-cell>
          <table:table-cell office:value-type="float" office:value="9853" table:style-name="ce87">
            <text:p>9,853<text:s/></text:p>
          </table:table-cell>
          <table:table-cell office:value-type="float" office:value="2630" table:style-name="ce91">
            <text:p>2,630<text:s/></text:p>
          </table:table-cell>
          <table:table-cell office:value-type="float" office:value="3458" table:style-name="ce103">
            <text:p>3,458<text:s/></text:p>
          </table:table-cell>
          <table:table-cell office:value-type="float" office:value="267" table:style-name="ce87">
            <text:p>267<text:s/></text:p>
          </table:table-cell>
          <table:table-cell office:value-type="float" office:value="3657766" table:style-name="ce85">
            <text:p>3,657,766<text:s/></text:p>
          </table:table-cell>
          <table:table-cell office:value-type="float" office:value="1558400" table:style-name="ce87">
            <text:p>1,558,400<text:s/></text:p>
          </table:table-cell>
          <table:table-cell office:value-type="float" office:value="3574137" table:style-name="ce87">
            <text:p>3,574,137<text:s/></text:p>
          </table:table-cell>
          <table:table-cell office:value-type="float" office:value="1492267" table:style-name="ce91">
            <text:p>1,492,267<text:s/></text:p>
          </table:table-cell>
          <table:table-cell office:value-type="float" office:value="83605" table:style-name="ce85">
            <text:p>83,605<text:s/></text:p>
          </table:table-cell>
          <table:table-cell office:value-type="float" office:value="64877" table:style-name="ce105">
            <text:p>64,877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456" table:style-name="ce83">
            <text:p>1,456<text:s/></text:p>
          </table:table-cell>
          <table:table-cell office:value-type="float" office:value="748" table:style-name="ce85">
            <text:p>748<text:s/></text:p>
          </table:table-cell>
          <table:table-cell office:value-type="float" office:value="287489" table:style-name="ce87">
            <text:p>287,489<text:s/></text:p>
          </table:table-cell>
          <table:table-cell office:value-type="float" office:value="103122" table:style-name="ce89">
            <text:p>103,122<text:s/></text:p>
          </table:table-cell>
          <table:table-cell office:value-type="float" office:value="30495" table:style-name="ce91">
            <text:p>30,495<text:s/></text:p>
          </table:table-cell>
          <table:table-cell office:value-type="float" office:value="3334" table:style-name="ce85">
            <text:p>3,334<text:s/></text:p>
          </table:table-cell>
          <table:table-cell office:value-type="float" office:value="10247" table:style-name="ce87">
            <text:p>10,247<text:s/></text:p>
          </table:table-cell>
          <table:table-cell office:value-type="float" office:value="1936" table:style-name="ce91">
            <text:p>1,936<text:s/></text:p>
          </table:table-cell>
          <table:table-cell office:value-type="float" office:value="3619" table:style-name="ce103">
            <text:p>3,619<text:s/></text:p>
          </table:table-cell>
          <table:table-cell office:value-type="float" office:value="215" table:style-name="ce87">
            <text:p>215<text:s/></text:p>
          </table:table-cell>
          <table:table-cell office:value-type="float" office:value="6227576" table:style-name="ce85">
            <text:p>6,227,576<text:s/></text:p>
          </table:table-cell>
          <table:table-cell office:value-type="float" office:value="1567412" table:style-name="ce87">
            <text:p>1,567,412<text:s/></text:p>
          </table:table-cell>
          <table:table-cell office:value-type="float" office:value="6140850" table:style-name="ce87">
            <text:p>6,140,850<text:s/></text:p>
          </table:table-cell>
          <table:table-cell office:value-type="float" office:value="1500845" table:style-name="ce91">
            <text:p>1,500,845<text:s/></text:p>
          </table:table-cell>
          <table:table-cell office:value-type="float" office:value="86703" table:style-name="ce85">
            <text:p>86,703<text:s/></text:p>
          </table:table-cell>
          <table:table-cell office:value-type="float" office:value="65498" table:style-name="ce105">
            <text:p>65,498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07" table:style-name="ce82">
            <text:p>107<text:s/></text:p>
          </table:table-cell>
          <table:table-cell office:value-type="float" office:value="40" table:style-name="ce84">
            <text:p>40<text:s/></text:p>
          </table:table-cell>
          <table:table-cell office:value-type="float" office:value="19870" table:style-name="ce86">
            <text:p>19,870<text:s/></text:p>
          </table:table-cell>
          <table:table-cell office:value-type="float" office:value="8377" table:style-name="ce88">
            <text:p>8,377<text:s/></text:p>
          </table:table-cell>
          <table:table-cell office:value-type="float" office:value="2959" table:style-name="ce90">
            <text:p>2,959<text:s/></text:p>
          </table:table-cell>
          <table:table-cell office:value-type="float" office:value="268" table:style-name="ce84">
            <text:p>268<text:s/></text:p>
          </table:table-cell>
          <table:table-cell office:value-type="float" office:value="877" table:style-name="ce86">
            <text:p>877<text:s/></text:p>
          </table:table-cell>
          <table:table-cell office:value-type="float" office:value="161" table:style-name="ce90">
            <text:p>161<text:s/></text:p>
          </table:table-cell>
          <table:table-cell office:value-type="float" office:value="317" table:style-name="ce102">
            <text:p>317<text:s/></text:p>
          </table:table-cell>
          <table:table-cell office:value-type="float" office:value="18" table:style-name="ce86">
            <text:p>18<text:s/></text:p>
          </table:table-cell>
          <table:table-cell office:value-type="float" office:value="551072" table:style-name="ce84">
            <text:p>551,072<text:s/></text:p>
          </table:table-cell>
          <table:table-cell office:value-type="float" office:value="126654" table:style-name="ce86">
            <text:p>126,654<text:s/></text:p>
          </table:table-cell>
          <table:table-cell office:value-type="float" office:value="544214" table:style-name="ce86">
            <text:p>544,214<text:s/></text:p>
          </table:table-cell>
          <table:table-cell office:value-type="float" office:value="121710" table:style-name="ce90">
            <text:p>121,710<text:s/></text:p>
          </table:table-cell>
          <table:table-cell office:value-type="float" office:value="6857" table:style-name="ce84">
            <text:p>6,857<text:s/></text:p>
          </table:table-cell>
          <table:table-cell office:value-type="float" office:value="4919" table:style-name="ce104">
            <text:p>4,919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54" table:style-name="ce82">
            <text:p>54<text:s/></text:p>
          </table:table-cell>
          <table:table-cell office:value-type="float" office:value="53" table:style-name="ce84">
            <text:p>53<text:s/></text:p>
          </table:table-cell>
          <table:table-cell office:value-type="float" office:value="22701" table:style-name="ce86">
            <text:p>22,701<text:s/></text:p>
          </table:table-cell>
          <table:table-cell office:value-type="float" office:value="7273" table:style-name="ce88">
            <text:p>7,273<text:s/></text:p>
          </table:table-cell>
          <table:table-cell office:value-type="float" office:value="2375" table:style-name="ce90">
            <text:p>2,375<text:s/></text:p>
          </table:table-cell>
          <table:table-cell office:value-type="float" office:value="319" table:style-name="ce84">
            <text:p>319<text:s/></text:p>
          </table:table-cell>
          <table:table-cell office:value-type="float" office:value="794" table:style-name="ce86">
            <text:p>794<text:s/></text:p>
          </table:table-cell>
          <table:table-cell office:value-type="float" office:value="225" table:style-name="ce90">
            <text:p>225<text:s/></text:p>
          </table:table-cell>
          <table:table-cell office:value-type="float" office:value="210" table:style-name="ce102">
            <text:p>210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592723" table:style-name="ce84">
            <text:p>592,723<text:s/></text:p>
          </table:table-cell>
          <table:table-cell office:value-type="float" office:value="122717" table:style-name="ce86">
            <text:p>122,717<text:s/></text:p>
          </table:table-cell>
          <table:table-cell office:value-type="float" office:value="584047" table:style-name="ce86">
            <text:p>584,047<text:s/></text:p>
          </table:table-cell>
          <table:table-cell office:value-type="float" office:value="118097" table:style-name="ce90">
            <text:p>118,097<text:s/></text:p>
          </table:table-cell>
          <table:table-cell office:value-type="float" office:value="8675" table:style-name="ce84">
            <text:p>8,675<text:s/></text:p>
          </table:table-cell>
          <table:table-cell office:value-type="float" office:value="4511" table:style-name="ce104">
            <text:p>4,511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72" table:style-name="ce82">
            <text:p>72<text:s/></text:p>
          </table:table-cell>
          <table:table-cell office:value-type="float" office:value="92" table:style-name="ce84">
            <text:p>92<text:s/></text:p>
          </table:table-cell>
          <table:table-cell office:value-type="float" office:value="21443" table:style-name="ce86">
            <text:p>21,443<text:s/></text:p>
          </table:table-cell>
          <table:table-cell office:value-type="float" office:value="8512" table:style-name="ce88">
            <text:p>8,512<text:s/></text:p>
          </table:table-cell>
          <table:table-cell office:value-type="float" office:value="3066" table:style-name="ce90">
            <text:p>3,066<text:s/></text:p>
          </table:table-cell>
          <table:table-cell office:value-type="float" office:value="342" table:style-name="ce84">
            <text:p>342<text:s/></text:p>
          </table:table-cell>
          <table:table-cell office:value-type="float" office:value="967" table:style-name="ce86">
            <text:p>967<text:s/></text:p>
          </table:table-cell>
          <table:table-cell office:value-type="float" office:value="141" table:style-name="ce90">
            <text:p>141<text:s/></text:p>
          </table:table-cell>
          <table:table-cell office:value-type="float" office:value="463" table:style-name="ce102">
            <text:p>463<text:s/></text:p>
          </table:table-cell>
          <table:table-cell office:value-type="float" office:value="15" table:style-name="ce86">
            <text:p>15<text:s/></text:p>
          </table:table-cell>
          <table:table-cell office:value-type="float" office:value="410702" table:style-name="ce84">
            <text:p>410,702<text:s/></text:p>
          </table:table-cell>
          <table:table-cell office:value-type="float" office:value="130060" table:style-name="ce86">
            <text:p>130,060<text:s/></text:p>
          </table:table-cell>
          <table:table-cell office:value-type="float" office:value="404789" table:style-name="ce86">
            <text:p>404,789<text:s/></text:p>
          </table:table-cell>
          <table:table-cell office:value-type="float" office:value="125255" table:style-name="ce90">
            <text:p>125,255<text:s/></text:p>
          </table:table-cell>
          <table:table-cell office:value-type="float" office:value="5909" table:style-name="ce84">
            <text:p>5,909<text:s/></text:p>
          </table:table-cell>
          <table:table-cell office:value-type="float" office:value="4741" table:style-name="ce104">
            <text:p>4,741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82" table:style-name="ce82">
            <text:p>82<text:s/></text:p>
          </table:table-cell>
          <table:table-cell office:value-type="float" office:value="35" table:style-name="ce84">
            <text:p>35<text:s/></text:p>
          </table:table-cell>
          <table:table-cell office:value-type="float" office:value="26029" table:style-name="ce86">
            <text:p>26,029<text:s/></text:p>
          </table:table-cell>
          <table:table-cell office:value-type="float" office:value="8443" table:style-name="ce88">
            <text:p>8,443<text:s/></text:p>
          </table:table-cell>
          <table:table-cell office:value-type="float" office:value="1721" table:style-name="ce90">
            <text:p>1,721<text:s/></text:p>
          </table:table-cell>
          <table:table-cell office:value-type="float" office:value="202" table:style-name="ce84">
            <text:p>202<text:s/></text:p>
          </table:table-cell>
          <table:table-cell office:value-type="float" office:value="681" table:style-name="ce86">
            <text:p>681<text:s/></text:p>
          </table:table-cell>
          <table:table-cell office:value-type="float" office:value="138" table:style-name="ce90">
            <text:p>138<text:s/></text:p>
          </table:table-cell>
          <table:table-cell office:value-type="float" office:value="268" table:style-name="ce102">
            <text:p>268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650118" table:style-name="ce84">
            <text:p>650,118<text:s/></text:p>
          </table:table-cell>
          <table:table-cell office:value-type="float" office:value="123630" table:style-name="ce86">
            <text:p>123,630<text:s/></text:p>
          </table:table-cell>
          <table:table-cell office:value-type="float" office:value="643763" table:style-name="ce86">
            <text:p>643,763<text:s/></text:p>
          </table:table-cell>
          <table:table-cell office:value-type="float" office:value="115716" table:style-name="ce90">
            <text:p>115,716<text:s/></text:p>
          </table:table-cell>
          <table:table-cell office:value-type="float" office:value="6351" table:style-name="ce84">
            <text:p>6,351<text:s/></text:p>
          </table:table-cell>
          <table:table-cell office:value-type="float" office:value="7799" table:style-name="ce104">
            <text:p>7,799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88" table:style-name="ce82">
            <text:p>88<text:s/></text:p>
          </table:table-cell>
          <table:table-cell office:value-type="float" office:value="44" table:style-name="ce84">
            <text:p>44<text:s/></text:p>
          </table:table-cell>
          <table:table-cell office:value-type="float" office:value="23321" table:style-name="ce86">
            <text:p>23,321<text:s/></text:p>
          </table:table-cell>
          <table:table-cell office:value-type="float" office:value="9506" table:style-name="ce88">
            <text:p>9,506<text:s/></text:p>
          </table:table-cell>
          <table:table-cell office:value-type="float" office:value="1929" table:style-name="ce90">
            <text:p>1,929<text:s/></text:p>
          </table:table-cell>
          <table:table-cell office:value-type="float" office:value="258" table:style-name="ce84">
            <text:p>258<text:s/></text:p>
          </table:table-cell>
          <table:table-cell office:value-type="float" office:value="799" table:style-name="ce86">
            <text:p>799<text:s/></text:p>
          </table:table-cell>
          <table:table-cell office:value-type="float" office:value="140" table:style-name="ce90">
            <text:p>140<text:s/></text:p>
          </table:table-cell>
          <table:table-cell office:value-type="float" office:value="310" table:style-name="ce102">
            <text:p>310<text:s/></text:p>
          </table:table-cell>
          <table:table-cell office:value-type="float" office:value="19" table:style-name="ce86">
            <text:p>19<text:s/></text:p>
          </table:table-cell>
          <table:table-cell office:value-type="float" office:value="763142" table:style-name="ce84">
            <text:p>763,142<text:s/></text:p>
          </table:table-cell>
          <table:table-cell office:value-type="float" office:value="146658" table:style-name="ce86">
            <text:p>146,658<text:s/></text:p>
          </table:table-cell>
          <table:table-cell office:value-type="float" office:value="756045" table:style-name="ce86">
            <text:p>756,045<text:s/></text:p>
          </table:table-cell>
          <table:table-cell office:value-type="float" office:value="139677" table:style-name="ce90">
            <text:p>139,677<text:s/></text:p>
          </table:table-cell>
          <table:table-cell office:value-type="float" office:value="7097" table:style-name="ce84">
            <text:p>7,097<text:s/></text:p>
          </table:table-cell>
          <table:table-cell office:value-type="float" office:value="6926" table:style-name="ce104">
            <text:p>6,926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60" table:style-name="ce82">
            <text:p>60<text:s/></text:p>
          </table:table-cell>
          <table:table-cell office:value-type="float" office:value="74" table:style-name="ce84">
            <text:p>74<text:s/></text:p>
          </table:table-cell>
          <table:table-cell office:value-type="float" office:value="29132" table:style-name="ce86">
            <text:p>29,132<text:s/></text:p>
          </table:table-cell>
          <table:table-cell office:value-type="float" office:value="11173" table:style-name="ce88">
            <text:p>11,173<text:s/></text:p>
          </table:table-cell>
          <table:table-cell office:value-type="float" office:value="2523" table:style-name="ce90">
            <text:p>2,523<text:s/></text:p>
          </table:table-cell>
          <table:table-cell office:value-type="float" office:value="326" table:style-name="ce84">
            <text:p>326<text:s/></text:p>
          </table:table-cell>
          <table:table-cell office:value-type="float" office:value="796" table:style-name="ce86">
            <text:p>796<text:s/></text:p>
          </table:table-cell>
          <table:table-cell office:value-type="float" office:value="129" table:style-name="ce90">
            <text:p>129<text:s/></text:p>
          </table:table-cell>
          <table:table-cell office:value-type="float" office:value="304" table:style-name="ce102">
            <text:p>304<text:s/></text:p>
          </table:table-cell>
          <table:table-cell office:value-type="float" office:value="27" table:style-name="ce86">
            <text:p>27<text:s/></text:p>
          </table:table-cell>
          <table:table-cell office:value-type="float" office:value="703999" table:style-name="ce84">
            <text:p>703,999<text:s/></text:p>
          </table:table-cell>
          <table:table-cell office:value-type="float" office:value="129075" table:style-name="ce86">
            <text:p>129,075<text:s/></text:p>
          </table:table-cell>
          <table:table-cell office:value-type="float" office:value="697212" table:style-name="ce86">
            <text:p>697,212<text:s/></text:p>
          </table:table-cell>
          <table:table-cell office:value-type="float" office:value="123162" table:style-name="ce90">
            <text:p>123,162<text:s/></text:p>
          </table:table-cell>
          <table:table-cell office:value-type="float" office:value="6784" table:style-name="ce84">
            <text:p>6,784<text:s/></text:p>
          </table:table-cell>
          <table:table-cell office:value-type="float" office:value="5754" table:style-name="ce104">
            <text:p>5,754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101" table:style-name="ce83">
            <text:p>1,101<text:s/></text:p>
          </table:table-cell>
          <table:table-cell office:value-type="float" office:value="451" table:style-name="ce85">
            <text:p>451<text:s/></text:p>
          </table:table-cell>
          <table:table-cell office:value-type="float" office:value="164864" table:style-name="ce87">
            <text:p>164,864<text:s/></text:p>
          </table:table-cell>
          <table:table-cell office:value-type="float" office:value="58216" table:style-name="ce89">
            <text:p>58,216<text:s/></text:p>
          </table:table-cell>
          <table:table-cell office:value-type="float" office:value="18882" table:style-name="ce91">
            <text:p>18,882<text:s/></text:p>
          </table:table-cell>
          <table:table-cell office:value-type="float" office:value="1889" table:style-name="ce85">
            <text:p>1,889<text:s/></text:p>
          </table:table-cell>
          <table:table-cell office:value-type="float" office:value="6211" table:style-name="ce87">
            <text:p>6,211<text:s/></text:p>
          </table:table-cell>
          <table:table-cell office:value-type="float" office:value="1163" table:style-name="ce91">
            <text:p>1,163<text:s/></text:p>
          </table:table-cell>
          <table:table-cell office:value-type="float" office:value="2064" table:style-name="ce103">
            <text:p>2,064<text:s/></text:p>
          </table:table-cell>
          <table:table-cell office:value-type="float" office:value="121" table:style-name="ce87">
            <text:p>121<text:s/></text:p>
          </table:table-cell>
          <table:table-cell office:value-type="float" office:value="3106891" table:style-name="ce85">
            <text:p>3,106,891<text:s/></text:p>
          </table:table-cell>
          <table:table-cell office:value-type="float" office:value="915272" table:style-name="ce87">
            <text:p>915,272<text:s/></text:p>
          </table:table-cell>
          <table:table-cell office:value-type="float" office:value="3054993" table:style-name="ce87">
            <text:p>3,054,993<text:s/></text:p>
          </table:table-cell>
          <table:table-cell office:value-type="float" office:value="878938" table:style-name="ce91">
            <text:p>878,938<text:s/></text:p>
          </table:table-cell>
          <table:table-cell office:value-type="float" office:value="51886" table:style-name="ce85">
            <text:p>51,886<text:s/></text:p>
          </table:table-cell>
          <table:table-cell office:value-type="float" office:value="35767" table:style-name="ce105">
            <text:p>35,76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2" table:style-name="ce82">
            <text:p>22<text:s/></text:p>
          </table:table-cell>
          <table:table-cell office:value-type="float" office:value="66" table:style-name="ce84">
            <text:p>66<text:s/></text:p>
          </table:table-cell>
          <table:table-cell office:value-type="float" office:value="25555" table:style-name="ce86">
            <text:p>25,555<text:s/></text:p>
          </table:table-cell>
          <table:table-cell office:value-type="float" office:value="10299" table:style-name="ce88">
            <text:p>10,299<text:s/></text:p>
          </table:table-cell>
          <table:table-cell office:value-type="float" office:value="2685" table:style-name="ce90">
            <text:p>2,685<text:s/></text:p>
          </table:table-cell>
          <table:table-cell office:value-type="float" office:value="323" table:style-name="ce84">
            <text:p>323<text:s/></text:p>
          </table:table-cell>
          <table:table-cell office:value-type="float" office:value="1381" table:style-name="ce86">
            <text:p>1,381<text:s/></text:p>
          </table:table-cell>
          <table:table-cell office:value-type="float" office:value="163" table:style-name="ce90">
            <text:p>163<text:s/></text:p>
          </table:table-cell>
          <table:table-cell office:value-type="float" office:value="309" table:style-name="ce102">
            <text:p>309<text:s/></text:p>
          </table:table-cell>
          <table:table-cell office:value-type="float" office:value="35" table:style-name="ce86">
            <text:p>35<text:s/></text:p>
          </table:table-cell>
          <table:table-cell office:value-type="float" office:value="678958" table:style-name="ce84">
            <text:p>678,958<text:s/></text:p>
          </table:table-cell>
          <table:table-cell office:value-type="float" office:value="134354" table:style-name="ce86">
            <text:p>134,354<text:s/></text:p>
          </table:table-cell>
          <table:table-cell office:value-type="float" office:value="671055" table:style-name="ce86">
            <text:p>671,055<text:s/></text:p>
          </table:table-cell>
          <table:table-cell office:value-type="float" office:value="129413" table:style-name="ce90">
            <text:p>129,413<text:s/></text:p>
          </table:table-cell>
          <table:table-cell office:value-type="float" office:value="7900" table:style-name="ce84">
            <text:p>7,900<text:s/></text:p>
          </table:table-cell>
          <table:table-cell office:value-type="float" office:value="4797" table:style-name="ce104">
            <text:p>4,797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29" table:style-name="ce82">
            <text:p>29<text:s/></text:p>
          </table:table-cell>
          <table:table-cell office:value-type="float" office:value="74" table:style-name="ce84">
            <text:p>74<text:s/></text:p>
          </table:table-cell>
          <table:table-cell office:value-type="float" office:value="25467" table:style-name="ce86">
            <text:p>25,467<text:s/></text:p>
          </table:table-cell>
          <table:table-cell office:value-type="float" office:value="7444" table:style-name="ce88">
            <text:p>7,444<text:s/></text:p>
          </table:table-cell>
          <table:table-cell office:value-type="float" office:value="3887" table:style-name="ce90">
            <text:p>3,887<text:s/></text:p>
          </table:table-cell>
          <table:table-cell office:value-type="float" office:value="326" table:style-name="ce84">
            <text:p>326<text:s/></text:p>
          </table:table-cell>
          <table:table-cell office:value-type="float" office:value="1138" table:style-name="ce86">
            <text:p>1,138<text:s/></text:p>
          </table:table-cell>
          <table:table-cell office:value-type="float" office:value="129" table:style-name="ce90">
            <text:p>129<text:s/></text:p>
          </table:table-cell>
          <table:table-cell office:value-type="float" office:value="327" table:style-name="ce102">
            <text:p>327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503719" table:style-name="ce84">
            <text:p>503,719<text:s/></text:p>
          </table:table-cell>
          <table:table-cell office:value-type="float" office:value="113768" table:style-name="ce86">
            <text:p>113,768<text:s/></text:p>
          </table:table-cell>
          <table:table-cell office:value-type="float" office:value="496751" table:style-name="ce86">
            <text:p>496,751<text:s/></text:p>
          </table:table-cell>
          <table:table-cell office:value-type="float" office:value="108067" table:style-name="ce90">
            <text:p>108,067<text:s/></text:p>
          </table:table-cell>
          <table:table-cell office:value-type="float" office:value="6967" table:style-name="ce84">
            <text:p>6,967<text:s/></text:p>
          </table:table-cell>
          <table:table-cell office:value-type="float" office:value="5688" table:style-name="ce104">
            <text:p>5,688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27" table:style-name="ce82">
            <text:p>27<text:s/></text:p>
          </table:table-cell>
          <table:table-cell office:value-type="float" office:value="87" table:style-name="ce84">
            <text:p>87<text:s/></text:p>
          </table:table-cell>
          <table:table-cell office:value-type="float" office:value="32447" table:style-name="ce86">
            <text:p>32,447<text:s/></text:p>
          </table:table-cell>
          <table:table-cell office:value-type="float" office:value="12018" table:style-name="ce88">
            <text:p>12,018<text:s/></text:p>
          </table:table-cell>
          <table:table-cell office:value-type="float" office:value="3466" table:style-name="ce90">
            <text:p>3,466<text:s/></text:p>
          </table:table-cell>
          <table:table-cell office:value-type="float" office:value="333" table:style-name="ce84">
            <text:p>333<text:s/></text:p>
          </table:table-cell>
          <table:table-cell office:value-type="float" office:value="786" table:style-name="ce86">
            <text:p>786<text:s/></text:p>
          </table:table-cell>
          <table:table-cell office:value-type="float" office:value="190" table:style-name="ce90">
            <text:p>190<text:s/></text:p>
          </table:table-cell>
          <table:table-cell office:value-type="float" office:value="396" table:style-name="ce102">
            <text:p>396<text:s/></text:p>
          </table:table-cell>
          <table:table-cell office:value-type="float" office:value="14" table:style-name="ce86">
            <text:p>14<text:s/></text:p>
          </table:table-cell>
          <table:table-cell office:value-type="float" office:value="910691" table:style-name="ce84">
            <text:p>910,691<text:s/></text:p>
          </table:table-cell>
          <table:table-cell office:value-type="float" office:value="173723" table:style-name="ce86">
            <text:p>173,723<text:s/></text:p>
          </table:table-cell>
          <table:table-cell office:value-type="float" office:value="903024" table:style-name="ce86">
            <text:p>903,024<text:s/></text:p>
          </table:table-cell>
          <table:table-cell office:value-type="float" office:value="163353" table:style-name="ce90">
            <text:p>163,353<text:s/></text:p>
          </table:table-cell>
          <table:table-cell office:value-type="float" office:value="7663" table:style-name="ce84">
            <text:p>7,663<text:s/></text:p>
          </table:table-cell>
          <table:table-cell office:value-type="float" office:value="10301" table:style-name="ce104">
            <text:p>10,301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37" table:style-name="ce82">
            <text:p>37<text:s/></text:p>
          </table:table-cell>
          <table:table-cell office:value-type="float" office:value="72" table:style-name="ce84">
            <text:p>72<text:s/></text:p>
          </table:table-cell>
          <table:table-cell office:value-type="float" office:value="33754" table:style-name="ce86">
            <text:p>33,754<text:s/></text:p>
          </table:table-cell>
          <table:table-cell office:value-type="float" office:value="12751" table:style-name="ce88">
            <text:p>12,751<text:s/></text:p>
          </table:table-cell>
          <table:table-cell office:value-type="float" office:value="2861" table:style-name="ce90">
            <text:p>2,861<text:s/></text:p>
          </table:table-cell>
          <table:table-cell office:value-type="float" office:value="227" table:style-name="ce84">
            <text:p>227<text:s/></text:p>
          </table:table-cell>
          <table:table-cell office:value-type="float" office:value="825" table:style-name="ce86">
            <text:p>825<text:s/></text:p>
          </table:table-cell>
          <table:table-cell office:value-type="float" office:value="111" table:style-name="ce90">
            <text:p>111<text:s/></text:p>
          </table:table-cell>
          <table:table-cell office:value-type="float" office:value="355" table:style-name="ce102">
            <text:p>355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693624" table:style-name="ce84">
            <text:p>693,624<text:s/></text:p>
          </table:table-cell>
          <table:table-cell office:value-type="float" office:value="175824" table:style-name="ce86">
            <text:p>175,824<text:s/></text:p>
          </table:table-cell>
          <table:table-cell office:value-type="float" office:value="685804" table:style-name="ce86">
            <text:p>685,804<text:s/></text:p>
          </table:table-cell>
          <table:table-cell office:value-type="float" office:value="171343" table:style-name="ce90">
            <text:p>171,343<text:s/></text:p>
          </table:table-cell>
          <table:table-cell office:value-type="float" office:value="7816" table:style-name="ce84">
            <text:p>7,816<text:s/></text:p>
          </table:table-cell>
          <table:table-cell office:value-type="float" office:value="4337" table:style-name="ce104">
            <text:p>4,337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34" table:style-name="ce82">
            <text:p>34<text:s/></text:p>
          </table:table-cell>
          <table:table-cell office:value-type="float" office:value="81" table:style-name="ce84">
            <text:p>81<text:s/></text:p>
          </table:table-cell>
          <table:table-cell office:value-type="float" office:value="39626" table:style-name="ce86">
            <text:p>39,626<text:s/></text:p>
          </table:table-cell>
          <table:table-cell office:value-type="float" office:value="12729" table:style-name="ce88">
            <text:p>12,729<text:s/></text:p>
          </table:table-cell>
          <table:table-cell office:value-type="float" office:value="2037" table:style-name="ce90">
            <text:p>2,037<text:s/></text:p>
          </table:table-cell>
          <table:table-cell office:value-type="float" office:value="310" table:style-name="ce84">
            <text:p>310<text:s/></text:p>
          </table:table-cell>
          <table:table-cell office:value-type="float" office:value="710" table:style-name="ce86">
            <text:p>710<text:s/></text:p>
          </table:table-cell>
          <table:table-cell office:value-type="float" office:value="145" table:style-name="ce90">
            <text:p>145<text:s/></text:p>
          </table:table-cell>
          <table:table-cell office:value-type="float" office:value="560" table:style-name="ce102">
            <text:p>560<text:s/></text:p>
          </table:table-cell>
          <table:table-cell office:value-type="float" office:value="22" table:style-name="ce86">
            <text:p>22<text:s/></text:p>
          </table:table-cell>
          <table:table-cell office:value-type="float" office:value="733039" table:style-name="ce84">
            <text:p>733,039<text:s/></text:p>
          </table:table-cell>
          <table:table-cell office:value-type="float" office:value="179097" table:style-name="ce86">
            <text:p>179,097<text:s/></text:p>
          </table:table-cell>
          <table:table-cell office:value-type="float" office:value="723703" table:style-name="ce86">
            <text:p>723,703<text:s/></text:p>
          </table:table-cell>
          <table:table-cell office:value-type="float" office:value="171801" table:style-name="ce90">
            <text:p>171,801<text:s/></text:p>
          </table:table-cell>
          <table:table-cell office:value-type="float" office:value="9333" table:style-name="ce84">
            <text:p>9,333<text:s/></text:p>
          </table:table-cell>
          <table:table-cell office:value-type="float" office:value="7165" table:style-name="ce104">
            <text:p>7,165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21" table:style-name="ce82">
            <text:p>21<text:s/></text:p>
          </table:table-cell>
          <table:table-cell office:value-type="float" office:value="75" table:style-name="ce84">
            <text:p>75<text:s/></text:p>
          </table:table-cell>
          <table:table-cell office:value-type="float" office:value="49985" table:style-name="ce86">
            <text:p>49,985<text:s/></text:p>
          </table:table-cell>
          <table:table-cell office:value-type="float" office:value="11139" table:style-name="ce88">
            <text:p>11,139<text:s/></text:p>
          </table:table-cell>
          <table:table-cell office:value-type="float" office:value="3039" table:style-name="ce90">
            <text:p>3,039<text:s/></text:p>
          </table:table-cell>
          <table:table-cell office:value-type="float" office:value="366" table:style-name="ce84">
            <text:p>366<text:s/></text:p>
          </table:table-cell>
          <table:table-cell office:value-type="float" office:value="751" table:style-name="ce86">
            <text:p>751<text:s/></text:p>
          </table:table-cell>
          <table:table-cell office:value-type="float" office:value="133" table:style-name="ce90">
            <text:p>133<text:s/></text:p>
          </table:table-cell>
          <table:table-cell office:value-type="float" office:value="569" table:style-name="ce102">
            <text:p>569<text:s/></text:p>
          </table:table-cell>
          <table:table-cell office:value-type="float" office:value="19" table:style-name="ce86">
            <text:p>19<text:s/></text:p>
          </table:table-cell>
          <table:table-cell office:value-type="float" office:value="740412" table:style-name="ce84">
            <text:p>740,412<text:s/></text:p>
          </table:table-cell>
          <table:table-cell office:value-type="float" office:value="190372" table:style-name="ce86">
            <text:p>190,372<text:s/></text:p>
          </table:table-cell>
          <table:table-cell office:value-type="float" office:value="733422" table:style-name="ce86">
            <text:p>733,422<text:s/></text:p>
          </table:table-cell>
          <table:table-cell office:value-type="float" office:value="182475" table:style-name="ce90">
            <text:p>182,475<text:s/></text:p>
          </table:table-cell>
          <table:table-cell office:value-type="float" office:value="6989" table:style-name="ce84">
            <text:p>6,989<text:s/></text:p>
          </table:table-cell>
          <table:table-cell office:value-type="float" office:value="7770" table:style-name="ce104">
            <text:p>7,770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16" table:style-name="ce82">
            <text:p>16<text:s/></text:p>
          </table:table-cell>
          <table:table-cell office:value-type="float" office:value="108" table:style-name="ce84">
            <text:p>108<text:s/></text:p>
          </table:table-cell>
          <table:table-cell office:value-type="float" office:value="60411" table:style-name="ce86">
            <text:p>60,411<text:s/></text:p>
          </table:table-cell>
          <table:table-cell office:value-type="float" office:value="15039" table:style-name="ce88">
            <text:p>15,039<text:s/></text:p>
          </table:table-cell>
          <table:table-cell office:value-type="float" office:value="2558" table:style-name="ce90">
            <text:p>2,558<text:s/></text:p>
          </table:table-cell>
          <table:table-cell office:value-type="float" office:value="314" table:style-name="ce84">
            <text:p>314<text:s/></text:p>
          </table:table-cell>
          <table:table-cell office:value-type="float" office:value="1064" table:style-name="ce86">
            <text:p>1,064<text:s/></text:p>
          </table:table-cell>
          <table:table-cell office:value-type="float" office:value="135" table:style-name="ce90">
            <text:p>135<text:s/></text:p>
          </table:table-cell>
          <table:table-cell office:value-type="float" office:value="395" table:style-name="ce102">
            <text:p>395<text:s/></text:p>
          </table:table-cell>
          <table:table-cell office:value-type="float" office:value="21" table:style-name="ce86">
            <text:p>21<text:s/></text:p>
          </table:table-cell>
          <table:table-cell office:value-type="float" office:value="755110" table:style-name="ce84">
            <text:p>755,110<text:s/></text:p>
          </table:table-cell>
          <table:table-cell office:value-type="float" office:value="167834" table:style-name="ce86">
            <text:p>167,834<text:s/></text:p>
          </table:table-cell>
          <table:table-cell office:value-type="float" office:value="746865" table:style-name="ce86">
            <text:p>746,865<text:s/></text:p>
          </table:table-cell>
          <table:table-cell office:value-type="float" office:value="156197" table:style-name="ce90">
            <text:p>156,197<text:s/></text:p>
          </table:table-cell>
          <table:table-cell office:value-type="float" office:value="8235" table:style-name="ce84">
            <text:p>8,235<text:s/></text:p>
          </table:table-cell>
          <table:table-cell office:value-type="float" office:value="11542" table:style-name="ce104">
            <text:p>11,54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86" table:style-name="ce83">
            <text:p>186<text:s/></text:p>
          </table:table-cell>
          <table:table-cell office:value-type="float" office:value="564" table:style-name="ce85">
            <text:p>564<text:s/></text:p>
          </table:table-cell>
          <table:table-cell office:value-type="float" office:value="267244" table:style-name="ce87">
            <text:p>267,244<text:s/></text:p>
          </table:table-cell>
          <table:table-cell office:value-type="float" office:value="81420" table:style-name="ce89">
            <text:p>81,420<text:s/></text:p>
          </table:table-cell>
          <table:table-cell office:value-type="float" office:value="20532" table:style-name="ce91">
            <text:p>20,532<text:s/></text:p>
          </table:table-cell>
          <table:table-cell office:value-type="float" office:value="2199" table:style-name="ce85">
            <text:p>2,199<text:s/></text:p>
          </table:table-cell>
          <table:table-cell office:value-type="float" office:value="6655" table:style-name="ce87">
            <text:p>6,655<text:s/></text:p>
          </table:table-cell>
          <table:table-cell office:value-type="float" office:value="1006" table:style-name="ce91">
            <text:p>1,006<text:s/></text:p>
          </table:table-cell>
          <table:table-cell office:value-type="float" office:value="2911" table:style-name="ce103">
            <text:p>2,911<text:s/></text:p>
          </table:table-cell>
          <table:table-cell office:value-type="float" office:value="128" table:style-name="ce87">
            <text:p>128<text:s/></text:p>
          </table:table-cell>
          <table:table-cell office:value-type="float" office:value="5015554" table:style-name="ce85">
            <text:p>5,015,554<text:s/></text:p>
          </table:table-cell>
          <table:table-cell office:value-type="float" office:value="1134973" table:style-name="ce87">
            <text:p>1,134,973<text:s/></text:p>
          </table:table-cell>
          <table:table-cell office:value-type="float" office:value="4960624" table:style-name="ce87">
            <text:p>4,960,624<text:s/></text:p>
          </table:table-cell>
          <table:table-cell office:value-type="float" office:value="1082650" table:style-name="ce91">
            <text:p>1,082,650<text:s/></text:p>
          </table:table-cell>
          <table:table-cell office:value-type="float" office:value="54904" table:style-name="ce85">
            <text:p>54,904<text:s/></text:p>
          </table:table-cell>
          <table:table-cell office:value-type="float" office:value="51600" table:style-name="ce105">
            <text:p>51,600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85.4" table:style-name="ce71">
            <text:p>-85.4<text:s/></text:p>
          </table:table-cell>
          <table:table-cell office:value-type="float" office:value="168" table:style-name="ce73">
            <text:p>168.0<text:s/></text:p>
          </table:table-cell>
          <table:table-cell office:value-type="float" office:value="204" table:style-name="ce75">
            <text:p>204.0<text:s/></text:p>
          </table:table-cell>
          <table:table-cell office:value-type="float" office:value="79.5" table:style-name="ce77">
            <text:p>79.5<text:s/></text:p>
          </table:table-cell>
          <table:table-cell office:value-type="float" office:value="-13.6" table:style-name="ce79">
            <text:p>-13.6<text:s/></text:p>
          </table:table-cell>
          <table:table-cell office:value-type="float" office:value="17.3" table:style-name="ce73">
            <text:p>17.3<text:s/></text:p>
          </table:table-cell>
          <table:table-cell office:value-type="float" office:value="21.4" table:style-name="ce75">
            <text:p>21.4<text:s/></text:p>
          </table:table-cell>
          <table:table-cell office:value-type="float" office:value="-16.3" table:style-name="ce79">
            <text:p>-16.3<text:s/></text:p>
          </table:table-cell>
          <table:table-cell office:value-type="float" office:value="24.6" table:style-name="ce98">
            <text:p>24.6<text:s/></text:p>
          </table:table-cell>
          <table:table-cell office:value-type="float" office:value="19.5" table:style-name="ce75">
            <text:p>19.5<text:s/></text:p>
          </table:table-cell>
          <table:table-cell office:value-type="float" office:value="37" table:style-name="ce73">
            <text:p>37.0<text:s/></text:p>
          </table:table-cell>
          <table:table-cell office:value-type="float" office:value="32.5" table:style-name="ce75">
            <text:p>32.5<text:s/></text:p>
          </table:table-cell>
          <table:table-cell office:value-type="float" office:value="37.200000000000003" table:style-name="ce75">
            <text:p>37.2<text:s/></text:p>
          </table:table-cell>
          <table:table-cell office:value-type="float" office:value="28.3" table:style-name="ce79">
            <text:p>28.3<text:s/></text:p>
          </table:table-cell>
          <table:table-cell office:value-type="float" office:value="20.100000000000001" table:style-name="ce73">
            <text:p>20.1<text:s/></text:p>
          </table:table-cell>
          <table:table-cell office:value-type="float" office:value="134.6" table:style-name="ce100">
            <text:p>134.6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-83.1" table:style-name="ce93">
            <text:p>-83.1<text:s/></text:p>
          </table:table-cell>
          <table:table-cell office:value-type="float" office:value="25.2" table:style-name="ce94">
            <text:p>25.2<text:s/></text:p>
          </table:table-cell>
          <table:table-cell office:value-type="float" office:value="62.1" table:style-name="ce95">
            <text:p>62.1<text:s/></text:p>
          </table:table-cell>
          <table:table-cell office:value-type="float" office:value="39.9" table:style-name="ce96">
            <text:p>39.9<text:s/></text:p>
          </table:table-cell>
          <table:table-cell office:value-type="float" office:value="8.6999999999999993" table:style-name="ce97">
            <text:p>8.7<text:s/></text:p>
          </table:table-cell>
          <table:table-cell office:value-type="float" office:value="16.399999999999999" table:style-name="ce94">
            <text:p>16.4<text:s/></text:p>
          </table:table-cell>
          <table:table-cell office:value-type="float" office:value="7.1" table:style-name="ce95">
            <text:p>7.1<text:s/></text:p>
          </table:table-cell>
          <table:table-cell office:value-type="float" office:value="-13.5" table:style-name="ce97">
            <text:p>-13.5<text:s/></text:p>
          </table:table-cell>
          <table:table-cell office:value-type="float" office:value="41" table:style-name="ce108">
            <text:p>41.0<text:s/></text:p>
          </table:table-cell>
          <table:table-cell office:value-type="float" office:value="5.5" table:style-name="ce95">
            <text:p>5.5<text:s/></text:p>
          </table:table-cell>
          <table:table-cell office:value-type="float" office:value="61.4" table:style-name="ce94">
            <text:p>61.4<text:s/></text:p>
          </table:table-cell>
          <table:table-cell office:value-type="float" office:value="24" table:style-name="ce95">
            <text:p>24.0<text:s/></text:p>
          </table:table-cell>
          <table:table-cell office:value-type="float" office:value="62.4" table:style-name="ce95">
            <text:p>62.4<text:s/></text:p>
          </table:table-cell>
          <table:table-cell office:value-type="float" office:value="23.2" table:style-name="ce97">
            <text:p>23.2<text:s/></text:p>
          </table:table-cell>
          <table:table-cell office:value-type="float" office:value="5.8" table:style-name="ce94">
            <text:p>5.8<text:s/></text:p>
          </table:table-cell>
          <table:table-cell office:value-type="float" office:value="44.3" table:style-name="ce109">
            <text:p>44.3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8622" table:style-name="ce83">
            <text:p>8,622<text:s/></text:p>
          </table:table-cell>
          <table:table-cell office:value-type="float" office:value="15644" table:style-name="ce85">
            <text:p>15,644<text:s/></text:p>
          </table:table-cell>
          <table:table-cell office:value-type="float" office:value="4522447" table:style-name="ce87">
            <text:p>4,522,447<text:s/></text:p>
          </table:table-cell>
          <table:table-cell office:value-type="float" office:value="3177653" table:style-name="ce89">
            <text:p>3,177,653<text:s/></text:p>
          </table:table-cell>
          <table:table-cell office:value-type="float" office:value="1220657" table:style-name="ce91">
            <text:p>1,220,657<text:s/></text:p>
          </table:table-cell>
          <table:table-cell office:value-type="float" office:value="113420" table:style-name="ce85">
            <text:p>113,420<text:s/></text:p>
          </table:table-cell>
          <table:table-cell office:value-type="float" office:value="728170" table:style-name="ce87">
            <text:p>728,170<text:s/></text:p>
          </table:table-cell>
          <table:table-cell office:value-type="float" office:value="158966" table:style-name="ce91">
            <text:p>158,966<text:s/></text:p>
          </table:table-cell>
          <table:table-cell office:value-type="float" office:value="110416" table:style-name="ce103">
            <text:p>110,416<text:s/></text:p>
          </table:table-cell>
          <table:table-cell office:value-type="float" office:value="6375" table:style-name="ce87">
            <text:p>6,375<text:s/></text:p>
          </table:table-cell>
          <table:table-cell office:value-type="float" office:value="68695825" table:style-name="ce85">
            <text:p>68,695,825<text:s/></text:p>
          </table:table-cell>
          <table:table-cell office:value-type="float" office:value="41665384" table:style-name="ce87">
            <text:p>41,665,384<text:s/></text:p>
          </table:table-cell>
          <table:table-cell office:value-type="float" office:value="65685966" table:style-name="ce87">
            <text:p>65,685,966<text:s/></text:p>
          </table:table-cell>
          <table:table-cell office:value-type="float" office:value="39258764" table:style-name="ce91">
            <text:p>39,258,764<text:s/></text:p>
          </table:table-cell>
          <table:table-cell office:value-type="float" office:value="3009424" table:style-name="ce85">
            <text:p>3,009,424<text:s/></text:p>
          </table:table-cell>
          <table:table-cell office:value-type="float" office:value="2359515" table:style-name="ce105">
            <text:p>2,359,515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5988" table:style-name="ce83">
            <text:p>5,988<text:s/></text:p>
          </table:table-cell>
          <table:table-cell office:value-type="float" office:value="15636" table:style-name="ce85">
            <text:p>15,636<text:s/></text:p>
          </table:table-cell>
          <table:table-cell office:value-type="float" office:value="5318569" table:style-name="ce87">
            <text:p>5,318,569<text:s/></text:p>
          </table:table-cell>
          <table:table-cell office:value-type="float" office:value="3140909" table:style-name="ce89">
            <text:p>3,140,909<text:s/></text:p>
          </table:table-cell>
          <table:table-cell office:value-type="float" office:value="1794092" table:style-name="ce91">
            <text:p>1,794,092<text:s/></text:p>
          </table:table-cell>
          <table:table-cell office:value-type="float" office:value="121150" table:style-name="ce85">
            <text:p>121,150<text:s/></text:p>
          </table:table-cell>
          <table:table-cell office:value-type="float" office:value="537283" table:style-name="ce87">
            <text:p>537,283<text:s/></text:p>
          </table:table-cell>
          <table:table-cell office:value-type="float" office:value="294844" table:style-name="ce91">
            <text:p>294,844<text:s/></text:p>
          </table:table-cell>
          <table:table-cell office:value-type="float" office:value="110977" table:style-name="ce103">
            <text:p>110,977<text:s/></text:p>
          </table:table-cell>
          <table:table-cell office:value-type="float" office:value="8589" table:style-name="ce87">
            <text:p>8,589<text:s/></text:p>
          </table:table-cell>
          <table:table-cell office:value-type="float" office:value="78353686" table:style-name="ce85">
            <text:p>78,353,686<text:s/></text:p>
          </table:table-cell>
          <table:table-cell office:value-type="float" office:value="48235280" table:style-name="ce87">
            <text:p>48,235,280<text:s/></text:p>
          </table:table-cell>
          <table:table-cell office:value-type="float" office:value="75052059" table:style-name="ce87">
            <text:p>75,052,059<text:s/></text:p>
          </table:table-cell>
          <table:table-cell office:value-type="float" office:value="45690982" table:style-name="ce91">
            <text:p>45,690,982<text:s/></text:p>
          </table:table-cell>
          <table:table-cell office:value-type="float" office:value="3301046" table:style-name="ce85">
            <text:p>3,301,046<text:s/></text:p>
          </table:table-cell>
          <table:table-cell office:value-type="float" office:value="2492000" table:style-name="ce105">
            <text:p>2,492,000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6320" table:style-name="ce83">
            <text:p>6,320<text:s/></text:p>
          </table:table-cell>
          <table:table-cell office:value-type="float" office:value="18305" table:style-name="ce85">
            <text:p>18,305<text:s/></text:p>
          </table:table-cell>
          <table:table-cell office:value-type="float" office:value="6010142" table:style-name="ce87">
            <text:p>6,010,142<text:s/></text:p>
          </table:table-cell>
          <table:table-cell office:value-type="float" office:value="2211069" table:style-name="ce89">
            <text:p>2,211,069<text:s/></text:p>
          </table:table-cell>
          <table:table-cell office:value-type="float" office:value="957928" table:style-name="ce91">
            <text:p>957,928<text:s/></text:p>
          </table:table-cell>
          <table:table-cell office:value-type="float" office:value="110492" table:style-name="ce85">
            <text:p>110,492<text:s/></text:p>
          </table:table-cell>
          <table:table-cell office:value-type="float" office:value="369189" table:style-name="ce87">
            <text:p>369,189<text:s/></text:p>
          </table:table-cell>
          <table:table-cell office:value-type="float" office:value="86299" table:style-name="ce91">
            <text:p>86,299<text:s/></text:p>
          </table:table-cell>
          <table:table-cell office:value-type="float" office:value="104130" table:style-name="ce103">
            <text:p>104,130<text:s/></text:p>
          </table:table-cell>
          <table:table-cell office:value-type="float" office:value="5953" table:style-name="ce87">
            <text:p>5,953<text:s/></text:p>
          </table:table-cell>
          <table:table-cell office:value-type="float" office:value="78869142" table:style-name="ce85">
            <text:p>78,869,142<text:s/></text:p>
          </table:table-cell>
          <table:table-cell office:value-type="float" office:value="42913873" table:style-name="ce87">
            <text:p>42,913,873<text:s/></text:p>
          </table:table-cell>
          <table:table-cell office:value-type="float" office:value="76234038" table:style-name="ce87">
            <text:p>76,234,038<text:s/></text:p>
          </table:table-cell>
          <table:table-cell office:value-type="float" office:value="40881729" table:style-name="ce91">
            <text:p>40,881,729<text:s/></text:p>
          </table:table-cell>
          <table:table-cell office:value-type="float" office:value="2634580" table:style-name="ce85">
            <text:p>2,634,580<text:s/></text:p>
          </table:table-cell>
          <table:table-cell office:value-type="float" office:value="1994848" table:style-name="ce105">
            <text:p>1,994,848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37247" table:style-name="ce83">
            <text:p>37,247<text:s/></text:p>
          </table:table-cell>
          <table:table-cell office:value-type="float" office:value="26528" table:style-name="ce85">
            <text:p>26,528<text:s/></text:p>
          </table:table-cell>
          <table:table-cell office:value-type="float" office:value="7891489" table:style-name="ce87">
            <text:p>7,891,489<text:s/></text:p>
          </table:table-cell>
          <table:table-cell office:value-type="float" office:value="2717214" table:style-name="ce89">
            <text:p>2,717,214<text:s/></text:p>
          </table:table-cell>
          <table:table-cell office:value-type="float" office:value="1067061" table:style-name="ce91">
            <text:p>1,067,061<text:s/></text:p>
          </table:table-cell>
          <table:table-cell office:value-type="float" office:value="116585" table:style-name="ce85">
            <text:p>116,585<text:s/></text:p>
          </table:table-cell>
          <table:table-cell office:value-type="float" office:value="307391" table:style-name="ce87">
            <text:p>307,391<text:s/></text:p>
          </table:table-cell>
          <table:table-cell office:value-type="float" office:value="81933" table:style-name="ce91">
            <text:p>81,933<text:s/></text:p>
          </table:table-cell>
          <table:table-cell office:value-type="float" office:value="107626" table:style-name="ce103">
            <text:p>107,626<text:s/></text:p>
          </table:table-cell>
          <table:table-cell office:value-type="float" office:value="8310" table:style-name="ce87">
            <text:p>8,310<text:s/></text:p>
          </table:table-cell>
          <table:table-cell office:value-type="float" office:value="113969370" table:style-name="ce85">
            <text:p>113,969,370<text:s/></text:p>
          </table:table-cell>
          <table:table-cell office:value-type="float" office:value="48722408" table:style-name="ce87">
            <text:p>48,722,408<text:s/></text:p>
          </table:table-cell>
          <table:table-cell office:value-type="float" office:value="111361914" table:style-name="ce87">
            <text:p>111,361,914<text:s/></text:p>
          </table:table-cell>
          <table:table-cell office:value-type="float" office:value="46659157" table:style-name="ce91">
            <text:p>46,659,157<text:s/></text:p>
          </table:table-cell>
          <table:table-cell office:value-type="float" office:value="2606689" table:style-name="ce85">
            <text:p>2,606,689<text:s/></text:p>
          </table:table-cell>
          <table:table-cell office:value-type="float" office:value="2024037" table:style-name="ce105">
            <text:p>2,024,037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45968" table:style-name="ce83">
            <text:p>45,968<text:s/></text:p>
          </table:table-cell>
          <table:table-cell office:value-type="float" office:value="23884" table:style-name="ce85">
            <text:p>23,884<text:s/></text:p>
          </table:table-cell>
          <table:table-cell office:value-type="float" office:value="9211230" table:style-name="ce87">
            <text:p>9,211,230<text:s/></text:p>
          </table:table-cell>
          <table:table-cell office:value-type="float" office:value="3303407" table:style-name="ce89">
            <text:p>3,303,407<text:s/></text:p>
          </table:table-cell>
          <table:table-cell office:value-type="float" office:value="978108" table:style-name="ce91">
            <text:p>978,108<text:s/></text:p>
          </table:table-cell>
          <table:table-cell office:value-type="float" office:value="106821" table:style-name="ce85">
            <text:p>106,821<text:s/></text:p>
          </table:table-cell>
          <table:table-cell office:value-type="float" office:value="328555" table:style-name="ce87">
            <text:p>328,555<text:s/></text:p>
          </table:table-cell>
          <table:table-cell office:value-type="float" office:value="62034" table:style-name="ce91">
            <text:p>62,034<text:s/></text:p>
          </table:table-cell>
          <table:table-cell office:value-type="float" office:value="116103" table:style-name="ce103">
            <text:p>116,103<text:s/></text:p>
          </table:table-cell>
          <table:table-cell office:value-type="float" office:value="6871" table:style-name="ce87">
            <text:p>6,871<text:s/></text:p>
          </table:table-cell>
          <table:table-cell office:value-type="float" office:value="201042847" table:style-name="ce85">
            <text:p>201,042,847<text:s/></text:p>
          </table:table-cell>
          <table:table-cell office:value-type="float" office:value="50313554" table:style-name="ce87">
            <text:p>50,313,554<text:s/></text:p>
          </table:table-cell>
          <table:table-cell office:value-type="float" office:value="198257666" table:style-name="ce87">
            <text:p>198,257,666<text:s/></text:p>
          </table:table-cell>
          <table:table-cell office:value-type="float" office:value="48175592" table:style-name="ce91">
            <text:p>48,175,592<text:s/></text:p>
          </table:table-cell>
          <table:table-cell office:value-type="float" office:value="2784451" table:style-name="ce85">
            <text:p>2,784,451<text:s/></text:p>
          </table:table-cell>
          <table:table-cell office:value-type="float" office:value="2103983" table:style-name="ce105">
            <text:p>2,103,983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3674" table:style-name="ce82">
            <text:p>3,674<text:s/></text:p>
          </table:table-cell>
          <table:table-cell office:value-type="float" office:value="1375" table:style-name="ce84">
            <text:p>1,375<text:s/></text:p>
          </table:table-cell>
          <table:table-cell office:value-type="float" office:value="680674" table:style-name="ce86">
            <text:p>680,674<text:s/></text:p>
          </table:table-cell>
          <table:table-cell office:value-type="float" office:value="286886" table:style-name="ce88">
            <text:p>286,886<text:s/></text:p>
          </table:table-cell>
          <table:table-cell office:value-type="float" office:value="101349" table:style-name="ce90">
            <text:p>101,349<text:s/></text:p>
          </table:table-cell>
          <table:table-cell office:value-type="float" office:value="9148" table:style-name="ce84">
            <text:p>9,148<text:s/></text:p>
          </table:table-cell>
          <table:table-cell office:value-type="float" office:value="30029" table:style-name="ce86">
            <text:p>30,029<text:s/></text:p>
          </table:table-cell>
          <table:table-cell office:value-type="float" office:value="5520" table:style-name="ce90">
            <text:p>5,520<text:s/></text:p>
          </table:table-cell>
          <table:table-cell office:value-type="float" office:value="10872" table:style-name="ce102">
            <text:p>10,872<text:s/></text:p>
          </table:table-cell>
          <table:table-cell office:value-type="float" office:value="607" table:style-name="ce86">
            <text:p>607<text:s/></text:p>
          </table:table-cell>
          <table:table-cell office:value-type="float" office:value="18878729" table:style-name="ce84">
            <text:p>18,878,729<text:s/></text:p>
          </table:table-cell>
          <table:table-cell office:value-type="float" office:value="4338759" table:style-name="ce86">
            <text:p>4,338,759<text:s/></text:p>
          </table:table-cell>
          <table:table-cell office:value-type="float" office:value="18643806" table:style-name="ce86">
            <text:p>18,643,806<text:s/></text:p>
          </table:table-cell>
          <table:table-cell office:value-type="float" office:value="4169425" table:style-name="ce90">
            <text:p>4,169,425<text:s/></text:p>
          </table:table-cell>
          <table:table-cell office:value-type="float" office:value="234895" table:style-name="ce84">
            <text:p>234,895<text:s/></text:p>
          </table:table-cell>
          <table:table-cell office:value-type="float" office:value="168476" table:style-name="ce104">
            <text:p>168,476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815" table:style-name="ce82">
            <text:p>1,815<text:s/></text:p>
          </table:table-cell>
          <table:table-cell office:value-type="float" office:value="1762" table:style-name="ce84">
            <text:p>1,762<text:s/></text:p>
          </table:table-cell>
          <table:table-cell office:value-type="float" office:value="762307" table:style-name="ce86">
            <text:p>762,307<text:s/></text:p>
          </table:table-cell>
          <table:table-cell office:value-type="float" office:value="244139" table:style-name="ce88">
            <text:p>244,139<text:s/></text:p>
          </table:table-cell>
          <table:table-cell office:value-type="float" office:value="79755" table:style-name="ce90">
            <text:p>79,755<text:s/></text:p>
          </table:table-cell>
          <table:table-cell office:value-type="float" office:value="10685" table:style-name="ce84">
            <text:p>10,685<text:s/></text:p>
          </table:table-cell>
          <table:table-cell office:value-type="float" office:value="26660" table:style-name="ce86">
            <text:p>26,660<text:s/></text:p>
          </table:table-cell>
          <table:table-cell office:value-type="float" office:value="7550" table:style-name="ce90">
            <text:p>7,550<text:s/></text:p>
          </table:table-cell>
          <table:table-cell office:value-type="float" office:value="7056" table:style-name="ce102">
            <text:p>7,056<text:s/></text:p>
          </table:table-cell>
          <table:table-cell office:value-type="float" office:value="540" table:style-name="ce86">
            <text:p>540<text:s/></text:p>
          </table:table-cell>
          <table:table-cell office:value-type="float" office:value="19903329" table:style-name="ce84">
            <text:p>19,903,329<text:s/></text:p>
          </table:table-cell>
          <table:table-cell office:value-type="float" office:value="4120598" table:style-name="ce86">
            <text:p>4,120,598<text:s/></text:p>
          </table:table-cell>
          <table:table-cell office:value-type="float" office:value="19612009" table:style-name="ce86">
            <text:p>19,612,009<text:s/></text:p>
          </table:table-cell>
          <table:table-cell office:value-type="float" office:value="3965512" table:style-name="ce90">
            <text:p>3,965,512<text:s/></text:p>
          </table:table-cell>
          <table:table-cell office:value-type="float" office:value="291296" table:style-name="ce84">
            <text:p>291,296<text:s/></text:p>
          </table:table-cell>
          <table:table-cell office:value-type="float" office:value="151458" table:style-name="ce104">
            <text:p>151,458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2366" table:style-name="ce82">
            <text:p>2,366<text:s/></text:p>
          </table:table-cell>
          <table:table-cell office:value-type="float" office:value="3012" table:style-name="ce84">
            <text:p>3,012<text:s/></text:p>
          </table:table-cell>
          <table:table-cell office:value-type="float" office:value="705316" table:style-name="ce86">
            <text:p>705,316<text:s/></text:p>
          </table:table-cell>
          <table:table-cell office:value-type="float" office:value="279869" table:style-name="ce88">
            <text:p>279,869<text:s/></text:p>
          </table:table-cell>
          <table:table-cell office:value-type="float" office:value="100868" table:style-name="ce90">
            <text:p>100,868<text:s/></text:p>
          </table:table-cell>
          <table:table-cell office:value-type="float" office:value="11240" table:style-name="ce84">
            <text:p>11,240<text:s/></text:p>
          </table:table-cell>
          <table:table-cell office:value-type="float" office:value="31805" table:style-name="ce86">
            <text:p>31,805<text:s/></text:p>
          </table:table-cell>
          <table:table-cell office:value-type="float" office:value="4639" table:style-name="ce90">
            <text:p>4,639<text:s/></text:p>
          </table:table-cell>
          <table:table-cell office:value-type="float" office:value="15227" table:style-name="ce102">
            <text:p>15,227<text:s/></text:p>
          </table:table-cell>
          <table:table-cell office:value-type="float" office:value="507" table:style-name="ce86">
            <text:p>507<text:s/></text:p>
          </table:table-cell>
          <table:table-cell office:value-type="float" office:value="13509867" table:style-name="ce84">
            <text:p>13,509,867<text:s/></text:p>
          </table:table-cell>
          <table:table-cell office:value-type="float" office:value="4278097" table:style-name="ce86">
            <text:p>4,278,097<text:s/></text:p>
          </table:table-cell>
          <table:table-cell office:value-type="float" office:value="13315361" table:style-name="ce86">
            <text:p>13,315,361<text:s/></text:p>
          </table:table-cell>
          <table:table-cell office:value-type="float" office:value="4120082" table:style-name="ce90">
            <text:p>4,120,082<text:s/></text:p>
          </table:table-cell>
          <table:table-cell office:value-type="float" office:value="194393" table:style-name="ce84">
            <text:p>194,393<text:s/></text:p>
          </table:table-cell>
          <table:table-cell office:value-type="float" office:value="155897" table:style-name="ce104">
            <text:p>155,897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2680" table:style-name="ce82">
            <text:p>2,680<text:s/></text:p>
          </table:table-cell>
          <table:table-cell office:value-type="float" office:value="1133" table:style-name="ce84">
            <text:p>1,133<text:s/></text:p>
          </table:table-cell>
          <table:table-cell office:value-type="float" office:value="854232" table:style-name="ce86">
            <text:p>854,232<text:s/></text:p>
          </table:table-cell>
          <table:table-cell office:value-type="float" office:value="276958" table:style-name="ce88">
            <text:p>276,958<text:s/></text:p>
          </table:table-cell>
          <table:table-cell office:value-type="float" office:value="56482" table:style-name="ce90">
            <text:p>56,482<text:s/></text:p>
          </table:table-cell>
          <table:table-cell office:value-type="float" office:value="6609" table:style-name="ce84">
            <text:p>6,609<text:s/></text:p>
          </table:table-cell>
          <table:table-cell office:value-type="float" office:value="22344" table:style-name="ce86">
            <text:p>22,344<text:s/></text:p>
          </table:table-cell>
          <table:table-cell office:value-type="float" office:value="4528" table:style-name="ce90">
            <text:p>4,528<text:s/></text:p>
          </table:table-cell>
          <table:table-cell office:value-type="float" office:value="8788" table:style-name="ce102">
            <text:p>8,788<text:s/></text:p>
          </table:table-cell>
          <table:table-cell office:value-type="float" office:value="514" table:style-name="ce86">
            <text:p>514<text:s/></text:p>
          </table:table-cell>
          <table:table-cell office:value-type="float" office:value="21336196" table:style-name="ce84">
            <text:p>21,336,196<text:s/></text:p>
          </table:table-cell>
          <table:table-cell office:value-type="float" office:value="4057258" table:style-name="ce86">
            <text:p>4,057,258<text:s/></text:p>
          </table:table-cell>
          <table:table-cell office:value-type="float" office:value="21127665" table:style-name="ce86">
            <text:p>21,127,665<text:s/></text:p>
          </table:table-cell>
          <table:table-cell office:value-type="float" office:value="3797549" table:style-name="ce90">
            <text:p>3,797,549<text:s/></text:p>
          </table:table-cell>
          <table:table-cell office:value-type="float" office:value="208402" table:style-name="ce84">
            <text:p>208,402<text:s/></text:p>
          </table:table-cell>
          <table:table-cell office:value-type="float" office:value="255942" table:style-name="ce104">
            <text:p>255,942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2843" table:style-name="ce82">
            <text:p>2,843<text:s/></text:p>
          </table:table-cell>
          <table:table-cell office:value-type="float" office:value="1403" table:style-name="ce84">
            <text:p>1,403<text:s/></text:p>
          </table:table-cell>
          <table:table-cell office:value-type="float" office:value="753248" table:style-name="ce86">
            <text:p>753,248<text:s/></text:p>
          </table:table-cell>
          <table:table-cell office:value-type="float" office:value="306922" table:style-name="ce88">
            <text:p>306,922<text:s/></text:p>
          </table:table-cell>
          <table:table-cell office:value-type="float" office:value="62290" table:style-name="ce90">
            <text:p>62,290<text:s/></text:p>
          </table:table-cell>
          <table:table-cell office:value-type="float" office:value="8306" table:style-name="ce84">
            <text:p>8,306<text:s/></text:p>
          </table:table-cell>
          <table:table-cell office:value-type="float" office:value="25813" table:style-name="ce86">
            <text:p>25,813<text:s/></text:p>
          </table:table-cell>
          <table:table-cell office:value-type="float" office:value="4519" table:style-name="ce90">
            <text:p>4,519<text:s/></text:p>
          </table:table-cell>
          <table:table-cell office:value-type="float" office:value="10002" table:style-name="ce102">
            <text:p>10,002<text:s/></text:p>
          </table:table-cell>
          <table:table-cell office:value-type="float" office:value="627" table:style-name="ce86">
            <text:p>627<text:s/></text:p>
          </table:table-cell>
          <table:table-cell office:value-type="float" office:value="24649262" table:style-name="ce84">
            <text:p>24,649,262<text:s/></text:p>
          </table:table-cell>
          <table:table-cell office:value-type="float" office:value="4736749" table:style-name="ce86">
            <text:p>4,736,749<text:s/></text:p>
          </table:table-cell>
          <table:table-cell office:value-type="float" office:value="24420020" table:style-name="ce86">
            <text:p>24,420,020<text:s/></text:p>
          </table:table-cell>
          <table:table-cell office:value-type="float" office:value="4511275" table:style-name="ce90">
            <text:p>4,511,275<text:s/></text:p>
          </table:table-cell>
          <table:table-cell office:value-type="float" office:value="229239" table:style-name="ce84">
            <text:p>229,239<text:s/></text:p>
          </table:table-cell>
          <table:table-cell office:value-type="float" office:value="223689" table:style-name="ce104">
            <text:p>223,689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914" table:style-name="ce82">
            <text:p>1,914<text:s/></text:p>
          </table:table-cell>
          <table:table-cell office:value-type="float" office:value="2373" table:style-name="ce84">
            <text:p>2,373<text:s/></text:p>
          </table:table-cell>
          <table:table-cell office:value-type="float" office:value="929233" table:style-name="ce86">
            <text:p>929,233<text:s/></text:p>
          </table:table-cell>
          <table:table-cell office:value-type="float" office:value="356283" table:style-name="ce88">
            <text:p>356,283<text:s/></text:p>
          </table:table-cell>
          <table:table-cell office:value-type="float" office:value="80459" table:style-name="ce90">
            <text:p>80,459<text:s/></text:p>
          </table:table-cell>
          <table:table-cell office:value-type="float" office:value="10372" table:style-name="ce84">
            <text:p>10,372<text:s/></text:p>
          </table:table-cell>
          <table:table-cell office:value-type="float" office:value="25388" table:style-name="ce86">
            <text:p>25,388<text:s/></text:p>
          </table:table-cell>
          <table:table-cell office:value-type="float" office:value="4098" table:style-name="ce90">
            <text:p>4,098<text:s/></text:p>
          </table:table-cell>
          <table:table-cell office:value-type="float" office:value="9701" table:style-name="ce102">
            <text:p>9,701<text:s/></text:p>
          </table:table-cell>
          <table:table-cell office:value-type="float" office:value="863" table:style-name="ce86">
            <text:p>863<text:s/></text:p>
          </table:table-cell>
          <table:table-cell office:value-type="float" office:value="22456040" table:style-name="ce84">
            <text:p>22,456,040<text:s/></text:p>
          </table:table-cell>
          <table:table-cell office:value-type="float" office:value="4117052" table:style-name="ce86">
            <text:p>4,117,052<text:s/></text:p>
          </table:table-cell>
          <table:table-cell office:value-type="float" office:value="22239532" table:style-name="ce86">
            <text:p>22,239,532<text:s/></text:p>
          </table:table-cell>
          <table:table-cell office:value-type="float" office:value="3928491" table:style-name="ce90">
            <text:p>3,928,491<text:s/></text:p>
          </table:table-cell>
          <table:table-cell office:value-type="float" office:value="216408" table:style-name="ce84">
            <text:p>216,408<text:s/></text:p>
          </table:table-cell>
          <table:table-cell office:value-type="float" office:value="183510" table:style-name="ce104">
            <text:p>183,510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4350" table:style-name="ce83">
            <text:p>34,350<text:s/></text:p>
          </table:table-cell>
          <table:table-cell office:value-type="float" office:value="14201" table:style-name="ce85">
            <text:p>14,201<text:s/></text:p>
          </table:table-cell>
          <table:table-cell office:value-type="float" office:value="5206894" table:style-name="ce87">
            <text:p>5,206,894<text:s/></text:p>
          </table:table-cell>
          <table:table-cell office:value-type="float" office:value="1839236" table:style-name="ce89">
            <text:p>1,839,236<text:s/></text:p>
          </table:table-cell>
          <table:table-cell office:value-type="float" office:value="598254" table:style-name="ce91">
            <text:p>598,254<text:s/></text:p>
          </table:table-cell>
          <table:table-cell office:value-type="float" office:value="59609" table:style-name="ce85">
            <text:p>59,609<text:s/></text:p>
          </table:table-cell>
          <table:table-cell office:value-type="float" office:value="196545" table:style-name="ce87">
            <text:p>196,545<text:s/></text:p>
          </table:table-cell>
          <table:table-cell office:value-type="float" office:value="36700" table:style-name="ce91">
            <text:p>36,700<text:s/></text:p>
          </table:table-cell>
          <table:table-cell office:value-type="float" office:value="65329" table:style-name="ce103">
            <text:p>65,329<text:s/></text:p>
          </table:table-cell>
          <table:table-cell office:value-type="float" office:value="3820" table:style-name="ce87">
            <text:p>3,820<text:s/></text:p>
          </table:table-cell>
          <table:table-cell office:value-type="float" office:value="99188153" table:style-name="ce85">
            <text:p>99,188,153<text:s/></text:p>
          </table:table-cell>
          <table:table-cell office:value-type="float" office:value="29003800" table:style-name="ce87">
            <text:p>29,003,800<text:s/></text:p>
          </table:table-cell>
          <table:table-cell office:value-type="float" office:value="97543079" table:style-name="ce87">
            <text:p>97,543,079<text:s/></text:p>
          </table:table-cell>
          <table:table-cell office:value-type="float" office:value="27852683" table:style-name="ce91">
            <text:p>27,852,683<text:s/></text:p>
          </table:table-cell>
          <table:table-cell office:value-type="float" office:value="1644713" table:style-name="ce85">
            <text:p>1,644,713<text:s/></text:p>
          </table:table-cell>
          <table:table-cell office:value-type="float" office:value="1133487" table:style-name="ce105">
            <text:p>1,133,48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699" table:style-name="ce82">
            <text:p>699<text:s/></text:p>
          </table:table-cell>
          <table:table-cell office:value-type="float" office:value="2101" table:style-name="ce84">
            <text:p>2,101<text:s/></text:p>
          </table:table-cell>
          <table:table-cell office:value-type="float" office:value="810485" table:style-name="ce86">
            <text:p>810,485<text:s/></text:p>
          </table:table-cell>
          <table:table-cell office:value-type="float" office:value="326562" table:style-name="ce88">
            <text:p>326,562<text:s/></text:p>
          </table:table-cell>
          <table:table-cell office:value-type="float" office:value="85150" table:style-name="ce90">
            <text:p>85,150<text:s/></text:p>
          </table:table-cell>
          <table:table-cell office:value-type="float" office:value="10239" table:style-name="ce84">
            <text:p>10,239<text:s/></text:p>
          </table:table-cell>
          <table:table-cell office:value-type="float" office:value="43813" table:style-name="ce86">
            <text:p>43,813<text:s/></text:p>
          </table:table-cell>
          <table:table-cell office:value-type="float" office:value="5165" table:style-name="ce90">
            <text:p>5,165<text:s/></text:p>
          </table:table-cell>
          <table:table-cell office:value-type="float" office:value="9797" table:style-name="ce102">
            <text:p>9,797<text:s/></text:p>
          </table:table-cell>
          <table:table-cell office:value-type="float" office:value="1114" table:style-name="ce86">
            <text:p>1,114<text:s/></text:p>
          </table:table-cell>
          <table:table-cell office:value-type="float" office:value="21533637" table:style-name="ce84">
            <text:p>21,533,637<text:s/></text:p>
          </table:table-cell>
          <table:table-cell office:value-type="float" office:value="4260978" table:style-name="ce86">
            <text:p>4,260,978<text:s/></text:p>
          </table:table-cell>
          <table:table-cell office:value-type="float" office:value="21283007" table:style-name="ce86">
            <text:p>21,283,007<text:s/></text:p>
          </table:table-cell>
          <table:table-cell office:value-type="float" office:value="4104315" table:style-name="ce90">
            <text:p>4,104,315<text:s/></text:p>
          </table:table-cell>
          <table:table-cell office:value-type="float" office:value="250559" table:style-name="ce84">
            <text:p>250,559<text:s/></text:p>
          </table:table-cell>
          <table:table-cell office:value-type="float" office:value="152094" table:style-name="ce104">
            <text:p>152,094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914" table:style-name="ce82">
            <text:p>914<text:s/></text:p>
          </table:table-cell>
          <table:table-cell office:value-type="float" office:value="2348" table:style-name="ce84">
            <text:p>2,348<text:s/></text:p>
          </table:table-cell>
          <table:table-cell office:value-type="float" office:value="806642" table:style-name="ce86">
            <text:p>806,642<text:s/></text:p>
          </table:table-cell>
          <table:table-cell office:value-type="float" office:value="235698" table:style-name="ce88">
            <text:p>235,698<text:s/></text:p>
          </table:table-cell>
          <table:table-cell office:value-type="float" office:value="123115" table:style-name="ce90">
            <text:p>123,115<text:s/></text:p>
          </table:table-cell>
          <table:table-cell office:value-type="float" office:value="10332" table:style-name="ce84">
            <text:p>10,332<text:s/></text:p>
          </table:table-cell>
          <table:table-cell office:value-type="float" office:value="36033" table:style-name="ce86">
            <text:p>36,033<text:s/></text:p>
          </table:table-cell>
          <table:table-cell office:value-type="float" office:value="4080" table:style-name="ce90">
            <text:p>4,080<text:s/></text:p>
          </table:table-cell>
          <table:table-cell office:value-type="float" office:value="10354" table:style-name="ce102">
            <text:p>10,354<text:s/></text:p>
          </table:table-cell>
          <table:table-cell office:value-type="float" office:value="17" table:style-name="ce86">
            <text:p>17<text:s/></text:p>
          </table:table-cell>
          <table:table-cell office:value-type="float" office:value="15955552" table:style-name="ce84">
            <text:p>15,955,552<text:s/></text:p>
          </table:table-cell>
          <table:table-cell office:value-type="float" office:value="3603581" table:style-name="ce86">
            <text:p>3,603,581<text:s/></text:p>
          </table:table-cell>
          <table:table-cell office:value-type="float" office:value="15734845" table:style-name="ce86">
            <text:p>15,734,845<text:s/></text:p>
          </table:table-cell>
          <table:table-cell office:value-type="float" office:value="3423014" table:style-name="ce90">
            <text:p>3,423,014<text:s/></text:p>
          </table:table-cell>
          <table:table-cell office:value-type="float" office:value="220675" table:style-name="ce84">
            <text:p>220,675<text:s/></text:p>
          </table:table-cell>
          <table:table-cell office:value-type="float" office:value="180146" table:style-name="ce104">
            <text:p>180,146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848" table:style-name="ce82">
            <text:p>848<text:s/></text:p>
          </table:table-cell>
          <table:table-cell office:value-type="float" office:value="2754" table:style-name="ce84">
            <text:p>2,754<text:s/></text:p>
          </table:table-cell>
          <table:table-cell office:value-type="float" office:value="1025500" table:style-name="ce86">
            <text:p>1,025,500<text:s/></text:p>
          </table:table-cell>
          <table:table-cell office:value-type="float" office:value="379743" table:style-name="ce88">
            <text:p>379,743<text:s/></text:p>
          </table:table-cell>
          <table:table-cell office:value-type="float" office:value="109555" table:style-name="ce90">
            <text:p>109,555<text:s/></text:p>
          </table:table-cell>
          <table:table-cell office:value-type="float" office:value="10502" table:style-name="ce84">
            <text:p>10,502<text:s/></text:p>
          </table:table-cell>
          <table:table-cell office:value-type="float" office:value="24836" table:style-name="ce86">
            <text:p>24,836<text:s/></text:p>
          </table:table-cell>
          <table:table-cell office:value-type="float" office:value="6006" table:style-name="ce90">
            <text:p>6,006<text:s/></text:p>
          </table:table-cell>
          <table:table-cell office:value-type="float" office:value="12506" table:style-name="ce102">
            <text:p>12,506<text:s/></text:p>
          </table:table-cell>
          <table:table-cell office:value-type="float" office:value="447" table:style-name="ce86">
            <text:p>447<text:s/></text:p>
          </table:table-cell>
          <table:table-cell office:value-type="float" office:value="28782856" table:style-name="ce84">
            <text:p>28,782,856<text:s/></text:p>
          </table:table-cell>
          <table:table-cell office:value-type="float" office:value="5490485" table:style-name="ce86">
            <text:p>5,490,485<text:s/></text:p>
          </table:table-cell>
          <table:table-cell office:value-type="float" office:value="28540566" table:style-name="ce86">
            <text:p>28,540,566<text:s/></text:p>
          </table:table-cell>
          <table:table-cell office:value-type="float" office:value="5162765" table:style-name="ce90">
            <text:p>5,162,765<text:s/></text:p>
          </table:table-cell>
          <table:table-cell office:value-type="float" office:value="242178" table:style-name="ce84">
            <text:p>242,178<text:s/></text:p>
          </table:table-cell>
          <table:table-cell office:value-type="float" office:value="325537" table:style-name="ce104">
            <text:p>325,537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149" table:style-name="ce82">
            <text:p>1,149<text:s/></text:p>
          </table:table-cell>
          <table:table-cell office:value-type="float" office:value="2264" table:style-name="ce84">
            <text:p>2,264<text:s/></text:p>
          </table:table-cell>
          <table:table-cell office:value-type="float" office:value="1059796" table:style-name="ce86">
            <text:p>1,059,796<text:s/></text:p>
          </table:table-cell>
          <table:table-cell office:value-type="float" office:value="400257" table:style-name="ce88">
            <text:p>400,257<text:s/></text:p>
          </table:table-cell>
          <table:table-cell office:value-type="float" office:value="89818" table:style-name="ce90">
            <text:p>89,818<text:s/></text:p>
          </table:table-cell>
          <table:table-cell office:value-type="float" office:value="7115" table:style-name="ce84">
            <text:p>7,115<text:s/></text:p>
          </table:table-cell>
          <table:table-cell office:value-type="float" office:value="25893" table:style-name="ce86">
            <text:p>25,893<text:s/></text:p>
          </table:table-cell>
          <table:table-cell office:value-type="float" office:value="3485" table:style-name="ce90">
            <text:p>3,485<text:s/></text:p>
          </table:table-cell>
          <table:table-cell office:value-type="float" office:value="11128" table:style-name="ce102">
            <text:p>11,128<text:s/></text:p>
          </table:table-cell>
          <table:table-cell office:value-type="float" office:value="508" table:style-name="ce86">
            <text:p>508<text:s/></text:p>
          </table:table-cell>
          <table:table-cell office:value-type="float" office:value="21777787" table:style-name="ce84">
            <text:p>21,777,787<text:s/></text:p>
          </table:table-cell>
          <table:table-cell office:value-type="float" office:value="5520267" table:style-name="ce86">
            <text:p>5,520,267<text:s/></text:p>
          </table:table-cell>
          <table:table-cell office:value-type="float" office:value="21532269" table:style-name="ce86">
            <text:p>21,532,269<text:s/></text:p>
          </table:table-cell>
          <table:table-cell office:value-type="float" office:value="5379593" table:style-name="ce90">
            <text:p>5,379,593<text:s/></text:p>
          </table:table-cell>
          <table:table-cell office:value-type="float" office:value="245394" table:style-name="ce84">
            <text:p>245,394<text:s/></text:p>
          </table:table-cell>
          <table:table-cell office:value-type="float" office:value="136151" table:style-name="ce104">
            <text:p>136,151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094" table:style-name="ce82">
            <text:p>1,094<text:s/></text:p>
          </table:table-cell>
          <table:table-cell office:value-type="float" office:value="2566" table:style-name="ce84">
            <text:p>2,566<text:s/></text:p>
          </table:table-cell>
          <table:table-cell office:value-type="float" office:value="1255984" table:style-name="ce86">
            <text:p>1,255,984<text:s/></text:p>
          </table:table-cell>
          <table:table-cell office:value-type="float" office:value="403381" table:style-name="ce88">
            <text:p>403,381<text:s/></text:p>
          </table:table-cell>
          <table:table-cell office:value-type="float" office:value="64555" table:style-name="ce90">
            <text:p>64,555<text:s/></text:p>
          </table:table-cell>
          <table:table-cell office:value-type="float" office:value="9827" table:style-name="ce84">
            <text:p>9,827<text:s/></text:p>
          </table:table-cell>
          <table:table-cell office:value-type="float" office:value="22504" table:style-name="ce86">
            <text:p>22,504<text:s/></text:p>
          </table:table-cell>
          <table:table-cell office:value-type="float" office:value="4585" table:style-name="ce90">
            <text:p>4,585<text:s/></text:p>
          </table:table-cell>
          <table:table-cell office:value-type="float" office:value="17749" table:style-name="ce102">
            <text:p>17,749<text:s/></text:p>
          </table:table-cell>
          <table:table-cell office:value-type="float" office:value="680" table:style-name="ce86">
            <text:p>680<text:s/></text:p>
          </table:table-cell>
          <table:table-cell office:value-type="float" office:value="23234168" table:style-name="ce84">
            <text:p>23,234,168<text:s/></text:p>
          </table:table-cell>
          <table:table-cell office:value-type="float" office:value="5676514" table:style-name="ce86">
            <text:p>5,676,514<text:s/></text:p>
          </table:table-cell>
          <table:table-cell office:value-type="float" office:value="22938261" table:style-name="ce86">
            <text:p>22,938,261<text:s/></text:p>
          </table:table-cell>
          <table:table-cell office:value-type="float" office:value="5445280" table:style-name="ce90">
            <text:p>5,445,280<text:s/></text:p>
          </table:table-cell>
          <table:table-cell office:value-type="float" office:value="295807" table:style-name="ce84">
            <text:p>295,807<text:s/></text:p>
          </table:table-cell>
          <table:table-cell office:value-type="float" office:value="227074" table:style-name="ce104">
            <text:p>227,074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676" table:style-name="ce82">
            <text:p>676<text:s/></text:p>
          </table:table-cell>
          <table:table-cell office:value-type="float" office:value="2389" table:style-name="ce84">
            <text:p>2,389<text:s/></text:p>
          </table:table-cell>
          <table:table-cell office:value-type="float" office:value="1586819" table:style-name="ce86">
            <text:p>1,586,819<text:s/></text:p>
          </table:table-cell>
          <table:table-cell office:value-type="float" office:value="353516" table:style-name="ce88">
            <text:p>353,516<text:s/></text:p>
          </table:table-cell>
          <table:table-cell office:value-type="float" office:value="96478" table:style-name="ce90">
            <text:p>96,478<text:s/></text:p>
          </table:table-cell>
          <table:table-cell office:value-type="float" office:value="11589" table:style-name="ce84">
            <text:p>11,589<text:s/></text:p>
          </table:table-cell>
          <table:table-cell office:value-type="float" office:value="23833" table:style-name="ce86">
            <text:p>23,833<text:s/></text:p>
          </table:table-cell>
          <table:table-cell office:value-type="float" office:value="4208" table:style-name="ce90">
            <text:p>4,208<text:s/></text:p>
          </table:table-cell>
          <table:table-cell office:value-type="float" office:value="18073" table:style-name="ce102">
            <text:p>18,073<text:s/></text:p>
          </table:table-cell>
          <table:table-cell office:value-type="float" office:value="597" table:style-name="ce86">
            <text:p>597<text:s/></text:p>
          </table:table-cell>
          <table:table-cell office:value-type="float" office:value="23505050" table:style-name="ce84">
            <text:p>23,505,050<text:s/></text:p>
          </table:table-cell>
          <table:table-cell office:value-type="float" office:value="6043393" table:style-name="ce86">
            <text:p>6,043,393<text:s/></text:p>
          </table:table-cell>
          <table:table-cell office:value-type="float" office:value="23283159" table:style-name="ce86">
            <text:p>23,283,159<text:s/></text:p>
          </table:table-cell>
          <table:table-cell office:value-type="float" office:value="5792739" table:style-name="ce90">
            <text:p>5,792,739<text:s/></text:p>
          </table:table-cell>
          <table:table-cell office:value-type="float" office:value="221861" table:style-name="ce84">
            <text:p>221,861<text:s/></text:p>
          </table:table-cell>
          <table:table-cell office:value-type="float" office:value="246645" table:style-name="ce104">
            <text:p>246,645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492" table:style-name="ce82">
            <text:p>492<text:s/></text:p>
          </table:table-cell>
          <table:table-cell office:value-type="float" office:value="3363" table:style-name="ce84">
            <text:p>3,363<text:s/></text:p>
          </table:table-cell>
          <table:table-cell office:value-type="float" office:value="1887877" table:style-name="ce86">
            <text:p>1,887,877<text:s/></text:p>
          </table:table-cell>
          <table:table-cell office:value-type="float" office:value="469905" table:style-name="ce88">
            <text:p>469,905<text:s/></text:p>
          </table:table-cell>
          <table:table-cell office:value-type="float" office:value="79926" table:style-name="ce90">
            <text:p>79,926<text:s/></text:p>
          </table:table-cell>
          <table:table-cell office:value-type="float" office:value="9805" table:style-name="ce84">
            <text:p>9,805<text:s/></text:p>
          </table:table-cell>
          <table:table-cell office:value-type="float" office:value="33270" table:style-name="ce86">
            <text:p>33,270<text:s/></text:p>
          </table:table-cell>
          <table:table-cell office:value-type="float" office:value="4215" table:style-name="ce90">
            <text:p>4,215<text:s/></text:p>
          </table:table-cell>
          <table:table-cell office:value-type="float" office:value="12359" table:style-name="ce102">
            <text:p>12,359<text:s/></text:p>
          </table:table-cell>
          <table:table-cell office:value-type="float" office:value="661" table:style-name="ce86">
            <text:p>661<text:s/></text:p>
          </table:table-cell>
          <table:table-cell office:value-type="float" office:value="23597311" table:style-name="ce84">
            <text:p>23,597,311<text:s/></text:p>
          </table:table-cell>
          <table:table-cell office:value-type="float" office:value="5244806" table:style-name="ce86">
            <text:p>5,244,806<text:s/></text:p>
          </table:table-cell>
          <table:table-cell office:value-type="float" office:value="23339595" table:style-name="ce86">
            <text:p>23,339,595<text:s/></text:p>
          </table:table-cell>
          <table:table-cell office:value-type="float" office:value="4881135" table:style-name="ce90">
            <text:p>4,881,135<text:s/></text:p>
          </table:table-cell>
          <table:table-cell office:value-type="float" office:value="257387" table:style-name="ce84">
            <text:p>257,387<text:s/></text:p>
          </table:table-cell>
          <table:table-cell office:value-type="float" office:value="360676" table:style-name="ce104">
            <text:p>360,676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5872" table:style-name="ce83">
            <text:p>5,872<text:s/></text:p>
          </table:table-cell>
          <table:table-cell office:value-type="float" office:value="17785" table:style-name="ce85">
            <text:p>17,785<text:s/></text:p>
          </table:table-cell>
          <table:table-cell office:value-type="float" office:value="8433103" table:style-name="ce87">
            <text:p>8,433,103<text:s/></text:p>
          </table:table-cell>
          <table:table-cell office:value-type="float" office:value="2569062" table:style-name="ce89">
            <text:p>2,569,062<text:s/></text:p>
          </table:table-cell>
          <table:table-cell office:value-type="float" office:value="648597" table:style-name="ce91">
            <text:p>648,597<text:s/></text:p>
          </table:table-cell>
          <table:table-cell office:value-type="float" office:value="69409" table:style-name="ce85">
            <text:p>69,409<text:s/></text:p>
          </table:table-cell>
          <table:table-cell office:value-type="float" office:value="210182" table:style-name="ce87">
            <text:p>210,182<text:s/></text:p>
          </table:table-cell>
          <table:table-cell office:value-type="float" office:value="31744" table:style-name="ce91">
            <text:p>31,744<text:s/></text:p>
          </table:table-cell>
          <table:table-cell office:value-type="float" office:value="91966" table:style-name="ce103">
            <text:p>91,966<text:s/></text:p>
          </table:table-cell>
          <table:table-cell office:value-type="float" office:value="4024" table:style-name="ce87">
            <text:p>4,024<text:s/></text:p>
          </table:table-cell>
          <table:table-cell office:value-type="float" office:value="158386361" table:style-name="ce85">
            <text:p>158,386,361<text:s/></text:p>
          </table:table-cell>
          <table:table-cell office:value-type="float" office:value="35840024" table:style-name="ce87">
            <text:p>35,840,024<text:s/></text:p>
          </table:table-cell>
          <table:table-cell office:value-type="float" office:value="156651702" table:style-name="ce87">
            <text:p>156,651,702<text:s/></text:p>
          </table:table-cell>
          <table:table-cell office:value-type="float" office:value="34188841" table:style-name="ce91">
            <text:p>34,188,841<text:s/></text:p>
          </table:table-cell>
          <table:table-cell office:value-type="float" office:value="1733861" table:style-name="ce85">
            <text:p>1,733,861<text:s/></text:p>
          </table:table-cell>
          <table:table-cell office:value-type="float" office:value="1628323" table:style-name="ce105">
            <text:p>1,628,323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86.6" table:style-name="ce71">
            <text:p>-86.6<text:s/></text:p>
          </table:table-cell>
          <table:table-cell office:value-type="float" office:value="144.6" table:style-name="ce73">
            <text:p>144.6<text:s/></text:p>
          </table:table-cell>
          <table:table-cell office:value-type="float" office:value="177.4" table:style-name="ce75">
            <text:p>177.4<text:s/></text:p>
          </table:table-cell>
          <table:table-cell office:value-type="float" office:value="63.8" table:style-name="ce77">
            <text:p>63.8<text:s/></text:p>
          </table:table-cell>
          <table:table-cell office:value-type="float" office:value="-21.1" table:style-name="ce79">
            <text:p>-21.1<text:s/></text:p>
          </table:table-cell>
          <table:table-cell office:value-type="float" office:value="7.2" table:style-name="ce73">
            <text:p>7.2<text:s/></text:p>
          </table:table-cell>
          <table:table-cell office:value-type="float" office:value="10.8" table:style-name="ce75">
            <text:p>10.8<text:s/></text:p>
          </table:table-cell>
          <table:table-cell office:value-type="float" office:value="-23.6" table:style-name="ce79">
            <text:p>-23.6<text:s/></text:p>
          </table:table-cell>
          <table:table-cell office:value-type="float" office:value="13.7" table:style-name="ce98">
            <text:p>13.7<text:s/></text:p>
          </table:table-cell>
          <table:table-cell office:value-type="float" office:value="8.9" table:style-name="ce75">
            <text:p>8.9<text:s/></text:p>
          </table:table-cell>
          <table:table-cell office:value-type="float" office:value="25" table:style-name="ce73">
            <text:p>25.0<text:s/></text:p>
          </table:table-cell>
          <table:table-cell office:value-type="float" office:value="20.9" table:style-name="ce75">
            <text:p>20.9<text:s/></text:p>
          </table:table-cell>
          <table:table-cell office:value-type="float" office:value="25.2" table:style-name="ce75">
            <text:p>25.2<text:s/></text:p>
          </table:table-cell>
          <table:table-cell office:value-type="float" office:value="17.100000000000001" table:style-name="ce79">
            <text:p>17.1<text:s/></text:p>
          </table:table-cell>
          <table:table-cell office:value-type="float" office:value="9.6" table:style-name="ce73">
            <text:p>9.6<text:s/></text:p>
          </table:table-cell>
          <table:table-cell office:value-type="float" office:value="114.1" table:style-name="ce100">
            <text:p>114.1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-82.9" table:style-name="ce72">
            <text:p>-82.9<text:s/></text:p>
          </table:table-cell>
          <table:table-cell office:value-type="float" office:value="25.2" table:style-name="ce74">
            <text:p>25.2<text:s/></text:p>
          </table:table-cell>
          <table:table-cell office:value-type="float" office:value="62" table:style-name="ce76">
            <text:p>62.0<text:s/></text:p>
          </table:table-cell>
          <table:table-cell office:value-type="float" office:value="39.700000000000003" table:style-name="ce78">
            <text:p>39.7<text:s/></text:p>
          </table:table-cell>
          <table:table-cell office:value-type="float" office:value="8.4" table:style-name="ce80">
            <text:p>8.4<text:s/></text:p>
          </table:table-cell>
          <table:table-cell office:value-type="float" office:value="16.399999999999999" table:style-name="ce74">
            <text:p>16.4<text:s/></text:p>
          </table:table-cell>
          <table:table-cell office:value-type="float" office:value="6.9" table:style-name="ce76">
            <text:p>6.9<text:s/></text:p>
          </table:table-cell>
          <table:table-cell office:value-type="float" office:value="-13.5" table:style-name="ce80">
            <text:p>-13.5<text:s/></text:p>
          </table:table-cell>
          <table:table-cell office:value-type="float" office:value="40.799999999999997" table:style-name="ce99">
            <text:p>40.8<text:s/></text:p>
          </table:table-cell>
          <table:table-cell office:value-type="float" office:value="5.3" table:style-name="ce76">
            <text:p>5.3<text:s/></text:p>
          </table:table-cell>
          <table:table-cell office:value-type="float" office:value="59.7" table:style-name="ce74">
            <text:p>59.7<text:s/></text:p>
          </table:table-cell>
          <table:table-cell office:value-type="float" office:value="23.6" table:style-name="ce76">
            <text:p>23.6<text:s/></text:p>
          </table:table-cell>
          <table:table-cell office:value-type="float" office:value="60.6" table:style-name="ce76">
            <text:p>60.6<text:s/></text:p>
          </table:table-cell>
          <table:table-cell office:value-type="float" office:value="22.7" table:style-name="ce80">
            <text:p>22.7<text:s/></text:p>
          </table:table-cell>
          <table:table-cell office:value-type="float" office:value="5.4" table:style-name="ce74">
            <text:p>5.4<text:s/></text:p>
          </table:table-cell>
          <table:table-cell office:value-type="float" office:value="43.7" table:style-name="ce101">
            <text:p>43.7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4)" table:style-name="ta4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4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4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office:value-type="string" table:number-columns-spanned="2" table:number-rows-spanned="3" table:style-name="ce183">
            <text:p>歐洲</text:p>
            <text:p><text:span text:style-name="T17">Europe</text:span></text:p>
          </table:table-cell>
          <table:covered-table-cell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69">
            <text:p>德國</text:p>
            <text:p><text:span text:style-name="T12">Germany</text:span></text:p>
          </table:table-cell>
          <table:covered-table-cell/>
          <table:table-cell office:value-type="string" table:number-columns-spanned="2" table:number-rows-spanned="2" table:style-name="ce169">
            <text:p>荷蘭</text:p>
            <text:p><text:span text:style-name="T12">Netherlands</text:span></text:p>
          </table:table-cell>
          <table:covered-table-cell/>
          <table:table-cell office:value-type="string" table:number-columns-spanned="2" table:number-rows-spanned="2" table:style-name="ce181">
            <text:p>英國</text:p>
            <text:p><text:span text:style-name="T12">United Kingdom</text:span></text:p>
          </table:table-cell>
          <table:covered-table-cell/>
          <table:table-cell office:value-type="string" table:number-columns-spanned="2" table:number-rows-spanned="2" table:style-name="ce182">
            <text:p>義大利</text:p>
            <text:p><text:span text:style-name="T12">Italy</text:span></text:p>
          </table:table-cell>
          <table:covered-table-cell/>
          <table:table-cell office:value-type="string" table:number-columns-spanned="2" table:number-rows-spanned="2" table:style-name="ce169">
            <text:p>法國</text:p>
            <text:p><text:span text:style-name="T12">France</text:span></text:p>
          </table:table-cell>
          <table:covered-table-cell/>
          <table:table-cell office:value-type="string" table:number-columns-spanned="2" table:number-rows-spanned="2" table:style-name="ce169">
            <text:p>俄羅斯</text:p>
            <text:p><text:span text:style-name="T12">Russia Federation</text:span></text:p>
          </table:table-cell>
          <table:covered-table-cell/>
          <table:table-cell office:value-type="string" table:number-columns-spanned="2" table:number-rows-spanned="2" table:style-name="ce170">
            <text:p>西班牙</text:p>
            <text:p><text:span text:style-name="T12">Spain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077761" table:style-name="ce83">
            <text:p>1,077,761<text:s/></text:p>
          </table:table-cell>
          <table:table-cell office:value-type="float" office:value="1325647" table:style-name="ce85">
            <text:p>1,325,647<text:s/></text:p>
          </table:table-cell>
          <table:table-cell office:value-type="float" office:value="228868" table:style-name="ce87">
            <text:p>228,868<text:s/></text:p>
          </table:table-cell>
          <table:table-cell office:value-type="float" office:value="350318" table:style-name="ce89">
            <text:p>350,318<text:s/></text:p>
          </table:table-cell>
          <table:table-cell office:value-type="float" office:value="226341" table:style-name="ce91">
            <text:p>226,341<text:s/></text:p>
          </table:table-cell>
          <table:table-cell office:value-type="float" office:value="286303" table:style-name="ce85">
            <text:p>286,303<text:s/></text:p>
          </table:table-cell>
          <table:table-cell office:value-type="float" office:value="116167" table:style-name="ce87">
            <text:p>116,167<text:s/></text:p>
          </table:table-cell>
          <table:table-cell office:value-type="float" office:value="66512" table:style-name="ce91">
            <text:p>66,512<text:s/></text:p>
          </table:table-cell>
          <table:table-cell office:value-type="float" office:value="71868" table:style-name="ce103">
            <text:p>71,868<text:s/></text:p>
          </table:table-cell>
          <table:table-cell office:value-type="float" office:value="84456" table:style-name="ce87">
            <text:p>84,456<text:s/></text:p>
          </table:table-cell>
          <table:table-cell office:value-type="float" office:value="44395" table:style-name="ce85">
            <text:p>44,395<text:s/></text:p>
          </table:table-cell>
          <table:table-cell office:value-type="float" office:value="98760" table:style-name="ce87">
            <text:p>98,760<text:s/></text:p>
          </table:table-cell>
          <table:table-cell office:value-type="float" office:value="36943" table:style-name="ce87">
            <text:p>36,943<text:s/></text:p>
          </table:table-cell>
          <table:table-cell office:value-type="float" office:value="140340" table:style-name="ce91">
            <text:p>140,340<text:s/></text:p>
          </table:table-cell>
          <table:table-cell office:value-type="float" office:value="45176" table:style-name="ce85">
            <text:p>45,176<text:s/></text:p>
          </table:table-cell>
          <table:table-cell office:value-type="float" office:value="24644" table:style-name="ce105">
            <text:p>24,644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219698" table:style-name="ce83">
            <text:p>1,219,698<text:s/></text:p>
          </table:table-cell>
          <table:table-cell office:value-type="float" office:value="1518279" table:style-name="ce85">
            <text:p>1,518,279<text:s/></text:p>
          </table:table-cell>
          <table:table-cell office:value-type="float" office:value="261678" table:style-name="ce87">
            <text:p>261,678<text:s/></text:p>
          </table:table-cell>
          <table:table-cell office:value-type="float" office:value="423245" table:style-name="ce89">
            <text:p>423,245<text:s/></text:p>
          </table:table-cell>
          <table:table-cell office:value-type="float" office:value="263689" table:style-name="ce91">
            <text:p>263,689<text:s/></text:p>
          </table:table-cell>
          <table:table-cell office:value-type="float" office:value="303234" table:style-name="ce85">
            <text:p>303,234<text:s/></text:p>
          </table:table-cell>
          <table:table-cell office:value-type="float" office:value="120192" table:style-name="ce87">
            <text:p>120,192<text:s/></text:p>
          </table:table-cell>
          <table:table-cell office:value-type="float" office:value="77068" table:style-name="ce91">
            <text:p>77,068<text:s/></text:p>
          </table:table-cell>
          <table:table-cell office:value-type="float" office:value="85609" table:style-name="ce103">
            <text:p>85,609<text:s/></text:p>
          </table:table-cell>
          <table:table-cell office:value-type="float" office:value="99541" table:style-name="ce87">
            <text:p>99,541<text:s/></text:p>
          </table:table-cell>
          <table:table-cell office:value-type="float" office:value="57257" table:style-name="ce85">
            <text:p>57,257<text:s/></text:p>
          </table:table-cell>
          <table:table-cell office:value-type="float" office:value="118147" table:style-name="ce87">
            <text:p>118,147<text:s/></text:p>
          </table:table-cell>
          <table:table-cell office:value-type="float" office:value="25341" table:style-name="ce87">
            <text:p>25,341<text:s/></text:p>
          </table:table-cell>
          <table:table-cell office:value-type="float" office:value="145170" table:style-name="ce91">
            <text:p>145,170<text:s/></text:p>
          </table:table-cell>
          <table:table-cell office:value-type="float" office:value="51747" table:style-name="ce85">
            <text:p>51,747<text:s/></text:p>
          </table:table-cell>
          <table:table-cell office:value-type="float" office:value="27968" table:style-name="ce105">
            <text:p>27,968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316415" table:style-name="ce83">
            <text:p>1,316,415<text:s/></text:p>
          </table:table-cell>
          <table:table-cell office:value-type="float" office:value="1449795" table:style-name="ce85">
            <text:p>1,449,795<text:s/></text:p>
          </table:table-cell>
          <table:table-cell office:value-type="float" office:value="253301" table:style-name="ce87">
            <text:p>253,301<text:s/></text:p>
          </table:table-cell>
          <table:table-cell office:value-type="float" office:value="432178" table:style-name="ce89">
            <text:p>432,178<text:s/></text:p>
          </table:table-cell>
          <table:table-cell office:value-type="float" office:value="403065" table:style-name="ce91">
            <text:p>403,065<text:s/></text:p>
          </table:table-cell>
          <table:table-cell office:value-type="float" office:value="231129" table:style-name="ce85">
            <text:p>231,129<text:s/></text:p>
          </table:table-cell>
          <table:table-cell office:value-type="float" office:value="112827" table:style-name="ce87">
            <text:p>112,827<text:s/></text:p>
          </table:table-cell>
          <table:table-cell office:value-type="float" office:value="84981" table:style-name="ce91">
            <text:p>84,981<text:s/></text:p>
          </table:table-cell>
          <table:table-cell office:value-type="float" office:value="74982" table:style-name="ce103">
            <text:p>74,982<text:s/></text:p>
          </table:table-cell>
          <table:table-cell office:value-type="float" office:value="105230" table:style-name="ce87">
            <text:p>105,230<text:s/></text:p>
          </table:table-cell>
          <table:table-cell office:value-type="float" office:value="55955" table:style-name="ce85">
            <text:p>55,955<text:s/></text:p>
          </table:table-cell>
          <table:table-cell office:value-type="float" office:value="134672" table:style-name="ce87">
            <text:p>134,672<text:s/></text:p>
          </table:table-cell>
          <table:table-cell office:value-type="float" office:value="24729" table:style-name="ce87">
            <text:p>24,729<text:s/></text:p>
          </table:table-cell>
          <table:table-cell office:value-type="float" office:value="130759" table:style-name="ce91">
            <text:p>130,759<text:s/></text:p>
          </table:table-cell>
          <table:table-cell office:value-type="float" office:value="43417" table:style-name="ce85">
            <text:p>43,417<text:s/></text:p>
          </table:table-cell>
          <table:table-cell office:value-type="float" office:value="28640" table:style-name="ce105">
            <text:p>28,640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238745" table:style-name="ce83">
            <text:p>1,238,745<text:s/></text:p>
          </table:table-cell>
          <table:table-cell office:value-type="float" office:value="1472917" table:style-name="ce85">
            <text:p>1,472,917<text:s/></text:p>
          </table:table-cell>
          <table:table-cell office:value-type="float" office:value="220753" table:style-name="ce87">
            <text:p>220,753<text:s/></text:p>
          </table:table-cell>
          <table:table-cell office:value-type="float" office:value="434422" table:style-name="ce89">
            <text:p>434,422<text:s/></text:p>
          </table:table-cell>
          <table:table-cell office:value-type="float" office:value="310650" table:style-name="ce91">
            <text:p>310,650<text:s/></text:p>
          </table:table-cell>
          <table:table-cell office:value-type="float" office:value="162059" table:style-name="ce85">
            <text:p>162,059<text:s/></text:p>
          </table:table-cell>
          <table:table-cell office:value-type="float" office:value="117281" table:style-name="ce87">
            <text:p>117,281<text:s/></text:p>
          </table:table-cell>
          <table:table-cell office:value-type="float" office:value="89591" table:style-name="ce91">
            <text:p>89,591<text:s/></text:p>
          </table:table-cell>
          <table:table-cell office:value-type="float" office:value="74052" table:style-name="ce103">
            <text:p>74,052<text:s/></text:p>
          </table:table-cell>
          <table:table-cell office:value-type="float" office:value="111353" table:style-name="ce87">
            <text:p>111,353<text:s/></text:p>
          </table:table-cell>
          <table:table-cell office:value-type="float" office:value="55951" table:style-name="ce85">
            <text:p>55,951<text:s/></text:p>
          </table:table-cell>
          <table:table-cell office:value-type="float" office:value="156188" table:style-name="ce87">
            <text:p>156,188<text:s/></text:p>
          </table:table-cell>
          <table:table-cell office:value-type="float" office:value="19188" table:style-name="ce87">
            <text:p>19,188<text:s/></text:p>
          </table:table-cell>
          <table:table-cell office:value-type="float" office:value="146224" table:style-name="ce91">
            <text:p>146,224<text:s/></text:p>
          </table:table-cell>
          <table:table-cell office:value-type="float" office:value="43981" table:style-name="ce85">
            <text:p>43,981<text:s/></text:p>
          </table:table-cell>
          <table:table-cell office:value-type="float" office:value="36840" table:style-name="ce105">
            <text:p>36,840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283818" table:style-name="ce83">
            <text:p>1,283,818<text:s/></text:p>
          </table:table-cell>
          <table:table-cell office:value-type="float" office:value="1571351" table:style-name="ce85">
            <text:p>1,571,351<text:s/></text:p>
          </table:table-cell>
          <table:table-cell office:value-type="float" office:value="229335" table:style-name="ce87">
            <text:p>229,335<text:s/></text:p>
          </table:table-cell>
          <table:table-cell office:value-type="float" office:value="445097" table:style-name="ce89">
            <text:p>445,097<text:s/></text:p>
          </table:table-cell>
          <table:table-cell office:value-type="float" office:value="259007" table:style-name="ce91">
            <text:p>259,007<text:s/></text:p>
          </table:table-cell>
          <table:table-cell office:value-type="float" office:value="262485" table:style-name="ce85">
            <text:p>262,485<text:s/></text:p>
          </table:table-cell>
          <table:table-cell office:value-type="float" office:value="134340" table:style-name="ce87">
            <text:p>134,340<text:s/></text:p>
          </table:table-cell>
          <table:table-cell office:value-type="float" office:value="78294" table:style-name="ce91">
            <text:p>78,294<text:s/></text:p>
          </table:table-cell>
          <table:table-cell office:value-type="float" office:value="64879" table:style-name="ce103">
            <text:p>64,879<text:s/></text:p>
          </table:table-cell>
          <table:table-cell office:value-type="float" office:value="124636" table:style-name="ce87">
            <text:p>124,636<text:s/></text:p>
          </table:table-cell>
          <table:table-cell office:value-type="float" office:value="50976" table:style-name="ce85">
            <text:p>50,976<text:s/></text:p>
          </table:table-cell>
          <table:table-cell office:value-type="float" office:value="148356" table:style-name="ce87">
            <text:p>148,356<text:s/></text:p>
          </table:table-cell>
          <table:table-cell office:value-type="float" office:value="11955" table:style-name="ce87">
            <text:p>11,955<text:s/></text:p>
          </table:table-cell>
          <table:table-cell office:value-type="float" office:value="133205" table:style-name="ce91">
            <text:p>133,205<text:s/></text:p>
          </table:table-cell>
          <table:table-cell office:value-type="float" office:value="41682" table:style-name="ce85">
            <text:p>41,682<text:s/></text:p>
          </table:table-cell>
          <table:table-cell office:value-type="float" office:value="32661" table:style-name="ce105">
            <text:p>32,661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93668" table:style-name="ce82">
            <text:p>93,668<text:s/></text:p>
          </table:table-cell>
          <table:table-cell office:value-type="float" office:value="115912" table:style-name="ce84">
            <text:p>115,912<text:s/></text:p>
          </table:table-cell>
          <table:table-cell office:value-type="float" office:value="19828" table:style-name="ce86">
            <text:p>19,828<text:s/></text:p>
          </table:table-cell>
          <table:table-cell office:value-type="float" office:value="34163" table:style-name="ce88">
            <text:p>34,163<text:s/></text:p>
          </table:table-cell>
          <table:table-cell office:value-type="float" office:value="18562" table:style-name="ce90">
            <text:p>18,562<text:s/></text:p>
          </table:table-cell>
          <table:table-cell office:value-type="float" office:value="15917" table:style-name="ce84">
            <text:p>15,917<text:s/></text:p>
          </table:table-cell>
          <table:table-cell office:value-type="float" office:value="9371" table:style-name="ce86">
            <text:p>9,371<text:s/></text:p>
          </table:table-cell>
          <table:table-cell office:value-type="float" office:value="5429" table:style-name="ce90">
            <text:p>5,429<text:s/></text:p>
          </table:table-cell>
          <table:table-cell office:value-type="float" office:value="4554" table:style-name="ce102">
            <text:p>4,554<text:s/></text:p>
          </table:table-cell>
          <table:table-cell office:value-type="float" office:value="10844" table:style-name="ce86">
            <text:p>10,844<text:s/></text:p>
          </table:table-cell>
          <table:table-cell office:value-type="float" office:value="4604" table:style-name="ce84">
            <text:p>4,604<text:s/></text:p>
          </table:table-cell>
          <table:table-cell office:value-type="float" office:value="11349" table:style-name="ce86">
            <text:p>11,349<text:s/></text:p>
          </table:table-cell>
          <table:table-cell office:value-type="float" office:value="957" table:style-name="ce86">
            <text:p>957<text:s/></text:p>
          </table:table-cell>
          <table:table-cell office:value-type="float" office:value="9565" table:style-name="ce90">
            <text:p>9,565<text:s/></text:p>
          </table:table-cell>
          <table:table-cell office:value-type="float" office:value="3766" table:style-name="ce84">
            <text:p>3,766<text:s/></text:p>
          </table:table-cell>
          <table:table-cell office:value-type="float" office:value="3472" table:style-name="ce104">
            <text:p>3,47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98367" table:style-name="ce82">
            <text:p>98,367<text:s/></text:p>
          </table:table-cell>
          <table:table-cell office:value-type="float" office:value="128933" table:style-name="ce84">
            <text:p>128,933<text:s/></text:p>
          </table:table-cell>
          <table:table-cell office:value-type="float" office:value="19836" table:style-name="ce86">
            <text:p>19,836<text:s/></text:p>
          </table:table-cell>
          <table:table-cell office:value-type="float" office:value="35302" table:style-name="ce88">
            <text:p>35,302<text:s/></text:p>
          </table:table-cell>
          <table:table-cell office:value-type="float" office:value="18741" table:style-name="ce90">
            <text:p>18,741<text:s/></text:p>
          </table:table-cell>
          <table:table-cell office:value-type="float" office:value="21500" table:style-name="ce84">
            <text:p>21,500<text:s/></text:p>
          </table:table-cell>
          <table:table-cell office:value-type="float" office:value="10436" table:style-name="ce86">
            <text:p>10,436<text:s/></text:p>
          </table:table-cell>
          <table:table-cell office:value-type="float" office:value="6568" table:style-name="ce90">
            <text:p>6,568<text:s/></text:p>
          </table:table-cell>
          <table:table-cell office:value-type="float" office:value="6195" table:style-name="ce102">
            <text:p>6,195<text:s/></text:p>
          </table:table-cell>
          <table:table-cell office:value-type="float" office:value="9110" table:style-name="ce86">
            <text:p>9,110<text:s/></text:p>
          </table:table-cell>
          <table:table-cell office:value-type="float" office:value="4828" table:style-name="ce84">
            <text:p>4,828<text:s/></text:p>
          </table:table-cell>
          <table:table-cell office:value-type="float" office:value="12409" table:style-name="ce86">
            <text:p>12,409<text:s/></text:p>
          </table:table-cell>
          <table:table-cell office:value-type="float" office:value="942" table:style-name="ce86">
            <text:p>942<text:s/></text:p>
          </table:table-cell>
          <table:table-cell office:value-type="float" office:value="11065" table:style-name="ce90">
            <text:p>11,065<text:s/></text:p>
          </table:table-cell>
          <table:table-cell office:value-type="float" office:value="3631" table:style-name="ce84">
            <text:p>3,631<text:s/></text:p>
          </table:table-cell>
          <table:table-cell office:value-type="float" office:value="4405" table:style-name="ce104">
            <text:p>4,405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114295" table:style-name="ce82">
            <text:p>114,295<text:s/></text:p>
          </table:table-cell>
          <table:table-cell office:value-type="float" office:value="140639" table:style-name="ce84">
            <text:p>140,639<text:s/></text:p>
          </table:table-cell>
          <table:table-cell office:value-type="float" office:value="19305" table:style-name="ce86">
            <text:p>19,305<text:s/></text:p>
          </table:table-cell>
          <table:table-cell office:value-type="float" office:value="39145" table:style-name="ce88">
            <text:p>39,145<text:s/></text:p>
          </table:table-cell>
          <table:table-cell office:value-type="float" office:value="20579" table:style-name="ce90">
            <text:p>20,579<text:s/></text:p>
          </table:table-cell>
          <table:table-cell office:value-type="float" office:value="35081" table:style-name="ce84">
            <text:p>35,081<text:s/></text:p>
          </table:table-cell>
          <table:table-cell office:value-type="float" office:value="16828" table:style-name="ce86">
            <text:p>16,828<text:s/></text:p>
          </table:table-cell>
          <table:table-cell office:value-type="float" office:value="5963" table:style-name="ce90">
            <text:p>5,963<text:s/></text:p>
          </table:table-cell>
          <table:table-cell office:value-type="float" office:value="4686" table:style-name="ce102">
            <text:p>4,686<text:s/></text:p>
          </table:table-cell>
          <table:table-cell office:value-type="float" office:value="9486" table:style-name="ce86">
            <text:p>9,486<text:s/></text:p>
          </table:table-cell>
          <table:table-cell office:value-type="float" office:value="4409" table:style-name="ce84">
            <text:p>4,409<text:s/></text:p>
          </table:table-cell>
          <table:table-cell office:value-type="float" office:value="11774" table:style-name="ce86">
            <text:p>11,774<text:s/></text:p>
          </table:table-cell>
          <table:table-cell office:value-type="float" office:value="794" table:style-name="ce86">
            <text:p>794<text:s/></text:p>
          </table:table-cell>
          <table:table-cell office:value-type="float" office:value="10741" table:style-name="ce90">
            <text:p>10,741<text:s/></text:p>
          </table:table-cell>
          <table:table-cell office:value-type="float" office:value="2902" table:style-name="ce84">
            <text:p>2,902<text:s/></text:p>
          </table:table-cell>
          <table:table-cell office:value-type="float" office:value="2459" table:style-name="ce104">
            <text:p>2,459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24080" table:style-name="ce82">
            <text:p>124,080<text:s/></text:p>
          </table:table-cell>
          <table:table-cell office:value-type="float" office:value="116119" table:style-name="ce84">
            <text:p>116,119<text:s/></text:p>
          </table:table-cell>
          <table:table-cell office:value-type="float" office:value="16924" table:style-name="ce86">
            <text:p>16,924<text:s/></text:p>
          </table:table-cell>
          <table:table-cell office:value-type="float" office:value="31347" table:style-name="ce88">
            <text:p>31,347<text:s/></text:p>
          </table:table-cell>
          <table:table-cell office:value-type="float" office:value="18136" table:style-name="ce90">
            <text:p>18,136<text:s/></text:p>
          </table:table-cell>
          <table:table-cell office:value-type="float" office:value="19077" table:style-name="ce84">
            <text:p>19,077<text:s/></text:p>
          </table:table-cell>
          <table:table-cell office:value-type="float" office:value="9690" table:style-name="ce86">
            <text:p>9,690<text:s/></text:p>
          </table:table-cell>
          <table:table-cell office:value-type="float" office:value="6753" table:style-name="ce90">
            <text:p>6,753<text:s/></text:p>
          </table:table-cell>
          <table:table-cell office:value-type="float" office:value="4777" table:style-name="ce102">
            <text:p>4,777<text:s/></text:p>
          </table:table-cell>
          <table:table-cell office:value-type="float" office:value="10027" table:style-name="ce86">
            <text:p>10,027<text:s/></text:p>
          </table:table-cell>
          <table:table-cell office:value-type="float" office:value="3976" table:style-name="ce84">
            <text:p>3,976<text:s/></text:p>
          </table:table-cell>
          <table:table-cell office:value-type="float" office:value="10803" table:style-name="ce86">
            <text:p>10,803<text:s/></text:p>
          </table:table-cell>
          <table:table-cell office:value-type="float" office:value="786" table:style-name="ce86">
            <text:p>786<text:s/></text:p>
          </table:table-cell>
          <table:table-cell office:value-type="float" office:value="7275" table:style-name="ce90">
            <text:p>7,275<text:s/></text:p>
          </table:table-cell>
          <table:table-cell office:value-type="float" office:value="3193" table:style-name="ce84">
            <text:p>3,193<text:s/></text:p>
          </table:table-cell>
          <table:table-cell office:value-type="float" office:value="2037" table:style-name="ce104">
            <text:p>2,037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27067" table:style-name="ce82">
            <text:p>127,067<text:s/></text:p>
          </table:table-cell>
          <table:table-cell office:value-type="float" office:value="130207" table:style-name="ce84">
            <text:p>130,207<text:s/></text:p>
          </table:table-cell>
          <table:table-cell office:value-type="float" office:value="22260" table:style-name="ce86">
            <text:p>22,260<text:s/></text:p>
          </table:table-cell>
          <table:table-cell office:value-type="float" office:value="35365" table:style-name="ce88">
            <text:p>35,365<text:s/></text:p>
          </table:table-cell>
          <table:table-cell office:value-type="float" office:value="22143" table:style-name="ce90">
            <text:p>22,143<text:s/></text:p>
          </table:table-cell>
          <table:table-cell office:value-type="float" office:value="19468" table:style-name="ce84">
            <text:p>19,468<text:s/></text:p>
          </table:table-cell>
          <table:table-cell office:value-type="float" office:value="10025" table:style-name="ce86">
            <text:p>10,025<text:s/></text:p>
          </table:table-cell>
          <table:table-cell office:value-type="float" office:value="5402" table:style-name="ce90">
            <text:p>5,402<text:s/></text:p>
          </table:table-cell>
          <table:table-cell office:value-type="float" office:value="5140" table:style-name="ce102">
            <text:p>5,140<text:s/></text:p>
          </table:table-cell>
          <table:table-cell office:value-type="float" office:value="11688" table:style-name="ce86">
            <text:p>11,688<text:s/></text:p>
          </table:table-cell>
          <table:table-cell office:value-type="float" office:value="4496" table:style-name="ce84">
            <text:p>4,496<text:s/></text:p>
          </table:table-cell>
          <table:table-cell office:value-type="float" office:value="13217" table:style-name="ce86">
            <text:p>13,217<text:s/></text:p>
          </table:table-cell>
          <table:table-cell office:value-type="float" office:value="825" table:style-name="ce86">
            <text:p>825<text:s/></text:p>
          </table:table-cell>
          <table:table-cell office:value-type="float" office:value="12836" table:style-name="ce90">
            <text:p>12,836<text:s/></text:p>
          </table:table-cell>
          <table:table-cell office:value-type="float" office:value="2595" table:style-name="ce84">
            <text:p>2,595<text:s/></text:p>
          </table:table-cell>
          <table:table-cell office:value-type="float" office:value="2479" table:style-name="ce104">
            <text:p>2,479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48987" table:style-name="ce82">
            <text:p>148,987<text:s/></text:p>
          </table:table-cell>
          <table:table-cell office:value-type="float" office:value="147645" table:style-name="ce84">
            <text:p>147,645<text:s/></text:p>
          </table:table-cell>
          <table:table-cell office:value-type="float" office:value="22006" table:style-name="ce86">
            <text:p>22,006<text:s/></text:p>
          </table:table-cell>
          <table:table-cell office:value-type="float" office:value="45775" table:style-name="ce88">
            <text:p>45,775<text:s/></text:p>
          </table:table-cell>
          <table:table-cell office:value-type="float" office:value="30779" table:style-name="ce90">
            <text:p>30,779<text:s/></text:p>
          </table:table-cell>
          <table:table-cell office:value-type="float" office:value="21159" table:style-name="ce84">
            <text:p>21,159<text:s/></text:p>
          </table:table-cell>
          <table:table-cell office:value-type="float" office:value="14392" table:style-name="ce86">
            <text:p>14,392<text:s/></text:p>
          </table:table-cell>
          <table:table-cell office:value-type="float" office:value="7619" table:style-name="ce90">
            <text:p>7,619<text:s/></text:p>
          </table:table-cell>
          <table:table-cell office:value-type="float" office:value="4978" table:style-name="ce102">
            <text:p>4,978<text:s/></text:p>
          </table:table-cell>
          <table:table-cell office:value-type="float" office:value="14613" table:style-name="ce86">
            <text:p>14,613<text:s/></text:p>
          </table:table-cell>
          <table:table-cell office:value-type="float" office:value="4671" table:style-name="ce84">
            <text:p>4,671<text:s/></text:p>
          </table:table-cell>
          <table:table-cell office:value-type="float" office:value="14517" table:style-name="ce86">
            <text:p>14,517<text:s/></text:p>
          </table:table-cell>
          <table:table-cell office:value-type="float" office:value="862" table:style-name="ce86">
            <text:p>862<text:s/></text:p>
          </table:table-cell>
          <table:table-cell office:value-type="float" office:value="8335" table:style-name="ce90">
            <text:p>8,335<text:s/></text:p>
          </table:table-cell>
          <table:table-cell office:value-type="float" office:value="3291" table:style-name="ce84">
            <text:p>3,291<text:s/></text:p>
          </table:table-cell>
          <table:table-cell office:value-type="float" office:value="2387" table:style-name="ce104">
            <text:p>2,387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671021" table:style-name="ce83">
            <text:p>671,021<text:s/></text:p>
          </table:table-cell>
          <table:table-cell office:value-type="float" office:value="907807" table:style-name="ce85">
            <text:p>907,807<text:s/></text:p>
          </table:table-cell>
          <table:table-cell office:value-type="float" office:value="129004" table:style-name="ce87">
            <text:p>129,004<text:s/></text:p>
          </table:table-cell>
          <table:table-cell office:value-type="float" office:value="258163" table:style-name="ce89">
            <text:p>258,163<text:s/></text:p>
          </table:table-cell>
          <table:table-cell office:value-type="float" office:value="148630" table:style-name="ce91">
            <text:p>148,630<text:s/></text:p>
          </table:table-cell>
          <table:table-cell office:value-type="float" office:value="146199" table:style-name="ce85">
            <text:p>146,199<text:s/></text:p>
          </table:table-cell>
          <table:table-cell office:value-type="float" office:value="72970" table:style-name="ce87">
            <text:p>72,970<text:s/></text:p>
          </table:table-cell>
          <table:table-cell office:value-type="float" office:value="45989" table:style-name="ce91">
            <text:p>45,989<text:s/></text:p>
          </table:table-cell>
          <table:table-cell office:value-type="float" office:value="39103" table:style-name="ce103">
            <text:p>39,103<text:s/></text:p>
          </table:table-cell>
          <table:table-cell office:value-type="float" office:value="69712" table:style-name="ce87">
            <text:p>69,712<text:s/></text:p>
          </table:table-cell>
          <table:table-cell office:value-type="float" office:value="28596" table:style-name="ce85">
            <text:p>28,596<text:s/></text:p>
          </table:table-cell>
          <table:table-cell office:value-type="float" office:value="85636" table:style-name="ce87">
            <text:p>85,636<text:s/></text:p>
          </table:table-cell>
          <table:table-cell office:value-type="float" office:value="7746" table:style-name="ce87">
            <text:p>7,746<text:s/></text:p>
          </table:table-cell>
          <table:table-cell office:value-type="float" office:value="82954" table:style-name="ce91">
            <text:p>82,954<text:s/></text:p>
          </table:table-cell>
          <table:table-cell office:value-type="float" office:value="26069" table:style-name="ce85">
            <text:p>26,069<text:s/></text:p>
          </table:table-cell>
          <table:table-cell office:value-type="float" office:value="18894" table:style-name="ce105">
            <text:p>18,894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168641" table:style-name="ce82">
            <text:p>168,641<text:s/></text:p>
          </table:table-cell>
          <table:table-cell office:value-type="float" office:value="123944" table:style-name="ce84">
            <text:p>123,944<text:s/></text:p>
          </table:table-cell>
          <table:table-cell office:value-type="float" office:value="23883" table:style-name="ce86">
            <text:p>23,883<text:s/></text:p>
          </table:table-cell>
          <table:table-cell office:value-type="float" office:value="30157" table:style-name="ce88">
            <text:p>30,157<text:s/></text:p>
          </table:table-cell>
          <table:table-cell office:value-type="float" office:value="41735" table:style-name="ce90">
            <text:p>41,735<text:s/></text:p>
          </table:table-cell>
          <table:table-cell office:value-type="float" office:value="21295" table:style-name="ce84">
            <text:p>21,295<text:s/></text:p>
          </table:table-cell>
          <table:table-cell office:value-type="float" office:value="12778" table:style-name="ce86">
            <text:p>12,778<text:s/></text:p>
          </table:table-cell>
          <table:table-cell office:value-type="float" office:value="6157" table:style-name="ce90">
            <text:p>6,157<text:s/></text:p>
          </table:table-cell>
          <table:table-cell office:value-type="float" office:value="5967" table:style-name="ce102">
            <text:p>5,967<text:s/></text:p>
          </table:table-cell>
          <table:table-cell office:value-type="float" office:value="12776" table:style-name="ce86">
            <text:p>12,776<text:s/></text:p>
          </table:table-cell>
          <table:table-cell office:value-type="float" office:value="4958" table:style-name="ce84">
            <text:p>4,958<text:s/></text:p>
          </table:table-cell>
          <table:table-cell office:value-type="float" office:value="16176" table:style-name="ce86">
            <text:p>16,176<text:s/></text:p>
          </table:table-cell>
          <table:table-cell office:value-type="float" office:value="901" table:style-name="ce86">
            <text:p>901<text:s/></text:p>
          </table:table-cell>
          <table:table-cell office:value-type="float" office:value="4220" table:style-name="ce90">
            <text:p>4,220<text:s/></text:p>
          </table:table-cell>
          <table:table-cell office:value-type="float" office:value="3597" table:style-name="ce84">
            <text:p>3,597<text:s/></text:p>
          </table:table-cell>
          <table:table-cell office:value-type="float" office:value="2721" table:style-name="ce104">
            <text:p>2,721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06798" table:style-name="ce82">
            <text:p>106,798<text:s/></text:p>
          </table:table-cell>
          <table:table-cell office:value-type="float" office:value="107677" table:style-name="ce84">
            <text:p>107,677<text:s/></text:p>
          </table:table-cell>
          <table:table-cell office:value-type="float" office:value="19895" table:style-name="ce86">
            <text:p>19,895<text:s/></text:p>
          </table:table-cell>
          <table:table-cell office:value-type="float" office:value="26587" table:style-name="ce88">
            <text:p>26,587<text:s/></text:p>
          </table:table-cell>
          <table:table-cell office:value-type="float" office:value="22669" table:style-name="ce90">
            <text:p>22,669<text:s/></text:p>
          </table:table-cell>
          <table:table-cell office:value-type="float" office:value="20211" table:style-name="ce84">
            <text:p>20,211<text:s/></text:p>
          </table:table-cell>
          <table:table-cell office:value-type="float" office:value="9974" table:style-name="ce86">
            <text:p>9,974<text:s/></text:p>
          </table:table-cell>
          <table:table-cell office:value-type="float" office:value="6375" table:style-name="ce90">
            <text:p>6,375<text:s/></text:p>
          </table:table-cell>
          <table:table-cell office:value-type="float" office:value="4838" table:style-name="ce102">
            <text:p>4,838<text:s/></text:p>
          </table:table-cell>
          <table:table-cell office:value-type="float" office:value="9463" table:style-name="ce86">
            <text:p>9,463<text:s/></text:p>
          </table:table-cell>
          <table:table-cell office:value-type="float" office:value="3929" table:style-name="ce84">
            <text:p>3,929<text:s/></text:p>
          </table:table-cell>
          <table:table-cell office:value-type="float" office:value="13558" table:style-name="ce86">
            <text:p>13,558<text:s/></text:p>
          </table:table-cell>
          <table:table-cell office:value-type="float" office:value="825" table:style-name="ce86">
            <text:p>825<text:s/></text:p>
          </table:table-cell>
          <table:table-cell office:value-type="float" office:value="4303" table:style-name="ce90">
            <text:p>4,303<text:s/></text:p>
          </table:table-cell>
          <table:table-cell office:value-type="float" office:value="3243" table:style-name="ce84">
            <text:p>3,243<text:s/></text:p>
          </table:table-cell>
          <table:table-cell office:value-type="float" office:value="1566" table:style-name="ce104">
            <text:p>1,566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166406" table:style-name="ce82">
            <text:p>166,406<text:s/></text:p>
          </table:table-cell>
          <table:table-cell office:value-type="float" office:value="169297" table:style-name="ce84">
            <text:p>169,297<text:s/></text:p>
          </table:table-cell>
          <table:table-cell office:value-type="float" office:value="23211" table:style-name="ce86">
            <text:p>23,211<text:s/></text:p>
          </table:table-cell>
          <table:table-cell office:value-type="float" office:value="41806" table:style-name="ce88">
            <text:p>41,806<text:s/></text:p>
          </table:table-cell>
          <table:table-cell office:value-type="float" office:value="29100" table:style-name="ce90">
            <text:p>29,100<text:s/></text:p>
          </table:table-cell>
          <table:table-cell office:value-type="float" office:value="29570" table:style-name="ce84">
            <text:p>29,570<text:s/></text:p>
          </table:table-cell>
          <table:table-cell office:value-type="float" office:value="11528" table:style-name="ce86">
            <text:p>11,528<text:s/></text:p>
          </table:table-cell>
          <table:table-cell office:value-type="float" office:value="9974" table:style-name="ce90">
            <text:p>9,974<text:s/></text:p>
          </table:table-cell>
          <table:table-cell office:value-type="float" office:value="4719" table:style-name="ce102">
            <text:p>4,719<text:s/></text:p>
          </table:table-cell>
          <table:table-cell office:value-type="float" office:value="18205" table:style-name="ce86">
            <text:p>18,205<text:s/></text:p>
          </table:table-cell>
          <table:table-cell office:value-type="float" office:value="4542" table:style-name="ce84">
            <text:p>4,542<text:s/></text:p>
          </table:table-cell>
          <table:table-cell office:value-type="float" office:value="23170" table:style-name="ce86">
            <text:p>23,170<text:s/></text:p>
          </table:table-cell>
          <table:table-cell office:value-type="float" office:value="795" table:style-name="ce86">
            <text:p>795<text:s/></text:p>
          </table:table-cell>
          <table:table-cell office:value-type="float" office:value="5982" table:style-name="ce90">
            <text:p>5,982<text:s/></text:p>
          </table:table-cell>
          <table:table-cell office:value-type="float" office:value="3001" table:style-name="ce84">
            <text:p>3,001<text:s/></text:p>
          </table:table-cell>
          <table:table-cell office:value-type="float" office:value="2020" table:style-name="ce104">
            <text:p>2,020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41117" table:style-name="ce82">
            <text:p>141,117<text:s/></text:p>
          </table:table-cell>
          <table:table-cell office:value-type="float" office:value="147422" table:style-name="ce84">
            <text:p>147,422<text:s/></text:p>
          </table:table-cell>
          <table:table-cell office:value-type="float" office:value="22574" table:style-name="ce86">
            <text:p>22,574<text:s/></text:p>
          </table:table-cell>
          <table:table-cell office:value-type="float" office:value="34057" table:style-name="ce88">
            <text:p>34,057<text:s/></text:p>
          </table:table-cell>
          <table:table-cell office:value-type="float" office:value="25966" table:style-name="ce90">
            <text:p>25,966<text:s/></text:p>
          </table:table-cell>
          <table:table-cell office:value-type="float" office:value="38200" table:style-name="ce84">
            <text:p>38,200<text:s/></text:p>
          </table:table-cell>
          <table:table-cell office:value-type="float" office:value="11228" table:style-name="ce86">
            <text:p>11,228<text:s/></text:p>
          </table:table-cell>
          <table:table-cell office:value-type="float" office:value="7939" table:style-name="ce90">
            <text:p>7,939<text:s/></text:p>
          </table:table-cell>
          <table:table-cell office:value-type="float" office:value="6084" table:style-name="ce102">
            <text:p>6,084<text:s/></text:p>
          </table:table-cell>
          <table:table-cell office:value-type="float" office:value="14290" table:style-name="ce86">
            <text:p>14,290<text:s/></text:p>
          </table:table-cell>
          <table:table-cell office:value-type="float" office:value="4728" table:style-name="ce84">
            <text:p>4,728<text:s/></text:p>
          </table:table-cell>
          <table:table-cell office:value-type="float" office:value="13486" table:style-name="ce86">
            <text:p>13,486<text:s/></text:p>
          </table:table-cell>
          <table:table-cell office:value-type="float" office:value="797" table:style-name="ce86">
            <text:p>797<text:s/></text:p>
          </table:table-cell>
          <table:table-cell office:value-type="float" office:value="5830" table:style-name="ce90">
            <text:p>5,830<text:s/></text:p>
          </table:table-cell>
          <table:table-cell office:value-type="float" office:value="2939" table:style-name="ce84">
            <text:p>2,939<text:s/></text:p>
          </table:table-cell>
          <table:table-cell office:value-type="float" office:value="1841" table:style-name="ce104">
            <text:p>1,841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46902" table:style-name="ce82">
            <text:p>146,902<text:s/></text:p>
          </table:table-cell>
          <table:table-cell office:value-type="float" office:value="150640" table:style-name="ce84">
            <text:p>150,640<text:s/></text:p>
          </table:table-cell>
          <table:table-cell office:value-type="float" office:value="28234" table:style-name="ce86">
            <text:p>28,234<text:s/></text:p>
          </table:table-cell>
          <table:table-cell office:value-type="float" office:value="42350" table:style-name="ce88">
            <text:p>42,350<text:s/></text:p>
          </table:table-cell>
          <table:table-cell office:value-type="float" office:value="29828" table:style-name="ce90">
            <text:p>29,828<text:s/></text:p>
          </table:table-cell>
          <table:table-cell office:value-type="float" office:value="26809" table:style-name="ce84">
            <text:p>26,809<text:s/></text:p>
          </table:table-cell>
          <table:table-cell office:value-type="float" office:value="14231" table:style-name="ce86">
            <text:p>14,231<text:s/></text:p>
          </table:table-cell>
          <table:table-cell office:value-type="float" office:value="7733" table:style-name="ce90">
            <text:p>7,733<text:s/></text:p>
          </table:table-cell>
          <table:table-cell office:value-type="float" office:value="5786" table:style-name="ce102">
            <text:p>5,786<text:s/></text:p>
          </table:table-cell>
          <table:table-cell office:value-type="float" office:value="14345" table:style-name="ce86">
            <text:p>14,345<text:s/></text:p>
          </table:table-cell>
          <table:table-cell office:value-type="float" office:value="5800" table:style-name="ce84">
            <text:p>5,800<text:s/></text:p>
          </table:table-cell>
          <table:table-cell office:value-type="float" office:value="11914" table:style-name="ce86">
            <text:p>11,914<text:s/></text:p>
          </table:table-cell>
          <table:table-cell office:value-type="float" office:value="892" table:style-name="ce86">
            <text:p>892<text:s/></text:p>
          </table:table-cell>
          <table:table-cell office:value-type="float" office:value="5437" table:style-name="ce90">
            <text:p>5,437<text:s/></text:p>
          </table:table-cell>
          <table:table-cell office:value-type="float" office:value="3581" table:style-name="ce84">
            <text:p>3,581<text:s/></text:p>
          </table:table-cell>
          <table:table-cell office:value-type="float" office:value="2809" table:style-name="ce104">
            <text:p>2,809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59764" table:style-name="ce82">
            <text:p>159,764<text:s/></text:p>
          </table:table-cell>
          <table:table-cell office:value-type="float" office:value="171677" table:style-name="ce84">
            <text:p>171,677<text:s/></text:p>
          </table:table-cell>
          <table:table-cell office:value-type="float" office:value="24219" table:style-name="ce86">
            <text:p>24,219<text:s/></text:p>
          </table:table-cell>
          <table:table-cell office:value-type="float" office:value="42616" table:style-name="ce88">
            <text:p>42,616<text:s/></text:p>
          </table:table-cell>
          <table:table-cell office:value-type="float" office:value="27612" table:style-name="ce90">
            <text:p>27,612<text:s/></text:p>
          </table:table-cell>
          <table:table-cell office:value-type="float" office:value="50723" table:style-name="ce84">
            <text:p>50,723<text:s/></text:p>
          </table:table-cell>
          <table:table-cell office:value-type="float" office:value="11324" table:style-name="ce86">
            <text:p>11,324<text:s/></text:p>
          </table:table-cell>
          <table:table-cell office:value-type="float" office:value="8269" table:style-name="ce90">
            <text:p>8,269<text:s/></text:p>
          </table:table-cell>
          <table:table-cell office:value-type="float" office:value="4472" table:style-name="ce102">
            <text:p>4,472<text:s/></text:p>
          </table:table-cell>
          <table:table-cell office:value-type="float" office:value="13482" table:style-name="ce86">
            <text:p>13,482<text:s/></text:p>
          </table:table-cell>
          <table:table-cell office:value-type="float" office:value="30007" table:style-name="ce84">
            <text:p>30,007<text:s/></text:p>
          </table:table-cell>
          <table:table-cell office:value-type="float" office:value="13559" table:style-name="ce86">
            <text:p>13,559<text:s/></text:p>
          </table:table-cell>
          <table:table-cell office:value-type="float" office:value="885" table:style-name="ce86">
            <text:p>885<text:s/></text:p>
          </table:table-cell>
          <table:table-cell office:value-type="float" office:value="4781" table:style-name="ce90">
            <text:p>4,781<text:s/></text:p>
          </table:table-cell>
          <table:table-cell office:value-type="float" office:value="2900" table:style-name="ce84">
            <text:p>2,900<text:s/></text:p>
          </table:table-cell>
          <table:table-cell office:value-type="float" office:value="2274" table:style-name="ce104">
            <text:p>2,274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161772" table:style-name="ce82">
            <text:p>161,772<text:s/></text:p>
          </table:table-cell>
          <table:table-cell office:value-type="float" office:value="155266" table:style-name="ce84">
            <text:p>155,266<text:s/></text:p>
          </table:table-cell>
          <table:table-cell office:value-type="float" office:value="24736" table:style-name="ce86">
            <text:p>24,736<text:s/></text:p>
          </table:table-cell>
          <table:table-cell office:value-type="float" office:value="35914" table:style-name="ce88">
            <text:p>35,914<text:s/></text:p>
          </table:table-cell>
          <table:table-cell office:value-type="float" office:value="25871" table:style-name="ce90">
            <text:p>25,871<text:s/></text:p>
          </table:table-cell>
          <table:table-cell office:value-type="float" office:value="27479" table:style-name="ce84">
            <text:p>27,479<text:s/></text:p>
          </table:table-cell>
          <table:table-cell office:value-type="float" office:value="11975" table:style-name="ce86">
            <text:p>11,975<text:s/></text:p>
          </table:table-cell>
          <table:table-cell office:value-type="float" office:value="6533" table:style-name="ce90">
            <text:p>6,533<text:s/></text:p>
          </table:table-cell>
          <table:table-cell office:value-type="float" office:value="5739" table:style-name="ce102">
            <text:p>5,739<text:s/></text:p>
          </table:table-cell>
          <table:table-cell office:value-type="float" office:value="12731" table:style-name="ce86">
            <text:p>12,731<text:s/></text:p>
          </table:table-cell>
          <table:table-cell office:value-type="float" office:value="18753" table:style-name="ce84">
            <text:p>18,753<text:s/></text:p>
          </table:table-cell>
          <table:table-cell office:value-type="float" office:value="22138" table:style-name="ce86">
            <text:p>22,138<text:s/></text:p>
          </table:table-cell>
          <table:table-cell office:value-type="float" office:value="812" table:style-name="ce86">
            <text:p>812<text:s/></text:p>
          </table:table-cell>
          <table:table-cell office:value-type="float" office:value="5881" table:style-name="ce90">
            <text:p>5,881<text:s/></text:p>
          </table:table-cell>
          <table:table-cell office:value-type="float" office:value="3650" table:style-name="ce84">
            <text:p>3,650<text:s/></text:p>
          </table:table-cell>
          <table:table-cell office:value-type="float" office:value="3515" table:style-name="ce104">
            <text:p>3,515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051401" table:style-name="ce83">
            <text:p>1,051,401<text:s/></text:p>
          </table:table-cell>
          <table:table-cell office:value-type="float" office:value="1025923" table:style-name="ce85">
            <text:p>1,025,923<text:s/></text:p>
          </table:table-cell>
          <table:table-cell office:value-type="float" office:value="166752" table:style-name="ce87">
            <text:p>166,752<text:s/></text:p>
          </table:table-cell>
          <table:table-cell office:value-type="float" office:value="253488" table:style-name="ce89">
            <text:p>253,488<text:s/></text:p>
          </table:table-cell>
          <table:table-cell office:value-type="float" office:value="202781" table:style-name="ce91">
            <text:p>202,781<text:s/></text:p>
          </table:table-cell>
          <table:table-cell office:value-type="float" office:value="214287" table:style-name="ce85">
            <text:p>214,287<text:s/></text:p>
          </table:table-cell>
          <table:table-cell office:value-type="float" office:value="83038" table:style-name="ce87">
            <text:p>83,038<text:s/></text:p>
          </table:table-cell>
          <table:table-cell office:value-type="float" office:value="52980" table:style-name="ce91">
            <text:p>52,980<text:s/></text:p>
          </table:table-cell>
          <table:table-cell office:value-type="float" office:value="37604" table:style-name="ce103">
            <text:p>37,604<text:s/></text:p>
          </table:table-cell>
          <table:table-cell office:value-type="float" office:value="95293" table:style-name="ce87">
            <text:p>95,293<text:s/></text:p>
          </table:table-cell>
          <table:table-cell office:value-type="float" office:value="72717" table:style-name="ce85">
            <text:p>72,717<text:s/></text:p>
          </table:table-cell>
          <table:table-cell office:value-type="float" office:value="114002" table:style-name="ce87">
            <text:p>114,002<text:s/></text:p>
          </table:table-cell>
          <table:table-cell office:value-type="float" office:value="5907" table:style-name="ce87">
            <text:p>5,907<text:s/></text:p>
          </table:table-cell>
          <table:table-cell office:value-type="float" office:value="36434" table:style-name="ce91">
            <text:p>36,434<text:s/></text:p>
          </table:table-cell>
          <table:table-cell office:value-type="float" office:value="22911" table:style-name="ce85">
            <text:p>22,911<text:s/></text:p>
          </table:table-cell>
          <table:table-cell office:value-type="float" office:value="16745" table:style-name="ce105">
            <text:p>16,745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72.7" table:style-name="ce71">
            <text:p>72.7<text:s/></text:p>
          </table:table-cell>
          <table:table-cell office:value-type="float" office:value="34" table:style-name="ce73">
            <text:p>34.0<text:s/></text:p>
          </table:table-cell>
          <table:table-cell office:value-type="float" office:value="24.8" table:style-name="ce75">
            <text:p>24.8<text:s/></text:p>
          </table:table-cell>
          <table:table-cell office:value-type="float" office:value="5.0999999999999996" table:style-name="ce77">
            <text:p>5.1<text:s/></text:p>
          </table:table-cell>
          <table:table-cell office:value-type="float" office:value="39.4" table:style-name="ce79">
            <text:p>39.4<text:s/></text:p>
          </table:table-cell>
          <table:table-cell office:value-type="float" office:value="72.599999999999994" table:style-name="ce73">
            <text:p>72.6<text:s/></text:p>
          </table:table-cell>
          <table:table-cell office:value-type="float" office:value="27.8" table:style-name="ce75">
            <text:p>27.8<text:s/></text:p>
          </table:table-cell>
          <table:table-cell office:value-type="float" office:value="20.3" table:style-name="ce79">
            <text:p>20.3<text:s/></text:p>
          </table:table-cell>
          <table:table-cell office:value-type="float" office:value="26" table:style-name="ce98">
            <text:p>26.0<text:s/></text:p>
          </table:table-cell>
          <table:table-cell office:value-type="float" office:value="17.399999999999999" table:style-name="ce75">
            <text:p>17.4<text:s/></text:p>
          </table:table-cell>
          <table:table-cell office:value-type="float" office:value="307.3" table:style-name="ce73">
            <text:p>307.3<text:s/></text:p>
          </table:table-cell>
          <table:table-cell office:value-type="float" office:value="95.1" table:style-name="ce75">
            <text:p>95.1<text:s/></text:p>
          </table:table-cell>
          <table:table-cell office:value-type="float" office:value="-15.2" table:style-name="ce75">
            <text:p>-15.2<text:s/></text:p>
          </table:table-cell>
          <table:table-cell office:value-type="float" office:value="-38.5" table:style-name="ce79">
            <text:p>-38.5<text:s/></text:p>
          </table:table-cell>
          <table:table-cell office:value-type="float" office:value="-3.1" table:style-name="ce73">
            <text:p>-3.1<text:s/></text:p>
          </table:table-cell>
          <table:table-cell office:value-type="float" office:value="1.2" table:style-name="ce100">
            <text:p>1.2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56.7" table:style-name="ce93">
            <text:p>56.7<text:s/></text:p>
          </table:table-cell>
          <table:table-cell office:value-type="float" office:value="13" table:style-name="ce94">
            <text:p>13.0<text:s/></text:p>
          </table:table-cell>
          <table:table-cell office:value-type="float" office:value="29.3" table:style-name="ce95">
            <text:p>29.3<text:s/></text:p>
          </table:table-cell>
          <table:table-cell office:value-type="float" office:value="-1.8" table:style-name="ce96">
            <text:p>-1.8<text:s/></text:p>
          </table:table-cell>
          <table:table-cell office:value-type="float" office:value="36.4" table:style-name="ce97">
            <text:p>36.4<text:s/></text:p>
          </table:table-cell>
          <table:table-cell office:value-type="float" office:value="46.6" table:style-name="ce94">
            <text:p>46.6<text:s/></text:p>
          </table:table-cell>
          <table:table-cell office:value-type="float" office:value="13.8" table:style-name="ce95">
            <text:p>13.8<text:s/></text:p>
          </table:table-cell>
          <table:table-cell office:value-type="float" office:value="15.2" table:style-name="ce97">
            <text:p>15.2<text:s/></text:p>
          </table:table-cell>
          <table:table-cell office:value-type="float" office:value="-3.8" table:style-name="ce108">
            <text:p>-3.8<text:s/></text:p>
          </table:table-cell>
          <table:table-cell office:value-type="float" office:value="36.700000000000003" table:style-name="ce95">
            <text:p>36.7<text:s/></text:p>
          </table:table-cell>
          <table:table-cell office:value-type="float" office:value="154.30000000000001" table:style-name="ce94">
            <text:p>154.3<text:s/></text:p>
          </table:table-cell>
          <table:table-cell office:value-type="float" office:value="33.1" table:style-name="ce95">
            <text:p>33.1<text:s/></text:p>
          </table:table-cell>
          <table:table-cell office:value-type="float" office:value="-23.7" table:style-name="ce95">
            <text:p>-23.7<text:s/></text:p>
          </table:table-cell>
          <table:table-cell office:value-type="float" office:value="-56.1" table:style-name="ce97">
            <text:p>-56.1<text:s/></text:p>
          </table:table-cell>
          <table:table-cell office:value-type="float" office:value="-12.1" table:style-name="ce94">
            <text:p>-12.1<text:s/></text:p>
          </table:table-cell>
          <table:table-cell office:value-type="float" office:value="-11.4" table:style-name="ce109">
            <text:p>-11.4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38484236" table:style-name="ce83">
            <text:p>38,484,236<text:s/></text:p>
          </table:table-cell>
          <table:table-cell office:value-type="float" office:value="47331006" table:style-name="ce85">
            <text:p>47,331,006<text:s/></text:p>
          </table:table-cell>
          <table:table-cell office:value-type="float" office:value="8172971" table:style-name="ce87">
            <text:p>8,172,971<text:s/></text:p>
          </table:table-cell>
          <table:table-cell office:value-type="float" office:value="12506054" table:style-name="ce89">
            <text:p>12,506,054<text:s/></text:p>
          </table:table-cell>
          <table:table-cell office:value-type="float" office:value="8079420" table:style-name="ce91">
            <text:p>8,079,420<text:s/></text:p>
          </table:table-cell>
          <table:table-cell office:value-type="float" office:value="10232723" table:style-name="ce85">
            <text:p>10,232,723<text:s/></text:p>
          </table:table-cell>
          <table:table-cell office:value-type="float" office:value="4148751" table:style-name="ce87">
            <text:p>4,148,751<text:s/></text:p>
          </table:table-cell>
          <table:table-cell office:value-type="float" office:value="2374628" table:style-name="ce91">
            <text:p>2,374,628<text:s/></text:p>
          </table:table-cell>
          <table:table-cell office:value-type="float" office:value="2566489" table:style-name="ce103">
            <text:p>2,566,489<text:s/></text:p>
          </table:table-cell>
          <table:table-cell office:value-type="float" office:value="3012617" table:style-name="ce87">
            <text:p>3,012,617<text:s/></text:p>
          </table:table-cell>
          <table:table-cell office:value-type="float" office:value="1584872" table:style-name="ce85">
            <text:p>1,584,872<text:s/></text:p>
          </table:table-cell>
          <table:table-cell office:value-type="float" office:value="3524141" table:style-name="ce87">
            <text:p>3,524,141<text:s/></text:p>
          </table:table-cell>
          <table:table-cell office:value-type="float" office:value="1319057" table:style-name="ce87">
            <text:p>1,319,057<text:s/></text:p>
          </table:table-cell>
          <table:table-cell office:value-type="float" office:value="5014460" table:style-name="ce91">
            <text:p>5,014,460<text:s/></text:p>
          </table:table-cell>
          <table:table-cell office:value-type="float" office:value="1612348" table:style-name="ce85">
            <text:p>1,612,348<text:s/></text:p>
          </table:table-cell>
          <table:table-cell office:value-type="float" office:value="878641" table:style-name="ce105">
            <text:p>878,641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41099083" table:style-name="ce83">
            <text:p>41,099,083<text:s/></text:p>
          </table:table-cell>
          <table:table-cell office:value-type="float" office:value="51071726" table:style-name="ce85">
            <text:p>51,071,726<text:s/></text:p>
          </table:table-cell>
          <table:table-cell office:value-type="float" office:value="8810574" table:style-name="ce87">
            <text:p>8,810,574<text:s/></text:p>
          </table:table-cell>
          <table:table-cell office:value-type="float" office:value="14235172" table:style-name="ce89">
            <text:p>14,235,172<text:s/></text:p>
          </table:table-cell>
          <table:table-cell office:value-type="float" office:value="8852939" table:style-name="ce91">
            <text:p>8,852,939<text:s/></text:p>
          </table:table-cell>
          <table:table-cell office:value-type="float" office:value="10146827" table:style-name="ce85">
            <text:p>10,146,827<text:s/></text:p>
          </table:table-cell>
          <table:table-cell office:value-type="float" office:value="4050891" table:style-name="ce87">
            <text:p>4,050,891<text:s/></text:p>
          </table:table-cell>
          <table:table-cell office:value-type="float" office:value="2592037" table:style-name="ce91">
            <text:p>2,592,037<text:s/></text:p>
          </table:table-cell>
          <table:table-cell office:value-type="float" office:value="2896508" table:style-name="ce103">
            <text:p>2,896,508<text:s/></text:p>
          </table:table-cell>
          <table:table-cell office:value-type="float" office:value="3350329" table:style-name="ce87">
            <text:p>3,350,329<text:s/></text:p>
          </table:table-cell>
          <table:table-cell office:value-type="float" office:value="1931392" table:style-name="ce85">
            <text:p>1,931,392<text:s/></text:p>
          </table:table-cell>
          <table:table-cell office:value-type="float" office:value="3966519" table:style-name="ce87">
            <text:p>3,966,519<text:s/></text:p>
          </table:table-cell>
          <table:table-cell office:value-type="float" office:value="855071" table:style-name="ce87">
            <text:p>855,071<text:s/></text:p>
          </table:table-cell>
          <table:table-cell office:value-type="float" office:value="4924705" table:style-name="ce91">
            <text:p>4,924,705<text:s/></text:p>
          </table:table-cell>
          <table:table-cell office:value-type="float" office:value="1752258" table:style-name="ce85">
            <text:p>1,752,258<text:s/></text:p>
          </table:table-cell>
          <table:table-cell office:value-type="float" office:value="945018" table:style-name="ce105">
            <text:p>945,018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42283483" table:style-name="ce83">
            <text:p>42,283,483<text:s/></text:p>
          </table:table-cell>
          <table:table-cell office:value-type="float" office:value="46606144" table:style-name="ce85">
            <text:p>46,606,144<text:s/></text:p>
          </table:table-cell>
          <table:table-cell office:value-type="float" office:value="8139226" table:style-name="ce87">
            <text:p>8,139,226<text:s/></text:p>
          </table:table-cell>
          <table:table-cell office:value-type="float" office:value="13896258" table:style-name="ce89">
            <text:p>13,896,258<text:s/></text:p>
          </table:table-cell>
          <table:table-cell office:value-type="float" office:value="12926796" table:style-name="ce91">
            <text:p>12,926,796<text:s/></text:p>
          </table:table-cell>
          <table:table-cell office:value-type="float" office:value="7466301" table:style-name="ce85">
            <text:p>7,466,301<text:s/></text:p>
          </table:table-cell>
          <table:table-cell office:value-type="float" office:value="3625970" table:style-name="ce87">
            <text:p>3,625,970<text:s/></text:p>
          </table:table-cell>
          <table:table-cell office:value-type="float" office:value="2728873" table:style-name="ce91">
            <text:p>2,728,873<text:s/></text:p>
          </table:table-cell>
          <table:table-cell office:value-type="float" office:value="2413868" table:style-name="ce103">
            <text:p>2,413,868<text:s/></text:p>
          </table:table-cell>
          <table:table-cell office:value-type="float" office:value="3377841" table:style-name="ce87">
            <text:p>3,377,841<text:s/></text:p>
          </table:table-cell>
          <table:table-cell office:value-type="float" office:value="1799734" table:style-name="ce85">
            <text:p>1,799,734<text:s/></text:p>
          </table:table-cell>
          <table:table-cell office:value-type="float" office:value="4319221" table:style-name="ce87">
            <text:p>4,319,221<text:s/></text:p>
          </table:table-cell>
          <table:table-cell office:value-type="float" office:value="793248" table:style-name="ce87">
            <text:p>793,248<text:s/></text:p>
          </table:table-cell>
          <table:table-cell office:value-type="float" office:value="4186621" table:style-name="ce91">
            <text:p>4,186,621<text:s/></text:p>
          </table:table-cell>
          <table:table-cell office:value-type="float" office:value="1397361" table:style-name="ce85">
            <text:p>1,397,361<text:s/></text:p>
          </table:table-cell>
          <table:table-cell office:value-type="float" office:value="920535" table:style-name="ce105">
            <text:p>920,535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38628925" table:style-name="ce83">
            <text:p>38,628,925<text:s/></text:p>
          </table:table-cell>
          <table:table-cell office:value-type="float" office:value="45897103" table:style-name="ce85">
            <text:p>45,897,103<text:s/></text:p>
          </table:table-cell>
          <table:table-cell office:value-type="float" office:value="6888030" table:style-name="ce87">
            <text:p>6,888,030<text:s/></text:p>
          </table:table-cell>
          <table:table-cell office:value-type="float" office:value="13538080" table:style-name="ce89">
            <text:p>13,538,080<text:s/></text:p>
          </table:table-cell>
          <table:table-cell office:value-type="float" office:value="9688249" table:style-name="ce91">
            <text:p>9,688,249<text:s/></text:p>
          </table:table-cell>
          <table:table-cell office:value-type="float" office:value="5039401" table:style-name="ce85">
            <text:p>5,039,401<text:s/></text:p>
          </table:table-cell>
          <table:table-cell office:value-type="float" office:value="3655017" table:style-name="ce87">
            <text:p>3,655,017<text:s/></text:p>
          </table:table-cell>
          <table:table-cell office:value-type="float" office:value="2791083" table:style-name="ce91">
            <text:p>2,791,083<text:s/></text:p>
          </table:table-cell>
          <table:table-cell office:value-type="float" office:value="2307899" table:style-name="ce103">
            <text:p>2,307,899<text:s/></text:p>
          </table:table-cell>
          <table:table-cell office:value-type="float" office:value="3469209" table:style-name="ce87">
            <text:p>3,469,209<text:s/></text:p>
          </table:table-cell>
          <table:table-cell office:value-type="float" office:value="1743307" table:style-name="ce85">
            <text:p>1,743,307<text:s/></text:p>
          </table:table-cell>
          <table:table-cell office:value-type="float" office:value="4874392" table:style-name="ce87">
            <text:p>4,874,392<text:s/></text:p>
          </table:table-cell>
          <table:table-cell office:value-type="float" office:value="599230" table:style-name="ce87">
            <text:p>599,230<text:s/></text:p>
          </table:table-cell>
          <table:table-cell office:value-type="float" office:value="4556415" table:style-name="ce91">
            <text:p>4,556,415<text:s/></text:p>
          </table:table-cell>
          <table:table-cell office:value-type="float" office:value="1372782" table:style-name="ce85">
            <text:p>1,372,782<text:s/></text:p>
          </table:table-cell>
          <table:table-cell office:value-type="float" office:value="1147643" table:style-name="ce105">
            <text:p>1,147,643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41276343" table:style-name="ce83">
            <text:p>41,276,343<text:s/></text:p>
          </table:table-cell>
          <table:table-cell office:value-type="float" office:value="50457855" table:style-name="ce85">
            <text:p>50,457,855<text:s/></text:p>
          </table:table-cell>
          <table:table-cell office:value-type="float" office:value="7373716" table:style-name="ce87">
            <text:p>7,373,716<text:s/></text:p>
          </table:table-cell>
          <table:table-cell office:value-type="float" office:value="14285156" table:style-name="ce89">
            <text:p>14,285,156<text:s/></text:p>
          </table:table-cell>
          <table:table-cell office:value-type="float" office:value="8319373" table:style-name="ce91">
            <text:p>8,319,373<text:s/></text:p>
          </table:table-cell>
          <table:table-cell office:value-type="float" office:value="8470243" table:style-name="ce85">
            <text:p>8,470,243<text:s/></text:p>
          </table:table-cell>
          <table:table-cell office:value-type="float" office:value="4307596" table:style-name="ce87">
            <text:p>4,307,596<text:s/></text:p>
          </table:table-cell>
          <table:table-cell office:value-type="float" office:value="2507909" table:style-name="ce91">
            <text:p>2,507,909<text:s/></text:p>
          </table:table-cell>
          <table:table-cell office:value-type="float" office:value="2079661" table:style-name="ce103">
            <text:p>2,079,661<text:s/></text:p>
          </table:table-cell>
          <table:table-cell office:value-type="float" office:value="4001877" table:style-name="ce87">
            <text:p>4,001,877<text:s/></text:p>
          </table:table-cell>
          <table:table-cell office:value-type="float" office:value="1641065" table:style-name="ce85">
            <text:p>1,641,065<text:s/></text:p>
          </table:table-cell>
          <table:table-cell office:value-type="float" office:value="4753516" table:style-name="ce87">
            <text:p>4,753,516<text:s/></text:p>
          </table:table-cell>
          <table:table-cell office:value-type="float" office:value="382180" table:style-name="ce87">
            <text:p>382,180<text:s/></text:p>
          </table:table-cell>
          <table:table-cell office:value-type="float" office:value="4254841" table:style-name="ce91">
            <text:p>4,254,841<text:s/></text:p>
          </table:table-cell>
          <table:table-cell office:value-type="float" office:value="1338711" table:style-name="ce85">
            <text:p>1,338,711<text:s/></text:p>
          </table:table-cell>
          <table:table-cell office:value-type="float" office:value="1054409" table:style-name="ce105">
            <text:p>1,054,409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3208729" table:style-name="ce82">
            <text:p>3,208,729<text:s/></text:p>
          </table:table-cell>
          <table:table-cell office:value-type="float" office:value="3969954" table:style-name="ce84">
            <text:p>3,969,954<text:s/></text:p>
          </table:table-cell>
          <table:table-cell office:value-type="float" office:value="679208" table:style-name="ce86">
            <text:p>679,208<text:s/></text:p>
          </table:table-cell>
          <table:table-cell office:value-type="float" office:value="1170213" table:style-name="ce88">
            <text:p>1,170,213<text:s/></text:p>
          </table:table-cell>
          <table:table-cell office:value-type="float" office:value="635855" table:style-name="ce90">
            <text:p>635,855<text:s/></text:p>
          </table:table-cell>
          <table:table-cell office:value-type="float" office:value="545241" table:style-name="ce84">
            <text:p>545,241<text:s/></text:p>
          </table:table-cell>
          <table:table-cell office:value-type="float" office:value="321024" table:style-name="ce86">
            <text:p>321,024<text:s/></text:p>
          </table:table-cell>
          <table:table-cell office:value-type="float" office:value="185920" table:style-name="ce90">
            <text:p>185,920<text:s/></text:p>
          </table:table-cell>
          <table:table-cell office:value-type="float" office:value="156001" table:style-name="ce102">
            <text:p>156,001<text:s/></text:p>
          </table:table-cell>
          <table:table-cell office:value-type="float" office:value="371388" table:style-name="ce86">
            <text:p>371,388<text:s/></text:p>
          </table:table-cell>
          <table:table-cell office:value-type="float" office:value="157742" table:style-name="ce84">
            <text:p>157,742<text:s/></text:p>
          </table:table-cell>
          <table:table-cell office:value-type="float" office:value="388714" table:style-name="ce86">
            <text:p>388,714<text:s/></text:p>
          </table:table-cell>
          <table:table-cell office:value-type="float" office:value="32791" table:style-name="ce86">
            <text:p>32,791<text:s/></text:p>
          </table:table-cell>
          <table:table-cell office:value-type="float" office:value="327666" table:style-name="ce90">
            <text:p>327,666<text:s/></text:p>
          </table:table-cell>
          <table:table-cell office:value-type="float" office:value="128999" table:style-name="ce84">
            <text:p>128,999<text:s/></text:p>
          </table:table-cell>
          <table:table-cell office:value-type="float" office:value="118913" table:style-name="ce104">
            <text:p>118,913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3302987" table:style-name="ce82">
            <text:p>3,302,987<text:s/></text:p>
          </table:table-cell>
          <table:table-cell office:value-type="float" office:value="4328518" table:style-name="ce84">
            <text:p>4,328,518<text:s/></text:p>
          </table:table-cell>
          <table:table-cell office:value-type="float" office:value="666064" table:style-name="ce86">
            <text:p>666,064<text:s/></text:p>
          </table:table-cell>
          <table:table-cell office:value-type="float" office:value="1185245" table:style-name="ce88">
            <text:p>1,185,245<text:s/></text:p>
          </table:table-cell>
          <table:table-cell office:value-type="float" office:value="629296" table:style-name="ce90">
            <text:p>629,296<text:s/></text:p>
          </table:table-cell>
          <table:table-cell office:value-type="float" office:value="721936" table:style-name="ce84">
            <text:p>721,936<text:s/></text:p>
          </table:table-cell>
          <table:table-cell office:value-type="float" office:value="350434" table:style-name="ce86">
            <text:p>350,434<text:s/></text:p>
          </table:table-cell>
          <table:table-cell office:value-type="float" office:value="220471" table:style-name="ce90">
            <text:p>220,471<text:s/></text:p>
          </table:table-cell>
          <table:table-cell office:value-type="float" office:value="208017" table:style-name="ce102">
            <text:p>208,017<text:s/></text:p>
          </table:table-cell>
          <table:table-cell office:value-type="float" office:value="305799" table:style-name="ce86">
            <text:p>305,799<text:s/></text:p>
          </table:table-cell>
          <table:table-cell office:value-type="float" office:value="162119" table:style-name="ce84">
            <text:p>162,119<text:s/></text:p>
          </table:table-cell>
          <table:table-cell office:value-type="float" office:value="416622" table:style-name="ce86">
            <text:p>416,622<text:s/></text:p>
          </table:table-cell>
          <table:table-cell office:value-type="float" office:value="31629" table:style-name="ce86">
            <text:p>31,629<text:s/></text:p>
          </table:table-cell>
          <table:table-cell office:value-type="float" office:value="371552" table:style-name="ce90">
            <text:p>371,552<text:s/></text:p>
          </table:table-cell>
          <table:table-cell office:value-type="float" office:value="121918" table:style-name="ce84">
            <text:p>121,918<text:s/></text:p>
          </table:table-cell>
          <table:table-cell office:value-type="float" office:value="147850" table:style-name="ce104">
            <text:p>147,850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3759510" table:style-name="ce82">
            <text:p>3,759,510<text:s/></text:p>
          </table:table-cell>
          <table:table-cell office:value-type="float" office:value="4625325" table:style-name="ce84">
            <text:p>4,625,325<text:s/></text:p>
          </table:table-cell>
          <table:table-cell office:value-type="float" office:value="635003" table:style-name="ce86">
            <text:p>635,003<text:s/></text:p>
          </table:table-cell>
          <table:table-cell office:value-type="float" office:value="1287532" table:style-name="ce88">
            <text:p>1,287,532<text:s/></text:p>
          </table:table-cell>
          <table:table-cell office:value-type="float" office:value="676908" table:style-name="ce90">
            <text:p>676,908<text:s/></text:p>
          </table:table-cell>
          <table:table-cell office:value-type="float" office:value="1153956" table:style-name="ce84">
            <text:p>1,153,956<text:s/></text:p>
          </table:table-cell>
          <table:table-cell office:value-type="float" office:value="553516" table:style-name="ce86">
            <text:p>553,516<text:s/></text:p>
          </table:table-cell>
          <table:table-cell office:value-type="float" office:value="196074" table:style-name="ce90">
            <text:p>196,074<text:s/></text:p>
          </table:table-cell>
          <table:table-cell office:value-type="float" office:value="154126" table:style-name="ce102">
            <text:p>154,126<text:s/></text:p>
          </table:table-cell>
          <table:table-cell office:value-type="float" office:value="311952" table:style-name="ce86">
            <text:p>311,952<text:s/></text:p>
          </table:table-cell>
          <table:table-cell office:value-type="float" office:value="145020" table:style-name="ce84">
            <text:p>145,020<text:s/></text:p>
          </table:table-cell>
          <table:table-cell office:value-type="float" office:value="387180" table:style-name="ce86">
            <text:p>387,180<text:s/></text:p>
          </table:table-cell>
          <table:table-cell office:value-type="float" office:value="26123" table:style-name="ce86">
            <text:p>26,123<text:s/></text:p>
          </table:table-cell>
          <table:table-cell office:value-type="float" office:value="353312" table:style-name="ce90">
            <text:p>353,312<text:s/></text:p>
          </table:table-cell>
          <table:table-cell office:value-type="float" office:value="95462" table:style-name="ce84">
            <text:p>95,462<text:s/></text:p>
          </table:table-cell>
          <table:table-cell office:value-type="float" office:value="80799" table:style-name="ce104">
            <text:p>80,799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4072051" table:style-name="ce82">
            <text:p>4,072,051<text:s/></text:p>
          </table:table-cell>
          <table:table-cell office:value-type="float" office:value="3809953" table:style-name="ce84">
            <text:p>3,809,953<text:s/></text:p>
          </table:table-cell>
          <table:table-cell office:value-type="float" office:value="555387" table:style-name="ce86">
            <text:p>555,387<text:s/></text:p>
          </table:table-cell>
          <table:table-cell office:value-type="float" office:value="1028640" table:style-name="ce88">
            <text:p>1,028,640<text:s/></text:p>
          </table:table-cell>
          <table:table-cell office:value-type="float" office:value="595178" table:style-name="ce90">
            <text:p>595,178<text:s/></text:p>
          </table:table-cell>
          <table:table-cell office:value-type="float" office:value="626058" table:style-name="ce84">
            <text:p>626,058<text:s/></text:p>
          </table:table-cell>
          <table:table-cell office:value-type="float" office:value="318024" table:style-name="ce86">
            <text:p>318,024<text:s/></text:p>
          </table:table-cell>
          <table:table-cell office:value-type="float" office:value="221567" table:style-name="ce90">
            <text:p>221,567<text:s/></text:p>
          </table:table-cell>
          <table:table-cell office:value-type="float" office:value="156787" table:style-name="ce102">
            <text:p>156,787<text:s/></text:p>
          </table:table-cell>
          <table:table-cell office:value-type="float" office:value="329025" table:style-name="ce86">
            <text:p>329,025<text:s/></text:p>
          </table:table-cell>
          <table:table-cell office:value-type="float" office:value="130462" table:style-name="ce84">
            <text:p>130,462<text:s/></text:p>
          </table:table-cell>
          <table:table-cell office:value-type="float" office:value="354469" table:style-name="ce86">
            <text:p>354,469<text:s/></text:p>
          </table:table-cell>
          <table:table-cell office:value-type="float" office:value="25781" table:style-name="ce86">
            <text:p>25,781<text:s/></text:p>
          </table:table-cell>
          <table:table-cell office:value-type="float" office:value="238756" table:style-name="ce90">
            <text:p>238,756<text:s/></text:p>
          </table:table-cell>
          <table:table-cell office:value-type="float" office:value="104785" table:style-name="ce84">
            <text:p>104,785<text:s/></text:p>
          </table:table-cell>
          <table:table-cell office:value-type="float" office:value="66804" table:style-name="ce104">
            <text:p>66,804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4103999" table:style-name="ce82">
            <text:p>4,103,999<text:s/></text:p>
          </table:table-cell>
          <table:table-cell office:value-type="float" office:value="4204673" table:style-name="ce84">
            <text:p>4,204,673<text:s/></text:p>
          </table:table-cell>
          <table:table-cell office:value-type="float" office:value="718974" table:style-name="ce86">
            <text:p>718,974<text:s/></text:p>
          </table:table-cell>
          <table:table-cell office:value-type="float" office:value="1142100" table:style-name="ce88">
            <text:p>1,142,100<text:s/></text:p>
          </table:table-cell>
          <table:table-cell office:value-type="float" office:value="715184" table:style-name="ce90">
            <text:p>715,184<text:s/></text:p>
          </table:table-cell>
          <table:table-cell office:value-type="float" office:value="628774" table:style-name="ce84">
            <text:p>628,774<text:s/></text:p>
          </table:table-cell>
          <table:table-cell office:value-type="float" office:value="323766" table:style-name="ce86">
            <text:p>323,766<text:s/></text:p>
          </table:table-cell>
          <table:table-cell office:value-type="float" office:value="174372" table:style-name="ce90">
            <text:p>174,372<text:s/></text:p>
          </table:table-cell>
          <table:table-cell office:value-type="float" office:value="166006" table:style-name="ce102">
            <text:p>166,006<text:s/></text:p>
          </table:table-cell>
          <table:table-cell office:value-type="float" office:value="377403" table:style-name="ce86">
            <text:p>377,403<text:s/></text:p>
          </table:table-cell>
          <table:table-cell office:value-type="float" office:value="145185" table:style-name="ce84">
            <text:p>145,185<text:s/></text:p>
          </table:table-cell>
          <table:table-cell office:value-type="float" office:value="426801" table:style-name="ce86">
            <text:p>426,801<text:s/></text:p>
          </table:table-cell>
          <table:table-cell office:value-type="float" office:value="26642" table:style-name="ce86">
            <text:p>26,642<text:s/></text:p>
          </table:table-cell>
          <table:table-cell office:value-type="float" office:value="414593" table:style-name="ce90">
            <text:p>414,593<text:s/></text:p>
          </table:table-cell>
          <table:table-cell office:value-type="float" office:value="83818" table:style-name="ce84">
            <text:p>83,818<text:s/></text:p>
          </table:table-cell>
          <table:table-cell office:value-type="float" office:value="80040" table:style-name="ce104">
            <text:p>80,040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4752314" table:style-name="ce82">
            <text:p>4,752,314<text:s/></text:p>
          </table:table-cell>
          <table:table-cell office:value-type="float" office:value="4708582" table:style-name="ce84">
            <text:p>4,708,582<text:s/></text:p>
          </table:table-cell>
          <table:table-cell office:value-type="float" office:value="701920" table:style-name="ce86">
            <text:p>701,920<text:s/></text:p>
          </table:table-cell>
          <table:table-cell office:value-type="float" office:value="1459987" table:style-name="ce88">
            <text:p>1,459,987<text:s/></text:p>
          </table:table-cell>
          <table:table-cell office:value-type="float" office:value="981773" table:style-name="ce90">
            <text:p>981,773<text:s/></text:p>
          </table:table-cell>
          <table:table-cell office:value-type="float" office:value="674892" table:style-name="ce84">
            <text:p>674,892<text:s/></text:p>
          </table:table-cell>
          <table:table-cell office:value-type="float" office:value="459055" table:style-name="ce86">
            <text:p>459,055<text:s/></text:p>
          </table:table-cell>
          <table:table-cell office:value-type="float" office:value="242969" table:style-name="ce90">
            <text:p>242,969<text:s/></text:p>
          </table:table-cell>
          <table:table-cell office:value-type="float" office:value="158782" table:style-name="ce102">
            <text:p>158,782<text:s/></text:p>
          </table:table-cell>
          <table:table-cell office:value-type="float" office:value="466057" table:style-name="ce86">
            <text:p>466,057<text:s/></text:p>
          </table:table-cell>
          <table:table-cell office:value-type="float" office:value="148988" table:style-name="ce84">
            <text:p>148,988<text:s/></text:p>
          </table:table-cell>
          <table:table-cell office:value-type="float" office:value="462965" table:style-name="ce86">
            <text:p>462,965<text:s/></text:p>
          </table:table-cell>
          <table:table-cell office:value-type="float" office:value="27499" table:style-name="ce86">
            <text:p>27,499<text:s/></text:p>
          </table:table-cell>
          <table:table-cell office:value-type="float" office:value="265873" table:style-name="ce90">
            <text:p>265,873<text:s/></text:p>
          </table:table-cell>
          <table:table-cell office:value-type="float" office:value="104991" table:style-name="ce84">
            <text:p>104,991<text:s/></text:p>
          </table:table-cell>
          <table:table-cell office:value-type="float" office:value="76100" table:style-name="ce104">
            <text:p>76,100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1285482" table:style-name="ce83">
            <text:p>21,285,482<text:s/></text:p>
          </table:table-cell>
          <table:table-cell office:value-type="float" office:value="28780804" table:style-name="ce85">
            <text:p>28,780,804<text:s/></text:p>
          </table:table-cell>
          <table:table-cell office:value-type="float" office:value="4096368" table:style-name="ce87">
            <text:p>4,096,368<text:s/></text:p>
          </table:table-cell>
          <table:table-cell office:value-type="float" office:value="8181652" table:style-name="ce89">
            <text:p>8,181,652<text:s/></text:p>
          </table:table-cell>
          <table:table-cell office:value-type="float" office:value="4721034" table:style-name="ce91">
            <text:p>4,721,034<text:s/></text:p>
          </table:table-cell>
          <table:table-cell office:value-type="float" office:value="4664627" table:style-name="ce85">
            <text:p>4,664,627<text:s/></text:p>
          </table:table-cell>
          <table:table-cell office:value-type="float" office:value="2302801" table:style-name="ce87">
            <text:p>2,302,801<text:s/></text:p>
          </table:table-cell>
          <table:table-cell office:value-type="float" office:value="1452456" table:style-name="ce91">
            <text:p>1,452,456<text:s/></text:p>
          </table:table-cell>
          <table:table-cell office:value-type="float" office:value="1235943" table:style-name="ce103">
            <text:p>1,235,943<text:s/></text:p>
          </table:table-cell>
          <table:table-cell office:value-type="float" office:value="2211641" table:style-name="ce87">
            <text:p>2,211,641<text:s/></text:p>
          </table:table-cell>
          <table:table-cell office:value-type="float" office:value="909291" table:style-name="ce85">
            <text:p>909,291<text:s/></text:p>
          </table:table-cell>
          <table:table-cell office:value-type="float" office:value="2705479" table:style-name="ce87">
            <text:p>2,705,479<text:s/></text:p>
          </table:table-cell>
          <table:table-cell office:value-type="float" office:value="244506" table:style-name="ce87">
            <text:p>244,506<text:s/></text:p>
          </table:table-cell>
          <table:table-cell office:value-type="float" office:value="2610755" table:style-name="ce91">
            <text:p>2,610,755<text:s/></text:p>
          </table:table-cell>
          <table:table-cell office:value-type="float" office:value="827737" table:style-name="ce85">
            <text:p>827,737<text:s/></text:p>
          </table:table-cell>
          <table:table-cell office:value-type="float" office:value="602816" table:style-name="ce105">
            <text:p>602,816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5348479" table:style-name="ce82">
            <text:p>5,348,479<text:s/></text:p>
          </table:table-cell>
          <table:table-cell office:value-type="float" office:value="3930203" table:style-name="ce84">
            <text:p>3,930,203<text:s/></text:p>
          </table:table-cell>
          <table:table-cell office:value-type="float" office:value="757434" table:style-name="ce86">
            <text:p>757,434<text:s/></text:p>
          </table:table-cell>
          <table:table-cell office:value-type="float" office:value="956341" table:style-name="ce88">
            <text:p>956,341<text:s/></text:p>
          </table:table-cell>
          <table:table-cell office:value-type="float" office:value="1323635" table:style-name="ce90">
            <text:p>1,323,635<text:s/></text:p>
          </table:table-cell>
          <table:table-cell office:value-type="float" office:value="675350" table:style-name="ce84">
            <text:p>675,350<text:s/></text:p>
          </table:table-cell>
          <table:table-cell office:value-type="float" office:value="405281" table:style-name="ce86">
            <text:p>405,281<text:s/></text:p>
          </table:table-cell>
          <table:table-cell office:value-type="float" office:value="195211" table:style-name="ce90">
            <text:p>195,211<text:s/></text:p>
          </table:table-cell>
          <table:table-cell office:value-type="float" office:value="189212" table:style-name="ce102">
            <text:p>189,212<text:s/></text:p>
          </table:table-cell>
          <table:table-cell office:value-type="float" office:value="405094" table:style-name="ce86">
            <text:p>405,094<text:s/></text:p>
          </table:table-cell>
          <table:table-cell office:value-type="float" office:value="157245" table:style-name="ce84">
            <text:p>157,245<text:s/></text:p>
          </table:table-cell>
          <table:table-cell office:value-type="float" office:value="512998" table:style-name="ce86">
            <text:p>512,998<text:s/></text:p>
          </table:table-cell>
          <table:table-cell office:value-type="float" office:value="28563" table:style-name="ce86">
            <text:p>28,563<text:s/></text:p>
          </table:table-cell>
          <table:table-cell office:value-type="float" office:value="133832" table:style-name="ce90">
            <text:p>133,832<text:s/></text:p>
          </table:table-cell>
          <table:table-cell office:value-type="float" office:value="114088" table:style-name="ce84">
            <text:p>114,088<text:s/></text:p>
          </table:table-cell>
          <table:table-cell office:value-type="float" office:value="86241" table:style-name="ce104">
            <text:p>86,241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3382801" table:style-name="ce82">
            <text:p>3,382,801<text:s/></text:p>
          </table:table-cell>
          <table:table-cell office:value-type="float" office:value="3409981" table:style-name="ce84">
            <text:p>3,409,981<text:s/></text:p>
          </table:table-cell>
          <table:table-cell office:value-type="float" office:value="630144" table:style-name="ce86">
            <text:p>630,144<text:s/></text:p>
          </table:table-cell>
          <table:table-cell office:value-type="float" office:value="842062" table:style-name="ce88">
            <text:p>842,062<text:s/></text:p>
          </table:table-cell>
          <table:table-cell office:value-type="float" office:value="718052" table:style-name="ce90">
            <text:p>718,052<text:s/></text:p>
          </table:table-cell>
          <table:table-cell office:value-type="float" office:value="640156" table:style-name="ce84">
            <text:p>640,156<text:s/></text:p>
          </table:table-cell>
          <table:table-cell office:value-type="float" office:value="315931" table:style-name="ce86">
            <text:p>315,931<text:s/></text:p>
          </table:table-cell>
          <table:table-cell office:value-type="float" office:value="201887" table:style-name="ce90">
            <text:p>201,887<text:s/></text:p>
          </table:table-cell>
          <table:table-cell office:value-type="float" office:value="153239" table:style-name="ce102">
            <text:p>153,239<text:s/></text:p>
          </table:table-cell>
          <table:table-cell office:value-type="float" office:value="299683" table:style-name="ce86">
            <text:p>299,683<text:s/></text:p>
          </table:table-cell>
          <table:table-cell office:value-type="float" office:value="124441" table:style-name="ce84">
            <text:p>124,441<text:s/></text:p>
          </table:table-cell>
          <table:table-cell office:value-type="float" office:value="429377" table:style-name="ce86">
            <text:p>429,377<text:s/></text:p>
          </table:table-cell>
          <table:table-cell office:value-type="float" office:value="26131" table:style-name="ce86">
            <text:p>26,131<text:s/></text:p>
          </table:table-cell>
          <table:table-cell office:value-type="float" office:value="136292" table:style-name="ce90">
            <text:p>136,292<text:s/></text:p>
          </table:table-cell>
          <table:table-cell office:value-type="float" office:value="102742" table:style-name="ce84">
            <text:p>102,742<text:s/></text:p>
          </table:table-cell>
          <table:table-cell office:value-type="float" office:value="49553" table:style-name="ce104">
            <text:p>49,553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5259259" table:style-name="ce82">
            <text:p>5,259,259<text:s/></text:p>
          </table:table-cell>
          <table:table-cell office:value-type="float" office:value="5349795" table:style-name="ce84">
            <text:p>5,349,795<text:s/></text:p>
          </table:table-cell>
          <table:table-cell office:value-type="float" office:value="733567" table:style-name="ce86">
            <text:p>733,567<text:s/></text:p>
          </table:table-cell>
          <table:table-cell office:value-type="float" office:value="1321188" table:style-name="ce88">
            <text:p>1,321,188<text:s/></text:p>
          </table:table-cell>
          <table:table-cell office:value-type="float" office:value="919732" table:style-name="ce90">
            <text:p>919,732<text:s/></text:p>
          </table:table-cell>
          <table:table-cell office:value-type="float" office:value="934563" table:style-name="ce84">
            <text:p>934,563<text:s/></text:p>
          </table:table-cell>
          <table:table-cell office:value-type="float" office:value="364318" table:style-name="ce86">
            <text:p>364,318<text:s/></text:p>
          </table:table-cell>
          <table:table-cell office:value-type="float" office:value="315149" table:style-name="ce90">
            <text:p>315,149<text:s/></text:p>
          </table:table-cell>
          <table:table-cell office:value-type="float" office:value="149154" table:style-name="ce102">
            <text:p>149,154<text:s/></text:p>
          </table:table-cell>
          <table:table-cell office:value-type="float" office:value="575275" table:style-name="ce86">
            <text:p>575,275<text:s/></text:p>
          </table:table-cell>
          <table:table-cell office:value-type="float" office:value="143551" table:style-name="ce84">
            <text:p>143,551<text:s/></text:p>
          </table:table-cell>
          <table:table-cell office:value-type="float" office:value="732227" table:style-name="ce86">
            <text:p>732,227<text:s/></text:p>
          </table:table-cell>
          <table:table-cell office:value-type="float" office:value="25128" table:style-name="ce86">
            <text:p>25,128<text:s/></text:p>
          </table:table-cell>
          <table:table-cell office:value-type="float" office:value="189055" table:style-name="ce90">
            <text:p>189,055<text:s/></text:p>
          </table:table-cell>
          <table:table-cell office:value-type="float" office:value="94831" table:style-name="ce84">
            <text:p>94,831<text:s/></text:p>
          </table:table-cell>
          <table:table-cell office:value-type="float" office:value="63776" table:style-name="ce104">
            <text:p>63,776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4430671" table:style-name="ce82">
            <text:p>4,430,671<text:s/></text:p>
          </table:table-cell>
          <table:table-cell office:value-type="float" office:value="4627885" table:style-name="ce84">
            <text:p>4,627,885<text:s/></text:p>
          </table:table-cell>
          <table:table-cell office:value-type="float" office:value="708751" table:style-name="ce86">
            <text:p>708,751<text:s/></text:p>
          </table:table-cell>
          <table:table-cell office:value-type="float" office:value="1069187" table:style-name="ce88">
            <text:p>1,069,187<text:s/></text:p>
          </table:table-cell>
          <table:table-cell office:value-type="float" office:value="815228" table:style-name="ce90">
            <text:p>815,228<text:s/></text:p>
          </table:table-cell>
          <table:table-cell office:value-type="float" office:value="1199366" table:style-name="ce84">
            <text:p>1,199,366<text:s/></text:p>
          </table:table-cell>
          <table:table-cell office:value-type="float" office:value="352507" table:style-name="ce86">
            <text:p>352,507<text:s/></text:p>
          </table:table-cell>
          <table:table-cell office:value-type="float" office:value="249184" table:style-name="ce90">
            <text:p>249,184<text:s/></text:p>
          </table:table-cell>
          <table:table-cell office:value-type="float" office:value="191045" table:style-name="ce102">
            <text:p>191,045<text:s/></text:p>
          </table:table-cell>
          <table:table-cell office:value-type="float" office:value="448622" table:style-name="ce86">
            <text:p>448,622<text:s/></text:p>
          </table:table-cell>
          <table:table-cell office:value-type="float" office:value="148452" table:style-name="ce84">
            <text:p>148,452<text:s/></text:p>
          </table:table-cell>
          <table:table-cell office:value-type="float" office:value="423370" table:style-name="ce86">
            <text:p>423,370<text:s/></text:p>
          </table:table-cell>
          <table:table-cell office:value-type="float" office:value="25032" table:style-name="ce86">
            <text:p>25,032<text:s/></text:p>
          </table:table-cell>
          <table:table-cell office:value-type="float" office:value="183042" table:style-name="ce90">
            <text:p>183,042<text:s/></text:p>
          </table:table-cell>
          <table:table-cell office:value-type="float" office:value="92287" table:style-name="ce84">
            <text:p>92,287<text:s/></text:p>
          </table:table-cell>
          <table:table-cell office:value-type="float" office:value="57775" table:style-name="ce104">
            <text:p>57,775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4656095" table:style-name="ce82">
            <text:p>4,656,095<text:s/></text:p>
          </table:table-cell>
          <table:table-cell office:value-type="float" office:value="4773781" table:style-name="ce84">
            <text:p>4,773,781<text:s/></text:p>
          </table:table-cell>
          <table:table-cell office:value-type="float" office:value="894871" table:style-name="ce86">
            <text:p>894,871<text:s/></text:p>
          </table:table-cell>
          <table:table-cell office:value-type="float" office:value="1342186" table:style-name="ce88">
            <text:p>1,342,186<text:s/></text:p>
          </table:table-cell>
          <table:table-cell office:value-type="float" office:value="945426" table:style-name="ce90">
            <text:p>945,426<text:s/></text:p>
          </table:table-cell>
          <table:table-cell office:value-type="float" office:value="849725" table:style-name="ce84">
            <text:p>849,725<text:s/></text:p>
          </table:table-cell>
          <table:table-cell office:value-type="float" office:value="451064" table:style-name="ce86">
            <text:p>451,064<text:s/></text:p>
          </table:table-cell>
          <table:table-cell office:value-type="float" office:value="245033" table:style-name="ce90">
            <text:p>245,033<text:s/></text:p>
          </table:table-cell>
          <table:table-cell office:value-type="float" office:value="183380" table:style-name="ce102">
            <text:p>183,380<text:s/></text:p>
          </table:table-cell>
          <table:table-cell office:value-type="float" office:value="454603" table:style-name="ce86">
            <text:p>454,603<text:s/></text:p>
          </table:table-cell>
          <table:table-cell office:value-type="float" office:value="183847" table:style-name="ce84">
            <text:p>183,847<text:s/></text:p>
          </table:table-cell>
          <table:table-cell office:value-type="float" office:value="377579" table:style-name="ce86">
            <text:p>377,579<text:s/></text:p>
          </table:table-cell>
          <table:table-cell office:value-type="float" office:value="28271" table:style-name="ce86">
            <text:p>28,271<text:s/></text:p>
          </table:table-cell>
          <table:table-cell office:value-type="float" office:value="172344" table:style-name="ce90">
            <text:p>172,344<text:s/></text:p>
          </table:table-cell>
          <table:table-cell office:value-type="float" office:value="113499" table:style-name="ce84">
            <text:p>113,499<text:s/></text:p>
          </table:table-cell>
          <table:table-cell office:value-type="float" office:value="88992" table:style-name="ce104">
            <text:p>88,992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5071818" table:style-name="ce82">
            <text:p>5,071,818<text:s/></text:p>
          </table:table-cell>
          <table:table-cell office:value-type="float" office:value="5449194" table:style-name="ce84">
            <text:p>5,449,194<text:s/></text:p>
          </table:table-cell>
          <table:table-cell office:value-type="float" office:value="768827" table:style-name="ce86">
            <text:p>768,827<text:s/></text:p>
          </table:table-cell>
          <table:table-cell office:value-type="float" office:value="1352733" table:style-name="ce88">
            <text:p>1,352,733<text:s/></text:p>
          </table:table-cell>
          <table:table-cell office:value-type="float" office:value="876581" table:style-name="ce90">
            <text:p>876,581<text:s/></text:p>
          </table:table-cell>
          <table:table-cell office:value-type="float" office:value="1610209" table:style-name="ce84">
            <text:p>1,610,209<text:s/></text:p>
          </table:table-cell>
          <table:table-cell office:value-type="float" office:value="359481" table:style-name="ce86">
            <text:p>359,481<text:s/></text:p>
          </table:table-cell>
          <table:table-cell office:value-type="float" office:value="262448" table:style-name="ce90">
            <text:p>262,448<text:s/></text:p>
          </table:table-cell>
          <table:table-cell office:value-type="float" office:value="141987" table:style-name="ce102">
            <text:p>141,987<text:s/></text:p>
          </table:table-cell>
          <table:table-cell office:value-type="float" office:value="427899" table:style-name="ce86">
            <text:p>427,899<text:s/></text:p>
          </table:table-cell>
          <table:table-cell office:value-type="float" office:value="952610" table:style-name="ce84">
            <text:p>952,610<text:s/></text:p>
          </table:table-cell>
          <table:table-cell office:value-type="float" office:value="430371" table:style-name="ce86">
            <text:p>430,371<text:s/></text:p>
          </table:table-cell>
          <table:table-cell office:value-type="float" office:value="28096" table:style-name="ce86">
            <text:p>28,096<text:s/></text:p>
          </table:table-cell>
          <table:table-cell office:value-type="float" office:value="151791" table:style-name="ce90">
            <text:p>151,791<text:s/></text:p>
          </table:table-cell>
          <table:table-cell office:value-type="float" office:value="92059" table:style-name="ce84">
            <text:p>92,059<text:s/></text:p>
          </table:table-cell>
          <table:table-cell office:value-type="float" office:value="72169" table:style-name="ce104">
            <text:p>72,169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5055636" table:style-name="ce82">
            <text:p>5,055,636<text:s/></text:p>
          </table:table-cell>
          <table:table-cell office:value-type="float" office:value="4851558" table:style-name="ce84">
            <text:p>4,851,558<text:s/></text:p>
          </table:table-cell>
          <table:table-cell office:value-type="float" office:value="773077" table:style-name="ce86">
            <text:p>773,077<text:s/></text:p>
          </table:table-cell>
          <table:table-cell office:value-type="float" office:value="1122226" table:style-name="ce88">
            <text:p>1,122,226<text:s/></text:p>
          </table:table-cell>
          <table:table-cell office:value-type="float" office:value="808489" table:style-name="ce90">
            <text:p>808,489<text:s/></text:p>
          </table:table-cell>
          <table:table-cell office:value-type="float" office:value="858717" table:style-name="ce84">
            <text:p>858,717<text:s/></text:p>
          </table:table-cell>
          <table:table-cell office:value-type="float" office:value="374266" table:style-name="ce86">
            <text:p>374,266<text:s/></text:p>
          </table:table-cell>
          <table:table-cell office:value-type="float" office:value="204136" table:style-name="ce90">
            <text:p>204,136<text:s/></text:p>
          </table:table-cell>
          <table:table-cell office:value-type="float" office:value="179354" table:style-name="ce102">
            <text:p>179,354<text:s/></text:p>
          </table:table-cell>
          <table:table-cell office:value-type="float" office:value="397820" table:style-name="ce86">
            <text:p>397,820<text:s/></text:p>
          </table:table-cell>
          <table:table-cell office:value-type="float" office:value="586059" table:style-name="ce84">
            <text:p>586,059<text:s/></text:p>
          </table:table-cell>
          <table:table-cell office:value-type="float" office:value="691807" table:style-name="ce86">
            <text:p>691,807<text:s/></text:p>
          </table:table-cell>
          <table:table-cell office:value-type="float" office:value="25375" table:style-name="ce86">
            <text:p>25,375<text:s/></text:p>
          </table:table-cell>
          <table:table-cell office:value-type="float" office:value="183785" table:style-name="ce90">
            <text:p>183,785<text:s/></text:p>
          </table:table-cell>
          <table:table-cell office:value-type="float" office:value="114090" table:style-name="ce84">
            <text:p>114,090<text:s/></text:p>
          </table:table-cell>
          <table:table-cell office:value-type="float" office:value="109797" table:style-name="ce104">
            <text:p>109,797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3204759" table:style-name="ce83">
            <text:p>33,204,759<text:s/></text:p>
          </table:table-cell>
          <table:table-cell office:value-type="float" office:value="32392397" table:style-name="ce85">
            <text:p>32,392,397<text:s/></text:p>
          </table:table-cell>
          <table:table-cell office:value-type="float" office:value="5266671" table:style-name="ce87">
            <text:p>5,266,671<text:s/></text:p>
          </table:table-cell>
          <table:table-cell office:value-type="float" office:value="8005923" table:style-name="ce89">
            <text:p>8,005,923<text:s/></text:p>
          </table:table-cell>
          <table:table-cell office:value-type="float" office:value="6407143" table:style-name="ce91">
            <text:p>6,407,143<text:s/></text:p>
          </table:table-cell>
          <table:table-cell office:value-type="float" office:value="6768086" table:style-name="ce85">
            <text:p>6,768,086<text:s/></text:p>
          </table:table-cell>
          <table:table-cell office:value-type="float" office:value="2622848" table:style-name="ce87">
            <text:p>2,622,848<text:s/></text:p>
          </table:table-cell>
          <table:table-cell office:value-type="float" office:value="1673048" table:style-name="ce91">
            <text:p>1,673,048<text:s/></text:p>
          </table:table-cell>
          <table:table-cell office:value-type="float" office:value="1187371" table:style-name="ce103">
            <text:p>1,187,371<text:s/></text:p>
          </table:table-cell>
          <table:table-cell office:value-type="float" office:value="3008996" table:style-name="ce87">
            <text:p>3,008,996<text:s/></text:p>
          </table:table-cell>
          <table:table-cell office:value-type="float" office:value="2296205" table:style-name="ce85">
            <text:p>2,296,205<text:s/></text:p>
          </table:table-cell>
          <table:table-cell office:value-type="float" office:value="3597729" table:style-name="ce87">
            <text:p>3,597,729<text:s/></text:p>
          </table:table-cell>
          <table:table-cell office:value-type="float" office:value="186596" table:style-name="ce87">
            <text:p>186,596<text:s/></text:p>
          </table:table-cell>
          <table:table-cell office:value-type="float" office:value="1150141" table:style-name="ce91">
            <text:p>1,150,141<text:s/></text:p>
          </table:table-cell>
          <table:table-cell office:value-type="float" office:value="723596" table:style-name="ce85">
            <text:p>723,596<text:s/></text:p>
          </table:table-cell>
          <table:table-cell office:value-type="float" office:value="528303" table:style-name="ce105">
            <text:p>528,303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57.6" table:style-name="ce71">
            <text:p>57.6<text:s/></text:p>
          </table:table-cell>
          <table:table-cell office:value-type="float" office:value="22.2" table:style-name="ce73">
            <text:p>22.2<text:s/></text:p>
          </table:table-cell>
          <table:table-cell office:value-type="float" office:value="13.8" table:style-name="ce75">
            <text:p>13.8<text:s/></text:p>
          </table:table-cell>
          <table:table-cell office:value-type="float" office:value="-4.0999999999999996" table:style-name="ce77">
            <text:p>-4.1<text:s/></text:p>
          </table:table-cell>
          <table:table-cell office:value-type="float" office:value="27.1" table:style-name="ce79">
            <text:p>27.1<text:s/></text:p>
          </table:table-cell>
          <table:table-cell office:value-type="float" office:value="57.5" table:style-name="ce73">
            <text:p>57.5<text:s/></text:p>
          </table:table-cell>
          <table:table-cell office:value-type="float" office:value="16.600000000000001" table:style-name="ce75">
            <text:p>16.6<text:s/></text:p>
          </table:table-cell>
          <table:table-cell office:value-type="float" office:value="9.8000000000000007" table:style-name="ce79">
            <text:p>9.8<text:s/></text:p>
          </table:table-cell>
          <table:table-cell office:value-type="float" office:value="15" table:style-name="ce98">
            <text:p>15.0<text:s/></text:p>
          </table:table-cell>
          <table:table-cell office:value-type="float" office:value="7.1" table:style-name="ce75">
            <text:p>7.1<text:s/></text:p>
          </table:table-cell>
          <table:table-cell office:value-type="float" office:value="271.5" table:style-name="ce73">
            <text:p>271.5<text:s/></text:p>
          </table:table-cell>
          <table:table-cell office:value-type="float" office:value="78" table:style-name="ce75">
            <text:p>78.0<text:s/></text:p>
          </table:table-cell>
          <table:table-cell office:value-type="float" office:value="-22.6" table:style-name="ce75">
            <text:p>-22.6<text:s/></text:p>
          </table:table-cell>
          <table:table-cell office:value-type="float" office:value="-43.9" table:style-name="ce79">
            <text:p>-43.9<text:s/></text:p>
          </table:table-cell>
          <table:table-cell office:value-type="float" office:value="-11.6" table:style-name="ce73">
            <text:p>-11.6<text:s/></text:p>
          </table:table-cell>
          <table:table-cell office:value-type="float" office:value="-7.7" table:style-name="ce100">
            <text:p>-7.7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56" table:style-name="ce72">
            <text:p>56.0<text:s/></text:p>
          </table:table-cell>
          <table:table-cell office:value-type="float" office:value="12.5" table:style-name="ce74">
            <text:p>12.5<text:s/></text:p>
          </table:table-cell>
          <table:table-cell office:value-type="float" office:value="28.6" table:style-name="ce76">
            <text:p>28.6<text:s/></text:p>
          </table:table-cell>
          <table:table-cell office:value-type="float" office:value="-2.1" table:style-name="ce78">
            <text:p>-2.1<text:s/></text:p>
          </table:table-cell>
          <table:table-cell office:value-type="float" office:value="35.700000000000003" table:style-name="ce80">
            <text:p>35.7<text:s/></text:p>
          </table:table-cell>
          <table:table-cell office:value-type="float" office:value="45.1" table:style-name="ce74">
            <text:p>45.1<text:s/></text:p>
          </table:table-cell>
          <table:table-cell office:value-type="float" office:value="13.9" table:style-name="ce76">
            <text:p>13.9<text:s/></text:p>
          </table:table-cell>
          <table:table-cell office:value-type="float" office:value="15.2" table:style-name="ce80">
            <text:p>15.2<text:s/></text:p>
          </table:table-cell>
          <table:table-cell office:value-type="float" office:value="-3.9" table:style-name="ce99">
            <text:p>-3.9<text:s/></text:p>
          </table:table-cell>
          <table:table-cell office:value-type="float" office:value="36.1" table:style-name="ce76">
            <text:p>36.1<text:s/></text:p>
          </table:table-cell>
          <table:table-cell office:value-type="float" office:value="152.5" table:style-name="ce74">
            <text:p>152.5<text:s/></text:p>
          </table:table-cell>
          <table:table-cell office:value-type="float" office:value="33" table:style-name="ce76">
            <text:p>33.0<text:s/></text:p>
          </table:table-cell>
          <table:table-cell office:value-type="float" office:value="-23.7" table:style-name="ce76">
            <text:p>-23.7<text:s/></text:p>
          </table:table-cell>
          <table:table-cell office:value-type="float" office:value="-55.9" table:style-name="ce80">
            <text:p>-55.9<text:s/></text:p>
          </table:table-cell>
          <table:table-cell office:value-type="float" office:value="-12.6" table:style-name="ce74">
            <text:p>-12.6<text:s/></text:p>
          </table:table-cell>
          <table:table-cell office:value-type="float" office:value="-12.4" table:style-name="ce101">
            <text:p>-12.4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5)" table:style-name="ta5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5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5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瑞士</text:p>
            <text:p><text:span text:style-name="T12">Switzerland</text:span></text:p>
          </table:table-cell>
          <table:covered-table-cell/>
          <table:table-cell office:value-type="string" table:number-columns-spanned="2" table:number-rows-spanned="2" table:style-name="ce169">
            <text:p>比利時</text:p>
            <text:p><text:span text:style-name="T12">Belgium</text:span></text:p>
          </table:table-cell>
          <table:covered-table-cell/>
          <table:table-cell office:value-type="string" table:number-columns-spanned="2" table:number-rows-spanned="2" table:style-name="ce169">
            <text:p>芬蘭</text:p>
            <text:p><text:span text:style-name="T12">Finland</text:span></text:p>
          </table:table-cell>
          <table:covered-table-cell/>
          <table:table-cell office:value-type="string" table:number-columns-spanned="2" table:number-rows-spanned="2" table:style-name="ce181">
            <text:p>瑞典</text:p>
            <text:p><text:span text:style-name="T12">Sweden</text:span></text:p>
          </table:table-cell>
          <table:covered-table-cell/>
          <table:table-cell office:value-type="string" table:number-columns-spanned="2" table:number-rows-spanned="2" table:style-name="ce182">
            <text:p>奧地利</text:p>
            <text:p><text:span text:style-name="T12">Austria</text:span></text:p>
          </table:table-cell>
          <table:covered-table-cell/>
          <table:table-cell office:value-type="string" table:number-columns-spanned="2" table:number-rows-spanned="2" table:style-name="ce169">
            <text:p>波蘭</text:p>
            <text:p><text:span text:style-name="T12">Poland</text:span></text:p>
          </table:table-cell>
          <table:covered-table-cell/>
          <table:table-cell office:value-type="string" table:number-columns-spanned="2" table:number-rows-spanned="2" table:style-name="ce169">
            <text:p>丹麥</text:p>
            <text:p><text:span text:style-name="T12">Denmark</text:span></text:p>
          </table:table-cell>
          <table:covered-table-cell/>
          <table:table-cell office:value-type="string" table:number-columns-spanned="2" table:number-rows-spanned="2" table:style-name="ce170">
            <text:p>愛爾蘭</text:p>
            <text:p><text:span text:style-name="T12">Ireland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21303" table:style-name="ce83">
            <text:p>21,303<text:s/></text:p>
          </table:table-cell>
          <table:table-cell office:value-type="float" office:value="63115" table:style-name="ce85">
            <text:p>63,115<text:s/></text:p>
          </table:table-cell>
          <table:table-cell office:value-type="float" office:value="76621" table:style-name="ce87">
            <text:p>76,621<text:s/></text:p>
          </table:table-cell>
          <table:table-cell office:value-type="float" office:value="19027" table:style-name="ce89">
            <text:p>19,027<text:s/></text:p>
          </table:table-cell>
          <table:table-cell office:value-type="float" office:value="7706" table:style-name="ce91">
            <text:p>7,706<text:s/></text:p>
          </table:table-cell>
          <table:table-cell office:value-type="float" office:value="14878" table:style-name="ce85">
            <text:p>14,878<text:s/></text:p>
          </table:table-cell>
          <table:table-cell office:value-type="float" office:value="21562" table:style-name="ce87">
            <text:p>21,562<text:s/></text:p>
          </table:table-cell>
          <table:table-cell office:value-type="float" office:value="23097" table:style-name="ce91">
            <text:p>23,097<text:s/></text:p>
          </table:table-cell>
          <table:table-cell office:value-type="float" office:value="16042" table:style-name="ce103">
            <text:p>16,042<text:s/></text:p>
          </table:table-cell>
          <table:table-cell office:value-type="float" office:value="29480" table:style-name="ce87">
            <text:p>29,480<text:s/></text:p>
          </table:table-cell>
          <table:table-cell office:value-type="float" office:value="34757" table:style-name="ce85">
            <text:p>34,757<text:s/></text:p>
          </table:table-cell>
          <table:table-cell office:value-type="float" office:value="11562" table:style-name="ce87">
            <text:p>11,562<text:s/></text:p>
          </table:table-cell>
          <table:table-cell office:value-type="float" office:value="13297" table:style-name="ce87">
            <text:p>13,297<text:s/></text:p>
          </table:table-cell>
          <table:table-cell office:value-type="float" office:value="21814" table:style-name="ce91">
            <text:p>21,814<text:s/></text:p>
          </table:table-cell>
          <table:table-cell office:value-type="float" office:value="16037" table:style-name="ce85">
            <text:p>16,037<text:s/></text:p>
          </table:table-cell>
          <table:table-cell office:value-type="float" office:value="21543" table:style-name="ce105">
            <text:p>21,543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26778" table:style-name="ce83">
            <text:p>26,778<text:s/></text:p>
          </table:table-cell>
          <table:table-cell office:value-type="float" office:value="71970" table:style-name="ce85">
            <text:p>71,970<text:s/></text:p>
          </table:table-cell>
          <table:table-cell office:value-type="float" office:value="81205" table:style-name="ce87">
            <text:p>81,205<text:s/></text:p>
          </table:table-cell>
          <table:table-cell office:value-type="float" office:value="27798" table:style-name="ce89">
            <text:p>27,798<text:s/></text:p>
          </table:table-cell>
          <table:table-cell office:value-type="float" office:value="10433" table:style-name="ce91">
            <text:p>10,433<text:s/></text:p>
          </table:table-cell>
          <table:table-cell office:value-type="float" office:value="12178" table:style-name="ce85">
            <text:p>12,178<text:s/></text:p>
          </table:table-cell>
          <table:table-cell office:value-type="float" office:value="23409" table:style-name="ce87">
            <text:p>23,409<text:s/></text:p>
          </table:table-cell>
          <table:table-cell office:value-type="float" office:value="29807" table:style-name="ce91">
            <text:p>29,807<text:s/></text:p>
          </table:table-cell>
          <table:table-cell office:value-type="float" office:value="17534" table:style-name="ce103">
            <text:p>17,534<text:s/></text:p>
          </table:table-cell>
          <table:table-cell office:value-type="float" office:value="33994" table:style-name="ce87">
            <text:p>33,994<text:s/></text:p>
          </table:table-cell>
          <table:table-cell office:value-type="float" office:value="38288" table:style-name="ce85">
            <text:p>38,288<text:s/></text:p>
          </table:table-cell>
          <table:table-cell office:value-type="float" office:value="12800" table:style-name="ce87">
            <text:p>12,800<text:s/></text:p>
          </table:table-cell>
          <table:table-cell office:value-type="float" office:value="14136" table:style-name="ce87">
            <text:p>14,136<text:s/></text:p>
          </table:table-cell>
          <table:table-cell office:value-type="float" office:value="31641" table:style-name="ce91">
            <text:p>31,641<text:s/></text:p>
          </table:table-cell>
          <table:table-cell office:value-type="float" office:value="24097" table:style-name="ce85">
            <text:p>24,097<text:s/></text:p>
          </table:table-cell>
          <table:table-cell office:value-type="float" office:value="24591" table:style-name="ce105">
            <text:p>24,591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22560" table:style-name="ce83">
            <text:p>22,560<text:s/></text:p>
          </table:table-cell>
          <table:table-cell office:value-type="float" office:value="65634" table:style-name="ce85">
            <text:p>65,634<text:s/></text:p>
          </table:table-cell>
          <table:table-cell office:value-type="float" office:value="82053" table:style-name="ce87">
            <text:p>82,053<text:s/></text:p>
          </table:table-cell>
          <table:table-cell office:value-type="float" office:value="25478" table:style-name="ce89">
            <text:p>25,478<text:s/></text:p>
          </table:table-cell>
          <table:table-cell office:value-type="float" office:value="9470" table:style-name="ce91">
            <text:p>9,470<text:s/></text:p>
          </table:table-cell>
          <table:table-cell office:value-type="float" office:value="11194" table:style-name="ce85">
            <text:p>11,194<text:s/></text:p>
          </table:table-cell>
          <table:table-cell office:value-type="float" office:value="22803" table:style-name="ce87">
            <text:p>22,803<text:s/></text:p>
          </table:table-cell>
          <table:table-cell office:value-type="float" office:value="29730" table:style-name="ce91">
            <text:p>29,730<text:s/></text:p>
          </table:table-cell>
          <table:table-cell office:value-type="float" office:value="17772" table:style-name="ce103">
            <text:p>17,772<text:s/></text:p>
          </table:table-cell>
          <table:table-cell office:value-type="float" office:value="29363" table:style-name="ce87">
            <text:p>29,363<text:s/></text:p>
          </table:table-cell>
          <table:table-cell office:value-type="float" office:value="44374" table:style-name="ce85">
            <text:p>44,374<text:s/></text:p>
          </table:table-cell>
          <table:table-cell office:value-type="float" office:value="12640" table:style-name="ce87">
            <text:p>12,640<text:s/></text:p>
          </table:table-cell>
          <table:table-cell office:value-type="float" office:value="10919" table:style-name="ce87">
            <text:p>10,919<text:s/></text:p>
          </table:table-cell>
          <table:table-cell office:value-type="float" office:value="21431" table:style-name="ce91">
            <text:p>21,431<text:s/></text:p>
          </table:table-cell>
          <table:table-cell office:value-type="float" office:value="26847" table:style-name="ce85">
            <text:p>26,847<text:s/></text:p>
          </table:table-cell>
          <table:table-cell office:value-type="float" office:value="26040" table:style-name="ce105">
            <text:p>26,040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8900" table:style-name="ce83">
            <text:p>18,900<text:s/></text:p>
          </table:table-cell>
          <table:table-cell office:value-type="float" office:value="91978" table:style-name="ce85">
            <text:p>91,978<text:s/></text:p>
          </table:table-cell>
          <table:table-cell office:value-type="float" office:value="68424" table:style-name="ce87">
            <text:p>68,424<text:s/></text:p>
          </table:table-cell>
          <table:table-cell office:value-type="float" office:value="30593" table:style-name="ce89">
            <text:p>30,593<text:s/></text:p>
          </table:table-cell>
          <table:table-cell office:value-type="float" office:value="5894" table:style-name="ce91">
            <text:p>5,894<text:s/></text:p>
          </table:table-cell>
          <table:table-cell office:value-type="float" office:value="10569" table:style-name="ce85">
            <text:p>10,569<text:s/></text:p>
          </table:table-cell>
          <table:table-cell office:value-type="float" office:value="21163" table:style-name="ce87">
            <text:p>21,163<text:s/></text:p>
          </table:table-cell>
          <table:table-cell office:value-type="float" office:value="23765" table:style-name="ce91">
            <text:p>23,765<text:s/></text:p>
          </table:table-cell>
          <table:table-cell office:value-type="float" office:value="16523" table:style-name="ce103">
            <text:p>16,523<text:s/></text:p>
          </table:table-cell>
          <table:table-cell office:value-type="float" office:value="24457" table:style-name="ce87">
            <text:p>24,457<text:s/></text:p>
          </table:table-cell>
          <table:table-cell office:value-type="float" office:value="52427" table:style-name="ce85">
            <text:p>52,427<text:s/></text:p>
          </table:table-cell>
          <table:table-cell office:value-type="float" office:value="14271" table:style-name="ce87">
            <text:p>14,271<text:s/></text:p>
          </table:table-cell>
          <table:table-cell office:value-type="float" office:value="11336" table:style-name="ce87">
            <text:p>11,336<text:s/></text:p>
          </table:table-cell>
          <table:table-cell office:value-type="float" office:value="25940" table:style-name="ce91">
            <text:p>25,940<text:s/></text:p>
          </table:table-cell>
          <table:table-cell office:value-type="float" office:value="44802" table:style-name="ce85">
            <text:p>44,802<text:s/></text:p>
          </table:table-cell>
          <table:table-cell office:value-type="float" office:value="28010" table:style-name="ce105">
            <text:p>28,010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7480" table:style-name="ce83">
            <text:p>17,480<text:s/></text:p>
          </table:table-cell>
          <table:table-cell office:value-type="float" office:value="116210" table:style-name="ce85">
            <text:p>116,210<text:s/></text:p>
          </table:table-cell>
          <table:table-cell office:value-type="float" office:value="53365" table:style-name="ce87">
            <text:p>53,365<text:s/></text:p>
          </table:table-cell>
          <table:table-cell office:value-type="float" office:value="22679" table:style-name="ce89">
            <text:p>22,679<text:s/></text:p>
          </table:table-cell>
          <table:table-cell office:value-type="float" office:value="39718" table:style-name="ce91">
            <text:p>39,718<text:s/></text:p>
          </table:table-cell>
          <table:table-cell office:value-type="float" office:value="9489" table:style-name="ce85">
            <text:p>9,489<text:s/></text:p>
          </table:table-cell>
          <table:table-cell office:value-type="float" office:value="20970" table:style-name="ce87">
            <text:p>20,970<text:s/></text:p>
          </table:table-cell>
          <table:table-cell office:value-type="float" office:value="25428" table:style-name="ce91">
            <text:p>25,428<text:s/></text:p>
          </table:table-cell>
          <table:table-cell office:value-type="float" office:value="15598" table:style-name="ce103">
            <text:p>15,598<text:s/></text:p>
          </table:table-cell>
          <table:table-cell office:value-type="float" office:value="33577" table:style-name="ce87">
            <text:p>33,577<text:s/></text:p>
          </table:table-cell>
          <table:table-cell office:value-type="float" office:value="63674" table:style-name="ce85">
            <text:p>63,674<text:s/></text:p>
          </table:table-cell>
          <table:table-cell office:value-type="float" office:value="14988" table:style-name="ce87">
            <text:p>14,988<text:s/></text:p>
          </table:table-cell>
          <table:table-cell office:value-type="float" office:value="10795" table:style-name="ce87">
            <text:p>10,795<text:s/></text:p>
          </table:table-cell>
          <table:table-cell office:value-type="float" office:value="22522" table:style-name="ce91">
            <text:p>22,522<text:s/></text:p>
          </table:table-cell>
          <table:table-cell office:value-type="float" office:value="111459" table:style-name="ce85">
            <text:p>111,459<text:s/></text:p>
          </table:table-cell>
          <table:table-cell office:value-type="float" office:value="27261" table:style-name="ce105">
            <text:p>27,261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571" table:style-name="ce82">
            <text:p>1,571<text:s/></text:p>
          </table:table-cell>
          <table:table-cell office:value-type="float" office:value="7656" table:style-name="ce84">
            <text:p>7,656<text:s/></text:p>
          </table:table-cell>
          <table:table-cell office:value-type="float" office:value="4148" table:style-name="ce86">
            <text:p>4,148<text:s/></text:p>
          </table:table-cell>
          <table:table-cell office:value-type="float" office:value="1653" table:style-name="ce88">
            <text:p>1,653<text:s/></text:p>
          </table:table-cell>
          <table:table-cell office:value-type="float" office:value="470" table:style-name="ce90">
            <text:p>470<text:s/></text:p>
          </table:table-cell>
          <table:table-cell office:value-type="float" office:value="603" table:style-name="ce84">
            <text:p>603<text:s/></text:p>
          </table:table-cell>
          <table:table-cell office:value-type="float" office:value="1833" table:style-name="ce86">
            <text:p>1,833<text:s/></text:p>
          </table:table-cell>
          <table:table-cell office:value-type="float" office:value="1643" table:style-name="ce90">
            <text:p>1,643<text:s/></text:p>
          </table:table-cell>
          <table:table-cell office:value-type="float" office:value="1461" table:style-name="ce102">
            <text:p>1,461<text:s/></text:p>
          </table:table-cell>
          <table:table-cell office:value-type="float" office:value="2622" table:style-name="ce86">
            <text:p>2,622<text:s/></text:p>
          </table:table-cell>
          <table:table-cell office:value-type="float" office:value="4116" table:style-name="ce84">
            <text:p>4,116<text:s/></text:p>
          </table:table-cell>
          <table:table-cell office:value-type="float" office:value="1069" table:style-name="ce86">
            <text:p>1,069<text:s/></text:p>
          </table:table-cell>
          <table:table-cell office:value-type="float" office:value="1017" table:style-name="ce86">
            <text:p>1,017<text:s/></text:p>
          </table:table-cell>
          <table:table-cell office:value-type="float" office:value="1577" table:style-name="ce90">
            <text:p>1,577<text:s/></text:p>
          </table:table-cell>
          <table:table-cell office:value-type="float" office:value="5660" table:style-name="ce84">
            <text:p>5,660<text:s/></text:p>
          </table:table-cell>
          <table:table-cell office:value-type="float" office:value="3058" table:style-name="ce104">
            <text:p>3,058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439" table:style-name="ce82">
            <text:p>1,439<text:s/></text:p>
          </table:table-cell>
          <table:table-cell office:value-type="float" office:value="9366" table:style-name="ce84">
            <text:p>9,366<text:s/></text:p>
          </table:table-cell>
          <table:table-cell office:value-type="float" office:value="3868" table:style-name="ce86">
            <text:p>3,868<text:s/></text:p>
          </table:table-cell>
          <table:table-cell office:value-type="float" office:value="1580" table:style-name="ce88">
            <text:p>1,580<text:s/></text:p>
          </table:table-cell>
          <table:table-cell office:value-type="float" office:value="679" table:style-name="ce90">
            <text:p>679<text:s/></text:p>
          </table:table-cell>
          <table:table-cell office:value-type="float" office:value="706" table:style-name="ce84">
            <text:p>706<text:s/></text:p>
          </table:table-cell>
          <table:table-cell office:value-type="float" office:value="1789" table:style-name="ce86">
            <text:p>1,789<text:s/></text:p>
          </table:table-cell>
          <table:table-cell office:value-type="float" office:value="1802" table:style-name="ce90">
            <text:p>1,802<text:s/></text:p>
          </table:table-cell>
          <table:table-cell office:value-type="float" office:value="1288" table:style-name="ce102">
            <text:p>1,288<text:s/></text:p>
          </table:table-cell>
          <table:table-cell office:value-type="float" office:value="2732" table:style-name="ce86">
            <text:p>2,732<text:s/></text:p>
          </table:table-cell>
          <table:table-cell office:value-type="float" office:value="6793" table:style-name="ce84">
            <text:p>6,793<text:s/></text:p>
          </table:table-cell>
          <table:table-cell office:value-type="float" office:value="1373" table:style-name="ce86">
            <text:p>1,373<text:s/></text:p>
          </table:table-cell>
          <table:table-cell office:value-type="float" office:value="734" table:style-name="ce86">
            <text:p>734<text:s/></text:p>
          </table:table-cell>
          <table:table-cell office:value-type="float" office:value="1773" table:style-name="ce90">
            <text:p>1,773<text:s/></text:p>
          </table:table-cell>
          <table:table-cell office:value-type="float" office:value="6443" table:style-name="ce84">
            <text:p>6,443<text:s/></text:p>
          </table:table-cell>
          <table:table-cell office:value-type="float" office:value="1862" table:style-name="ce104">
            <text:p>1,862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1301" table:style-name="ce82">
            <text:p>1,301<text:s/></text:p>
          </table:table-cell>
          <table:table-cell office:value-type="float" office:value="6634" table:style-name="ce84">
            <text:p>6,634<text:s/></text:p>
          </table:table-cell>
          <table:table-cell office:value-type="float" office:value="5520" table:style-name="ce86">
            <text:p>5,520<text:s/></text:p>
          </table:table-cell>
          <table:table-cell office:value-type="float" office:value="1470" table:style-name="ce88">
            <text:p>1,470<text:s/></text:p>
          </table:table-cell>
          <table:table-cell office:value-type="float" office:value="8427" table:style-name="ce90">
            <text:p>8,427<text:s/></text:p>
          </table:table-cell>
          <table:table-cell office:value-type="float" office:value="960" table:style-name="ce84">
            <text:p>960<text:s/></text:p>
          </table:table-cell>
          <table:table-cell office:value-type="float" office:value="1790" table:style-name="ce86">
            <text:p>1,790<text:s/></text:p>
          </table:table-cell>
          <table:table-cell office:value-type="float" office:value="2613" table:style-name="ce90">
            <text:p>2,613<text:s/></text:p>
          </table:table-cell>
          <table:table-cell office:value-type="float" office:value="1324" table:style-name="ce102">
            <text:p>1,324<text:s/></text:p>
          </table:table-cell>
          <table:table-cell office:value-type="float" office:value="2507" table:style-name="ce86">
            <text:p>2,507<text:s/></text:p>
          </table:table-cell>
          <table:table-cell office:value-type="float" office:value="7018" table:style-name="ce84">
            <text:p>7,018<text:s/></text:p>
          </table:table-cell>
          <table:table-cell office:value-type="float" office:value="1287" table:style-name="ce86">
            <text:p>1,287<text:s/></text:p>
          </table:table-cell>
          <table:table-cell office:value-type="float" office:value="955" table:style-name="ce86">
            <text:p>955<text:s/></text:p>
          </table:table-cell>
          <table:table-cell office:value-type="float" office:value="1946" table:style-name="ce90">
            <text:p>1,946<text:s/></text:p>
          </table:table-cell>
          <table:table-cell office:value-type="float" office:value="8312" table:style-name="ce84">
            <text:p>8,312<text:s/></text:p>
          </table:table-cell>
          <table:table-cell office:value-type="float" office:value="2069" table:style-name="ce104">
            <text:p>2,069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628" table:style-name="ce82">
            <text:p>1,628<text:s/></text:p>
          </table:table-cell>
          <table:table-cell office:value-type="float" office:value="10874" table:style-name="ce84">
            <text:p>10,874<text:s/></text:p>
          </table:table-cell>
          <table:table-cell office:value-type="float" office:value="3820" table:style-name="ce86">
            <text:p>3,820<text:s/></text:p>
          </table:table-cell>
          <table:table-cell office:value-type="float" office:value="1090" table:style-name="ce88">
            <text:p>1,090<text:s/></text:p>
          </table:table-cell>
          <table:table-cell office:value-type="float" office:value="8157" table:style-name="ce90">
            <text:p>8,157<text:s/></text:p>
          </table:table-cell>
          <table:table-cell office:value-type="float" office:value="1081" table:style-name="ce84">
            <text:p>1,081<text:s/></text:p>
          </table:table-cell>
          <table:table-cell office:value-type="float" office:value="1602" table:style-name="ce86">
            <text:p>1,602<text:s/></text:p>
          </table:table-cell>
          <table:table-cell office:value-type="float" office:value="1509" table:style-name="ce90">
            <text:p>1,509<text:s/></text:p>
          </table:table-cell>
          <table:table-cell office:value-type="float" office:value="1222" table:style-name="ce102">
            <text:p>1,222<text:s/></text:p>
          </table:table-cell>
          <table:table-cell office:value-type="float" office:value="2858" table:style-name="ce86">
            <text:p>2,858<text:s/></text:p>
          </table:table-cell>
          <table:table-cell office:value-type="float" office:value="4001" table:style-name="ce84">
            <text:p>4,001<text:s/></text:p>
          </table:table-cell>
          <table:table-cell office:value-type="float" office:value="899" table:style-name="ce86">
            <text:p>899<text:s/></text:p>
          </table:table-cell>
          <table:table-cell office:value-type="float" office:value="922" table:style-name="ce86">
            <text:p>922<text:s/></text:p>
          </table:table-cell>
          <table:table-cell office:value-type="float" office:value="2945" table:style-name="ce90">
            <text:p>2,945<text:s/></text:p>
          </table:table-cell>
          <table:table-cell office:value-type="float" office:value="28500" table:style-name="ce84">
            <text:p>28,500<text:s/></text:p>
          </table:table-cell>
          <table:table-cell office:value-type="float" office:value="2473" table:style-name="ce104">
            <text:p>2,473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702" table:style-name="ce82">
            <text:p>1,702<text:s/></text:p>
          </table:table-cell>
          <table:table-cell office:value-type="float" office:value="11602" table:style-name="ce84">
            <text:p>11,602<text:s/></text:p>
          </table:table-cell>
          <table:table-cell office:value-type="float" office:value="4141" table:style-name="ce86">
            <text:p>4,141<text:s/></text:p>
          </table:table-cell>
          <table:table-cell office:value-type="float" office:value="1239" table:style-name="ce88">
            <text:p>1,239<text:s/></text:p>
          </table:table-cell>
          <table:table-cell office:value-type="float" office:value="9163" table:style-name="ce90">
            <text:p>9,163<text:s/></text:p>
          </table:table-cell>
          <table:table-cell office:value-type="float" office:value="596" table:style-name="ce84">
            <text:p>596<text:s/></text:p>
          </table:table-cell>
          <table:table-cell office:value-type="float" office:value="1791" table:style-name="ce86">
            <text:p>1,791<text:s/></text:p>
          </table:table-cell>
          <table:table-cell office:value-type="float" office:value="1551" table:style-name="ce90">
            <text:p>1,551<text:s/></text:p>
          </table:table-cell>
          <table:table-cell office:value-type="float" office:value="1297" table:style-name="ce102">
            <text:p>1,297<text:s/></text:p>
          </table:table-cell>
          <table:table-cell office:value-type="float" office:value="2486" table:style-name="ce86">
            <text:p>2,486<text:s/></text:p>
          </table:table-cell>
          <table:table-cell office:value-type="float" office:value="5458" table:style-name="ce84">
            <text:p>5,458<text:s/></text:p>
          </table:table-cell>
          <table:table-cell office:value-type="float" office:value="1516" table:style-name="ce86">
            <text:p>1,516<text:s/></text:p>
          </table:table-cell>
          <table:table-cell office:value-type="float" office:value="1074" table:style-name="ce86">
            <text:p>1,074<text:s/></text:p>
          </table:table-cell>
          <table:table-cell office:value-type="float" office:value="1358" table:style-name="ce90">
            <text:p>1,358<text:s/></text:p>
          </table:table-cell>
          <table:table-cell office:value-type="float" office:value="19009" table:style-name="ce84">
            <text:p>19,009<text:s/></text:p>
          </table:table-cell>
          <table:table-cell office:value-type="float" office:value="2784" table:style-name="ce104">
            <text:p>2,784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552" table:style-name="ce82">
            <text:p>1,552<text:s/></text:p>
          </table:table-cell>
          <table:table-cell office:value-type="float" office:value="13549" table:style-name="ce84">
            <text:p>13,549<text:s/></text:p>
          </table:table-cell>
          <table:table-cell office:value-type="float" office:value="5646" table:style-name="ce86">
            <text:p>5,646<text:s/></text:p>
          </table:table-cell>
          <table:table-cell office:value-type="float" office:value="1613" table:style-name="ce88">
            <text:p>1,613<text:s/></text:p>
          </table:table-cell>
          <table:table-cell office:value-type="float" office:value="9322" table:style-name="ce90">
            <text:p>9,322<text:s/></text:p>
          </table:table-cell>
          <table:table-cell office:value-type="float" office:value="782" table:style-name="ce84">
            <text:p>782<text:s/></text:p>
          </table:table-cell>
          <table:table-cell office:value-type="float" office:value="1794" table:style-name="ce86">
            <text:p>1,794<text:s/></text:p>
          </table:table-cell>
          <table:table-cell office:value-type="float" office:value="2764" table:style-name="ce90">
            <text:p>2,764<text:s/></text:p>
          </table:table-cell>
          <table:table-cell office:value-type="float" office:value="1212" table:style-name="ce102">
            <text:p>1,212<text:s/></text:p>
          </table:table-cell>
          <table:table-cell office:value-type="float" office:value="3244" table:style-name="ce86">
            <text:p>3,244<text:s/></text:p>
          </table:table-cell>
          <table:table-cell office:value-type="float" office:value="9561" table:style-name="ce84">
            <text:p>9,561<text:s/></text:p>
          </table:table-cell>
          <table:table-cell office:value-type="float" office:value="1322" table:style-name="ce86">
            <text:p>1,322<text:s/></text:p>
          </table:table-cell>
          <table:table-cell office:value-type="float" office:value="870" table:style-name="ce86">
            <text:p>870<text:s/></text:p>
          </table:table-cell>
          <table:table-cell office:value-type="float" office:value="1178" table:style-name="ce90">
            <text:p>1,178<text:s/></text:p>
          </table:table-cell>
          <table:table-cell office:value-type="float" office:value="24141" table:style-name="ce84">
            <text:p>24,141<text:s/></text:p>
          </table:table-cell>
          <table:table-cell office:value-type="float" office:value="1804" table:style-name="ce104">
            <text:p>1,804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9858" table:style-name="ce83">
            <text:p>9,858<text:s/></text:p>
          </table:table-cell>
          <table:table-cell office:value-type="float" office:value="64185" table:style-name="ce85">
            <text:p>64,185<text:s/></text:p>
          </table:table-cell>
          <table:table-cell office:value-type="float" office:value="30369" table:style-name="ce87">
            <text:p>30,369<text:s/></text:p>
          </table:table-cell>
          <table:table-cell office:value-type="float" office:value="15686" table:style-name="ce89">
            <text:p>15,686<text:s/></text:p>
          </table:table-cell>
          <table:table-cell office:value-type="float" office:value="3970" table:style-name="ce91">
            <text:p>3,970<text:s/></text:p>
          </table:table-cell>
          <table:table-cell office:value-type="float" office:value="5364" table:style-name="ce85">
            <text:p>5,364<text:s/></text:p>
          </table:table-cell>
          <table:table-cell office:value-type="float" office:value="12205" table:style-name="ce87">
            <text:p>12,205<text:s/></text:p>
          </table:table-cell>
          <table:table-cell office:value-type="float" office:value="15189" table:style-name="ce91">
            <text:p>15,189<text:s/></text:p>
          </table:table-cell>
          <table:table-cell office:value-type="float" office:value="9255" table:style-name="ce103">
            <text:p>9,255<text:s/></text:p>
          </table:table-cell>
          <table:table-cell office:value-type="float" office:value="19749" table:style-name="ce87">
            <text:p>19,749<text:s/></text:p>
          </table:table-cell>
          <table:table-cell office:value-type="float" office:value="30844" table:style-name="ce85">
            <text:p>30,844<text:s/></text:p>
          </table:table-cell>
          <table:table-cell office:value-type="float" office:value="8590" table:style-name="ce87">
            <text:p>8,590<text:s/></text:p>
          </table:table-cell>
          <table:table-cell office:value-type="float" office:value="6240" table:style-name="ce87">
            <text:p>6,240<text:s/></text:p>
          </table:table-cell>
          <table:table-cell office:value-type="float" office:value="13322" table:style-name="ce91">
            <text:p>13,322<text:s/></text:p>
          </table:table-cell>
          <table:table-cell office:value-type="float" office:value="25054" table:style-name="ce85">
            <text:p>25,054<text:s/></text:p>
          </table:table-cell>
          <table:table-cell office:value-type="float" office:value="16269" table:style-name="ce105">
            <text:p>16,269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038" table:style-name="ce82">
            <text:p>2,038<text:s/></text:p>
          </table:table-cell>
          <table:table-cell office:value-type="float" office:value="12765" table:style-name="ce84">
            <text:p>12,765<text:s/></text:p>
          </table:table-cell>
          <table:table-cell office:value-type="float" office:value="4240" table:style-name="ce86">
            <text:p>4,240<text:s/></text:p>
          </table:table-cell>
          <table:table-cell office:value-type="float" office:value="1081" table:style-name="ce88">
            <text:p>1,081<text:s/></text:p>
          </table:table-cell>
          <table:table-cell office:value-type="float" office:value="1660" table:style-name="ce90">
            <text:p>1,660<text:s/></text:p>
          </table:table-cell>
          <table:table-cell office:value-type="float" office:value="879" table:style-name="ce84">
            <text:p>879<text:s/></text:p>
          </table:table-cell>
          <table:table-cell office:value-type="float" office:value="1784" table:style-name="ce86">
            <text:p>1,784<text:s/></text:p>
          </table:table-cell>
          <table:table-cell office:value-type="float" office:value="1684" table:style-name="ce90">
            <text:p>1,684<text:s/></text:p>
          </table:table-cell>
          <table:table-cell office:value-type="float" office:value="1796" table:style-name="ce102">
            <text:p>1,796<text:s/></text:p>
          </table:table-cell>
          <table:table-cell office:value-type="float" office:value="2410" table:style-name="ce86">
            <text:p>2,410<text:s/></text:p>
          </table:table-cell>
          <table:table-cell office:value-type="float" office:value="3908" table:style-name="ce84">
            <text:p>3,908<text:s/></text:p>
          </table:table-cell>
          <table:table-cell office:value-type="float" office:value="951" table:style-name="ce86">
            <text:p>951<text:s/></text:p>
          </table:table-cell>
          <table:table-cell office:value-type="float" office:value="1027" table:style-name="ce86">
            <text:p>1,027<text:s/></text:p>
          </table:table-cell>
          <table:table-cell office:value-type="float" office:value="1504" table:style-name="ce90">
            <text:p>1,504<text:s/></text:p>
          </table:table-cell>
          <table:table-cell office:value-type="float" office:value="37443" table:style-name="ce84">
            <text:p>37,443<text:s/></text:p>
          </table:table-cell>
          <table:table-cell office:value-type="float" office:value="2554" table:style-name="ce104">
            <text:p>2,554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269" table:style-name="ce82">
            <text:p>1,269<text:s/></text:p>
          </table:table-cell>
          <table:table-cell office:value-type="float" office:value="10952" table:style-name="ce84">
            <text:p>10,952<text:s/></text:p>
          </table:table-cell>
          <table:table-cell office:value-type="float" office:value="4123" table:style-name="ce86">
            <text:p>4,123<text:s/></text:p>
          </table:table-cell>
          <table:table-cell office:value-type="float" office:value="1429" table:style-name="ce88">
            <text:p>1,429<text:s/></text:p>
          </table:table-cell>
          <table:table-cell office:value-type="float" office:value="511" table:style-name="ce90">
            <text:p>511<text:s/></text:p>
          </table:table-cell>
          <table:table-cell office:value-type="float" office:value="581" table:style-name="ce84">
            <text:p>581<text:s/></text:p>
          </table:table-cell>
          <table:table-cell office:value-type="float" office:value="2720" table:style-name="ce86">
            <text:p>2,720<text:s/></text:p>
          </table:table-cell>
          <table:table-cell office:value-type="float" office:value="1691" table:style-name="ce90">
            <text:p>1,691<text:s/></text:p>
          </table:table-cell>
          <table:table-cell office:value-type="float" office:value="1248" table:style-name="ce102">
            <text:p>1,248<text:s/></text:p>
          </table:table-cell>
          <table:table-cell office:value-type="float" office:value="1311" table:style-name="ce86">
            <text:p>1,311<text:s/></text:p>
          </table:table-cell>
          <table:table-cell office:value-type="float" office:value="4158" table:style-name="ce84">
            <text:p>4,158<text:s/></text:p>
          </table:table-cell>
          <table:table-cell office:value-type="float" office:value="1034" table:style-name="ce86">
            <text:p>1,034<text:s/></text:p>
          </table:table-cell>
          <table:table-cell office:value-type="float" office:value="947" table:style-name="ce86">
            <text:p>947<text:s/></text:p>
          </table:table-cell>
          <table:table-cell office:value-type="float" office:value="1338" table:style-name="ce90">
            <text:p>1,338<text:s/></text:p>
          </table:table-cell>
          <table:table-cell office:value-type="float" office:value="14247" table:style-name="ce84">
            <text:p>14,247<text:s/></text:p>
          </table:table-cell>
          <table:table-cell office:value-type="float" office:value="1676" table:style-name="ce104">
            <text:p>1,676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1604" table:style-name="ce82">
            <text:p>1,604<text:s/></text:p>
          </table:table-cell>
          <table:table-cell office:value-type="float" office:value="16146" table:style-name="ce84">
            <text:p>16,146<text:s/></text:p>
          </table:table-cell>
          <table:table-cell office:value-type="float" office:value="4895" table:style-name="ce86">
            <text:p>4,895<text:s/></text:p>
          </table:table-cell>
          <table:table-cell office:value-type="float" office:value="2542" table:style-name="ce88">
            <text:p>2,542<text:s/></text:p>
          </table:table-cell>
          <table:table-cell office:value-type="float" office:value="750" table:style-name="ce90">
            <text:p>750<text:s/></text:p>
          </table:table-cell>
          <table:table-cell office:value-type="float" office:value="1060" table:style-name="ce84">
            <text:p>1,060<text:s/></text:p>
          </table:table-cell>
          <table:table-cell office:value-type="float" office:value="1999" table:style-name="ce86">
            <text:p>1,999<text:s/></text:p>
          </table:table-cell>
          <table:table-cell office:value-type="float" office:value="2636" table:style-name="ce90">
            <text:p>2,636<text:s/></text:p>
          </table:table-cell>
          <table:table-cell office:value-type="float" office:value="1892" table:style-name="ce102">
            <text:p>1,892<text:s/></text:p>
          </table:table-cell>
          <table:table-cell office:value-type="float" office:value="3165" table:style-name="ce86">
            <text:p>3,165<text:s/></text:p>
          </table:table-cell>
          <table:table-cell office:value-type="float" office:value="15350" table:style-name="ce84">
            <text:p>15,350<text:s/></text:p>
          </table:table-cell>
          <table:table-cell office:value-type="float" office:value="1256" table:style-name="ce86">
            <text:p>1,256<text:s/></text:p>
          </table:table-cell>
          <table:table-cell office:value-type="float" office:value="1029" table:style-name="ce86">
            <text:p>1,029<text:s/></text:p>
          </table:table-cell>
          <table:table-cell office:value-type="float" office:value="1564" table:style-name="ce90">
            <text:p>1,564<text:s/></text:p>
          </table:table-cell>
          <table:table-cell office:value-type="float" office:value="43068" table:style-name="ce84">
            <text:p>43,068<text:s/></text:p>
          </table:table-cell>
          <table:table-cell office:value-type="float" office:value="2944" table:style-name="ce104">
            <text:p>2,944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779" table:style-name="ce82">
            <text:p>1,779<text:s/></text:p>
          </table:table-cell>
          <table:table-cell office:value-type="float" office:value="11024" table:style-name="ce84">
            <text:p>11,024<text:s/></text:p>
          </table:table-cell>
          <table:table-cell office:value-type="float" office:value="4666" table:style-name="ce86">
            <text:p>4,666<text:s/></text:p>
          </table:table-cell>
          <table:table-cell office:value-type="float" office:value="1901" table:style-name="ce88">
            <text:p>1,901<text:s/></text:p>
          </table:table-cell>
          <table:table-cell office:value-type="float" office:value="1237" table:style-name="ce90">
            <text:p>1,237<text:s/></text:p>
          </table:table-cell>
          <table:table-cell office:value-type="float" office:value="844" table:style-name="ce84">
            <text:p>844<text:s/></text:p>
          </table:table-cell>
          <table:table-cell office:value-type="float" office:value="1878" table:style-name="ce86">
            <text:p>1,878<text:s/></text:p>
          </table:table-cell>
          <table:table-cell office:value-type="float" office:value="2634" table:style-name="ce90">
            <text:p>2,634<text:s/></text:p>
          </table:table-cell>
          <table:table-cell office:value-type="float" office:value="1782" table:style-name="ce102">
            <text:p>1,782<text:s/></text:p>
          </table:table-cell>
          <table:table-cell office:value-type="float" office:value="3108" table:style-name="ce86">
            <text:p>3,108<text:s/></text:p>
          </table:table-cell>
          <table:table-cell office:value-type="float" office:value="4265" table:style-name="ce84">
            <text:p>4,265<text:s/></text:p>
          </table:table-cell>
          <table:table-cell office:value-type="float" office:value="1973" table:style-name="ce86">
            <text:p>1,973<text:s/></text:p>
          </table:table-cell>
          <table:table-cell office:value-type="float" office:value="955" table:style-name="ce86">
            <text:p>955<text:s/></text:p>
          </table:table-cell>
          <table:table-cell office:value-type="float" office:value="1320" table:style-name="ce90">
            <text:p>1,320<text:s/></text:p>
          </table:table-cell>
          <table:table-cell office:value-type="float" office:value="29368" table:style-name="ce84">
            <text:p>29,368<text:s/></text:p>
          </table:table-cell>
          <table:table-cell office:value-type="float" office:value="3012" table:style-name="ce104">
            <text:p>3,012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543" table:style-name="ce82">
            <text:p>1,543<text:s/></text:p>
          </table:table-cell>
          <table:table-cell office:value-type="float" office:value="12951" table:style-name="ce84">
            <text:p>12,951<text:s/></text:p>
          </table:table-cell>
          <table:table-cell office:value-type="float" office:value="5036" table:style-name="ce86">
            <text:p>5,036<text:s/></text:p>
          </table:table-cell>
          <table:table-cell office:value-type="float" office:value="1885" table:style-name="ce88">
            <text:p>1,885<text:s/></text:p>
          </table:table-cell>
          <table:table-cell office:value-type="float" office:value="485" table:style-name="ce90">
            <text:p>485<text:s/></text:p>
          </table:table-cell>
          <table:table-cell office:value-type="float" office:value="956" table:style-name="ce84">
            <text:p>956<text:s/></text:p>
          </table:table-cell>
          <table:table-cell office:value-type="float" office:value="1933" table:style-name="ce86">
            <text:p>1,933<text:s/></text:p>
          </table:table-cell>
          <table:table-cell office:value-type="float" office:value="2331" table:style-name="ce90">
            <text:p>2,331<text:s/></text:p>
          </table:table-cell>
          <table:table-cell office:value-type="float" office:value="2453" table:style-name="ce102">
            <text:p>2,453<text:s/></text:p>
          </table:table-cell>
          <table:table-cell office:value-type="float" office:value="3297" table:style-name="ce86">
            <text:p>3,297<text:s/></text:p>
          </table:table-cell>
          <table:table-cell office:value-type="float" office:value="7662" table:style-name="ce84">
            <text:p>7,662<text:s/></text:p>
          </table:table-cell>
          <table:table-cell office:value-type="float" office:value="1324" table:style-name="ce86">
            <text:p>1,324<text:s/></text:p>
          </table:table-cell>
          <table:table-cell office:value-type="float" office:value="1090" table:style-name="ce86">
            <text:p>1,090<text:s/></text:p>
          </table:table-cell>
          <table:table-cell office:value-type="float" office:value="1598" table:style-name="ce90">
            <text:p>1,598<text:s/></text:p>
          </table:table-cell>
          <table:table-cell office:value-type="float" office:value="21996" table:style-name="ce84">
            <text:p>21,996<text:s/></text:p>
          </table:table-cell>
          <table:table-cell office:value-type="float" office:value="3210" table:style-name="ce104">
            <text:p>3,210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943" table:style-name="ce82">
            <text:p>1,943<text:s/></text:p>
          </table:table-cell>
          <table:table-cell office:value-type="float" office:value="12272" table:style-name="ce84">
            <text:p>12,272<text:s/></text:p>
          </table:table-cell>
          <table:table-cell office:value-type="float" office:value="4712" table:style-name="ce86">
            <text:p>4,712<text:s/></text:p>
          </table:table-cell>
          <table:table-cell office:value-type="float" office:value="2198" table:style-name="ce88">
            <text:p>2,198<text:s/></text:p>
          </table:table-cell>
          <table:table-cell office:value-type="float" office:value="2371" table:style-name="ce90">
            <text:p>2,371<text:s/></text:p>
          </table:table-cell>
          <table:table-cell office:value-type="float" office:value="1128" table:style-name="ce84">
            <text:p>1,128<text:s/></text:p>
          </table:table-cell>
          <table:table-cell office:value-type="float" office:value="2471" table:style-name="ce86">
            <text:p>2,471<text:s/></text:p>
          </table:table-cell>
          <table:table-cell office:value-type="float" office:value="2479" table:style-name="ce90">
            <text:p>2,479<text:s/></text:p>
          </table:table-cell>
          <table:table-cell office:value-type="float" office:value="2314" table:style-name="ce102">
            <text:p>2,314<text:s/></text:p>
          </table:table-cell>
          <table:table-cell office:value-type="float" office:value="4069" table:style-name="ce86">
            <text:p>4,069<text:s/></text:p>
          </table:table-cell>
          <table:table-cell office:value-type="float" office:value="18488" table:style-name="ce84">
            <text:p>18,488<text:s/></text:p>
          </table:table-cell>
          <table:table-cell office:value-type="float" office:value="1324" table:style-name="ce86">
            <text:p>1,324<text:s/></text:p>
          </table:table-cell>
          <table:table-cell office:value-type="float" office:value="989" table:style-name="ce86">
            <text:p>989<text:s/></text:p>
          </table:table-cell>
          <table:table-cell office:value-type="float" office:value="1361" table:style-name="ce90">
            <text:p>1,361<text:s/></text:p>
          </table:table-cell>
          <table:table-cell office:value-type="float" office:value="10190" table:style-name="ce84">
            <text:p>10,190<text:s/></text:p>
          </table:table-cell>
          <table:table-cell office:value-type="float" office:value="2930" table:style-name="ce104">
            <text:p>2,930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1975" table:style-name="ce82">
            <text:p>1,975<text:s/></text:p>
          </table:table-cell>
          <table:table-cell office:value-type="float" office:value="9615" table:style-name="ce84">
            <text:p>9,615<text:s/></text:p>
          </table:table-cell>
          <table:table-cell office:value-type="float" office:value="5334" table:style-name="ce86">
            <text:p>5,334<text:s/></text:p>
          </table:table-cell>
          <table:table-cell office:value-type="float" office:value="1946" table:style-name="ce88">
            <text:p>1,946<text:s/></text:p>
          </table:table-cell>
          <table:table-cell office:value-type="float" office:value="714" table:style-name="ce90">
            <text:p>714<text:s/></text:p>
          </table:table-cell>
          <table:table-cell office:value-type="float" office:value="822" table:style-name="ce84">
            <text:p>822<text:s/></text:p>
          </table:table-cell>
          <table:table-cell office:value-type="float" office:value="2126" table:style-name="ce86">
            <text:p>2,126<text:s/></text:p>
          </table:table-cell>
          <table:table-cell office:value-type="float" office:value="2562" table:style-name="ce90">
            <text:p>2,562<text:s/></text:p>
          </table:table-cell>
          <table:table-cell office:value-type="float" office:value="1466" table:style-name="ce102">
            <text:p>1,466<text:s/></text:p>
          </table:table-cell>
          <table:table-cell office:value-type="float" office:value="3223" table:style-name="ce86">
            <text:p>3,223<text:s/></text:p>
          </table:table-cell>
          <table:table-cell office:value-type="float" office:value="11388" table:style-name="ce84">
            <text:p>11,388<text:s/></text:p>
          </table:table-cell>
          <table:table-cell office:value-type="float" office:value="1640" table:style-name="ce86">
            <text:p>1,640<text:s/></text:p>
          </table:table-cell>
          <table:table-cell office:value-type="float" office:value="1089" table:style-name="ce86">
            <text:p>1,089<text:s/></text:p>
          </table:table-cell>
          <table:table-cell office:value-type="float" office:value="1202" table:style-name="ce90">
            <text:p>1,202<text:s/></text:p>
          </table:table-cell>
          <table:table-cell office:value-type="float" office:value="9998" table:style-name="ce84">
            <text:p>9,998<text:s/></text:p>
          </table:table-cell>
          <table:table-cell office:value-type="float" office:value="13555" table:style-name="ce104">
            <text:p>13,555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2152" table:style-name="ce83">
            <text:p>12,152<text:s/></text:p>
          </table:table-cell>
          <table:table-cell office:value-type="float" office:value="85724" table:style-name="ce85">
            <text:p>85,724<text:s/></text:p>
          </table:table-cell>
          <table:table-cell office:value-type="float" office:value="33006" table:style-name="ce87">
            <text:p>33,006<text:s/></text:p>
          </table:table-cell>
          <table:table-cell office:value-type="float" office:value="12983" table:style-name="ce89">
            <text:p>12,983<text:s/></text:p>
          </table:table-cell>
          <table:table-cell office:value-type="float" office:value="7727" table:style-name="ce91">
            <text:p>7,727<text:s/></text:p>
          </table:table-cell>
          <table:table-cell office:value-type="float" office:value="6270" table:style-name="ce85">
            <text:p>6,270<text:s/></text:p>
          </table:table-cell>
          <table:table-cell office:value-type="float" office:value="14912" table:style-name="ce87">
            <text:p>14,912<text:s/></text:p>
          </table:table-cell>
          <table:table-cell office:value-type="float" office:value="16017" table:style-name="ce91">
            <text:p>16,017<text:s/></text:p>
          </table:table-cell>
          <table:table-cell office:value-type="float" office:value="12949" table:style-name="ce103">
            <text:p>12,949<text:s/></text:p>
          </table:table-cell>
          <table:table-cell office:value-type="float" office:value="20584" table:style-name="ce87">
            <text:p>20,584<text:s/></text:p>
          </table:table-cell>
          <table:table-cell office:value-type="float" office:value="65219" table:style-name="ce85">
            <text:p>65,219<text:s/></text:p>
          </table:table-cell>
          <table:table-cell office:value-type="float" office:value="9502" table:style-name="ce87">
            <text:p>9,502<text:s/></text:p>
          </table:table-cell>
          <table:table-cell office:value-type="float" office:value="7126" table:style-name="ce87">
            <text:p>7,126<text:s/></text:p>
          </table:table-cell>
          <table:table-cell office:value-type="float" office:value="9887" table:style-name="ce91">
            <text:p>9,887<text:s/></text:p>
          </table:table-cell>
          <table:table-cell office:value-type="float" office:value="166310" table:style-name="ce85">
            <text:p>166,310<text:s/></text:p>
          </table:table-cell>
          <table:table-cell office:value-type="float" office:value="29880" table:style-name="ce105">
            <text:p>29,880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25.7" table:style-name="ce71">
            <text:p>25.7<text:s/></text:p>
          </table:table-cell>
          <table:table-cell office:value-type="float" office:value="25.6" table:style-name="ce73">
            <text:p>25.6<text:s/></text:p>
          </table:table-cell>
          <table:table-cell office:value-type="float" office:value="28.6" table:style-name="ce75">
            <text:p>28.6<text:s/></text:p>
          </table:table-cell>
          <table:table-cell office:value-type="float" office:value="17.7" table:style-name="ce77">
            <text:p>17.7<text:s/></text:p>
          </table:table-cell>
          <table:table-cell office:value-type="float" office:value="51.8" table:style-name="ce79">
            <text:p>51.8<text:s/></text:p>
          </table:table-cell>
          <table:table-cell office:value-type="float" office:value="36.200000000000003" table:style-name="ce73">
            <text:p>36.2<text:s/></text:p>
          </table:table-cell>
          <table:table-cell office:value-type="float" office:value="16" table:style-name="ce75">
            <text:p>16.0<text:s/></text:p>
          </table:table-cell>
          <table:table-cell office:value-type="float" office:value="55.9" table:style-name="ce79">
            <text:p>55.9<text:s/></text:p>
          </table:table-cell>
          <table:table-cell office:value-type="float" office:value="0.3" table:style-name="ce98">
            <text:p>0.3<text:s/></text:p>
          </table:table-cell>
          <table:table-cell office:value-type="float" office:value="22.9" table:style-name="ce75">
            <text:p>22.9<text:s/></text:p>
          </table:table-cell>
          <table:table-cell office:value-type="float" office:value="176.7" table:style-name="ce73">
            <text:p>176.7<text:s/></text:p>
          </table:table-cell>
          <table:table-cell office:value-type="float" office:value="53.4" table:style-name="ce75">
            <text:p>53.4<text:s/></text:p>
          </table:table-cell>
          <table:table-cell office:value-type="float" office:value="7" table:style-name="ce75">
            <text:p>7.0<text:s/></text:p>
          </table:table-cell>
          <table:table-cell office:value-type="float" office:value="-23.8" table:style-name="ce79">
            <text:p>-23.8<text:s/></text:p>
          </table:table-cell>
          <table:table-cell office:value-type="float" office:value="76.599999999999994" table:style-name="ce73">
            <text:p>76.6<text:s/></text:p>
          </table:table-cell>
          <table:table-cell office:value-type="float" office:value="343.3" table:style-name="ce100">
            <text:p>343.3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23.3" table:style-name="ce93">
            <text:p>23.3<text:s/></text:p>
          </table:table-cell>
          <table:table-cell office:value-type="float" office:value="33.6" table:style-name="ce94">
            <text:p>33.6<text:s/></text:p>
          </table:table-cell>
          <table:table-cell office:value-type="float" office:value="8.6999999999999993" table:style-name="ce95">
            <text:p>8.7<text:s/></text:p>
          </table:table-cell>
          <table:table-cell office:value-type="float" office:value="-17.2" table:style-name="ce96">
            <text:p>-17.2<text:s/></text:p>
          </table:table-cell>
          <table:table-cell office:value-type="float" office:value="94.6" table:style-name="ce97">
            <text:p>94.6<text:s/></text:p>
          </table:table-cell>
          <table:table-cell office:value-type="float" office:value="16.899999999999999" table:style-name="ce94">
            <text:p>16.9<text:s/></text:p>
          </table:table-cell>
          <table:table-cell office:value-type="float" office:value="22.2" table:style-name="ce95">
            <text:p>22.2<text:s/></text:p>
          </table:table-cell>
          <table:table-cell office:value-type="float" office:value="5.5" table:style-name="ce97">
            <text:p>5.5<text:s/></text:p>
          </table:table-cell>
          <table:table-cell office:value-type="float" office:value="39.9" table:style-name="ce108">
            <text:p>39.9<text:s/></text:p>
          </table:table-cell>
          <table:table-cell office:value-type="float" office:value="4.2" table:style-name="ce95">
            <text:p>4.2<text:s/></text:p>
          </table:table-cell>
          <table:table-cell office:value-type="float" office:value="111.4" table:style-name="ce94">
            <text:p>111.4<text:s/></text:p>
          </table:table-cell>
          <table:table-cell office:value-type="float" office:value="10.6" table:style-name="ce95">
            <text:p>10.6<text:s/></text:p>
          </table:table-cell>
          <table:table-cell office:value-type="float" office:value="14.2" table:style-name="ce95">
            <text:p>14.2<text:s/></text:p>
          </table:table-cell>
          <table:table-cell office:value-type="float" office:value="-25.8" table:style-name="ce97">
            <text:p>-25.8<text:s/></text:p>
          </table:table-cell>
          <table:table-cell office:value-type="float" office:value="563.79999999999995" table:style-name="ce94">
            <text:p>563.8<text:s/></text:p>
          </table:table-cell>
          <table:table-cell office:value-type="float" office:value="83.7" table:style-name="ce109">
            <text:p>83.7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761202" table:style-name="ce83">
            <text:p>761,202<text:s/></text:p>
          </table:table-cell>
          <table:table-cell office:value-type="float" office:value="2252128" table:style-name="ce85">
            <text:p>2,252,128<text:s/></text:p>
          </table:table-cell>
          <table:table-cell office:value-type="float" office:value="2738332" table:style-name="ce87">
            <text:p>2,738,332<text:s/></text:p>
          </table:table-cell>
          <table:table-cell office:value-type="float" office:value="678084" table:style-name="ce89">
            <text:p>678,084<text:s/></text:p>
          </table:table-cell>
          <table:table-cell office:value-type="float" office:value="275126" table:style-name="ce91">
            <text:p>275,126<text:s/></text:p>
          </table:table-cell>
          <table:table-cell office:value-type="float" office:value="531555" table:style-name="ce85">
            <text:p>531,555<text:s/></text:p>
          </table:table-cell>
          <table:table-cell office:value-type="float" office:value="769882" table:style-name="ce87">
            <text:p>769,882<text:s/></text:p>
          </table:table-cell>
          <table:table-cell office:value-type="float" office:value="824072" table:style-name="ce91">
            <text:p>824,072<text:s/></text:p>
          </table:table-cell>
          <table:table-cell office:value-type="float" office:value="572521" table:style-name="ce103">
            <text:p>572,521<text:s/></text:p>
          </table:table-cell>
          <table:table-cell office:value-type="float" office:value="1053232" table:style-name="ce87">
            <text:p>1,053,232<text:s/></text:p>
          </table:table-cell>
          <table:table-cell office:value-type="float" office:value="1241598" table:style-name="ce85">
            <text:p>1,241,598<text:s/></text:p>
          </table:table-cell>
          <table:table-cell office:value-type="float" office:value="412080" table:style-name="ce87">
            <text:p>412,080<text:s/></text:p>
          </table:table-cell>
          <table:table-cell office:value-type="float" office:value="474673" table:style-name="ce87">
            <text:p>474,673<text:s/></text:p>
          </table:table-cell>
          <table:table-cell office:value-type="float" office:value="779990" table:style-name="ce91">
            <text:p>779,990<text:s/></text:p>
          </table:table-cell>
          <table:table-cell office:value-type="float" office:value="572895" table:style-name="ce85">
            <text:p>572,895<text:s/></text:p>
          </table:table-cell>
          <table:table-cell office:value-type="float" office:value="768484" table:style-name="ce105">
            <text:p>768,484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906206" table:style-name="ce83">
            <text:p>906,206<text:s/></text:p>
          </table:table-cell>
          <table:table-cell office:value-type="float" office:value="2416008" table:style-name="ce85">
            <text:p>2,416,008<text:s/></text:p>
          </table:table-cell>
          <table:table-cell office:value-type="float" office:value="2746529" table:style-name="ce87">
            <text:p>2,746,529<text:s/></text:p>
          </table:table-cell>
          <table:table-cell office:value-type="float" office:value="933199" table:style-name="ce89">
            <text:p>933,199<text:s/></text:p>
          </table:table-cell>
          <table:table-cell office:value-type="float" office:value="351351" table:style-name="ce91">
            <text:p>351,351<text:s/></text:p>
          </table:table-cell>
          <table:table-cell office:value-type="float" office:value="410028" table:style-name="ce85">
            <text:p>410,028<text:s/></text:p>
          </table:table-cell>
          <table:table-cell office:value-type="float" office:value="789090" table:style-name="ce87">
            <text:p>789,090<text:s/></text:p>
          </table:table-cell>
          <table:table-cell office:value-type="float" office:value="1005911" table:style-name="ce91">
            <text:p>1,005,911<text:s/></text:p>
          </table:table-cell>
          <table:table-cell office:value-type="float" office:value="589813" table:style-name="ce103">
            <text:p>589,813<text:s/></text:p>
          </table:table-cell>
          <table:table-cell office:value-type="float" office:value="1136549" table:style-name="ce87">
            <text:p>1,136,549<text:s/></text:p>
          </table:table-cell>
          <table:table-cell office:value-type="float" office:value="1291698" table:style-name="ce85">
            <text:p>1,291,698<text:s/></text:p>
          </table:table-cell>
          <table:table-cell office:value-type="float" office:value="431627" table:style-name="ce87">
            <text:p>431,627<text:s/></text:p>
          </table:table-cell>
          <table:table-cell office:value-type="float" office:value="476758" table:style-name="ce87">
            <text:p>476,758<text:s/></text:p>
          </table:table-cell>
          <table:table-cell office:value-type="float" office:value="1090077" table:style-name="ce91">
            <text:p>1,090,077<text:s/></text:p>
          </table:table-cell>
          <table:table-cell office:value-type="float" office:value="807825" table:style-name="ce85">
            <text:p>807,825<text:s/></text:p>
          </table:table-cell>
          <table:table-cell office:value-type="float" office:value="827439" table:style-name="ce105">
            <text:p>827,439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725542" table:style-name="ce83">
            <text:p>725,542<text:s/></text:p>
          </table:table-cell>
          <table:table-cell office:value-type="float" office:value="2107818" table:style-name="ce85">
            <text:p>2,107,818<text:s/></text:p>
          </table:table-cell>
          <table:table-cell office:value-type="float" office:value="2644781" table:style-name="ce87">
            <text:p>2,644,781<text:s/></text:p>
          </table:table-cell>
          <table:table-cell office:value-type="float" office:value="817959" table:style-name="ce89">
            <text:p>817,959<text:s/></text:p>
          </table:table-cell>
          <table:table-cell office:value-type="float" office:value="304357" table:style-name="ce91">
            <text:p>304,357<text:s/></text:p>
          </table:table-cell>
          <table:table-cell office:value-type="float" office:value="360210" table:style-name="ce85">
            <text:p>360,210<text:s/></text:p>
          </table:table-cell>
          <table:table-cell office:value-type="float" office:value="733086" table:style-name="ce87">
            <text:p>733,086<text:s/></text:p>
          </table:table-cell>
          <table:table-cell office:value-type="float" office:value="955710" table:style-name="ce91">
            <text:p>955,710<text:s/></text:p>
          </table:table-cell>
          <table:table-cell office:value-type="float" office:value="571908" table:style-name="ce103">
            <text:p>571,908<text:s/></text:p>
          </table:table-cell>
          <table:table-cell office:value-type="float" office:value="946026" table:style-name="ce87">
            <text:p>946,026<text:s/></text:p>
          </table:table-cell>
          <table:table-cell office:value-type="float" office:value="1422538" table:style-name="ce85">
            <text:p>1,422,538<text:s/></text:p>
          </table:table-cell>
          <table:table-cell office:value-type="float" office:value="405541" table:style-name="ce87">
            <text:p>405,541<text:s/></text:p>
          </table:table-cell>
          <table:table-cell office:value-type="float" office:value="351434" table:style-name="ce87">
            <text:p>351,434<text:s/></text:p>
          </table:table-cell>
          <table:table-cell office:value-type="float" office:value="691512" table:style-name="ce91">
            <text:p>691,512<text:s/></text:p>
          </table:table-cell>
          <table:table-cell office:value-type="float" office:value="857847" table:style-name="ce85">
            <text:p>857,847<text:s/></text:p>
          </table:table-cell>
          <table:table-cell office:value-type="float" office:value="835330" table:style-name="ce105">
            <text:p>835,330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588922" table:style-name="ce83">
            <text:p>588,922<text:s/></text:p>
          </table:table-cell>
          <table:table-cell office:value-type="float" office:value="2865601" table:style-name="ce85">
            <text:p>2,865,601<text:s/></text:p>
          </table:table-cell>
          <table:table-cell office:value-type="float" office:value="2133671" table:style-name="ce87">
            <text:p>2,133,671<text:s/></text:p>
          </table:table-cell>
          <table:table-cell office:value-type="float" office:value="956105" table:style-name="ce89">
            <text:p>956,105<text:s/></text:p>
          </table:table-cell>
          <table:table-cell office:value-type="float" office:value="183621" table:style-name="ce91">
            <text:p>183,621<text:s/></text:p>
          </table:table-cell>
          <table:table-cell office:value-type="float" office:value="329191" table:style-name="ce85">
            <text:p>329,191<text:s/></text:p>
          </table:table-cell>
          <table:table-cell office:value-type="float" office:value="660373" table:style-name="ce87">
            <text:p>660,373<text:s/></text:p>
          </table:table-cell>
          <table:table-cell office:value-type="float" office:value="740347" table:style-name="ce91">
            <text:p>740,347<text:s/></text:p>
          </table:table-cell>
          <table:table-cell office:value-type="float" office:value="515271" table:style-name="ce103">
            <text:p>515,271<text:s/></text:p>
          </table:table-cell>
          <table:table-cell office:value-type="float" office:value="760972" table:style-name="ce87">
            <text:p>760,972<text:s/></text:p>
          </table:table-cell>
          <table:table-cell office:value-type="float" office:value="1632305" table:style-name="ce85">
            <text:p>1,632,305<text:s/></text:p>
          </table:table-cell>
          <table:table-cell office:value-type="float" office:value="443634" table:style-name="ce87">
            <text:p>443,634<text:s/></text:p>
          </table:table-cell>
          <table:table-cell office:value-type="float" office:value="353160" table:style-name="ce87">
            <text:p>353,160<text:s/></text:p>
          </table:table-cell>
          <table:table-cell office:value-type="float" office:value="808740" table:style-name="ce91">
            <text:p>808,740<text:s/></text:p>
          </table:table-cell>
          <table:table-cell office:value-type="float" office:value="1394350" table:style-name="ce85">
            <text:p>1,394,350<text:s/></text:p>
          </table:table-cell>
          <table:table-cell office:value-type="float" office:value="874545" table:style-name="ce105">
            <text:p>874,545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562219" table:style-name="ce83">
            <text:p>562,219<text:s/></text:p>
          </table:table-cell>
          <table:table-cell office:value-type="float" office:value="3743723" table:style-name="ce85">
            <text:p>3,743,723<text:s/></text:p>
          </table:table-cell>
          <table:table-cell office:value-type="float" office:value="1716198" table:style-name="ce87">
            <text:p>1,716,198<text:s/></text:p>
          </table:table-cell>
          <table:table-cell office:value-type="float" office:value="720388" table:style-name="ce89">
            <text:p>720,388<text:s/></text:p>
          </table:table-cell>
          <table:table-cell office:value-type="float" office:value="1286557" table:style-name="ce91">
            <text:p>1,286,557<text:s/></text:p>
          </table:table-cell>
          <table:table-cell office:value-type="float" office:value="304824" table:style-name="ce85">
            <text:p>304,824<text:s/></text:p>
          </table:table-cell>
          <table:table-cell office:value-type="float" office:value="674498" table:style-name="ce87">
            <text:p>674,498<text:s/></text:p>
          </table:table-cell>
          <table:table-cell office:value-type="float" office:value="813672" table:style-name="ce91">
            <text:p>813,672<text:s/></text:p>
          </table:table-cell>
          <table:table-cell office:value-type="float" office:value="500727" table:style-name="ce103">
            <text:p>500,727<text:s/></text:p>
          </table:table-cell>
          <table:table-cell office:value-type="float" office:value="1075349" table:style-name="ce87">
            <text:p>1,075,349<text:s/></text:p>
          </table:table-cell>
          <table:table-cell office:value-type="float" office:value="2060057" table:style-name="ce85">
            <text:p>2,060,057<text:s/></text:p>
          </table:table-cell>
          <table:table-cell office:value-type="float" office:value="480511" table:style-name="ce87">
            <text:p>480,511<text:s/></text:p>
          </table:table-cell>
          <table:table-cell office:value-type="float" office:value="347224" table:style-name="ce87">
            <text:p>347,224<text:s/></text:p>
          </table:table-cell>
          <table:table-cell office:value-type="float" office:value="724429" table:style-name="ce91">
            <text:p>724,429<text:s/></text:p>
          </table:table-cell>
          <table:table-cell office:value-type="float" office:value="3612178" table:style-name="ce85">
            <text:p>3,612,178<text:s/></text:p>
          </table:table-cell>
          <table:table-cell office:value-type="float" office:value="876174" table:style-name="ce105">
            <text:p>876,174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53822" table:style-name="ce82">
            <text:p>53,822<text:s/></text:p>
          </table:table-cell>
          <table:table-cell office:value-type="float" office:value="262223" table:style-name="ce84">
            <text:p>262,223<text:s/></text:p>
          </table:table-cell>
          <table:table-cell office:value-type="float" office:value="142079" table:style-name="ce86">
            <text:p>142,079<text:s/></text:p>
          </table:table-cell>
          <table:table-cell office:value-type="float" office:value="56559" table:style-name="ce88">
            <text:p>56,559<text:s/></text:p>
          </table:table-cell>
          <table:table-cell office:value-type="float" office:value="16102" table:style-name="ce90">
            <text:p>16,102<text:s/></text:p>
          </table:table-cell>
          <table:table-cell office:value-type="float" office:value="20649" table:style-name="ce84">
            <text:p>20,649<text:s/></text:p>
          </table:table-cell>
          <table:table-cell office:value-type="float" office:value="62792" table:style-name="ce86">
            <text:p>62,792<text:s/></text:p>
          </table:table-cell>
          <table:table-cell office:value-type="float" office:value="56264" table:style-name="ce90">
            <text:p>56,264<text:s/></text:p>
          </table:table-cell>
          <table:table-cell office:value-type="float" office:value="50063" table:style-name="ce102">
            <text:p>50,063<text:s/></text:p>
          </table:table-cell>
          <table:table-cell office:value-type="float" office:value="89788" table:style-name="ce86">
            <text:p>89,788<text:s/></text:p>
          </table:table-cell>
          <table:table-cell office:value-type="float" office:value="141018" table:style-name="ce84">
            <text:p>141,018<text:s/></text:p>
          </table:table-cell>
          <table:table-cell office:value-type="float" office:value="36587" table:style-name="ce86">
            <text:p>36,587<text:s/></text:p>
          </table:table-cell>
          <table:table-cell office:value-type="float" office:value="34857" table:style-name="ce86">
            <text:p>34,857<text:s/></text:p>
          </table:table-cell>
          <table:table-cell office:value-type="float" office:value="54013" table:style-name="ce90">
            <text:p>54,013<text:s/></text:p>
          </table:table-cell>
          <table:table-cell office:value-type="float" office:value="193901" table:style-name="ce84">
            <text:p>193,901<text:s/></text:p>
          </table:table-cell>
          <table:table-cell office:value-type="float" office:value="104732" table:style-name="ce104">
            <text:p>104,73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48309" table:style-name="ce82">
            <text:p>48,309<text:s/></text:p>
          </table:table-cell>
          <table:table-cell office:value-type="float" office:value="314472" table:style-name="ce84">
            <text:p>314,472<text:s/></text:p>
          </table:table-cell>
          <table:table-cell office:value-type="float" office:value="129900" table:style-name="ce86">
            <text:p>129,900<text:s/></text:p>
          </table:table-cell>
          <table:table-cell office:value-type="float" office:value="53000" table:style-name="ce88">
            <text:p>53,000<text:s/></text:p>
          </table:table-cell>
          <table:table-cell office:value-type="float" office:value="22785" table:style-name="ce90">
            <text:p>22,785<text:s/></text:p>
          </table:table-cell>
          <table:table-cell office:value-type="float" office:value="23701" table:style-name="ce84">
            <text:p>23,701<text:s/></text:p>
          </table:table-cell>
          <table:table-cell office:value-type="float" office:value="60065" table:style-name="ce86">
            <text:p>60,065<text:s/></text:p>
          </table:table-cell>
          <table:table-cell office:value-type="float" office:value="60469" table:style-name="ce90">
            <text:p>60,469<text:s/></text:p>
          </table:table-cell>
          <table:table-cell office:value-type="float" office:value="43229" table:style-name="ce102">
            <text:p>43,229<text:s/></text:p>
          </table:table-cell>
          <table:table-cell office:value-type="float" office:value="91723" table:style-name="ce86">
            <text:p>91,723<text:s/></text:p>
          </table:table-cell>
          <table:table-cell office:value-type="float" office:value="228087" table:style-name="ce84">
            <text:p>228,087<text:s/></text:p>
          </table:table-cell>
          <table:table-cell office:value-type="float" office:value="46069" table:style-name="ce86">
            <text:p>46,069<text:s/></text:p>
          </table:table-cell>
          <table:table-cell office:value-type="float" office:value="24632" table:style-name="ce86">
            <text:p>24,632<text:s/></text:p>
          </table:table-cell>
          <table:table-cell office:value-type="float" office:value="59521" table:style-name="ce90">
            <text:p>59,521<text:s/></text:p>
          </table:table-cell>
          <table:table-cell office:value-type="float" office:value="216365" table:style-name="ce84">
            <text:p>216,365<text:s/></text:p>
          </table:table-cell>
          <table:table-cell office:value-type="float" office:value="62500" table:style-name="ce104">
            <text:p>62,500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42804" table:style-name="ce82">
            <text:p>42,804<text:s/></text:p>
          </table:table-cell>
          <table:table-cell office:value-type="float" office:value="218183" table:style-name="ce84">
            <text:p>218,183<text:s/></text:p>
          </table:table-cell>
          <table:table-cell office:value-type="float" office:value="181579" table:style-name="ce86">
            <text:p>181,579<text:s/></text:p>
          </table:table-cell>
          <table:table-cell office:value-type="float" office:value="48334" table:style-name="ce88">
            <text:p>48,334<text:s/></text:p>
          </table:table-cell>
          <table:table-cell office:value-type="float" office:value="277199" table:style-name="ce90">
            <text:p>277,199<text:s/></text:p>
          </table:table-cell>
          <table:table-cell office:value-type="float" office:value="31562" table:style-name="ce84">
            <text:p>31,562<text:s/></text:p>
          </table:table-cell>
          <table:table-cell office:value-type="float" office:value="58857" table:style-name="ce86">
            <text:p>58,857<text:s/></text:p>
          </table:table-cell>
          <table:table-cell office:value-type="float" office:value="85926" table:style-name="ce90">
            <text:p>85,926<text:s/></text:p>
          </table:table-cell>
          <table:table-cell office:value-type="float" office:value="43541" table:style-name="ce102">
            <text:p>43,541<text:s/></text:p>
          </table:table-cell>
          <table:table-cell office:value-type="float" office:value="82464" table:style-name="ce86">
            <text:p>82,464<text:s/></text:p>
          </table:table-cell>
          <table:table-cell office:value-type="float" office:value="230827" table:style-name="ce84">
            <text:p>230,827<text:s/></text:p>
          </table:table-cell>
          <table:table-cell office:value-type="float" office:value="42315" table:style-name="ce86">
            <text:p>42,315<text:s/></text:p>
          </table:table-cell>
          <table:table-cell office:value-type="float" office:value="31394" table:style-name="ce86">
            <text:p>31,394<text:s/></text:p>
          </table:table-cell>
          <table:table-cell office:value-type="float" office:value="63966" table:style-name="ce90">
            <text:p>63,966<text:s/></text:p>
          </table:table-cell>
          <table:table-cell office:value-type="float" office:value="273403" table:style-name="ce84">
            <text:p>273,403<text:s/></text:p>
          </table:table-cell>
          <table:table-cell office:value-type="float" office:value="68062" table:style-name="ce104">
            <text:p>68,062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53423" table:style-name="ce82">
            <text:p>53,423<text:s/></text:p>
          </table:table-cell>
          <table:table-cell office:value-type="float" office:value="356845" table:style-name="ce84">
            <text:p>356,845<text:s/></text:p>
          </table:table-cell>
          <table:table-cell office:value-type="float" office:value="125381" table:style-name="ce86">
            <text:p>125,381<text:s/></text:p>
          </table:table-cell>
          <table:table-cell office:value-type="float" office:value="35753" table:style-name="ce88">
            <text:p>35,753<text:s/></text:p>
          </table:table-cell>
          <table:table-cell office:value-type="float" office:value="267705" table:style-name="ce90">
            <text:p>267,705<text:s/></text:p>
          </table:table-cell>
          <table:table-cell office:value-type="float" office:value="35460" table:style-name="ce84">
            <text:p>35,460<text:s/></text:p>
          </table:table-cell>
          <table:table-cell office:value-type="float" office:value="52568" table:style-name="ce86">
            <text:p>52,568<text:s/></text:p>
          </table:table-cell>
          <table:table-cell office:value-type="float" office:value="49498" table:style-name="ce90">
            <text:p>49,498<text:s/></text:p>
          </table:table-cell>
          <table:table-cell office:value-type="float" office:value="40114" table:style-name="ce102">
            <text:p>40,114<text:s/></text:p>
          </table:table-cell>
          <table:table-cell office:value-type="float" office:value="93780" table:style-name="ce86">
            <text:p>93,780<text:s/></text:p>
          </table:table-cell>
          <table:table-cell office:value-type="float" office:value="131295" table:style-name="ce84">
            <text:p>131,295<text:s/></text:p>
          </table:table-cell>
          <table:table-cell office:value-type="float" office:value="29454" table:style-name="ce86">
            <text:p>29,454<text:s/></text:p>
          </table:table-cell>
          <table:table-cell office:value-type="float" office:value="30275" table:style-name="ce86">
            <text:p>30,275<text:s/></text:p>
          </table:table-cell>
          <table:table-cell office:value-type="float" office:value="96612" table:style-name="ce90">
            <text:p>96,612<text:s/></text:p>
          </table:table-cell>
          <table:table-cell office:value-type="float" office:value="935331" table:style-name="ce84">
            <text:p>935,331<text:s/></text:p>
          </table:table-cell>
          <table:table-cell office:value-type="float" office:value="81143" table:style-name="ce104">
            <text:p>81,143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54967" table:style-name="ce82">
            <text:p>54,967<text:s/></text:p>
          </table:table-cell>
          <table:table-cell office:value-type="float" office:value="374715" table:style-name="ce84">
            <text:p>374,715<text:s/></text:p>
          </table:table-cell>
          <table:table-cell office:value-type="float" office:value="133738" table:style-name="ce86">
            <text:p>133,738<text:s/></text:p>
          </table:table-cell>
          <table:table-cell office:value-type="float" office:value="39985" table:style-name="ce88">
            <text:p>39,985<text:s/></text:p>
          </table:table-cell>
          <table:table-cell office:value-type="float" office:value="295962" table:style-name="ce90">
            <text:p>295,962<text:s/></text:p>
          </table:table-cell>
          <table:table-cell office:value-type="float" office:value="19244" table:style-name="ce84">
            <text:p>19,244<text:s/></text:p>
          </table:table-cell>
          <table:table-cell office:value-type="float" office:value="57846" table:style-name="ce86">
            <text:p>57,846<text:s/></text:p>
          </table:table-cell>
          <table:table-cell office:value-type="float" office:value="50062" table:style-name="ce90">
            <text:p>50,062<text:s/></text:p>
          </table:table-cell>
          <table:table-cell office:value-type="float" office:value="41901" table:style-name="ce102">
            <text:p>41,901<text:s/></text:p>
          </table:table-cell>
          <table:table-cell office:value-type="float" office:value="80294" table:style-name="ce86">
            <text:p>80,294<text:s/></text:p>
          </table:table-cell>
          <table:table-cell office:value-type="float" office:value="176287" table:style-name="ce84">
            <text:p>176,287<text:s/></text:p>
          </table:table-cell>
          <table:table-cell office:value-type="float" office:value="48932" table:style-name="ce86">
            <text:p>48,932<text:s/></text:p>
          </table:table-cell>
          <table:table-cell office:value-type="float" office:value="34680" table:style-name="ce86">
            <text:p>34,680<text:s/></text:p>
          </table:table-cell>
          <table:table-cell office:value-type="float" office:value="43836" table:style-name="ce90">
            <text:p>43,836<text:s/></text:p>
          </table:table-cell>
          <table:table-cell office:value-type="float" office:value="613962" table:style-name="ce84">
            <text:p>613,962<text:s/></text:p>
          </table:table-cell>
          <table:table-cell office:value-type="float" office:value="89913" table:style-name="ce104">
            <text:p>89,913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49509" table:style-name="ce82">
            <text:p>49,509<text:s/></text:p>
          </table:table-cell>
          <table:table-cell office:value-type="float" office:value="432120" table:style-name="ce84">
            <text:p>432,120<text:s/></text:p>
          </table:table-cell>
          <table:table-cell office:value-type="float" office:value="180097" table:style-name="ce86">
            <text:p>180,097<text:s/></text:p>
          </table:table-cell>
          <table:table-cell office:value-type="float" office:value="51415" table:style-name="ce88">
            <text:p>51,415<text:s/></text:p>
          </table:table-cell>
          <table:table-cell office:value-type="float" office:value="297353" table:style-name="ce90">
            <text:p>297,353<text:s/></text:p>
          </table:table-cell>
          <table:table-cell office:value-type="float" office:value="24942" table:style-name="ce84">
            <text:p>24,942<text:s/></text:p>
          </table:table-cell>
          <table:table-cell office:value-type="float" office:value="57204" table:style-name="ce86">
            <text:p>57,204<text:s/></text:p>
          </table:table-cell>
          <table:table-cell office:value-type="float" office:value="88113" table:style-name="ce90">
            <text:p>88,113<text:s/></text:p>
          </table:table-cell>
          <table:table-cell office:value-type="float" office:value="38677" table:style-name="ce102">
            <text:p>38,677<text:s/></text:p>
          </table:table-cell>
          <table:table-cell office:value-type="float" office:value="103448" table:style-name="ce86">
            <text:p>103,448<text:s/></text:p>
          </table:table-cell>
          <table:table-cell office:value-type="float" office:value="304991" table:style-name="ce84">
            <text:p>304,991<text:s/></text:p>
          </table:table-cell>
          <table:table-cell office:value-type="float" office:value="42120" table:style-name="ce86">
            <text:p>42,120<text:s/></text:p>
          </table:table-cell>
          <table:table-cell office:value-type="float" office:value="27761" table:style-name="ce86">
            <text:p>27,761<text:s/></text:p>
          </table:table-cell>
          <table:table-cell office:value-type="float" office:value="37550" table:style-name="ce90">
            <text:p>37,550<text:s/></text:p>
          </table:table-cell>
          <table:table-cell office:value-type="float" office:value="770057" table:style-name="ce84">
            <text:p>770,057<text:s/></text:p>
          </table:table-cell>
          <table:table-cell office:value-type="float" office:value="57539" table:style-name="ce104">
            <text:p>57,539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13207" table:style-name="ce83">
            <text:p>313,207<text:s/></text:p>
          </table:table-cell>
          <table:table-cell office:value-type="float" office:value="2047388" table:style-name="ce85">
            <text:p>2,047,388<text:s/></text:p>
          </table:table-cell>
          <table:table-cell office:value-type="float" office:value="965503" table:style-name="ce87">
            <text:p>965,503<text:s/></text:p>
          </table:table-cell>
          <table:table-cell office:value-type="float" office:value="491901" table:style-name="ce89">
            <text:p>491,901<text:s/></text:p>
          </table:table-cell>
          <table:table-cell office:value-type="float" office:value="125553" table:style-name="ce91">
            <text:p>125,553<text:s/></text:p>
          </table:table-cell>
          <table:table-cell office:value-type="float" office:value="169915" table:style-name="ce85">
            <text:p>169,915<text:s/></text:p>
          </table:table-cell>
          <table:table-cell office:value-type="float" office:value="387958" table:style-name="ce87">
            <text:p>387,958<text:s/></text:p>
          </table:table-cell>
          <table:table-cell office:value-type="float" office:value="479604" table:style-name="ce91">
            <text:p>479,604<text:s/></text:p>
          </table:table-cell>
          <table:table-cell office:value-type="float" office:value="293265" table:style-name="ce103">
            <text:p>293,265<text:s/></text:p>
          </table:table-cell>
          <table:table-cell office:value-type="float" office:value="623640" table:style-name="ce87">
            <text:p>623,640<text:s/></text:p>
          </table:table-cell>
          <table:table-cell office:value-type="float" office:value="988570" table:style-name="ce85">
            <text:p>988,570<text:s/></text:p>
          </table:table-cell>
          <table:table-cell office:value-type="float" office:value="271621" table:style-name="ce87">
            <text:p>271,621<text:s/></text:p>
          </table:table-cell>
          <table:table-cell office:value-type="float" office:value="198482" table:style-name="ce87">
            <text:p>198,482<text:s/></text:p>
          </table:table-cell>
          <table:table-cell office:value-type="float" office:value="422944" table:style-name="ce91">
            <text:p>422,944<text:s/></text:p>
          </table:table-cell>
          <table:table-cell office:value-type="float" office:value="803060" table:style-name="ce85">
            <text:p>803,060<text:s/></text:p>
          </table:table-cell>
          <table:table-cell office:value-type="float" office:value="517017" table:style-name="ce105">
            <text:p>517,01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64639" table:style-name="ce82">
            <text:p>64,639<text:s/></text:p>
          </table:table-cell>
          <table:table-cell office:value-type="float" office:value="404813" table:style-name="ce84">
            <text:p>404,813<text:s/></text:p>
          </table:table-cell>
          <table:table-cell office:value-type="float" office:value="134455" table:style-name="ce86">
            <text:p>134,455<text:s/></text:p>
          </table:table-cell>
          <table:table-cell office:value-type="float" office:value="34268" table:style-name="ce88">
            <text:p>34,268<text:s/></text:p>
          </table:table-cell>
          <table:table-cell office:value-type="float" office:value="52638" table:style-name="ce90">
            <text:p>52,638<text:s/></text:p>
          </table:table-cell>
          <table:table-cell office:value-type="float" office:value="27897" table:style-name="ce84">
            <text:p>27,897<text:s/></text:p>
          </table:table-cell>
          <table:table-cell office:value-type="float" office:value="56591" table:style-name="ce86">
            <text:p>56,591<text:s/></text:p>
          </table:table-cell>
          <table:table-cell office:value-type="float" office:value="53376" table:style-name="ce90">
            <text:p>53,376<text:s/></text:p>
          </table:table-cell>
          <table:table-cell office:value-type="float" office:value="56966" table:style-name="ce102">
            <text:p>56,966<text:s/></text:p>
          </table:table-cell>
          <table:table-cell office:value-type="float" office:value="76418" table:style-name="ce86">
            <text:p>76,418<text:s/></text:p>
          </table:table-cell>
          <table:table-cell office:value-type="float" office:value="123934" table:style-name="ce84">
            <text:p>123,934<text:s/></text:p>
          </table:table-cell>
          <table:table-cell office:value-type="float" office:value="30145" table:style-name="ce86">
            <text:p>30,145<text:s/></text:p>
          </table:table-cell>
          <table:table-cell office:value-type="float" office:value="32563" table:style-name="ce86">
            <text:p>32,563<text:s/></text:p>
          </table:table-cell>
          <table:table-cell office:value-type="float" office:value="47693" table:style-name="ce90">
            <text:p>47,693<text:s/></text:p>
          </table:table-cell>
          <table:table-cell office:value-type="float" office:value="1187538" table:style-name="ce84">
            <text:p>1,187,538<text:s/></text:p>
          </table:table-cell>
          <table:table-cell office:value-type="float" office:value="80991" table:style-name="ce104">
            <text:p>80,991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40203" table:style-name="ce82">
            <text:p>40,203<text:s/></text:p>
          </table:table-cell>
          <table:table-cell office:value-type="float" office:value="346880" table:style-name="ce84">
            <text:p>346,880<text:s/></text:p>
          </table:table-cell>
          <table:table-cell office:value-type="float" office:value="130620" table:style-name="ce86">
            <text:p>130,620<text:s/></text:p>
          </table:table-cell>
          <table:table-cell office:value-type="float" office:value="45227" table:style-name="ce88">
            <text:p>45,227<text:s/></text:p>
          </table:table-cell>
          <table:table-cell office:value-type="float" office:value="16162" table:style-name="ce90">
            <text:p>16,162<text:s/></text:p>
          </table:table-cell>
          <table:table-cell office:value-type="float" office:value="18417" table:style-name="ce84">
            <text:p>18,417<text:s/></text:p>
          </table:table-cell>
          <table:table-cell office:value-type="float" office:value="86145" table:style-name="ce86">
            <text:p>86,145<text:s/></text:p>
          </table:table-cell>
          <table:table-cell office:value-type="float" office:value="53546" table:style-name="ce90">
            <text:p>53,546<text:s/></text:p>
          </table:table-cell>
          <table:table-cell office:value-type="float" office:value="39515" table:style-name="ce102">
            <text:p>39,515<text:s/></text:p>
          </table:table-cell>
          <table:table-cell office:value-type="float" office:value="41502" table:style-name="ce86">
            <text:p>41,502<text:s/></text:p>
          </table:table-cell>
          <table:table-cell office:value-type="float" office:value="131691" table:style-name="ce84">
            <text:p>131,691<text:s/></text:p>
          </table:table-cell>
          <table:table-cell office:value-type="float" office:value="32718" table:style-name="ce86">
            <text:p>32,718<text:s/></text:p>
          </table:table-cell>
          <table:table-cell office:value-type="float" office:value="30004" table:style-name="ce86">
            <text:p>30,004<text:s/></text:p>
          </table:table-cell>
          <table:table-cell office:value-type="float" office:value="42355" table:style-name="ce90">
            <text:p>42,355<text:s/></text:p>
          </table:table-cell>
          <table:table-cell office:value-type="float" office:value="451286" table:style-name="ce84">
            <text:p>451,286<text:s/></text:p>
          </table:table-cell>
          <table:table-cell office:value-type="float" office:value="53074" table:style-name="ce104">
            <text:p>53,074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50686" table:style-name="ce82">
            <text:p>50,686<text:s/></text:p>
          </table:table-cell>
          <table:table-cell office:value-type="float" office:value="510267" table:style-name="ce84">
            <text:p>510,267<text:s/></text:p>
          </table:table-cell>
          <table:table-cell office:value-type="float" office:value="154690" table:style-name="ce86">
            <text:p>154,690<text:s/></text:p>
          </table:table-cell>
          <table:table-cell office:value-type="float" office:value="80324" table:style-name="ce88">
            <text:p>80,324<text:s/></text:p>
          </table:table-cell>
          <table:table-cell office:value-type="float" office:value="23681" table:style-name="ce90">
            <text:p>23,681<text:s/></text:p>
          </table:table-cell>
          <table:table-cell office:value-type="float" office:value="33505" table:style-name="ce84">
            <text:p>33,505<text:s/></text:p>
          </table:table-cell>
          <table:table-cell office:value-type="float" office:value="63178" table:style-name="ce86">
            <text:p>63,178<text:s/></text:p>
          </table:table-cell>
          <table:table-cell office:value-type="float" office:value="83269" table:style-name="ce90">
            <text:p>83,269<text:s/></text:p>
          </table:table-cell>
          <table:table-cell office:value-type="float" office:value="59791" table:style-name="ce102">
            <text:p>59,791<text:s/></text:p>
          </table:table-cell>
          <table:table-cell office:value-type="float" office:value="100008" table:style-name="ce86">
            <text:p>100,008<text:s/></text:p>
          </table:table-cell>
          <table:table-cell office:value-type="float" office:value="485161" table:style-name="ce84">
            <text:p>485,161<text:s/></text:p>
          </table:table-cell>
          <table:table-cell office:value-type="float" office:value="39644" table:style-name="ce86">
            <text:p>39,644<text:s/></text:p>
          </table:table-cell>
          <table:table-cell office:value-type="float" office:value="32525" table:style-name="ce86">
            <text:p>32,525<text:s/></text:p>
          </table:table-cell>
          <table:table-cell office:value-type="float" office:value="49409" table:style-name="ce90">
            <text:p>49,409<text:s/></text:p>
          </table:table-cell>
          <table:table-cell office:value-type="float" office:value="1361195" table:style-name="ce84">
            <text:p>1,361,195<text:s/></text:p>
          </table:table-cell>
          <table:table-cell office:value-type="float" office:value="93027" table:style-name="ce104">
            <text:p>93,027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55872" table:style-name="ce82">
            <text:p>55,872<text:s/></text:p>
          </table:table-cell>
          <table:table-cell office:value-type="float" office:value="346089" table:style-name="ce84">
            <text:p>346,089<text:s/></text:p>
          </table:table-cell>
          <table:table-cell office:value-type="float" office:value="146513" table:style-name="ce86">
            <text:p>146,513<text:s/></text:p>
          </table:table-cell>
          <table:table-cell office:value-type="float" office:value="59677" table:style-name="ce88">
            <text:p>59,677<text:s/></text:p>
          </table:table-cell>
          <table:table-cell office:value-type="float" office:value="38836" table:style-name="ce90">
            <text:p>38,836<text:s/></text:p>
          </table:table-cell>
          <table:table-cell office:value-type="float" office:value="26482" table:style-name="ce84">
            <text:p>26,482<text:s/></text:p>
          </table:table-cell>
          <table:table-cell office:value-type="float" office:value="58962" table:style-name="ce86">
            <text:p>58,962<text:s/></text:p>
          </table:table-cell>
          <table:table-cell office:value-type="float" office:value="82671" table:style-name="ce90">
            <text:p>82,671<text:s/></text:p>
          </table:table-cell>
          <table:table-cell office:value-type="float" office:value="55934" table:style-name="ce102">
            <text:p>55,934<text:s/></text:p>
          </table:table-cell>
          <table:table-cell office:value-type="float" office:value="97551" table:style-name="ce86">
            <text:p>97,551<text:s/></text:p>
          </table:table-cell>
          <table:table-cell office:value-type="float" office:value="133876" table:style-name="ce84">
            <text:p>133,876<text:s/></text:p>
          </table:table-cell>
          <table:table-cell office:value-type="float" office:value="61890" table:style-name="ce86">
            <text:p>61,890<text:s/></text:p>
          </table:table-cell>
          <table:table-cell office:value-type="float" office:value="29989" table:style-name="ce86">
            <text:p>29,989<text:s/></text:p>
          </table:table-cell>
          <table:table-cell office:value-type="float" office:value="41437" table:style-name="ce90">
            <text:p>41,437<text:s/></text:p>
          </table:table-cell>
          <table:table-cell office:value-type="float" office:value="922068" table:style-name="ce84">
            <text:p>922,068<text:s/></text:p>
          </table:table-cell>
          <table:table-cell office:value-type="float" office:value="94571" table:style-name="ce104">
            <text:p>94,571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48917" table:style-name="ce82">
            <text:p>48,917<text:s/></text:p>
          </table:table-cell>
          <table:table-cell office:value-type="float" office:value="410442" table:style-name="ce84">
            <text:p>410,442<text:s/></text:p>
          </table:table-cell>
          <table:table-cell office:value-type="float" office:value="159625" table:style-name="ce86">
            <text:p>159,625<text:s/></text:p>
          </table:table-cell>
          <table:table-cell office:value-type="float" office:value="59725" table:style-name="ce88">
            <text:p>59,725<text:s/></text:p>
          </table:table-cell>
          <table:table-cell office:value-type="float" office:value="15373" table:style-name="ce90">
            <text:p>15,373<text:s/></text:p>
          </table:table-cell>
          <table:table-cell office:value-type="float" office:value="30273" table:style-name="ce84">
            <text:p>30,273<text:s/></text:p>
          </table:table-cell>
          <table:table-cell office:value-type="float" office:value="61273" table:style-name="ce86">
            <text:p>61,273<text:s/></text:p>
          </table:table-cell>
          <table:table-cell office:value-type="float" office:value="73846" table:style-name="ce90">
            <text:p>73,846<text:s/></text:p>
          </table:table-cell>
          <table:table-cell office:value-type="float" office:value="77734" table:style-name="ce102">
            <text:p>77,734<text:s/></text:p>
          </table:table-cell>
          <table:table-cell office:value-type="float" office:value="104484" table:style-name="ce86">
            <text:p>104,484<text:s/></text:p>
          </table:table-cell>
          <table:table-cell office:value-type="float" office:value="242843" table:style-name="ce84">
            <text:p>242,843<text:s/></text:p>
          </table:table-cell>
          <table:table-cell office:value-type="float" office:value="41924" table:style-name="ce86">
            <text:p>41,924<text:s/></text:p>
          </table:table-cell>
          <table:table-cell office:value-type="float" office:value="34531" table:style-name="ce86">
            <text:p>34,531<text:s/></text:p>
          </table:table-cell>
          <table:table-cell office:value-type="float" office:value="50603" table:style-name="ce90">
            <text:p>50,603<text:s/></text:p>
          </table:table-cell>
          <table:table-cell office:value-type="float" office:value="697148" table:style-name="ce84">
            <text:p>697,148<text:s/></text:p>
          </table:table-cell>
          <table:table-cell office:value-type="float" office:value="101745" table:style-name="ce104">
            <text:p>101,745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61693" table:style-name="ce82">
            <text:p>61,693<text:s/></text:p>
          </table:table-cell>
          <table:table-cell office:value-type="float" office:value="389560" table:style-name="ce84">
            <text:p>389,560<text:s/></text:p>
          </table:table-cell>
          <table:table-cell office:value-type="float" office:value="149584" table:style-name="ce86">
            <text:p>149,584<text:s/></text:p>
          </table:table-cell>
          <table:table-cell office:value-type="float" office:value="69747" table:style-name="ce88">
            <text:p>69,747<text:s/></text:p>
          </table:table-cell>
          <table:table-cell office:value-type="float" office:value="75254" table:style-name="ce90">
            <text:p>75,254<text:s/></text:p>
          </table:table-cell>
          <table:table-cell office:value-type="float" office:value="35796" table:style-name="ce84">
            <text:p>35,796<text:s/></text:p>
          </table:table-cell>
          <table:table-cell office:value-type="float" office:value="78466" table:style-name="ce86">
            <text:p>78,466<text:s/></text:p>
          </table:table-cell>
          <table:table-cell office:value-type="float" office:value="78669" table:style-name="ce90">
            <text:p>78,669<text:s/></text:p>
          </table:table-cell>
          <table:table-cell office:value-type="float" office:value="73456" table:style-name="ce102">
            <text:p>73,456<text:s/></text:p>
          </table:table-cell>
          <table:table-cell office:value-type="float" office:value="129143" table:style-name="ce86">
            <text:p>129,143<text:s/></text:p>
          </table:table-cell>
          <table:table-cell office:value-type="float" office:value="586902" table:style-name="ce84">
            <text:p>586,902<text:s/></text:p>
          </table:table-cell>
          <table:table-cell office:value-type="float" office:value="41982" table:style-name="ce86">
            <text:p>41,982<text:s/></text:p>
          </table:table-cell>
          <table:table-cell office:value-type="float" office:value="31382" table:style-name="ce86">
            <text:p>31,382<text:s/></text:p>
          </table:table-cell>
          <table:table-cell office:value-type="float" office:value="43168" table:style-name="ce90">
            <text:p>43,168<text:s/></text:p>
          </table:table-cell>
          <table:table-cell office:value-type="float" office:value="323492" table:style-name="ce84">
            <text:p>323,492<text:s/></text:p>
          </table:table-cell>
          <table:table-cell office:value-type="float" office:value="93003" table:style-name="ce104">
            <text:p>93,003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61729" table:style-name="ce82">
            <text:p>61,729<text:s/></text:p>
          </table:table-cell>
          <table:table-cell office:value-type="float" office:value="300433" table:style-name="ce84">
            <text:p>300,433<text:s/></text:p>
          </table:table-cell>
          <table:table-cell office:value-type="float" office:value="166704" table:style-name="ce86">
            <text:p>166,704<text:s/></text:p>
          </table:table-cell>
          <table:table-cell office:value-type="float" office:value="60782" table:style-name="ce88">
            <text:p>60,782<text:s/></text:p>
          </table:table-cell>
          <table:table-cell office:value-type="float" office:value="22320" table:style-name="ce90">
            <text:p>22,320<text:s/></text:p>
          </table:table-cell>
          <table:table-cell office:value-type="float" office:value="25672" table:style-name="ce84">
            <text:p>25,672<text:s/></text:p>
          </table:table-cell>
          <table:table-cell office:value-type="float" office:value="66452" table:style-name="ce86">
            <text:p>66,452<text:s/></text:p>
          </table:table-cell>
          <table:table-cell office:value-type="float" office:value="80053" table:style-name="ce90">
            <text:p>80,053<text:s/></text:p>
          </table:table-cell>
          <table:table-cell office:value-type="float" office:value="45806" table:style-name="ce102">
            <text:p>45,806<text:s/></text:p>
          </table:table-cell>
          <table:table-cell office:value-type="float" office:value="100724" table:style-name="ce86">
            <text:p>100,724<text:s/></text:p>
          </table:table-cell>
          <table:table-cell office:value-type="float" office:value="355910" table:style-name="ce84">
            <text:p>355,910<text:s/></text:p>
          </table:table-cell>
          <table:table-cell office:value-type="float" office:value="51209" table:style-name="ce86">
            <text:p>51,209<text:s/></text:p>
          </table:table-cell>
          <table:table-cell office:value-type="float" office:value="34034" table:style-name="ce86">
            <text:p>34,034<text:s/></text:p>
          </table:table-cell>
          <table:table-cell office:value-type="float" office:value="37532" table:style-name="ce90">
            <text:p>37,532<text:s/></text:p>
          </table:table-cell>
          <table:table-cell office:value-type="float" office:value="312423" table:style-name="ce84">
            <text:p>312,423<text:s/></text:p>
          </table:table-cell>
          <table:table-cell office:value-type="float" office:value="423575" table:style-name="ce104">
            <text:p>423,575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83739" table:style-name="ce83">
            <text:p>383,739<text:s/></text:p>
          </table:table-cell>
          <table:table-cell office:value-type="float" office:value="2708484" table:style-name="ce85">
            <text:p>2,708,484<text:s/></text:p>
          </table:table-cell>
          <table:table-cell office:value-type="float" office:value="1042191" table:style-name="ce87">
            <text:p>1,042,191<text:s/></text:p>
          </table:table-cell>
          <table:table-cell office:value-type="float" office:value="409750" table:style-name="ce89">
            <text:p>409,750<text:s/></text:p>
          </table:table-cell>
          <table:table-cell office:value-type="float" office:value="244264" table:style-name="ce91">
            <text:p>244,264<text:s/></text:p>
          </table:table-cell>
          <table:table-cell office:value-type="float" office:value="198042" table:style-name="ce85">
            <text:p>198,042<text:s/></text:p>
          </table:table-cell>
          <table:table-cell office:value-type="float" office:value="471067" table:style-name="ce87">
            <text:p>471,067<text:s/></text:p>
          </table:table-cell>
          <table:table-cell office:value-type="float" office:value="505430" table:style-name="ce91">
            <text:p>505,430<text:s/></text:p>
          </table:table-cell>
          <table:table-cell office:value-type="float" office:value="409202" table:style-name="ce103">
            <text:p>409,202<text:s/></text:p>
          </table:table-cell>
          <table:table-cell office:value-type="float" office:value="649830" table:style-name="ce87">
            <text:p>649,830<text:s/></text:p>
          </table:table-cell>
          <table:table-cell office:value-type="float" office:value="2060317" table:style-name="ce85">
            <text:p>2,060,317<text:s/></text:p>
          </table:table-cell>
          <table:table-cell office:value-type="float" office:value="299512" table:style-name="ce87">
            <text:p>299,512<text:s/></text:p>
          </table:table-cell>
          <table:table-cell office:value-type="float" office:value="225028" table:style-name="ce87">
            <text:p>225,028<text:s/></text:p>
          </table:table-cell>
          <table:table-cell office:value-type="float" office:value="312197" table:style-name="ce91">
            <text:p>312,197<text:s/></text:p>
          </table:table-cell>
          <table:table-cell office:value-type="float" office:value="5255150" table:style-name="ce85">
            <text:p>5,255,150<text:s/></text:p>
          </table:table-cell>
          <table:table-cell office:value-type="float" office:value="939986" table:style-name="ce105">
            <text:p>939,986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14.7" table:style-name="ce71">
            <text:p>14.7<text:s/></text:p>
          </table:table-cell>
          <table:table-cell office:value-type="float" office:value="14.6" table:style-name="ce73">
            <text:p>14.6<text:s/></text:p>
          </table:table-cell>
          <table:table-cell office:value-type="float" office:value="17.3" table:style-name="ce75">
            <text:p>17.3<text:s/></text:p>
          </table:table-cell>
          <table:table-cell office:value-type="float" office:value="7.5" table:style-name="ce77">
            <text:p>7.5<text:s/></text:p>
          </table:table-cell>
          <table:table-cell office:value-type="float" office:value="38.6" table:style-name="ce79">
            <text:p>38.6<text:s/></text:p>
          </table:table-cell>
          <table:table-cell office:value-type="float" office:value="24.3" table:style-name="ce73">
            <text:p>24.3<text:s/></text:p>
          </table:table-cell>
          <table:table-cell office:value-type="float" office:value="5.8" table:style-name="ce75">
            <text:p>5.8<text:s/></text:p>
          </table:table-cell>
          <table:table-cell office:value-type="float" office:value="42.3" table:style-name="ce79">
            <text:p>42.3<text:s/></text:p>
          </table:table-cell>
          <table:table-cell office:value-type="float" office:value="-8.5" table:style-name="ce98">
            <text:p>-8.5<text:s/></text:p>
          </table:table-cell>
          <table:table-cell office:value-type="float" office:value="12.2" table:style-name="ce75">
            <text:p>12.2<text:s/></text:p>
          </table:table-cell>
          <table:table-cell office:value-type="float" office:value="152.4" table:style-name="ce73">
            <text:p>152.4<text:s/></text:p>
          </table:table-cell>
          <table:table-cell office:value-type="float" office:value="40" table:style-name="ce75">
            <text:p>40.0<text:s/></text:p>
          </table:table-cell>
          <table:table-cell office:value-type="float" office:value="-2.4" table:style-name="ce75">
            <text:p>-2.4<text:s/></text:p>
          </table:table-cell>
          <table:table-cell office:value-type="float" office:value="-30.5" table:style-name="ce79">
            <text:p>-30.5<text:s/></text:p>
          </table:table-cell>
          <table:table-cell office:value-type="float" office:value="61.1" table:style-name="ce73">
            <text:p>61.1<text:s/></text:p>
          </table:table-cell>
          <table:table-cell office:value-type="float" office:value="304.39999999999998" table:style-name="ce100">
            <text:p>304.4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22.5" table:style-name="ce72">
            <text:p>22.5<text:s/></text:p>
          </table:table-cell>
          <table:table-cell office:value-type="float" office:value="32.299999999999997" table:style-name="ce74">
            <text:p>32.3<text:s/></text:p>
          </table:table-cell>
          <table:table-cell office:value-type="float" office:value="7.9" table:style-name="ce76">
            <text:p>7.9<text:s/></text:p>
          </table:table-cell>
          <table:table-cell office:value-type="float" office:value="-16.7" table:style-name="ce78">
            <text:p>-16.7<text:s/></text:p>
          </table:table-cell>
          <table:table-cell office:value-type="float" office:value="94.6" table:style-name="ce80">
            <text:p>94.6<text:s/></text:p>
          </table:table-cell>
          <table:table-cell office:value-type="float" office:value="16.600000000000001" table:style-name="ce74">
            <text:p>16.6<text:s/></text:p>
          </table:table-cell>
          <table:table-cell office:value-type="float" office:value="21.4" table:style-name="ce76">
            <text:p>21.4<text:s/></text:p>
          </table:table-cell>
          <table:table-cell office:value-type="float" office:value="5.4" table:style-name="ce80">
            <text:p>5.4<text:s/></text:p>
          </table:table-cell>
          <table:table-cell office:value-type="float" office:value="39.5" table:style-name="ce99">
            <text:p>39.5<text:s/></text:p>
          </table:table-cell>
          <table:table-cell office:value-type="float" office:value="4.2" table:style-name="ce76">
            <text:p>4.2<text:s/></text:p>
          </table:table-cell>
          <table:table-cell office:value-type="float" office:value="108.4" table:style-name="ce74">
            <text:p>108.4<text:s/></text:p>
          </table:table-cell>
          <table:table-cell office:value-type="float" office:value="10.3" table:style-name="ce76">
            <text:p>10.3<text:s/></text:p>
          </table:table-cell>
          <table:table-cell office:value-type="float" office:value="13.4" table:style-name="ce76">
            <text:p>13.4<text:s/></text:p>
          </table:table-cell>
          <table:table-cell office:value-type="float" office:value="-26.2" table:style-name="ce80">
            <text:p>-26.2<text:s/></text:p>
          </table:table-cell>
          <table:table-cell office:value-type="float" office:value="554.4" table:style-name="ce74">
            <text:p>554.4<text:s/></text:p>
          </table:table-cell>
          <table:table-cell office:value-type="float" office:value="81.8" table:style-name="ce101">
            <text:p>81.8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6)" table:style-name="ta6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6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6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office:value-type="string" table:number-columns-spanned="2" table:number-rows-spanned="3" table:style-name="ce184">
            <text:p>大洋洲</text:p>
            <text:p><text:span text:style-name="T17">Oceania</text:span></text:p>
          </table:table-cell>
          <table:covered-table-cell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匈牙利</text:p>
            <text:p><text:span text:style-name="T12">Hungary</text:span></text:p>
          </table:table-cell>
          <table:covered-table-cell/>
          <table:table-cell office:value-type="string" table:number-columns-spanned="2" table:number-rows-spanned="2" table:style-name="ce169">
            <text:p>葡萄牙</text:p>
            <text:p><text:span text:style-name="T12">Portugal</text:span></text:p>
          </table:table-cell>
          <table:covered-table-cell/>
          <table:table-cell office:value-type="string" table:number-columns-spanned="2" table:number-rows-spanned="2" table:style-name="ce169">
            <text:p>捷克</text:p>
            <text:p><text:span text:style-name="T12">Czech Republic</text:span></text:p>
          </table:table-cell>
          <table:covered-table-cell/>
          <table:table-cell office:value-type="string" table:number-columns-spanned="2" table:number-rows-spanned="2" table:style-name="ce181">
            <text:p>挪威</text:p>
            <text:p><text:span text:style-name="T12">Norway</text:span></text:p>
          </table:table-cell>
          <table:covered-table-cell/>
          <table:table-cell office:value-type="string" table:number-columns-spanned="2" table:number-rows-spanned="2" table:style-name="ce182">
            <text:p>斯洛伐克</text:p>
            <text:p><text:span text:style-name="T12">Slovakia</text:span></text:p>
          </table:table-cell>
          <table:covered-table-cell/>
          <table:table-cell office:value-type="string" table:number-columns-spanned="2" table:number-rows-spanned="2" table:style-name="ce169">
            <text:p>烏克蘭</text:p>
            <text:p><text:span text:style-name="T12">Ukraine</text:span></text:p>
          </table:table-cell>
          <table:covered-table-cell/>
          <table:table-cell office:value-type="string" table:number-columns-spanned="2" table:number-rows-spanned="2" table:style-name="ce169">
            <text:p>希臘</text:p>
            <text:p><text:span text:style-name="T12">Greece</text:span></text:p>
          </table:table-cell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20387" table:style-name="ce83">
            <text:p>20,387<text:s/></text:p>
          </table:table-cell>
          <table:table-cell office:value-type="float" office:value="11126" table:style-name="ce85">
            <text:p>11,126<text:s/></text:p>
          </table:table-cell>
          <table:table-cell office:value-type="float" office:value="14571" table:style-name="ce87">
            <text:p>14,571<text:s/></text:p>
          </table:table-cell>
          <table:table-cell office:value-type="float" office:value="5692" table:style-name="ce89">
            <text:p>5,692<text:s/></text:p>
          </table:table-cell>
          <table:table-cell office:value-type="float" office:value="14818" table:style-name="ce91">
            <text:p>14,818<text:s/></text:p>
          </table:table-cell>
          <table:table-cell office:value-type="float" office:value="11914" table:style-name="ce85">
            <text:p>11,914<text:s/></text:p>
          </table:table-cell>
          <table:table-cell office:value-type="float" office:value="6252" table:style-name="ce87">
            <text:p>6,252<text:s/></text:p>
          </table:table-cell>
          <table:table-cell office:value-type="float" office:value="14018" table:style-name="ce91">
            <text:p>14,018<text:s/></text:p>
          </table:table-cell>
          <table:table-cell office:value-type="float" office:value="3640" table:style-name="ce103">
            <text:p>3,640<text:s/></text:p>
          </table:table-cell>
          <table:table-cell office:value-type="float" office:value="6187" table:style-name="ce87">
            <text:p>6,187<text:s/></text:p>
          </table:table-cell>
          <table:table-cell office:value-type="float" office:value="4522" table:style-name="ce85">
            <text:p>4,522<text:s/></text:p>
          </table:table-cell>
          <table:table-cell office:value-type="float" office:value="4633" table:style-name="ce87">
            <text:p>4,633<text:s/></text:p>
          </table:table-cell>
          <table:table-cell office:value-type="float" office:value="3698" table:style-name="ce87">
            <text:p>3,698<text:s/></text:p>
          </table:table-cell>
          <table:table-cell office:value-type="float" office:value="2085" table:style-name="ce91">
            <text:p>2,085<text:s/></text:p>
          </table:table-cell>
          <table:table-cell office:value-type="float" office:value="163100" table:style-name="ce85">
            <text:p>163,100<text:s/></text:p>
          </table:table-cell>
          <table:table-cell office:value-type="float" office:value="471460" table:style-name="ce105">
            <text:p>471,460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22604" table:style-name="ce83">
            <text:p>22,604<text:s/></text:p>
          </table:table-cell>
          <table:table-cell office:value-type="float" office:value="14075" table:style-name="ce85">
            <text:p>14,075<text:s/></text:p>
          </table:table-cell>
          <table:table-cell office:value-type="float" office:value="17990" table:style-name="ce87">
            <text:p>17,990<text:s/></text:p>
          </table:table-cell>
          <table:table-cell office:value-type="float" office:value="6105" table:style-name="ce89">
            <text:p>6,105<text:s/></text:p>
          </table:table-cell>
          <table:table-cell office:value-type="float" office:value="20315" table:style-name="ce91">
            <text:p>20,315<text:s/></text:p>
          </table:table-cell>
          <table:table-cell office:value-type="float" office:value="13857" table:style-name="ce85">
            <text:p>13,857<text:s/></text:p>
          </table:table-cell>
          <table:table-cell office:value-type="float" office:value="7399" table:style-name="ce87">
            <text:p>7,399<text:s/></text:p>
          </table:table-cell>
          <table:table-cell office:value-type="float" office:value="14699" table:style-name="ce91">
            <text:p>14,699<text:s/></text:p>
          </table:table-cell>
          <table:table-cell office:value-type="float" office:value="4929" table:style-name="ce103">
            <text:p>4,929<text:s/></text:p>
          </table:table-cell>
          <table:table-cell office:value-type="float" office:value="9075" table:style-name="ce87">
            <text:p>9,075<text:s/></text:p>
          </table:table-cell>
          <table:table-cell office:value-type="float" office:value="1915" table:style-name="ce85">
            <text:p>1,915<text:s/></text:p>
          </table:table-cell>
          <table:table-cell office:value-type="float" office:value="3150" table:style-name="ce87">
            <text:p>3,150<text:s/></text:p>
          </table:table-cell>
          <table:table-cell office:value-type="float" office:value="4660" table:style-name="ce87">
            <text:p>4,660<text:s/></text:p>
          </table:table-cell>
          <table:table-cell office:value-type="float" office:value="1695" table:style-name="ce91">
            <text:p>1,695<text:s/></text:p>
          </table:table-cell>
          <table:table-cell office:value-type="float" office:value="268951" table:style-name="ce85">
            <text:p>268,951<text:s/></text:p>
          </table:table-cell>
          <table:table-cell office:value-type="float" office:value="813309" table:style-name="ce105">
            <text:p>813,309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9304" table:style-name="ce83">
            <text:p>19,304<text:s/></text:p>
          </table:table-cell>
          <table:table-cell office:value-type="float" office:value="12830" table:style-name="ce85">
            <text:p>12,830<text:s/></text:p>
          </table:table-cell>
          <table:table-cell office:value-type="float" office:value="17610" table:style-name="ce87">
            <text:p>17,610<text:s/></text:p>
          </table:table-cell>
          <table:table-cell office:value-type="float" office:value="6498" table:style-name="ce89">
            <text:p>6,498<text:s/></text:p>
          </table:table-cell>
          <table:table-cell office:value-type="float" office:value="20635" table:style-name="ce91">
            <text:p>20,635<text:s/></text:p>
          </table:table-cell>
          <table:table-cell office:value-type="float" office:value="17417" table:style-name="ce85">
            <text:p>17,417<text:s/></text:p>
          </table:table-cell>
          <table:table-cell office:value-type="float" office:value="6203" table:style-name="ce87">
            <text:p>6,203<text:s/></text:p>
          </table:table-cell>
          <table:table-cell office:value-type="float" office:value="12072" table:style-name="ce91">
            <text:p>12,072<text:s/></text:p>
          </table:table-cell>
          <table:table-cell office:value-type="float" office:value="4801" table:style-name="ce103">
            <text:p>4,801<text:s/></text:p>
          </table:table-cell>
          <table:table-cell office:value-type="float" office:value="9736" table:style-name="ce87">
            <text:p>9,736<text:s/></text:p>
          </table:table-cell>
          <table:table-cell office:value-type="float" office:value="1990" table:style-name="ce85">
            <text:p>1,990<text:s/></text:p>
          </table:table-cell>
          <table:table-cell office:value-type="float" office:value="1238" table:style-name="ce87">
            <text:p>1,238<text:s/></text:p>
          </table:table-cell>
          <table:table-cell office:value-type="float" office:value="6566" table:style-name="ce87">
            <text:p>6,566<text:s/></text:p>
          </table:table-cell>
          <table:table-cell office:value-type="float" office:value="1486" table:style-name="ce91">
            <text:p>1,486<text:s/></text:p>
          </table:table-cell>
          <table:table-cell office:value-type="float" office:value="213513" table:style-name="ce85">
            <text:p>213,513<text:s/></text:p>
          </table:table-cell>
          <table:table-cell office:value-type="float" office:value="605501" table:style-name="ce105">
            <text:p>605,501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26948" table:style-name="ce83">
            <text:p>26,948<text:s/></text:p>
          </table:table-cell>
          <table:table-cell office:value-type="float" office:value="10550" table:style-name="ce85">
            <text:p>10,550<text:s/></text:p>
          </table:table-cell>
          <table:table-cell office:value-type="float" office:value="19791" table:style-name="ce87">
            <text:p>19,791<text:s/></text:p>
          </table:table-cell>
          <table:table-cell office:value-type="float" office:value="6731" table:style-name="ce89">
            <text:p>6,731<text:s/></text:p>
          </table:table-cell>
          <table:table-cell office:value-type="float" office:value="56747" table:style-name="ce91">
            <text:p>56,747<text:s/></text:p>
          </table:table-cell>
          <table:table-cell office:value-type="float" office:value="19348" table:style-name="ce85">
            <text:p>19,348<text:s/></text:p>
          </table:table-cell>
          <table:table-cell office:value-type="float" office:value="6268" table:style-name="ce87">
            <text:p>6,268<text:s/></text:p>
          </table:table-cell>
          <table:table-cell office:value-type="float" office:value="11532" table:style-name="ce91">
            <text:p>11,532<text:s/></text:p>
          </table:table-cell>
          <table:table-cell office:value-type="float" office:value="3694" table:style-name="ce103">
            <text:p>3,694<text:s/></text:p>
          </table:table-cell>
          <table:table-cell office:value-type="float" office:value="10520" table:style-name="ce87">
            <text:p>10,520<text:s/></text:p>
          </table:table-cell>
          <table:table-cell office:value-type="float" office:value="2204" table:style-name="ce85">
            <text:p>2,204<text:s/></text:p>
          </table:table-cell>
          <table:table-cell office:value-type="float" office:value="1027" table:style-name="ce87">
            <text:p>1,027<text:s/></text:p>
          </table:table-cell>
          <table:table-cell office:value-type="float" office:value="5652" table:style-name="ce87">
            <text:p>5,652<text:s/></text:p>
          </table:table-cell>
          <table:table-cell office:value-type="float" office:value="5986" table:style-name="ce91">
            <text:p>5,986<text:s/></text:p>
          </table:table-cell>
          <table:table-cell office:value-type="float" office:value="208812" table:style-name="ce85">
            <text:p>208,812<text:s/></text:p>
          </table:table-cell>
          <table:table-cell office:value-type="float" office:value="533210" table:style-name="ce105">
            <text:p>533,210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28926" table:style-name="ce83">
            <text:p>28,926<text:s/></text:p>
          </table:table-cell>
          <table:table-cell office:value-type="float" office:value="8095" table:style-name="ce85">
            <text:p>8,095<text:s/></text:p>
          </table:table-cell>
          <table:table-cell office:value-type="float" office:value="17513" table:style-name="ce87">
            <text:p>17,513<text:s/></text:p>
          </table:table-cell>
          <table:table-cell office:value-type="float" office:value="6135" table:style-name="ce89">
            <text:p>6,135<text:s/></text:p>
          </table:table-cell>
          <table:table-cell office:value-type="float" office:value="50383" table:style-name="ce91">
            <text:p>50,383<text:s/></text:p>
          </table:table-cell>
          <table:table-cell office:value-type="float" office:value="16548" table:style-name="ce85">
            <text:p>16,548<text:s/></text:p>
          </table:table-cell>
          <table:table-cell office:value-type="float" office:value="5823" table:style-name="ce87">
            <text:p>5,823<text:s/></text:p>
          </table:table-cell>
          <table:table-cell office:value-type="float" office:value="9830" table:style-name="ce91">
            <text:p>9,830<text:s/></text:p>
          </table:table-cell>
          <table:table-cell office:value-type="float" office:value="4010" table:style-name="ce103">
            <text:p>4,010<text:s/></text:p>
          </table:table-cell>
          <table:table-cell office:value-type="float" office:value="9310" table:style-name="ce87">
            <text:p>9,310<text:s/></text:p>
          </table:table-cell>
          <table:table-cell office:value-type="float" office:value="2905" table:style-name="ce85">
            <text:p>2,905<text:s/></text:p>
          </table:table-cell>
          <table:table-cell office:value-type="float" office:value="908" table:style-name="ce87">
            <text:p>908<text:s/></text:p>
          </table:table-cell>
          <table:table-cell office:value-type="float" office:value="5415" table:style-name="ce87">
            <text:p>5,415<text:s/></text:p>
          </table:table-cell>
          <table:table-cell office:value-type="float" office:value="2328" table:style-name="ce91">
            <text:p>2,328<text:s/></text:p>
          </table:table-cell>
          <table:table-cell office:value-type="float" office:value="198625" table:style-name="ce85">
            <text:p>198,625<text:s/></text:p>
          </table:table-cell>
          <table:table-cell office:value-type="float" office:value="442304" table:style-name="ce105">
            <text:p>442,304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895" table:style-name="ce82">
            <text:p>1,895<text:s/></text:p>
          </table:table-cell>
          <table:table-cell office:value-type="float" office:value="753" table:style-name="ce84">
            <text:p>753<text:s/></text:p>
          </table:table-cell>
          <table:table-cell office:value-type="float" office:value="1398" table:style-name="ce86">
            <text:p>1,398<text:s/></text:p>
          </table:table-cell>
          <table:table-cell office:value-type="float" office:value="532" table:style-name="ce88">
            <text:p>532<text:s/></text:p>
          </table:table-cell>
          <table:table-cell office:value-type="float" office:value="4211" table:style-name="ce90">
            <text:p>4,211<text:s/></text:p>
          </table:table-cell>
          <table:table-cell office:value-type="float" office:value="1107" table:style-name="ce84">
            <text:p>1,107<text:s/></text:p>
          </table:table-cell>
          <table:table-cell office:value-type="float" office:value="441" table:style-name="ce86">
            <text:p>441<text:s/></text:p>
          </table:table-cell>
          <table:table-cell office:value-type="float" office:value="604" table:style-name="ce90">
            <text:p>604<text:s/></text:p>
          </table:table-cell>
          <table:table-cell office:value-type="float" office:value="344" table:style-name="ce102">
            <text:p>344<text:s/></text:p>
          </table:table-cell>
          <table:table-cell office:value-type="float" office:value="700" table:style-name="ce86">
            <text:p>700<text:s/></text:p>
          </table:table-cell>
          <table:table-cell office:value-type="float" office:value="179" table:style-name="ce84">
            <text:p>179<text:s/></text:p>
          </table:table-cell>
          <table:table-cell office:value-type="float" office:value="83" table:style-name="ce86">
            <text:p>83<text:s/></text:p>
          </table:table-cell>
          <table:table-cell office:value-type="float" office:value="481" table:style-name="ce86">
            <text:p>481<text:s/></text:p>
          </table:table-cell>
          <table:table-cell office:value-type="float" office:value="127" table:style-name="ce90">
            <text:p>127<text:s/></text:p>
          </table:table-cell>
          <table:table-cell office:value-type="float" office:value="15887" table:style-name="ce84">
            <text:p>15,887<text:s/></text:p>
          </table:table-cell>
          <table:table-cell office:value-type="float" office:value="38290" table:style-name="ce104">
            <text:p>38,290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889" table:style-name="ce82">
            <text:p>1,889<text:s/></text:p>
          </table:table-cell>
          <table:table-cell office:value-type="float" office:value="515" table:style-name="ce84">
            <text:p>515<text:s/></text:p>
          </table:table-cell>
          <table:table-cell office:value-type="float" office:value="1833" table:style-name="ce86">
            <text:p>1,833<text:s/></text:p>
          </table:table-cell>
          <table:table-cell office:value-type="float" office:value="705" table:style-name="ce88">
            <text:p>705<text:s/></text:p>
          </table:table-cell>
          <table:table-cell office:value-type="float" office:value="2342" table:style-name="ce90">
            <text:p>2,342<text:s/></text:p>
          </table:table-cell>
          <table:table-cell office:value-type="float" office:value="1530" table:style-name="ce84">
            <text:p>1,530<text:s/></text:p>
          </table:table-cell>
          <table:table-cell office:value-type="float" office:value="389" table:style-name="ce86">
            <text:p>389<text:s/></text:p>
          </table:table-cell>
          <table:table-cell office:value-type="float" office:value="921" table:style-name="ce90">
            <text:p>921<text:s/></text:p>
          </table:table-cell>
          <table:table-cell office:value-type="float" office:value="351" table:style-name="ce102">
            <text:p>351<text:s/></text:p>
          </table:table-cell>
          <table:table-cell office:value-type="float" office:value="725" table:style-name="ce86">
            <text:p>725<text:s/></text:p>
          </table:table-cell>
          <table:table-cell office:value-type="float" office:value="214" table:style-name="ce84">
            <text:p>214<text:s/></text:p>
          </table:table-cell>
          <table:table-cell office:value-type="float" office:value="46" table:style-name="ce86">
            <text:p>46<text:s/></text:p>
          </table:table-cell>
          <table:table-cell office:value-type="float" office:value="516" table:style-name="ce86">
            <text:p>516<text:s/></text:p>
          </table:table-cell>
          <table:table-cell office:value-type="float" office:value="43" table:style-name="ce90">
            <text:p>43<text:s/></text:p>
          </table:table-cell>
          <table:table-cell office:value-type="float" office:value="18685" table:style-name="ce84">
            <text:p>18,685<text:s/></text:p>
          </table:table-cell>
          <table:table-cell office:value-type="float" office:value="34108" table:style-name="ce104">
            <text:p>34,108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2356" table:style-name="ce82">
            <text:p>2,356<text:s/></text:p>
          </table:table-cell>
          <table:table-cell office:value-type="float" office:value="828" table:style-name="ce84">
            <text:p>828<text:s/></text:p>
          </table:table-cell>
          <table:table-cell office:value-type="float" office:value="1126" table:style-name="ce86">
            <text:p>1,126<text:s/></text:p>
          </table:table-cell>
          <table:table-cell office:value-type="float" office:value="486" table:style-name="ce88">
            <text:p>486<text:s/></text:p>
          </table:table-cell>
          <table:table-cell office:value-type="float" office:value="2289" table:style-name="ce90">
            <text:p>2,289<text:s/></text:p>
          </table:table-cell>
          <table:table-cell office:value-type="float" office:value="1653" table:style-name="ce84">
            <text:p>1,653<text:s/></text:p>
          </table:table-cell>
          <table:table-cell office:value-type="float" office:value="443" table:style-name="ce86">
            <text:p>443<text:s/></text:p>
          </table:table-cell>
          <table:table-cell office:value-type="float" office:value="757" table:style-name="ce90">
            <text:p>757<text:s/></text:p>
          </table:table-cell>
          <table:table-cell office:value-type="float" office:value="349" table:style-name="ce102">
            <text:p>349<text:s/></text:p>
          </table:table-cell>
          <table:table-cell office:value-type="float" office:value="523" table:style-name="ce86">
            <text:p>523<text:s/></text:p>
          </table:table-cell>
          <table:table-cell office:value-type="float" office:value="326" table:style-name="ce84">
            <text:p>326<text:s/></text:p>
          </table:table-cell>
          <table:table-cell office:value-type="float" office:value="84" table:style-name="ce86">
            <text:p>84<text:s/></text:p>
          </table:table-cell>
          <table:table-cell office:value-type="float" office:value="355" table:style-name="ce86">
            <text:p>355<text:s/></text:p>
          </table:table-cell>
          <table:table-cell office:value-type="float" office:value="162" table:style-name="ce90">
            <text:p>162<text:s/></text:p>
          </table:table-cell>
          <table:table-cell office:value-type="float" office:value="17885" table:style-name="ce84">
            <text:p>17,885<text:s/></text:p>
          </table:table-cell>
          <table:table-cell office:value-type="float" office:value="36037" table:style-name="ce104">
            <text:p>36,037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5300" table:style-name="ce82">
            <text:p>5,300<text:s/></text:p>
          </table:table-cell>
          <table:table-cell office:value-type="float" office:value="546" table:style-name="ce84">
            <text:p>546<text:s/></text:p>
          </table:table-cell>
          <table:table-cell office:value-type="float" office:value="1705" table:style-name="ce86">
            <text:p>1,705<text:s/></text:p>
          </table:table-cell>
          <table:table-cell office:value-type="float" office:value="379" table:style-name="ce88">
            <text:p>379<text:s/></text:p>
          </table:table-cell>
          <table:table-cell office:value-type="float" office:value="5753" table:style-name="ce90">
            <text:p>5,753<text:s/></text:p>
          </table:table-cell>
          <table:table-cell office:value-type="float" office:value="1172" table:style-name="ce84">
            <text:p>1,172<text:s/></text:p>
          </table:table-cell>
          <table:table-cell office:value-type="float" office:value="447" table:style-name="ce86">
            <text:p>447<text:s/></text:p>
          </table:table-cell>
          <table:table-cell office:value-type="float" office:value="735" table:style-name="ce90">
            <text:p>735<text:s/></text:p>
          </table:table-cell>
          <table:table-cell office:value-type="float" office:value="290" table:style-name="ce102">
            <text:p>290<text:s/></text:p>
          </table:table-cell>
          <table:table-cell office:value-type="float" office:value="297" table:style-name="ce86">
            <text:p>297<text:s/></text:p>
          </table:table-cell>
          <table:table-cell office:value-type="float" office:value="186" table:style-name="ce84">
            <text:p>186<text:s/></text:p>
          </table:table-cell>
          <table:table-cell office:value-type="float" office:value="36" table:style-name="ce86">
            <text:p>36<text:s/></text:p>
          </table:table-cell>
          <table:table-cell office:value-type="float" office:value="345" table:style-name="ce86">
            <text:p>345<text:s/></text:p>
          </table:table-cell>
          <table:table-cell office:value-type="float" office:value="179" table:style-name="ce90">
            <text:p>179<text:s/></text:p>
          </table:table-cell>
          <table:table-cell office:value-type="float" office:value="16009" table:style-name="ce84">
            <text:p>16,009<text:s/></text:p>
          </table:table-cell>
          <table:table-cell office:value-type="float" office:value="36842" table:style-name="ce104">
            <text:p>36,842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838" table:style-name="ce82">
            <text:p>1,838<text:s/></text:p>
          </table:table-cell>
          <table:table-cell office:value-type="float" office:value="567" table:style-name="ce84">
            <text:p>567<text:s/></text:p>
          </table:table-cell>
          <table:table-cell office:value-type="float" office:value="1326" table:style-name="ce86">
            <text:p>1,326<text:s/></text:p>
          </table:table-cell>
          <table:table-cell office:value-type="float" office:value="360" table:style-name="ce88">
            <text:p>360<text:s/></text:p>
          </table:table-cell>
          <table:table-cell office:value-type="float" office:value="8266" table:style-name="ce90">
            <text:p>8,266<text:s/></text:p>
          </table:table-cell>
          <table:table-cell office:value-type="float" office:value="1778" table:style-name="ce84">
            <text:p>1,778<text:s/></text:p>
          </table:table-cell>
          <table:table-cell office:value-type="float" office:value="442" table:style-name="ce86">
            <text:p>442<text:s/></text:p>
          </table:table-cell>
          <table:table-cell office:value-type="float" office:value="1210" table:style-name="ce90">
            <text:p>1,210<text:s/></text:p>
          </table:table-cell>
          <table:table-cell office:value-type="float" office:value="353" table:style-name="ce102">
            <text:p>353<text:s/></text:p>
          </table:table-cell>
          <table:table-cell office:value-type="float" office:value="1095" table:style-name="ce86">
            <text:p>1,095<text:s/></text:p>
          </table:table-cell>
          <table:table-cell office:value-type="float" office:value="369" table:style-name="ce84">
            <text:p>369<text:s/></text:p>
          </table:table-cell>
          <table:table-cell office:value-type="float" office:value="105" table:style-name="ce86">
            <text:p>105<text:s/></text:p>
          </table:table-cell>
          <table:table-cell office:value-type="float" office:value="437" table:style-name="ce86">
            <text:p>437<text:s/></text:p>
          </table:table-cell>
          <table:table-cell office:value-type="float" office:value="128" table:style-name="ce90">
            <text:p>128<text:s/></text:p>
          </table:table-cell>
          <table:table-cell office:value-type="float" office:value="13907" table:style-name="ce84">
            <text:p>13,907<text:s/></text:p>
          </table:table-cell>
          <table:table-cell office:value-type="float" office:value="36970" table:style-name="ce104">
            <text:p>36,970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3225" table:style-name="ce82">
            <text:p>3,225<text:s/></text:p>
          </table:table-cell>
          <table:table-cell office:value-type="float" office:value="681" table:style-name="ce84">
            <text:p>681<text:s/></text:p>
          </table:table-cell>
          <table:table-cell office:value-type="float" office:value="1603" table:style-name="ce86">
            <text:p>1,603<text:s/></text:p>
          </table:table-cell>
          <table:table-cell office:value-type="float" office:value="512" table:style-name="ce88">
            <text:p>512<text:s/></text:p>
          </table:table-cell>
          <table:table-cell office:value-type="float" office:value="3944" table:style-name="ce90">
            <text:p>3,944<text:s/></text:p>
          </table:table-cell>
          <table:table-cell office:value-type="float" office:value="1354" table:style-name="ce84">
            <text:p>1,354<text:s/></text:p>
          </table:table-cell>
          <table:table-cell office:value-type="float" office:value="757" table:style-name="ce86">
            <text:p>757<text:s/></text:p>
          </table:table-cell>
          <table:table-cell office:value-type="float" office:value="1072" table:style-name="ce90">
            <text:p>1,072<text:s/></text:p>
          </table:table-cell>
          <table:table-cell office:value-type="float" office:value="310" table:style-name="ce102">
            <text:p>310<text:s/></text:p>
          </table:table-cell>
          <table:table-cell office:value-type="float" office:value="478" table:style-name="ce86">
            <text:p>478<text:s/></text:p>
          </table:table-cell>
          <table:table-cell office:value-type="float" office:value="359" table:style-name="ce84">
            <text:p>359<text:s/></text:p>
          </table:table-cell>
          <table:table-cell office:value-type="float" office:value="206" table:style-name="ce86">
            <text:p>206<text:s/></text:p>
          </table:table-cell>
          <table:table-cell office:value-type="float" office:value="447" table:style-name="ce86">
            <text:p>447<text:s/></text:p>
          </table:table-cell>
          <table:table-cell office:value-type="float" office:value="258" table:style-name="ce90">
            <text:p>258<text:s/></text:p>
          </table:table-cell>
          <table:table-cell office:value-type="float" office:value="16216" table:style-name="ce84">
            <text:p>16,216<text:s/></text:p>
          </table:table-cell>
          <table:table-cell office:value-type="float" office:value="39070" table:style-name="ce104">
            <text:p>39,070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4319" table:style-name="ce83">
            <text:p>14,319<text:s/></text:p>
          </table:table-cell>
          <table:table-cell office:value-type="float" office:value="4957" table:style-name="ce85">
            <text:p>4,957<text:s/></text:p>
          </table:table-cell>
          <table:table-cell office:value-type="float" office:value="9921" table:style-name="ce87">
            <text:p>9,921<text:s/></text:p>
          </table:table-cell>
          <table:table-cell office:value-type="float" office:value="3693" table:style-name="ce89">
            <text:p>3,693<text:s/></text:p>
          </table:table-cell>
          <table:table-cell office:value-type="float" office:value="27789" table:style-name="ce91">
            <text:p>27,789<text:s/></text:p>
          </table:table-cell>
          <table:table-cell office:value-type="float" office:value="9062" table:style-name="ce85">
            <text:p>9,062<text:s/></text:p>
          </table:table-cell>
          <table:table-cell office:value-type="float" office:value="3345" table:style-name="ce87">
            <text:p>3,345<text:s/></text:p>
          </table:table-cell>
          <table:table-cell office:value-type="float" office:value="5136" table:style-name="ce91">
            <text:p>5,136<text:s/></text:p>
          </table:table-cell>
          <table:table-cell office:value-type="float" office:value="2357" table:style-name="ce103">
            <text:p>2,357<text:s/></text:p>
          </table:table-cell>
          <table:table-cell office:value-type="float" office:value="6193" table:style-name="ce87">
            <text:p>6,193<text:s/></text:p>
          </table:table-cell>
          <table:table-cell office:value-type="float" office:value="1451" table:style-name="ce85">
            <text:p>1,451<text:s/></text:p>
          </table:table-cell>
          <table:table-cell office:value-type="float" office:value="430" table:style-name="ce87">
            <text:p>430<text:s/></text:p>
          </table:table-cell>
          <table:table-cell office:value-type="float" office:value="3314" table:style-name="ce87">
            <text:p>3,314<text:s/></text:p>
          </table:table-cell>
          <table:table-cell office:value-type="float" office:value="1558" table:style-name="ce91">
            <text:p>1,558<text:s/></text:p>
          </table:table-cell>
          <table:table-cell office:value-type="float" office:value="115923" table:style-name="ce85">
            <text:p>115,923<text:s/></text:p>
          </table:table-cell>
          <table:table-cell office:value-type="float" office:value="259277" table:style-name="ce105">
            <text:p>259,27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9074" table:style-name="ce82">
            <text:p>9,074<text:s/></text:p>
          </table:table-cell>
          <table:table-cell office:value-type="float" office:value="720" table:style-name="ce84">
            <text:p>720<text:s/></text:p>
          </table:table-cell>
          <table:table-cell office:value-type="float" office:value="1718" table:style-name="ce86">
            <text:p>1,718<text:s/></text:p>
          </table:table-cell>
          <table:table-cell office:value-type="float" office:value="437" table:style-name="ce88">
            <text:p>437<text:s/></text:p>
          </table:table-cell>
          <table:table-cell office:value-type="float" office:value="5436" table:style-name="ce90">
            <text:p>5,436<text:s/></text:p>
          </table:table-cell>
          <table:table-cell office:value-type="float" office:value="1192" table:style-name="ce84">
            <text:p>1,192<text:s/></text:p>
          </table:table-cell>
          <table:table-cell office:value-type="float" office:value="441" table:style-name="ce86">
            <text:p>441<text:s/></text:p>
          </table:table-cell>
          <table:table-cell office:value-type="float" office:value="725" table:style-name="ce90">
            <text:p>725<text:s/></text:p>
          </table:table-cell>
          <table:table-cell office:value-type="float" office:value="349" table:style-name="ce102">
            <text:p>349<text:s/></text:p>
          </table:table-cell>
          <table:table-cell office:value-type="float" office:value="355" table:style-name="ce86">
            <text:p>355<text:s/></text:p>
          </table:table-cell>
          <table:table-cell office:value-type="float" office:value="221" table:style-name="ce84">
            <text:p>221<text:s/></text:p>
          </table:table-cell>
          <table:table-cell office:value-type="float" office:value="201" table:style-name="ce86">
            <text:p>201<text:s/></text:p>
          </table:table-cell>
          <table:table-cell office:value-type="float" office:value="516" table:style-name="ce86">
            <text:p>516<text:s/></text:p>
          </table:table-cell>
          <table:table-cell office:value-type="float" office:value="61" table:style-name="ce90">
            <text:p>61<text:s/></text:p>
          </table:table-cell>
          <table:table-cell office:value-type="float" office:value="18689" table:style-name="ce84">
            <text:p>18,689<text:s/></text:p>
          </table:table-cell>
          <table:table-cell office:value-type="float" office:value="33928" table:style-name="ce104">
            <text:p>33,928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3192" table:style-name="ce82">
            <text:p>3,192<text:s/></text:p>
          </table:table-cell>
          <table:table-cell office:value-type="float" office:value="906" table:style-name="ce84">
            <text:p>906<text:s/></text:p>
          </table:table-cell>
          <table:table-cell office:value-type="float" office:value="1562" table:style-name="ce86">
            <text:p>1,562<text:s/></text:p>
          </table:table-cell>
          <table:table-cell office:value-type="float" office:value="578" table:style-name="ce88">
            <text:p>578<text:s/></text:p>
          </table:table-cell>
          <table:table-cell office:value-type="float" office:value="3605" table:style-name="ce90">
            <text:p>3,605<text:s/></text:p>
          </table:table-cell>
          <table:table-cell office:value-type="float" office:value="1139" table:style-name="ce84">
            <text:p>1,139<text:s/></text:p>
          </table:table-cell>
          <table:table-cell office:value-type="float" office:value="461" table:style-name="ce86">
            <text:p>461<text:s/></text:p>
          </table:table-cell>
          <table:table-cell office:value-type="float" office:value="734" table:style-name="ce90">
            <text:p>734<text:s/></text:p>
          </table:table-cell>
          <table:table-cell office:value-type="float" office:value="350" table:style-name="ce102">
            <text:p>350<text:s/></text:p>
          </table:table-cell>
          <table:table-cell office:value-type="float" office:value="189" table:style-name="ce86">
            <text:p>189<text:s/></text:p>
          </table:table-cell>
          <table:table-cell office:value-type="float" office:value="191" table:style-name="ce84">
            <text:p>191<text:s/></text:p>
          </table:table-cell>
          <table:table-cell office:value-type="float" office:value="70" table:style-name="ce86">
            <text:p>70<text:s/></text:p>
          </table:table-cell>
          <table:table-cell office:value-type="float" office:value="428" table:style-name="ce86">
            <text:p>428<text:s/></text:p>
          </table:table-cell>
          <table:table-cell office:value-type="float" office:value="113" table:style-name="ce90">
            <text:p>113<text:s/></text:p>
          </table:table-cell>
          <table:table-cell office:value-type="float" office:value="20541" table:style-name="ce84">
            <text:p>20,541<text:s/></text:p>
          </table:table-cell>
          <table:table-cell office:value-type="float" office:value="23297" table:style-name="ce104">
            <text:p>23,297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5696" table:style-name="ce82">
            <text:p>5,696<text:s/></text:p>
          </table:table-cell>
          <table:table-cell office:value-type="float" office:value="900" table:style-name="ce84">
            <text:p>900<text:s/></text:p>
          </table:table-cell>
          <table:table-cell office:value-type="float" office:value="1455" table:style-name="ce86">
            <text:p>1,455<text:s/></text:p>
          </table:table-cell>
          <table:table-cell office:value-type="float" office:value="505" table:style-name="ce88">
            <text:p>505<text:s/></text:p>
          </table:table-cell>
          <table:table-cell office:value-type="float" office:value="7173" table:style-name="ce90">
            <text:p>7,173<text:s/></text:p>
          </table:table-cell>
          <table:table-cell office:value-type="float" office:value="1568" table:style-name="ce84">
            <text:p>1,568<text:s/></text:p>
          </table:table-cell>
          <table:table-cell office:value-type="float" office:value="628" table:style-name="ce86">
            <text:p>628<text:s/></text:p>
          </table:table-cell>
          <table:table-cell office:value-type="float" office:value="953" table:style-name="ce90">
            <text:p>953<text:s/></text:p>
          </table:table-cell>
          <table:table-cell office:value-type="float" office:value="386" table:style-name="ce102">
            <text:p>386<text:s/></text:p>
          </table:table-cell>
          <table:table-cell office:value-type="float" office:value="895" table:style-name="ce86">
            <text:p>895<text:s/></text:p>
          </table:table-cell>
          <table:table-cell office:value-type="float" office:value="254" table:style-name="ce84">
            <text:p>254<text:s/></text:p>
          </table:table-cell>
          <table:table-cell office:value-type="float" office:value="315" table:style-name="ce86">
            <text:p>315<text:s/></text:p>
          </table:table-cell>
          <table:table-cell office:value-type="float" office:value="388" table:style-name="ce86">
            <text:p>388<text:s/></text:p>
          </table:table-cell>
          <table:table-cell office:value-type="float" office:value="77" table:style-name="ce90">
            <text:p>77<text:s/></text:p>
          </table:table-cell>
          <table:table-cell office:value-type="float" office:value="66418" table:style-name="ce84">
            <text:p>66,418<text:s/></text:p>
          </table:table-cell>
          <table:table-cell office:value-type="float" office:value="45946" table:style-name="ce104">
            <text:p>45,946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9343" table:style-name="ce82">
            <text:p>9,343<text:s/></text:p>
          </table:table-cell>
          <table:table-cell office:value-type="float" office:value="834" table:style-name="ce84">
            <text:p>834<text:s/></text:p>
          </table:table-cell>
          <table:table-cell office:value-type="float" office:value="1476" table:style-name="ce86">
            <text:p>1,476<text:s/></text:p>
          </table:table-cell>
          <table:table-cell office:value-type="float" office:value="535" table:style-name="ce88">
            <text:p>535<text:s/></text:p>
          </table:table-cell>
          <table:table-cell office:value-type="float" office:value="4538" table:style-name="ce90">
            <text:p>4,538<text:s/></text:p>
          </table:table-cell>
          <table:table-cell office:value-type="float" office:value="1418" table:style-name="ce84">
            <text:p>1,418<text:s/></text:p>
          </table:table-cell>
          <table:table-cell office:value-type="float" office:value="941" table:style-name="ce86">
            <text:p>941<text:s/></text:p>
          </table:table-cell>
          <table:table-cell office:value-type="float" office:value="763" table:style-name="ce90">
            <text:p>763<text:s/></text:p>
          </table:table-cell>
          <table:table-cell office:value-type="float" office:value="409" table:style-name="ce102">
            <text:p>409<text:s/></text:p>
          </table:table-cell>
          <table:table-cell office:value-type="float" office:value="432" table:style-name="ce86">
            <text:p>432<text:s/></text:p>
          </table:table-cell>
          <table:table-cell office:value-type="float" office:value="233" table:style-name="ce84">
            <text:p>233<text:s/></text:p>
          </table:table-cell>
          <table:table-cell office:value-type="float" office:value="202" table:style-name="ce86">
            <text:p>202<text:s/></text:p>
          </table:table-cell>
          <table:table-cell office:value-type="float" office:value="535" table:style-name="ce86">
            <text:p>535<text:s/></text:p>
          </table:table-cell>
          <table:table-cell office:value-type="float" office:value="108" table:style-name="ce90">
            <text:p>108<text:s/></text:p>
          </table:table-cell>
          <table:table-cell office:value-type="float" office:value="21344" table:style-name="ce84">
            <text:p>21,344<text:s/></text:p>
          </table:table-cell>
          <table:table-cell office:value-type="float" office:value="49825" table:style-name="ce104">
            <text:p>49,825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4619" table:style-name="ce82">
            <text:p>4,619<text:s/></text:p>
          </table:table-cell>
          <table:table-cell office:value-type="float" office:value="815" table:style-name="ce84">
            <text:p>815<text:s/></text:p>
          </table:table-cell>
          <table:table-cell office:value-type="float" office:value="2032" table:style-name="ce86">
            <text:p>2,032<text:s/></text:p>
          </table:table-cell>
          <table:table-cell office:value-type="float" office:value="1054" table:style-name="ce88">
            <text:p>1,054<text:s/></text:p>
          </table:table-cell>
          <table:table-cell office:value-type="float" office:value="4164" table:style-name="ce90">
            <text:p>4,164<text:s/></text:p>
          </table:table-cell>
          <table:table-cell office:value-type="float" office:value="2033" table:style-name="ce84">
            <text:p>2,033<text:s/></text:p>
          </table:table-cell>
          <table:table-cell office:value-type="float" office:value="650" table:style-name="ce86">
            <text:p>650<text:s/></text:p>
          </table:table-cell>
          <table:table-cell office:value-type="float" office:value="2098" table:style-name="ce90">
            <text:p>2,098<text:s/></text:p>
          </table:table-cell>
          <table:table-cell office:value-type="float" office:value="438" table:style-name="ce102">
            <text:p>438<text:s/></text:p>
          </table:table-cell>
          <table:table-cell office:value-type="float" office:value="432" table:style-name="ce86">
            <text:p>432<text:s/></text:p>
          </table:table-cell>
          <table:table-cell office:value-type="float" office:value="286" table:style-name="ce84">
            <text:p>286<text:s/></text:p>
          </table:table-cell>
          <table:table-cell office:value-type="float" office:value="144" table:style-name="ce86">
            <text:p>144<text:s/></text:p>
          </table:table-cell>
          <table:table-cell office:value-type="float" office:value="393" table:style-name="ce86">
            <text:p>393<text:s/></text:p>
          </table:table-cell>
          <table:table-cell office:value-type="float" office:value="2924" table:style-name="ce90">
            <text:p>2,924<text:s/></text:p>
          </table:table-cell>
          <table:table-cell office:value-type="float" office:value="33999" table:style-name="ce84">
            <text:p>33,999<text:s/></text:p>
          </table:table-cell>
          <table:table-cell office:value-type="float" office:value="55230" table:style-name="ce104">
            <text:p>55,230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4078" table:style-name="ce82">
            <text:p>4,078<text:s/></text:p>
          </table:table-cell>
          <table:table-cell office:value-type="float" office:value="872" table:style-name="ce84">
            <text:p>872<text:s/></text:p>
          </table:table-cell>
          <table:table-cell office:value-type="float" office:value="1378" table:style-name="ce86">
            <text:p>1,378<text:s/></text:p>
          </table:table-cell>
          <table:table-cell office:value-type="float" office:value="426" table:style-name="ce88">
            <text:p>426<text:s/></text:p>
          </table:table-cell>
          <table:table-cell office:value-type="float" office:value="3104" table:style-name="ce90">
            <text:p>3,104<text:s/></text:p>
          </table:table-cell>
          <table:table-cell office:value-type="float" office:value="1748" table:style-name="ce84">
            <text:p>1,748<text:s/></text:p>
          </table:table-cell>
          <table:table-cell office:value-type="float" office:value="1783" table:style-name="ce86">
            <text:p>1,783<text:s/></text:p>
          </table:table-cell>
          <table:table-cell office:value-type="float" office:value="879" table:style-name="ce90">
            <text:p>879<text:s/></text:p>
          </table:table-cell>
          <table:table-cell office:value-type="float" office:value="320" table:style-name="ce102">
            <text:p>320<text:s/></text:p>
          </table:table-cell>
          <table:table-cell office:value-type="float" office:value="600" table:style-name="ce86">
            <text:p>600<text:s/></text:p>
          </table:table-cell>
          <table:table-cell office:value-type="float" office:value="244" table:style-name="ce84">
            <text:p>244<text:s/></text:p>
          </table:table-cell>
          <table:table-cell office:value-type="float" office:value="116" table:style-name="ce86">
            <text:p>116<text:s/></text:p>
          </table:table-cell>
          <table:table-cell office:value-type="float" office:value="522" table:style-name="ce86">
            <text:p>522<text:s/></text:p>
          </table:table-cell>
          <table:table-cell office:value-type="float" office:value="1535" table:style-name="ce90">
            <text:p>1,535<text:s/></text:p>
          </table:table-cell>
          <table:table-cell office:value-type="float" office:value="23753" table:style-name="ce84">
            <text:p>23,753<text:s/></text:p>
          </table:table-cell>
          <table:table-cell office:value-type="float" office:value="44473" table:style-name="ce104">
            <text:p>44,473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21513" table:style-name="ce82">
            <text:p>21,513<text:s/></text:p>
          </table:table-cell>
          <table:table-cell office:value-type="float" office:value="855" table:style-name="ce84">
            <text:p>855<text:s/></text:p>
          </table:table-cell>
          <table:table-cell office:value-type="float" office:value="1937" table:style-name="ce86">
            <text:p>1,937<text:s/></text:p>
          </table:table-cell>
          <table:table-cell office:value-type="float" office:value="654" table:style-name="ce88">
            <text:p>654<text:s/></text:p>
          </table:table-cell>
          <table:table-cell office:value-type="float" office:value="7555" table:style-name="ce90">
            <text:p>7,555<text:s/></text:p>
          </table:table-cell>
          <table:table-cell office:value-type="float" office:value="1767" table:style-name="ce84">
            <text:p>1,767<text:s/></text:p>
          </table:table-cell>
          <table:table-cell office:value-type="float" office:value="808" table:style-name="ce86">
            <text:p>808<text:s/></text:p>
          </table:table-cell>
          <table:table-cell office:value-type="float" office:value="795" table:style-name="ce90">
            <text:p>795<text:s/></text:p>
          </table:table-cell>
          <table:table-cell office:value-type="float" office:value="531" table:style-name="ce102">
            <text:p>531<text:s/></text:p>
          </table:table-cell>
          <table:table-cell office:value-type="float" office:value="757" table:style-name="ce86">
            <text:p>757<text:s/></text:p>
          </table:table-cell>
          <table:table-cell office:value-type="float" office:value="260" table:style-name="ce84">
            <text:p>260<text:s/></text:p>
          </table:table-cell>
          <table:table-cell office:value-type="float" office:value="42" table:style-name="ce86">
            <text:p>42<text:s/></text:p>
          </table:table-cell>
          <table:table-cell office:value-type="float" office:value="413" table:style-name="ce86">
            <text:p>413<text:s/></text:p>
          </table:table-cell>
          <table:table-cell office:value-type="float" office:value="153" table:style-name="ce90">
            <text:p>153<text:s/></text:p>
          </table:table-cell>
          <table:table-cell office:value-type="float" office:value="35007" table:style-name="ce84">
            <text:p>35,007<text:s/></text:p>
          </table:table-cell>
          <table:table-cell office:value-type="float" office:value="61064" table:style-name="ce104">
            <text:p>61,064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57514" table:style-name="ce83">
            <text:p>57,514<text:s/></text:p>
          </table:table-cell>
          <table:table-cell office:value-type="float" office:value="5902" table:style-name="ce85">
            <text:p>5,902<text:s/></text:p>
          </table:table-cell>
          <table:table-cell office:value-type="float" office:value="11558" table:style-name="ce87">
            <text:p>11,558<text:s/></text:p>
          </table:table-cell>
          <table:table-cell office:value-type="float" office:value="4190" table:style-name="ce89">
            <text:p>4,190<text:s/></text:p>
          </table:table-cell>
          <table:table-cell office:value-type="float" office:value="35577" table:style-name="ce91">
            <text:p>35,577<text:s/></text:p>
          </table:table-cell>
          <table:table-cell office:value-type="float" office:value="10865" table:style-name="ce85">
            <text:p>10,865<text:s/></text:p>
          </table:table-cell>
          <table:table-cell office:value-type="float" office:value="5714" table:style-name="ce87">
            <text:p>5,714<text:s/></text:p>
          </table:table-cell>
          <table:table-cell office:value-type="float" office:value="6948" table:style-name="ce91">
            <text:p>6,948<text:s/></text:p>
          </table:table-cell>
          <table:table-cell office:value-type="float" office:value="2782" table:style-name="ce103">
            <text:p>2,782<text:s/></text:p>
          </table:table-cell>
          <table:table-cell office:value-type="float" office:value="3661" table:style-name="ce87">
            <text:p>3,661<text:s/></text:p>
          </table:table-cell>
          <table:table-cell office:value-type="float" office:value="1689" table:style-name="ce85">
            <text:p>1,689<text:s/></text:p>
          </table:table-cell>
          <table:table-cell office:value-type="float" office:value="1091" table:style-name="ce87">
            <text:p>1,091<text:s/></text:p>
          </table:table-cell>
          <table:table-cell office:value-type="float" office:value="3194" table:style-name="ce87">
            <text:p>3,194<text:s/></text:p>
          </table:table-cell>
          <table:table-cell office:value-type="float" office:value="4971" table:style-name="ce91">
            <text:p>4,971<text:s/></text:p>
          </table:table-cell>
          <table:table-cell office:value-type="float" office:value="219752" table:style-name="ce85">
            <text:p>219,752<text:s/></text:p>
          </table:table-cell>
          <table:table-cell office:value-type="float" office:value="313764" table:style-name="ce105">
            <text:p>313,764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1035.2" table:style-name="ce71">
            <text:p>1,035.2<text:s/></text:p>
          </table:table-cell>
          <table:table-cell office:value-type="float" office:value="13.6" table:style-name="ce73">
            <text:p>13.6<text:s/></text:p>
          </table:table-cell>
          <table:table-cell office:value-type="float" office:value="38.5" table:style-name="ce75">
            <text:p>38.5<text:s/></text:p>
          </table:table-cell>
          <table:table-cell office:value-type="float" office:value="23" table:style-name="ce77">
            <text:p>23.0<text:s/></text:p>
          </table:table-cell>
          <table:table-cell office:value-type="float" office:value="79.400000000000006" table:style-name="ce79">
            <text:p>79.4<text:s/></text:p>
          </table:table-cell>
          <table:table-cell office:value-type="float" office:value="59.6" table:style-name="ce73">
            <text:p>59.6<text:s/></text:p>
          </table:table-cell>
          <table:table-cell office:value-type="float" office:value="83.5" table:style-name="ce75">
            <text:p>83.5<text:s/></text:p>
          </table:table-cell>
          <table:table-cell office:value-type="float" office:value="31.7" table:style-name="ce79">
            <text:p>31.7<text:s/></text:p>
          </table:table-cell>
          <table:table-cell office:value-type="float" office:value="54.5" table:style-name="ce98">
            <text:p>54.5<text:s/></text:p>
          </table:table-cell>
          <table:table-cell office:value-type="float" office:value="8.1" table:style-name="ce75">
            <text:p>8.1<text:s/></text:p>
          </table:table-cell>
          <table:table-cell office:value-type="float" office:value="45.2" table:style-name="ce73">
            <text:p>45.2<text:s/></text:p>
          </table:table-cell>
          <table:table-cell office:value-type="float" office:value="-48.6" table:style-name="ce75">
            <text:p>-48.6<text:s/></text:p>
          </table:table-cell>
          <table:table-cell office:value-type="float" office:value="-14.1" table:style-name="ce75">
            <text:p>-14.1<text:s/></text:p>
          </table:table-cell>
          <table:table-cell office:value-type="float" office:value="20.7" table:style-name="ce79">
            <text:p>20.7<text:s/></text:p>
          </table:table-cell>
          <table:table-cell office:value-type="float" office:value="120.3" table:style-name="ce73">
            <text:p>120.3<text:s/></text:p>
          </table:table-cell>
          <table:table-cell office:value-type="float" office:value="59.5" table:style-name="ce100">
            <text:p>59.5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301.7" table:style-name="ce93">
            <text:p>301.7<text:s/></text:p>
          </table:table-cell>
          <table:table-cell office:value-type="float" office:value="19.100000000000001" table:style-name="ce94">
            <text:p>19.1<text:s/></text:p>
          </table:table-cell>
          <table:table-cell office:value-type="float" office:value="16.5" table:style-name="ce95">
            <text:p>16.5<text:s/></text:p>
          </table:table-cell>
          <table:table-cell office:value-type="float" office:value="13.5" table:style-name="ce96">
            <text:p>13.5<text:s/></text:p>
          </table:table-cell>
          <table:table-cell office:value-type="float" office:value="28" table:style-name="ce97">
            <text:p>28.0<text:s/></text:p>
          </table:table-cell>
          <table:table-cell office:value-type="float" office:value="19.899999999999999" table:style-name="ce94">
            <text:p>19.9<text:s/></text:p>
          </table:table-cell>
          <table:table-cell office:value-type="float" office:value="70.8" table:style-name="ce95">
            <text:p>70.8<text:s/></text:p>
          </table:table-cell>
          <table:table-cell office:value-type="float" office:value="35.299999999999997" table:style-name="ce97">
            <text:p>35.3<text:s/></text:p>
          </table:table-cell>
          <table:table-cell office:value-type="float" office:value="18.100000000000001" table:style-name="ce108">
            <text:p>18.1<text:s/></text:p>
          </table:table-cell>
          <table:table-cell office:value-type="float" office:value="-40.9" table:style-name="ce95">
            <text:p>-40.9<text:s/></text:p>
          </table:table-cell>
          <table:table-cell office:value-type="float" office:value="16.399999999999999" table:style-name="ce94">
            <text:p>16.4<text:s/></text:p>
          </table:table-cell>
          <table:table-cell office:value-type="float" office:value="153.6" table:style-name="ce95">
            <text:p>153.6<text:s/></text:p>
          </table:table-cell>
          <table:table-cell office:value-type="float" office:value="-3.6" table:style-name="ce95">
            <text:p>-3.6<text:s/></text:p>
          </table:table-cell>
          <table:table-cell office:value-type="float" office:value="219.1" table:style-name="ce97">
            <text:p>219.1<text:s/></text:p>
          </table:table-cell>
          <table:table-cell office:value-type="float" office:value="89.6" table:style-name="ce94">
            <text:p>89.6<text:s/></text:p>
          </table:table-cell>
          <table:table-cell office:value-type="float" office:value="21" table:style-name="ce109">
            <text:p>21.0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727704" table:style-name="ce83">
            <text:p>727,704<text:s/></text:p>
          </table:table-cell>
          <table:table-cell office:value-type="float" office:value="396974" table:style-name="ce85">
            <text:p>396,974<text:s/></text:p>
          </table:table-cell>
          <table:table-cell office:value-type="float" office:value="520094" table:style-name="ce87">
            <text:p>520,094<text:s/></text:p>
          </table:table-cell>
          <table:table-cell office:value-type="float" office:value="203067" table:style-name="ce89">
            <text:p>203,067<text:s/></text:p>
          </table:table-cell>
          <table:table-cell office:value-type="float" office:value="529203" table:style-name="ce91">
            <text:p>529,203<text:s/></text:p>
          </table:table-cell>
          <table:table-cell office:value-type="float" office:value="424645" table:style-name="ce85">
            <text:p>424,645<text:s/></text:p>
          </table:table-cell>
          <table:table-cell office:value-type="float" office:value="223189" table:style-name="ce87">
            <text:p>223,189<text:s/></text:p>
          </table:table-cell>
          <table:table-cell office:value-type="float" office:value="499352" table:style-name="ce91">
            <text:p>499,352<text:s/></text:p>
          </table:table-cell>
          <table:table-cell office:value-type="float" office:value="129861" table:style-name="ce103">
            <text:p>129,861<text:s/></text:p>
          </table:table-cell>
          <table:table-cell office:value-type="float" office:value="220649" table:style-name="ce87">
            <text:p>220,649<text:s/></text:p>
          </table:table-cell>
          <table:table-cell office:value-type="float" office:value="161424" table:style-name="ce85">
            <text:p>161,424<text:s/></text:p>
          </table:table-cell>
          <table:table-cell office:value-type="float" office:value="165671" table:style-name="ce87">
            <text:p>165,671<text:s/></text:p>
          </table:table-cell>
          <table:table-cell office:value-type="float" office:value="132025" table:style-name="ce87">
            <text:p>132,025<text:s/></text:p>
          </table:table-cell>
          <table:table-cell office:value-type="float" office:value="74002" table:style-name="ce91">
            <text:p>74,002<text:s/></text:p>
          </table:table-cell>
          <table:table-cell office:value-type="float" office:value="5827412" table:style-name="ce85">
            <text:p>5,827,412<text:s/></text:p>
          </table:table-cell>
          <table:table-cell office:value-type="float" office:value="16849296" table:style-name="ce105">
            <text:p>16,849,296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764130" table:style-name="ce83">
            <text:p>764,130<text:s/></text:p>
          </table:table-cell>
          <table:table-cell office:value-type="float" office:value="463817" table:style-name="ce85">
            <text:p>463,817<text:s/></text:p>
          </table:table-cell>
          <table:table-cell office:value-type="float" office:value="606108" table:style-name="ce87">
            <text:p>606,108<text:s/></text:p>
          </table:table-cell>
          <table:table-cell office:value-type="float" office:value="204048" table:style-name="ce89">
            <text:p>204,048<text:s/></text:p>
          </table:table-cell>
          <table:table-cell office:value-type="float" office:value="682807" table:style-name="ce91">
            <text:p>682,807<text:s/></text:p>
          </table:table-cell>
          <table:table-cell office:value-type="float" office:value="464226" table:style-name="ce85">
            <text:p>464,226<text:s/></text:p>
          </table:table-cell>
          <table:table-cell office:value-type="float" office:value="249057" table:style-name="ce87">
            <text:p>249,057<text:s/></text:p>
          </table:table-cell>
          <table:table-cell office:value-type="float" office:value="501854" table:style-name="ce91">
            <text:p>501,854<text:s/></text:p>
          </table:table-cell>
          <table:table-cell office:value-type="float" office:value="164770" table:style-name="ce103">
            <text:p>164,770<text:s/></text:p>
          </table:table-cell>
          <table:table-cell office:value-type="float" office:value="306259" table:style-name="ce87">
            <text:p>306,259<text:s/></text:p>
          </table:table-cell>
          <table:table-cell office:value-type="float" office:value="65316" table:style-name="ce85">
            <text:p>65,316<text:s/></text:p>
          </table:table-cell>
          <table:table-cell office:value-type="float" office:value="109623" table:style-name="ce87">
            <text:p>109,623<text:s/></text:p>
          </table:table-cell>
          <table:table-cell office:value-type="float" office:value="157438" table:style-name="ce87">
            <text:p>157,438<text:s/></text:p>
          </table:table-cell>
          <table:table-cell office:value-type="float" office:value="57318" table:style-name="ce91">
            <text:p>57,318<text:s/></text:p>
          </table:table-cell>
          <table:table-cell office:value-type="float" office:value="9035530" table:style-name="ce85">
            <text:p>9,035,530<text:s/></text:p>
          </table:table-cell>
          <table:table-cell office:value-type="float" office:value="27310725" table:style-name="ce105">
            <text:p>27,310,725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619562" table:style-name="ce83">
            <text:p>619,562<text:s/></text:p>
          </table:table-cell>
          <table:table-cell office:value-type="float" office:value="412541" table:style-name="ce85">
            <text:p>412,541<text:s/></text:p>
          </table:table-cell>
          <table:table-cell office:value-type="float" office:value="566982" table:style-name="ce87">
            <text:p>566,982<text:s/></text:p>
          </table:table-cell>
          <table:table-cell office:value-type="float" office:value="208931" table:style-name="ce89">
            <text:p>208,931<text:s/></text:p>
          </table:table-cell>
          <table:table-cell office:value-type="float" office:value="659589" table:style-name="ce91">
            <text:p>659,589<text:s/></text:p>
          </table:table-cell>
          <table:table-cell office:value-type="float" office:value="558269" table:style-name="ce85">
            <text:p>558,269<text:s/></text:p>
          </table:table-cell>
          <table:table-cell office:value-type="float" office:value="199636" table:style-name="ce87">
            <text:p>199,636<text:s/></text:p>
          </table:table-cell>
          <table:table-cell office:value-type="float" office:value="388264" table:style-name="ce91">
            <text:p>388,264<text:s/></text:p>
          </table:table-cell>
          <table:table-cell office:value-type="float" office:value="154590" table:style-name="ce103">
            <text:p>154,590<text:s/></text:p>
          </table:table-cell>
          <table:table-cell office:value-type="float" office:value="314666" table:style-name="ce87">
            <text:p>314,666<text:s/></text:p>
          </table:table-cell>
          <table:table-cell office:value-type="float" office:value="63696" table:style-name="ce85">
            <text:p>63,696<text:s/></text:p>
          </table:table-cell>
          <table:table-cell office:value-type="float" office:value="39642" table:style-name="ce87">
            <text:p>39,642<text:s/></text:p>
          </table:table-cell>
          <table:table-cell office:value-type="float" office:value="211566" table:style-name="ce87">
            <text:p>211,566<text:s/></text:p>
          </table:table-cell>
          <table:table-cell office:value-type="float" office:value="47509" table:style-name="ce91">
            <text:p>47,509<text:s/></text:p>
          </table:table-cell>
          <table:table-cell office:value-type="float" office:value="6856880" table:style-name="ce85">
            <text:p>6,856,880<text:s/></text:p>
          </table:table-cell>
          <table:table-cell office:value-type="float" office:value="19502721" table:style-name="ce105">
            <text:p>19,502,721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841688" table:style-name="ce83">
            <text:p>841,688<text:s/></text:p>
          </table:table-cell>
          <table:table-cell office:value-type="float" office:value="328355" table:style-name="ce85">
            <text:p>328,355<text:s/></text:p>
          </table:table-cell>
          <table:table-cell office:value-type="float" office:value="617500" table:style-name="ce87">
            <text:p>617,500<text:s/></text:p>
          </table:table-cell>
          <table:table-cell office:value-type="float" office:value="209187" table:style-name="ce89">
            <text:p>209,187<text:s/></text:p>
          </table:table-cell>
          <table:table-cell office:value-type="float" office:value="1771078" table:style-name="ce91">
            <text:p>1,771,078<text:s/></text:p>
          </table:table-cell>
          <table:table-cell office:value-type="float" office:value="602779" table:style-name="ce85">
            <text:p>602,779<text:s/></text:p>
          </table:table-cell>
          <table:table-cell office:value-type="float" office:value="195979" table:style-name="ce87">
            <text:p>195,979<text:s/></text:p>
          </table:table-cell>
          <table:table-cell office:value-type="float" office:value="361471" table:style-name="ce91">
            <text:p>361,471<text:s/></text:p>
          </table:table-cell>
          <table:table-cell office:value-type="float" office:value="115242" table:style-name="ce103">
            <text:p>115,242<text:s/></text:p>
          </table:table-cell>
          <table:table-cell office:value-type="float" office:value="327907" table:style-name="ce87">
            <text:p>327,907<text:s/></text:p>
          </table:table-cell>
          <table:table-cell office:value-type="float" office:value="68650" table:style-name="ce85">
            <text:p>68,650<text:s/></text:p>
          </table:table-cell>
          <table:table-cell office:value-type="float" office:value="31867" table:style-name="ce87">
            <text:p>31,867<text:s/></text:p>
          </table:table-cell>
          <table:table-cell office:value-type="float" office:value="176640" table:style-name="ce87">
            <text:p>176,640<text:s/></text:p>
          </table:table-cell>
          <table:table-cell office:value-type="float" office:value="187000" table:style-name="ce91">
            <text:p>187,000<text:s/></text:p>
          </table:table-cell>
          <table:table-cell office:value-type="float" office:value="6512350" table:style-name="ce85">
            <text:p>6,512,350<text:s/></text:p>
          </table:table-cell>
          <table:table-cell office:value-type="float" office:value="16637028" table:style-name="ce105">
            <text:p>16,637,028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929377" table:style-name="ce83">
            <text:p>929,377<text:s/></text:p>
          </table:table-cell>
          <table:table-cell office:value-type="float" office:value="259515" table:style-name="ce85">
            <text:p>259,515<text:s/></text:p>
          </table:table-cell>
          <table:table-cell office:value-type="float" office:value="563873" table:style-name="ce87">
            <text:p>563,873<text:s/></text:p>
          </table:table-cell>
          <table:table-cell office:value-type="float" office:value="197051" table:style-name="ce89">
            <text:p>197,051<text:s/></text:p>
          </table:table-cell>
          <table:table-cell office:value-type="float" office:value="1611497" table:style-name="ce91">
            <text:p>1,611,497<text:s/></text:p>
          </table:table-cell>
          <table:table-cell office:value-type="float" office:value="531152" table:style-name="ce85">
            <text:p>531,152<text:s/></text:p>
          </table:table-cell>
          <table:table-cell office:value-type="float" office:value="186611" table:style-name="ce87">
            <text:p>186,611<text:s/></text:p>
          </table:table-cell>
          <table:table-cell office:value-type="float" office:value="315726" table:style-name="ce91">
            <text:p>315,726<text:s/></text:p>
          </table:table-cell>
          <table:table-cell office:value-type="float" office:value="128657" table:style-name="ce103">
            <text:p>128,657<text:s/></text:p>
          </table:table-cell>
          <table:table-cell office:value-type="float" office:value="297311" table:style-name="ce87">
            <text:p>297,311<text:s/></text:p>
          </table:table-cell>
          <table:table-cell office:value-type="float" office:value="93197" table:style-name="ce85">
            <text:p>93,197<text:s/></text:p>
          </table:table-cell>
          <table:table-cell office:value-type="float" office:value="29121" table:style-name="ce87">
            <text:p>29,121<text:s/></text:p>
          </table:table-cell>
          <table:table-cell office:value-type="float" office:value="173967" table:style-name="ce87">
            <text:p>173,967<text:s/></text:p>
          </table:table-cell>
          <table:table-cell office:value-type="float" office:value="74853" table:style-name="ce91">
            <text:p>74,853<text:s/></text:p>
          </table:table-cell>
          <table:table-cell office:value-type="float" office:value="6366457" table:style-name="ce85">
            <text:p>6,366,457<text:s/></text:p>
          </table:table-cell>
          <table:table-cell office:value-type="float" office:value="14184073" table:style-name="ce105">
            <text:p>14,184,073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64913" table:style-name="ce82">
            <text:p>64,913<text:s/></text:p>
          </table:table-cell>
          <table:table-cell office:value-type="float" office:value="25777" table:style-name="ce84">
            <text:p>25,777<text:s/></text:p>
          </table:table-cell>
          <table:table-cell office:value-type="float" office:value="47902" table:style-name="ce86">
            <text:p>47,902<text:s/></text:p>
          </table:table-cell>
          <table:table-cell office:value-type="float" office:value="18203" table:style-name="ce88">
            <text:p>18,203<text:s/></text:p>
          </table:table-cell>
          <table:table-cell office:value-type="float" office:value="144270" table:style-name="ce90">
            <text:p>144,270<text:s/></text:p>
          </table:table-cell>
          <table:table-cell office:value-type="float" office:value="37883" table:style-name="ce84">
            <text:p>37,883<text:s/></text:p>
          </table:table-cell>
          <table:table-cell office:value-type="float" office:value="15099" table:style-name="ce86">
            <text:p>15,099<text:s/></text:p>
          </table:table-cell>
          <table:table-cell office:value-type="float" office:value="20681" table:style-name="ce90">
            <text:p>20,681<text:s/></text:p>
          </table:table-cell>
          <table:table-cell office:value-type="float" office:value="11772" table:style-name="ce102">
            <text:p>11,772<text:s/></text:p>
          </table:table-cell>
          <table:table-cell office:value-type="float" office:value="23962" table:style-name="ce86">
            <text:p>23,962<text:s/></text:p>
          </table:table-cell>
          <table:table-cell office:value-type="float" office:value="6147" table:style-name="ce84">
            <text:p>6,147<text:s/></text:p>
          </table:table-cell>
          <table:table-cell office:value-type="float" office:value="2826" table:style-name="ce86">
            <text:p>2,826<text:s/></text:p>
          </table:table-cell>
          <table:table-cell office:value-type="float" office:value="16468" table:style-name="ce86">
            <text:p>16,468<text:s/></text:p>
          </table:table-cell>
          <table:table-cell office:value-type="float" office:value="4331" table:style-name="ce90">
            <text:p>4,331<text:s/></text:p>
          </table:table-cell>
          <table:table-cell office:value-type="float" office:value="544209" table:style-name="ce84">
            <text:p>544,209<text:s/></text:p>
          </table:table-cell>
          <table:table-cell office:value-type="float" office:value="1311737" table:style-name="ce104">
            <text:p>1,311,737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63419" table:style-name="ce82">
            <text:p>63,419<text:s/></text:p>
          </table:table-cell>
          <table:table-cell office:value-type="float" office:value="17274" table:style-name="ce84">
            <text:p>17,274<text:s/></text:p>
          </table:table-cell>
          <table:table-cell office:value-type="float" office:value="61548" table:style-name="ce86">
            <text:p>61,548<text:s/></text:p>
          </table:table-cell>
          <table:table-cell office:value-type="float" office:value="23668" table:style-name="ce88">
            <text:p>23,668<text:s/></text:p>
          </table:table-cell>
          <table:table-cell office:value-type="float" office:value="78645" table:style-name="ce90">
            <text:p>78,645<text:s/></text:p>
          </table:table-cell>
          <table:table-cell office:value-type="float" office:value="51329" table:style-name="ce84">
            <text:p>51,329<text:s/></text:p>
          </table:table-cell>
          <table:table-cell office:value-type="float" office:value="13059" table:style-name="ce86">
            <text:p>13,059<text:s/></text:p>
          </table:table-cell>
          <table:table-cell office:value-type="float" office:value="30916" table:style-name="ce90">
            <text:p>30,916<text:s/></text:p>
          </table:table-cell>
          <table:table-cell office:value-type="float" office:value="11788" table:style-name="ce102">
            <text:p>11,788<text:s/></text:p>
          </table:table-cell>
          <table:table-cell office:value-type="float" office:value="24308" table:style-name="ce86">
            <text:p>24,308<text:s/></text:p>
          </table:table-cell>
          <table:table-cell office:value-type="float" office:value="7188" table:style-name="ce84">
            <text:p>7,188<text:s/></text:p>
          </table:table-cell>
          <table:table-cell office:value-type="float" office:value="1551" table:style-name="ce86">
            <text:p>1,551<text:s/></text:p>
          </table:table-cell>
          <table:table-cell office:value-type="float" office:value="17327" table:style-name="ce86">
            <text:p>17,327<text:s/></text:p>
          </table:table-cell>
          <table:table-cell office:value-type="float" office:value="1451" table:style-name="ce90">
            <text:p>1,451<text:s/></text:p>
          </table:table-cell>
          <table:table-cell office:value-type="float" office:value="627353" table:style-name="ce84">
            <text:p>627,353<text:s/></text:p>
          </table:table-cell>
          <table:table-cell office:value-type="float" office:value="1145302" table:style-name="ce104">
            <text:p>1,145,302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77488" table:style-name="ce82">
            <text:p>77,488<text:s/></text:p>
          </table:table-cell>
          <table:table-cell office:value-type="float" office:value="27198" table:style-name="ce84">
            <text:p>27,198<text:s/></text:p>
          </table:table-cell>
          <table:table-cell office:value-type="float" office:value="37017" table:style-name="ce86">
            <text:p>37,017<text:s/></text:p>
          </table:table-cell>
          <table:table-cell office:value-type="float" office:value="15950" table:style-name="ce88">
            <text:p>15,950<text:s/></text:p>
          </table:table-cell>
          <table:table-cell office:value-type="float" office:value="75308" table:style-name="ce90">
            <text:p>75,308<text:s/></text:p>
          </table:table-cell>
          <table:table-cell office:value-type="float" office:value="54324" table:style-name="ce84">
            <text:p>54,324<text:s/></text:p>
          </table:table-cell>
          <table:table-cell office:value-type="float" office:value="14591" table:style-name="ce86">
            <text:p>14,591<text:s/></text:p>
          </table:table-cell>
          <table:table-cell office:value-type="float" office:value="24888" table:style-name="ce90">
            <text:p>24,888<text:s/></text:p>
          </table:table-cell>
          <table:table-cell office:value-type="float" office:value="11484" table:style-name="ce102">
            <text:p>11,484<text:s/></text:p>
          </table:table-cell>
          <table:table-cell office:value-type="float" office:value="17189" table:style-name="ce86">
            <text:p>17,189<text:s/></text:p>
          </table:table-cell>
          <table:table-cell office:value-type="float" office:value="10737" table:style-name="ce84">
            <text:p>10,737<text:s/></text:p>
          </table:table-cell>
          <table:table-cell office:value-type="float" office:value="2762" table:style-name="ce86">
            <text:p>2,762<text:s/></text:p>
          </table:table-cell>
          <table:table-cell office:value-type="float" office:value="11689" table:style-name="ce86">
            <text:p>11,689<text:s/></text:p>
          </table:table-cell>
          <table:table-cell office:value-type="float" office:value="5334" table:style-name="ce90">
            <text:p>5,334<text:s/></text:p>
          </table:table-cell>
          <table:table-cell office:value-type="float" office:value="588253" table:style-name="ce84">
            <text:p>588,253<text:s/></text:p>
          </table:table-cell>
          <table:table-cell office:value-type="float" office:value="1185403" table:style-name="ce104">
            <text:p>1,185,403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73941" table:style-name="ce82">
            <text:p>173,941<text:s/></text:p>
          </table:table-cell>
          <table:table-cell office:value-type="float" office:value="17904" table:style-name="ce84">
            <text:p>17,904<text:s/></text:p>
          </table:table-cell>
          <table:table-cell office:value-type="float" office:value="55938" table:style-name="ce86">
            <text:p>55,938<text:s/></text:p>
          </table:table-cell>
          <table:table-cell office:value-type="float" office:value="12403" table:style-name="ce88">
            <text:p>12,403<text:s/></text:p>
          </table:table-cell>
          <table:table-cell office:value-type="float" office:value="188795" table:style-name="ce90">
            <text:p>188,795<text:s/></text:p>
          </table:table-cell>
          <table:table-cell office:value-type="float" office:value="38421" table:style-name="ce84">
            <text:p>38,421<text:s/></text:p>
          </table:table-cell>
          <table:table-cell office:value-type="float" office:value="14679" table:style-name="ce86">
            <text:p>14,679<text:s/></text:p>
          </table:table-cell>
          <table:table-cell office:value-type="float" office:value="24103" table:style-name="ce90">
            <text:p>24,103<text:s/></text:p>
          </table:table-cell>
          <table:table-cell office:value-type="float" office:value="9530" table:style-name="ce102">
            <text:p>9,530<text:s/></text:p>
          </table:table-cell>
          <table:table-cell office:value-type="float" office:value="9735" table:style-name="ce86">
            <text:p>9,735<text:s/></text:p>
          </table:table-cell>
          <table:table-cell office:value-type="float" office:value="6101" table:style-name="ce84">
            <text:p>6,101<text:s/></text:p>
          </table:table-cell>
          <table:table-cell office:value-type="float" office:value="1173" table:style-name="ce86">
            <text:p>1,173<text:s/></text:p>
          </table:table-cell>
          <table:table-cell office:value-type="float" office:value="11311" table:style-name="ce86">
            <text:p>11,311<text:s/></text:p>
          </table:table-cell>
          <table:table-cell office:value-type="float" office:value="5857" table:style-name="ce90">
            <text:p>5,857<text:s/></text:p>
          </table:table-cell>
          <table:table-cell office:value-type="float" office:value="525310" table:style-name="ce84">
            <text:p>525,310<text:s/></text:p>
          </table:table-cell>
          <table:table-cell office:value-type="float" office:value="1209088" table:style-name="ce104">
            <text:p>1,209,088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59363" table:style-name="ce82">
            <text:p>59,363<text:s/></text:p>
          </table:table-cell>
          <table:table-cell office:value-type="float" office:value="18287" table:style-name="ce84">
            <text:p>18,287<text:s/></text:p>
          </table:table-cell>
          <table:table-cell office:value-type="float" office:value="42837" table:style-name="ce86">
            <text:p>42,837<text:s/></text:p>
          </table:table-cell>
          <table:table-cell office:value-type="float" office:value="11613" table:style-name="ce88">
            <text:p>11,613<text:s/></text:p>
          </table:table-cell>
          <table:table-cell office:value-type="float" office:value="266976" table:style-name="ce90">
            <text:p>266,976<text:s/></text:p>
          </table:table-cell>
          <table:table-cell office:value-type="float" office:value="57381" table:style-name="ce84">
            <text:p>57,381<text:s/></text:p>
          </table:table-cell>
          <table:table-cell office:value-type="float" office:value="14265" table:style-name="ce86">
            <text:p>14,265<text:s/></text:p>
          </table:table-cell>
          <table:table-cell office:value-type="float" office:value="39068" table:style-name="ce90">
            <text:p>39,068<text:s/></text:p>
          </table:table-cell>
          <table:table-cell office:value-type="float" office:value="11408" table:style-name="ce102">
            <text:p>11,408<text:s/></text:p>
          </table:table-cell>
          <table:table-cell office:value-type="float" office:value="35355" table:style-name="ce86">
            <text:p>35,355<text:s/></text:p>
          </table:table-cell>
          <table:table-cell office:value-type="float" office:value="11909" table:style-name="ce84">
            <text:p>11,909<text:s/></text:p>
          </table:table-cell>
          <table:table-cell office:value-type="float" office:value="3394" table:style-name="ce86">
            <text:p>3,394<text:s/></text:p>
          </table:table-cell>
          <table:table-cell office:value-type="float" office:value="14117" table:style-name="ce86">
            <text:p>14,117<text:s/></text:p>
          </table:table-cell>
          <table:table-cell office:value-type="float" office:value="4117" table:style-name="ce90">
            <text:p>4,117<text:s/></text:p>
          </table:table-cell>
          <table:table-cell office:value-type="float" office:value="449114" table:style-name="ce84">
            <text:p>449,114<text:s/></text:p>
          </table:table-cell>
          <table:table-cell office:value-type="float" office:value="1194103" table:style-name="ce104">
            <text:p>1,194,103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02869" table:style-name="ce82">
            <text:p>102,869<text:s/></text:p>
          </table:table-cell>
          <table:table-cell office:value-type="float" office:value="21697" table:style-name="ce84">
            <text:p>21,697<text:s/></text:p>
          </table:table-cell>
          <table:table-cell office:value-type="float" office:value="51135" table:style-name="ce86">
            <text:p>51,135<text:s/></text:p>
          </table:table-cell>
          <table:table-cell office:value-type="float" office:value="16315" table:style-name="ce88">
            <text:p>16,315<text:s/></text:p>
          </table:table-cell>
          <table:table-cell office:value-type="float" office:value="125788" table:style-name="ce90">
            <text:p>125,788<text:s/></text:p>
          </table:table-cell>
          <table:table-cell office:value-type="float" office:value="43143" table:style-name="ce84">
            <text:p>43,143<text:s/></text:p>
          </table:table-cell>
          <table:table-cell office:value-type="float" office:value="24161" table:style-name="ce86">
            <text:p>24,161<text:s/></text:p>
          </table:table-cell>
          <table:table-cell office:value-type="float" office:value="34171" table:style-name="ce90">
            <text:p>34,171<text:s/></text:p>
          </table:table-cell>
          <table:table-cell office:value-type="float" office:value="9882" table:style-name="ce102">
            <text:p>9,882<text:s/></text:p>
          </table:table-cell>
          <table:table-cell office:value-type="float" office:value="15209" table:style-name="ce86">
            <text:p>15,209<text:s/></text:p>
          </table:table-cell>
          <table:table-cell office:value-type="float" office:value="11433" table:style-name="ce84">
            <text:p>11,433<text:s/></text:p>
          </table:table-cell>
          <table:table-cell office:value-type="float" office:value="6574" table:style-name="ce86">
            <text:p>6,574<text:s/></text:p>
          </table:table-cell>
          <table:table-cell office:value-type="float" office:value="14253" table:style-name="ce86">
            <text:p>14,253<text:s/></text:p>
          </table:table-cell>
          <table:table-cell office:value-type="float" office:value="8239" table:style-name="ce90">
            <text:p>8,239<text:s/></text:p>
          </table:table-cell>
          <table:table-cell office:value-type="float" office:value="517173" table:style-name="ce84">
            <text:p>517,173<text:s/></text:p>
          </table:table-cell>
          <table:table-cell office:value-type="float" office:value="1246217" table:style-name="ce104">
            <text:p>1,246,217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452297" table:style-name="ce83">
            <text:p>452,297<text:s/></text:p>
          </table:table-cell>
          <table:table-cell office:value-type="float" office:value="157155" table:style-name="ce85">
            <text:p>157,155<text:s/></text:p>
          </table:table-cell>
          <table:table-cell office:value-type="float" office:value="315398" table:style-name="ce87">
            <text:p>315,398<text:s/></text:p>
          </table:table-cell>
          <table:table-cell office:value-type="float" office:value="117102" table:style-name="ce89">
            <text:p>117,102<text:s/></text:p>
          </table:table-cell>
          <table:table-cell office:value-type="float" office:value="875985" table:style-name="ce91">
            <text:p>875,985<text:s/></text:p>
          </table:table-cell>
          <table:table-cell office:value-type="float" office:value="286554" table:style-name="ce85">
            <text:p>286,554<text:s/></text:p>
          </table:table-cell>
          <table:table-cell office:value-type="float" office:value="105856" table:style-name="ce87">
            <text:p>105,856<text:s/></text:p>
          </table:table-cell>
          <table:table-cell office:value-type="float" office:value="162580" table:style-name="ce91">
            <text:p>162,580<text:s/></text:p>
          </table:table-cell>
          <table:table-cell office:value-type="float" office:value="74565" table:style-name="ce103">
            <text:p>74,565<text:s/></text:p>
          </table:table-cell>
          <table:table-cell office:value-type="float" office:value="195515" table:style-name="ce87">
            <text:p>195,515<text:s/></text:p>
          </table:table-cell>
          <table:table-cell office:value-type="float" office:value="45829" table:style-name="ce85">
            <text:p>45,829<text:s/></text:p>
          </table:table-cell>
          <table:table-cell office:value-type="float" office:value="13667" table:style-name="ce87">
            <text:p>13,667<text:s/></text:p>
          </table:table-cell>
          <table:table-cell office:value-type="float" office:value="105270" table:style-name="ce87">
            <text:p>105,270<text:s/></text:p>
          </table:table-cell>
          <table:table-cell office:value-type="float" office:value="49855" table:style-name="ce91">
            <text:p>49,855<text:s/></text:p>
          </table:table-cell>
          <table:table-cell office:value-type="float" office:value="3659254" table:style-name="ce85">
            <text:p>3,659,254<text:s/></text:p>
          </table:table-cell>
          <table:table-cell office:value-type="float" office:value="8203960" table:style-name="ce105">
            <text:p>8,203,960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87791" table:style-name="ce82">
            <text:p>287,791<text:s/></text:p>
          </table:table-cell>
          <table:table-cell office:value-type="float" office:value="22818" table:style-name="ce84">
            <text:p>22,818<text:s/></text:p>
          </table:table-cell>
          <table:table-cell office:value-type="float" office:value="54484" table:style-name="ce86">
            <text:p>54,484<text:s/></text:p>
          </table:table-cell>
          <table:table-cell office:value-type="float" office:value="13841" table:style-name="ce88">
            <text:p>13,841<text:s/></text:p>
          </table:table-cell>
          <table:table-cell office:value-type="float" office:value="172410" table:style-name="ce90">
            <text:p>172,410<text:s/></text:p>
          </table:table-cell>
          <table:table-cell office:value-type="float" office:value="37753" table:style-name="ce84">
            <text:p>37,753<text:s/></text:p>
          </table:table-cell>
          <table:table-cell office:value-type="float" office:value="13993" table:style-name="ce86">
            <text:p>13,993<text:s/></text:p>
          </table:table-cell>
          <table:table-cell office:value-type="float" office:value="22996" table:style-name="ce90">
            <text:p>22,996<text:s/></text:p>
          </table:table-cell>
          <table:table-cell office:value-type="float" office:value="11055" table:style-name="ce102">
            <text:p>11,055<text:s/></text:p>
          </table:table-cell>
          <table:table-cell office:value-type="float" office:value="11245" table:style-name="ce86">
            <text:p>11,245<text:s/></text:p>
          </table:table-cell>
          <table:table-cell office:value-type="float" office:value="7016" table:style-name="ce84">
            <text:p>7,016<text:s/></text:p>
          </table:table-cell>
          <table:table-cell office:value-type="float" office:value="6356" table:style-name="ce86">
            <text:p>6,356<text:s/></text:p>
          </table:table-cell>
          <table:table-cell office:value-type="float" office:value="16356" table:style-name="ce86">
            <text:p>16,356<text:s/></text:p>
          </table:table-cell>
          <table:table-cell office:value-type="float" office:value="1931" table:style-name="ce90">
            <text:p>1,931<text:s/></text:p>
          </table:table-cell>
          <table:table-cell office:value-type="float" office:value="592705" table:style-name="ce84">
            <text:p>592,705<text:s/></text:p>
          </table:table-cell>
          <table:table-cell office:value-type="float" office:value="1076055" table:style-name="ce104">
            <text:p>1,076,055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01111" table:style-name="ce82">
            <text:p>101,111<text:s/></text:p>
          </table:table-cell>
          <table:table-cell office:value-type="float" office:value="28671" table:style-name="ce84">
            <text:p>28,671<text:s/></text:p>
          </table:table-cell>
          <table:table-cell office:value-type="float" office:value="49468" table:style-name="ce86">
            <text:p>49,468<text:s/></text:p>
          </table:table-cell>
          <table:table-cell office:value-type="float" office:value="18302" table:style-name="ce88">
            <text:p>18,302<text:s/></text:p>
          </table:table-cell>
          <table:table-cell office:value-type="float" office:value="114211" table:style-name="ce90">
            <text:p>114,211<text:s/></text:p>
          </table:table-cell>
          <table:table-cell office:value-type="float" office:value="36060" table:style-name="ce84">
            <text:p>36,060<text:s/></text:p>
          </table:table-cell>
          <table:table-cell office:value-type="float" office:value="14603" table:style-name="ce86">
            <text:p>14,603<text:s/></text:p>
          </table:table-cell>
          <table:table-cell office:value-type="float" office:value="23255" table:style-name="ce90">
            <text:p>23,255<text:s/></text:p>
          </table:table-cell>
          <table:table-cell office:value-type="float" office:value="11077" table:style-name="ce102">
            <text:p>11,077<text:s/></text:p>
          </table:table-cell>
          <table:table-cell office:value-type="float" office:value="5982" table:style-name="ce86">
            <text:p>5,982<text:s/></text:p>
          </table:table-cell>
          <table:table-cell office:value-type="float" office:value="6033" table:style-name="ce84">
            <text:p>6,033<text:s/></text:p>
          </table:table-cell>
          <table:table-cell office:value-type="float" office:value="2219" table:style-name="ce86">
            <text:p>2,219<text:s/></text:p>
          </table:table-cell>
          <table:table-cell office:value-type="float" office:value="13548" table:style-name="ce86">
            <text:p>13,548<text:s/></text:p>
          </table:table-cell>
          <table:table-cell office:value-type="float" office:value="3586" table:style-name="ce90">
            <text:p>3,586<text:s/></text:p>
          </table:table-cell>
          <table:table-cell office:value-type="float" office:value="650607" table:style-name="ce84">
            <text:p>650,607<text:s/></text:p>
          </table:table-cell>
          <table:table-cell office:value-type="float" office:value="737951" table:style-name="ce104">
            <text:p>737,951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180014" table:style-name="ce82">
            <text:p>180,014<text:s/></text:p>
          </table:table-cell>
          <table:table-cell office:value-type="float" office:value="28426" table:style-name="ce84">
            <text:p>28,426<text:s/></text:p>
          </table:table-cell>
          <table:table-cell office:value-type="float" office:value="45988" table:style-name="ce86">
            <text:p>45,988<text:s/></text:p>
          </table:table-cell>
          <table:table-cell office:value-type="float" office:value="15931" table:style-name="ce88">
            <text:p>15,931<text:s/></text:p>
          </table:table-cell>
          <table:table-cell office:value-type="float" office:value="226711" table:style-name="ce90">
            <text:p>226,711<text:s/></text:p>
          </table:table-cell>
          <table:table-cell office:value-type="float" office:value="49508" table:style-name="ce84">
            <text:p>49,508<text:s/></text:p>
          </table:table-cell>
          <table:table-cell office:value-type="float" office:value="19861" table:style-name="ce86">
            <text:p>19,861<text:s/></text:p>
          </table:table-cell>
          <table:table-cell office:value-type="float" office:value="30100" table:style-name="ce90">
            <text:p>30,100<text:s/></text:p>
          </table:table-cell>
          <table:table-cell office:value-type="float" office:value="12203" table:style-name="ce102">
            <text:p>12,203<text:s/></text:p>
          </table:table-cell>
          <table:table-cell office:value-type="float" office:value="28251" table:style-name="ce86">
            <text:p>28,251<text:s/></text:p>
          </table:table-cell>
          <table:table-cell office:value-type="float" office:value="8010" table:style-name="ce84">
            <text:p>8,010<text:s/></text:p>
          </table:table-cell>
          <table:table-cell office:value-type="float" office:value="9958" table:style-name="ce86">
            <text:p>9,958<text:s/></text:p>
          </table:table-cell>
          <table:table-cell office:value-type="float" office:value="12248" table:style-name="ce86">
            <text:p>12,248<text:s/></text:p>
          </table:table-cell>
          <table:table-cell office:value-type="float" office:value="2420" table:style-name="ce90">
            <text:p>2,420<text:s/></text:p>
          </table:table-cell>
          <table:table-cell office:value-type="float" office:value="2099148" table:style-name="ce84">
            <text:p>2,099,148<text:s/></text:p>
          </table:table-cell>
          <table:table-cell office:value-type="float" office:value="1452137" table:style-name="ce104">
            <text:p>1,452,137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293368" table:style-name="ce82">
            <text:p>293,368<text:s/></text:p>
          </table:table-cell>
          <table:table-cell office:value-type="float" office:value="26148" table:style-name="ce84">
            <text:p>26,148<text:s/></text:p>
          </table:table-cell>
          <table:table-cell office:value-type="float" office:value="46356" table:style-name="ce86">
            <text:p>46,356<text:s/></text:p>
          </table:table-cell>
          <table:table-cell office:value-type="float" office:value="16789" table:style-name="ce88">
            <text:p>16,789<text:s/></text:p>
          </table:table-cell>
          <table:table-cell office:value-type="float" office:value="142492" table:style-name="ce90">
            <text:p>142,492<text:s/></text:p>
          </table:table-cell>
          <table:table-cell office:value-type="float" office:value="44482" table:style-name="ce84">
            <text:p>44,482<text:s/></text:p>
          </table:table-cell>
          <table:table-cell office:value-type="float" office:value="29553" table:style-name="ce86">
            <text:p>29,553<text:s/></text:p>
          </table:table-cell>
          <table:table-cell office:value-type="float" office:value="23965" table:style-name="ce90">
            <text:p>23,965<text:s/></text:p>
          </table:table-cell>
          <table:table-cell office:value-type="float" office:value="12846" table:style-name="ce102">
            <text:p>12,846<text:s/></text:p>
          </table:table-cell>
          <table:table-cell office:value-type="float" office:value="13553" table:style-name="ce86">
            <text:p>13,553<text:s/></text:p>
          </table:table-cell>
          <table:table-cell office:value-type="float" office:value="7332" table:style-name="ce84">
            <text:p>7,332<text:s/></text:p>
          </table:table-cell>
          <table:table-cell office:value-type="float" office:value="6348" table:style-name="ce86">
            <text:p>6,348<text:s/></text:p>
          </table:table-cell>
          <table:table-cell office:value-type="float" office:value="16801" table:style-name="ce86">
            <text:p>16,801<text:s/></text:p>
          </table:table-cell>
          <table:table-cell office:value-type="float" office:value="3382" table:style-name="ce90">
            <text:p>3,382<text:s/></text:p>
          </table:table-cell>
          <table:table-cell office:value-type="float" office:value="670117" table:style-name="ce84">
            <text:p>670,117<text:s/></text:p>
          </table:table-cell>
          <table:table-cell office:value-type="float" office:value="1564340" table:style-name="ce104">
            <text:p>1,564,340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46378" table:style-name="ce82">
            <text:p>146,378<text:s/></text:p>
          </table:table-cell>
          <table:table-cell office:value-type="float" office:value="25790" table:style-name="ce84">
            <text:p>25,790<text:s/></text:p>
          </table:table-cell>
          <table:table-cell office:value-type="float" office:value="64399" table:style-name="ce86">
            <text:p>64,399<text:s/></text:p>
          </table:table-cell>
          <table:table-cell office:value-type="float" office:value="33370" table:style-name="ce88">
            <text:p>33,370<text:s/></text:p>
          </table:table-cell>
          <table:table-cell office:value-type="float" office:value="131996" table:style-name="ce90">
            <text:p>131,996<text:s/></text:p>
          </table:table-cell>
          <table:table-cell office:value-type="float" office:value="64385" table:style-name="ce84">
            <text:p>64,385<text:s/></text:p>
          </table:table-cell>
          <table:table-cell office:value-type="float" office:value="20588" table:style-name="ce86">
            <text:p>20,588<text:s/></text:p>
          </table:table-cell>
          <table:table-cell office:value-type="float" office:value="66486" table:style-name="ce90">
            <text:p>66,486<text:s/></text:p>
          </table:table-cell>
          <table:table-cell office:value-type="float" office:value="13883" table:style-name="ce102">
            <text:p>13,883<text:s/></text:p>
          </table:table-cell>
          <table:table-cell office:value-type="float" office:value="13676" table:style-name="ce86">
            <text:p>13,676<text:s/></text:p>
          </table:table-cell>
          <table:table-cell office:value-type="float" office:value="9072" table:style-name="ce84">
            <text:p>9,072<text:s/></text:p>
          </table:table-cell>
          <table:table-cell office:value-type="float" office:value="4569" table:style-name="ce86">
            <text:p>4,569<text:s/></text:p>
          </table:table-cell>
          <table:table-cell office:value-type="float" office:value="12451" table:style-name="ce86">
            <text:p>12,451<text:s/></text:p>
          </table:table-cell>
          <table:table-cell office:value-type="float" office:value="92686" table:style-name="ce90">
            <text:p>92,686<text:s/></text:p>
          </table:table-cell>
          <table:table-cell office:value-type="float" office:value="1077551" table:style-name="ce84">
            <text:p>1,077,551<text:s/></text:p>
          </table:table-cell>
          <table:table-cell office:value-type="float" office:value="1750559" table:style-name="ce104">
            <text:p>1,750,559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29460" table:style-name="ce82">
            <text:p>129,460<text:s/></text:p>
          </table:table-cell>
          <table:table-cell office:value-type="float" office:value="27631" table:style-name="ce84">
            <text:p>27,631<text:s/></text:p>
          </table:table-cell>
          <table:table-cell office:value-type="float" office:value="43761" table:style-name="ce86">
            <text:p>43,761<text:s/></text:p>
          </table:table-cell>
          <table:table-cell office:value-type="float" office:value="13507" table:style-name="ce88">
            <text:p>13,507<text:s/></text:p>
          </table:table-cell>
          <table:table-cell office:value-type="float" office:value="98546" table:style-name="ce90">
            <text:p>98,546<text:s/></text:p>
          </table:table-cell>
          <table:table-cell office:value-type="float" office:value="55456" table:style-name="ce84">
            <text:p>55,456<text:s/></text:p>
          </table:table-cell>
          <table:table-cell office:value-type="float" office:value="56610" table:style-name="ce86">
            <text:p>56,610<text:s/></text:p>
          </table:table-cell>
          <table:table-cell office:value-type="float" office:value="27898" table:style-name="ce90">
            <text:p>27,898<text:s/></text:p>
          </table:table-cell>
          <table:table-cell office:value-type="float" office:value="10156" table:style-name="ce102">
            <text:p>10,156<text:s/></text:p>
          </table:table-cell>
          <table:table-cell office:value-type="float" office:value="19036" table:style-name="ce86">
            <text:p>19,036<text:s/></text:p>
          </table:table-cell>
          <table:table-cell office:value-type="float" office:value="7739" table:style-name="ce84">
            <text:p>7,739<text:s/></text:p>
          </table:table-cell>
          <table:table-cell office:value-type="float" office:value="3663" table:style-name="ce86">
            <text:p>3,663<text:s/></text:p>
          </table:table-cell>
          <table:table-cell office:value-type="float" office:value="16577" table:style-name="ce86">
            <text:p>16,577<text:s/></text:p>
          </table:table-cell>
          <table:table-cell office:value-type="float" office:value="48726" table:style-name="ce90">
            <text:p>48,726<text:s/></text:p>
          </table:table-cell>
          <table:table-cell office:value-type="float" office:value="754025" table:style-name="ce84">
            <text:p>754,025<text:s/></text:p>
          </table:table-cell>
          <table:table-cell office:value-type="float" office:value="1411822" table:style-name="ce104">
            <text:p>1,411,822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672272" table:style-name="ce82">
            <text:p>672,272<text:s/></text:p>
          </table:table-cell>
          <table:table-cell office:value-type="float" office:value="26733" table:style-name="ce84">
            <text:p>26,733<text:s/></text:p>
          </table:table-cell>
          <table:table-cell office:value-type="float" office:value="60526" table:style-name="ce86">
            <text:p>60,526<text:s/></text:p>
          </table:table-cell>
          <table:table-cell office:value-type="float" office:value="20429" table:style-name="ce88">
            <text:p>20,429<text:s/></text:p>
          </table:table-cell>
          <table:table-cell office:value-type="float" office:value="236101" table:style-name="ce90">
            <text:p>236,101<text:s/></text:p>
          </table:table-cell>
          <table:table-cell office:value-type="float" office:value="55178" table:style-name="ce84">
            <text:p>55,178<text:s/></text:p>
          </table:table-cell>
          <table:table-cell office:value-type="float" office:value="25268" table:style-name="ce86">
            <text:p>25,268<text:s/></text:p>
          </table:table-cell>
          <table:table-cell office:value-type="float" office:value="24857" table:style-name="ce90">
            <text:p>24,857<text:s/></text:p>
          </table:table-cell>
          <table:table-cell office:value-type="float" office:value="16596" table:style-name="ce102">
            <text:p>16,596<text:s/></text:p>
          </table:table-cell>
          <table:table-cell office:value-type="float" office:value="23625" table:style-name="ce86">
            <text:p>23,625<text:s/></text:p>
          </table:table-cell>
          <table:table-cell office:value-type="float" office:value="8139" table:style-name="ce84">
            <text:p>8,139<text:s/></text:p>
          </table:table-cell>
          <table:table-cell office:value-type="float" office:value="1322" table:style-name="ce86">
            <text:p>1,322<text:s/></text:p>
          </table:table-cell>
          <table:table-cell office:value-type="float" office:value="12904" table:style-name="ce86">
            <text:p>12,904<text:s/></text:p>
          </table:table-cell>
          <table:table-cell office:value-type="float" office:value="4768" table:style-name="ce90">
            <text:p>4,768<text:s/></text:p>
          </table:table-cell>
          <table:table-cell office:value-type="float" office:value="1093950" table:style-name="ce84">
            <text:p>1,093,950<text:s/></text:p>
          </table:table-cell>
          <table:table-cell office:value-type="float" office:value="1908222" table:style-name="ce104">
            <text:p>1,908,22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810394" table:style-name="ce83">
            <text:p>1,810,394<text:s/></text:p>
          </table:table-cell>
          <table:table-cell office:value-type="float" office:value="186217" table:style-name="ce85">
            <text:p>186,217<text:s/></text:p>
          </table:table-cell>
          <table:table-cell office:value-type="float" office:value="364982" table:style-name="ce87">
            <text:p>364,982<text:s/></text:p>
          </table:table-cell>
          <table:table-cell office:value-type="float" office:value="132169" table:style-name="ce89">
            <text:p>132,169<text:s/></text:p>
          </table:table-cell>
          <table:table-cell office:value-type="float" office:value="1122467" table:style-name="ce91">
            <text:p>1,122,467<text:s/></text:p>
          </table:table-cell>
          <table:table-cell office:value-type="float" office:value="342822" table:style-name="ce85">
            <text:p>342,822<text:s/></text:p>
          </table:table-cell>
          <table:table-cell office:value-type="float" office:value="180476" table:style-name="ce87">
            <text:p>180,476<text:s/></text:p>
          </table:table-cell>
          <table:table-cell office:value-type="float" office:value="219557" table:style-name="ce91">
            <text:p>219,557<text:s/></text:p>
          </table:table-cell>
          <table:table-cell office:value-type="float" office:value="87816" table:style-name="ce103">
            <text:p>87,816<text:s/></text:p>
          </table:table-cell>
          <table:table-cell office:value-type="float" office:value="115368" table:style-name="ce87">
            <text:p>115,368<text:s/></text:p>
          </table:table-cell>
          <table:table-cell office:value-type="float" office:value="53341" table:style-name="ce85">
            <text:p>53,341<text:s/></text:p>
          </table:table-cell>
          <table:table-cell office:value-type="float" office:value="34435" table:style-name="ce87">
            <text:p>34,435<text:s/></text:p>
          </table:table-cell>
          <table:table-cell office:value-type="float" office:value="100885" table:style-name="ce87">
            <text:p>100,885<text:s/></text:p>
          </table:table-cell>
          <table:table-cell office:value-type="float" office:value="157499" table:style-name="ce91">
            <text:p>157,499<text:s/></text:p>
          </table:table-cell>
          <table:table-cell office:value-type="float" office:value="6938103" table:style-name="ce85">
            <text:p>6,938,103<text:s/></text:p>
          </table:table-cell>
          <table:table-cell office:value-type="float" office:value="9901086" table:style-name="ce105">
            <text:p>9,901,086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935.7" table:style-name="ce71">
            <text:p>935.7<text:s/></text:p>
          </table:table-cell>
          <table:table-cell office:value-type="float" office:value="3.7" table:style-name="ce73">
            <text:p>3.7<text:s/></text:p>
          </table:table-cell>
          <table:table-cell office:value-type="float" office:value="26.4" table:style-name="ce75">
            <text:p>26.4<text:s/></text:p>
          </table:table-cell>
          <table:table-cell office:value-type="float" office:value="12.2" table:style-name="ce77">
            <text:p>12.2<text:s/></text:p>
          </table:table-cell>
          <table:table-cell office:value-type="float" office:value="63.7" table:style-name="ce79">
            <text:p>63.7<text:s/></text:p>
          </table:table-cell>
          <table:table-cell office:value-type="float" office:value="45.7" table:style-name="ce73">
            <text:p>45.7<text:s/></text:p>
          </table:table-cell>
          <table:table-cell office:value-type="float" office:value="67.3" table:style-name="ce75">
            <text:p>67.3<text:s/></text:p>
          </table:table-cell>
          <table:table-cell office:value-type="float" office:value="20.2" table:style-name="ce79">
            <text:p>20.2<text:s/></text:p>
          </table:table-cell>
          <table:table-cell office:value-type="float" office:value="41" table:style-name="ce98">
            <text:p>41.0<text:s/></text:p>
          </table:table-cell>
          <table:table-cell office:value-type="float" office:value="-1.4" table:style-name="ce75">
            <text:p>-1.4<text:s/></text:p>
          </table:table-cell>
          <table:table-cell office:value-type="float" office:value="32.4" table:style-name="ce73">
            <text:p>32.4<text:s/></text:p>
          </table:table-cell>
          <table:table-cell office:value-type="float" office:value="-53.2" table:style-name="ce75">
            <text:p>-53.2<text:s/></text:p>
          </table:table-cell>
          <table:table-cell office:value-type="float" office:value="-21.6" table:style-name="ce75">
            <text:p>-21.6<text:s/></text:p>
          </table:table-cell>
          <table:table-cell office:value-type="float" office:value="10.1" table:style-name="ce79">
            <text:p>10.1<text:s/></text:p>
          </table:table-cell>
          <table:table-cell office:value-type="float" office:value="101" table:style-name="ce73">
            <text:p>101.0<text:s/></text:p>
          </table:table-cell>
          <table:table-cell office:value-type="float" office:value="45.5" table:style-name="ce100">
            <text:p>45.5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300.3" table:style-name="ce72">
            <text:p>300.3<text:s/></text:p>
          </table:table-cell>
          <table:table-cell office:value-type="float" office:value="18.5" table:style-name="ce74">
            <text:p>18.5<text:s/></text:p>
          </table:table-cell>
          <table:table-cell office:value-type="float" office:value="15.7" table:style-name="ce76">
            <text:p>15.7<text:s/></text:p>
          </table:table-cell>
          <table:table-cell office:value-type="float" office:value="12.9" table:style-name="ce78">
            <text:p>12.9<text:s/></text:p>
          </table:table-cell>
          <table:table-cell office:value-type="float" office:value="28.1" table:style-name="ce80">
            <text:p>28.1<text:s/></text:p>
          </table:table-cell>
          <table:table-cell office:value-type="float" office:value="19.600000000000001" table:style-name="ce74">
            <text:p>19.6<text:s/></text:p>
          </table:table-cell>
          <table:table-cell office:value-type="float" office:value="70.5" table:style-name="ce76">
            <text:p>70.5<text:s/></text:p>
          </table:table-cell>
          <table:table-cell office:value-type="float" office:value="35" table:style-name="ce80">
            <text:p>35.0<text:s/></text:p>
          </table:table-cell>
          <table:table-cell office:value-type="float" office:value="17.8" table:style-name="ce99">
            <text:p>17.8<text:s/></text:p>
          </table:table-cell>
          <table:table-cell office:value-type="float" office:value="-41" table:style-name="ce76">
            <text:p>-41.0<text:s/></text:p>
          </table:table-cell>
          <table:table-cell office:value-type="float" office:value="16.399999999999999" table:style-name="ce74">
            <text:p>16.4<text:s/></text:p>
          </table:table-cell>
          <table:table-cell office:value-type="float" office:value="152" table:style-name="ce76">
            <text:p>152.0<text:s/></text:p>
          </table:table-cell>
          <table:table-cell office:value-type="float" office:value="-4.2" table:style-name="ce76">
            <text:p>-4.2<text:s/></text:p>
          </table:table-cell>
          <table:table-cell office:value-type="float" office:value="215.9" table:style-name="ce80">
            <text:p>215.9<text:s/></text:p>
          </table:table-cell>
          <table:table-cell office:value-type="float" office:value="89.6" table:style-name="ce74">
            <text:p>89.6<text:s/></text:p>
          </table:table-cell>
          <table:table-cell office:value-type="float" office:value="20.7" table:style-name="ce101">
            <text:p>20.7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7)" table:style-name="ta7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7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7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office:value-type="string" table:number-columns-spanned="2" table:number-rows-spanned="3" table:style-name="ce179">
            <text:p>中東</text:p>
            <text:p><text:span text:style-name="T18">Middle East</text:span></text:p>
          </table:table-cell>
          <table:covered-table-cell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澳大利亞</text:p>
            <text:p><text:span text:style-name="T12">Australia</text:span></text:p>
          </table:table-cell>
          <table:covered-table-cell/>
          <table:table-cell office:value-type="string" table:number-columns-spanned="2" table:number-rows-spanned="2" table:style-name="ce169">
            <text:p>紐西蘭</text:p>
            <text:p><text:span text:style-name="T12">New Zealand</text:span>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81">
            <text:p>沙烏地阿拉伯</text:p>
            <text:p><text:span text:style-name="T12">Saudi Arabia</text:span></text:p>
          </table:table-cell>
          <table:covered-table-cell/>
          <table:table-cell office:value-type="string" table:number-columns-spanned="2" table:number-rows-spanned="2" table:style-name="ce182">
            <text:p>科威特</text:p>
            <text:p><text:span text:style-name="T12">Kuwait</text:span></text:p>
          </table:table-cell>
          <table:covered-table-cell/>
          <table:table-cell office:value-type="string" table:number-columns-spanned="2" table:number-rows-spanned="2" table:style-name="ce169">
            <text:p>阿拉伯聯合大公國</text:p>
            <text:p><text:span text:style-name="T12">United Arab Emirates</text:span></text:p>
          </table:table-cell>
          <table:covered-table-cell/>
          <table:table-cell office:value-type="string" table:number-columns-spanned="2" table:number-rows-spanned="2" table:style-name="ce169">
            <text:p>伊朗</text:p>
            <text:p><text:span text:style-name="T12">Iran</text:span></text:p>
          </table:table-cell>
          <table:covered-table-cell/>
          <table:table-cell office:value-type="string" table:number-columns-spanned="2" table:number-rows-spanned="2" table:style-name="ce170">
            <text:p>伊拉克</text:p>
            <text:p><text:span text:style-name="T12">Iraq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34563" table:style-name="ce83">
            <text:p>134,563<text:s/></text:p>
          </table:table-cell>
          <table:table-cell office:value-type="float" office:value="418002" table:style-name="ce85">
            <text:p>418,002<text:s/></text:p>
          </table:table-cell>
          <table:table-cell office:value-type="float" office:value="17980" table:style-name="ce87">
            <text:p>17,980<text:s/></text:p>
          </table:table-cell>
          <table:table-cell office:value-type="float" office:value="28121" table:style-name="ce89">
            <text:p>28,121<text:s/></text:p>
          </table:table-cell>
          <table:table-cell office:value-type="float" office:value="157452" table:style-name="ce91">
            <text:p>157,452<text:s/></text:p>
          </table:table-cell>
          <table:table-cell office:value-type="float" office:value="708829" table:style-name="ce85">
            <text:p>708,829<text:s/></text:p>
          </table:table-cell>
          <table:table-cell office:value-type="float" office:value="25866" table:style-name="ce87">
            <text:p>25,866<text:s/></text:p>
          </table:table-cell>
          <table:table-cell office:value-type="float" office:value="220902" table:style-name="ce91">
            <text:p>220,902<text:s/></text:p>
          </table:table-cell>
          <table:table-cell office:value-type="float" office:value="3687" table:style-name="ce103">
            <text:p>3,687<text:s/></text:p>
          </table:table-cell>
          <table:table-cell office:value-type="float" office:value="127314" table:style-name="ce87">
            <text:p>127,314<text:s/></text:p>
          </table:table-cell>
          <table:table-cell office:value-type="float" office:value="38277" table:style-name="ce85">
            <text:p>38,277<text:s/></text:p>
          </table:table-cell>
          <table:table-cell office:value-type="float" office:value="138401" table:style-name="ce87">
            <text:p>138,401<text:s/></text:p>
          </table:table-cell>
          <table:table-cell office:value-type="float" office:value="1975" table:style-name="ce87">
            <text:p>1,975<text:s/></text:p>
          </table:table-cell>
          <table:table-cell office:value-type="float" office:value="2099" table:style-name="ce91">
            <text:p>2,099<text:s/></text:p>
          </table:table-cell>
          <table:table-cell office:value-type="float" office:value="4715" table:style-name="ce85">
            <text:p>4,715<text:s/></text:p>
          </table:table-cell>
          <table:table-cell office:value-type="float" office:value="30239" table:style-name="ce105">
            <text:p>30,239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224341" table:style-name="ce83">
            <text:p>224,341<text:s/></text:p>
          </table:table-cell>
          <table:table-cell office:value-type="float" office:value="734534" table:style-name="ce85">
            <text:p>734,534<text:s/></text:p>
          </table:table-cell>
          <table:table-cell office:value-type="float" office:value="21263" table:style-name="ce87">
            <text:p>21,263<text:s/></text:p>
          </table:table-cell>
          <table:table-cell office:value-type="float" office:value="34378" table:style-name="ce89">
            <text:p>34,378<text:s/></text:p>
          </table:table-cell>
          <table:table-cell office:value-type="float" office:value="192277" table:style-name="ce91">
            <text:p>192,277<text:s/></text:p>
          </table:table-cell>
          <table:table-cell office:value-type="float" office:value="1061339" table:style-name="ce85">
            <text:p>1,061,339<text:s/></text:p>
          </table:table-cell>
          <table:table-cell office:value-type="float" office:value="31108" table:style-name="ce87">
            <text:p>31,108<text:s/></text:p>
          </table:table-cell>
          <table:table-cell office:value-type="float" office:value="341982" table:style-name="ce91">
            <text:p>341,982<text:s/></text:p>
          </table:table-cell>
          <table:table-cell office:value-type="float" office:value="4434" table:style-name="ce103">
            <text:p>4,434<text:s/></text:p>
          </table:table-cell>
          <table:table-cell office:value-type="float" office:value="207324" table:style-name="ce87">
            <text:p>207,324<text:s/></text:p>
          </table:table-cell>
          <table:table-cell office:value-type="float" office:value="42227" table:style-name="ce85">
            <text:p>42,227<text:s/></text:p>
          </table:table-cell>
          <table:table-cell office:value-type="float" office:value="194252" table:style-name="ce87">
            <text:p>194,252<text:s/></text:p>
          </table:table-cell>
          <table:table-cell office:value-type="float" office:value="2275" table:style-name="ce87">
            <text:p>2,275<text:s/></text:p>
          </table:table-cell>
          <table:table-cell office:value-type="float" office:value="1486" table:style-name="ce91">
            <text:p>1,486<text:s/></text:p>
          </table:table-cell>
          <table:table-cell office:value-type="float" office:value="13615" table:style-name="ce85">
            <text:p>13,615<text:s/></text:p>
          </table:table-cell>
          <table:table-cell office:value-type="float" office:value="30360" table:style-name="ce105">
            <text:p>30,360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80388" table:style-name="ce83">
            <text:p>180,388<text:s/></text:p>
          </table:table-cell>
          <table:table-cell office:value-type="float" office:value="538328" table:style-name="ce85">
            <text:p>538,328<text:s/></text:p>
          </table:table-cell>
          <table:table-cell office:value-type="float" office:value="14483" table:style-name="ce87">
            <text:p>14,483<text:s/></text:p>
          </table:table-cell>
          <table:table-cell office:value-type="float" office:value="33379" table:style-name="ce89">
            <text:p>33,379<text:s/></text:p>
          </table:table-cell>
          <table:table-cell office:value-type="float" office:value="183691" table:style-name="ce91">
            <text:p>183,691<text:s/></text:p>
          </table:table-cell>
          <table:table-cell office:value-type="float" office:value="825460" table:style-name="ce85">
            <text:p>825,460<text:s/></text:p>
          </table:table-cell>
          <table:table-cell office:value-type="float" office:value="31134" table:style-name="ce87">
            <text:p>31,134<text:s/></text:p>
          </table:table-cell>
          <table:table-cell office:value-type="float" office:value="285064" table:style-name="ce91">
            <text:p>285,064<text:s/></text:p>
          </table:table-cell>
          <table:table-cell office:value-type="float" office:value="4903" table:style-name="ce103">
            <text:p>4,903<text:s/></text:p>
          </table:table-cell>
          <table:table-cell office:value-type="float" office:value="146720" table:style-name="ce87">
            <text:p>146,720<text:s/></text:p>
          </table:table-cell>
          <table:table-cell office:value-type="float" office:value="48466" table:style-name="ce85">
            <text:p>48,466<text:s/></text:p>
          </table:table-cell>
          <table:table-cell office:value-type="float" office:value="110935" table:style-name="ce87">
            <text:p>110,935<text:s/></text:p>
          </table:table-cell>
          <table:table-cell office:value-type="float" office:value="1944" table:style-name="ce87">
            <text:p>1,944<text:s/></text:p>
          </table:table-cell>
          <table:table-cell office:value-type="float" office:value="638" table:style-name="ce91">
            <text:p>638<text:s/></text:p>
          </table:table-cell>
          <table:table-cell office:value-type="float" office:value="4701" table:style-name="ce85">
            <text:p>4,701<text:s/></text:p>
          </table:table-cell>
          <table:table-cell office:value-type="float" office:value="19901" table:style-name="ce105">
            <text:p>19,901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81929" table:style-name="ce83">
            <text:p>181,929<text:s/></text:p>
          </table:table-cell>
          <table:table-cell office:value-type="float" office:value="466520" table:style-name="ce85">
            <text:p>466,520<text:s/></text:p>
          </table:table-cell>
          <table:table-cell office:value-type="float" office:value="13010" table:style-name="ce87">
            <text:p>13,010<text:s/></text:p>
          </table:table-cell>
          <table:table-cell office:value-type="float" office:value="33797" table:style-name="ce89">
            <text:p>33,797<text:s/></text:p>
          </table:table-cell>
          <table:table-cell office:value-type="float" office:value="187184" table:style-name="ce91">
            <text:p>187,184<text:s/></text:p>
          </table:table-cell>
          <table:table-cell office:value-type="float" office:value="790239" table:style-name="ce85">
            <text:p>790,239<text:s/></text:p>
          </table:table-cell>
          <table:table-cell office:value-type="float" office:value="30654" table:style-name="ce87">
            <text:p>30,654<text:s/></text:p>
          </table:table-cell>
          <table:table-cell office:value-type="float" office:value="270491" table:style-name="ce91">
            <text:p>270,491<text:s/></text:p>
          </table:table-cell>
          <table:table-cell office:value-type="float" office:value="4255" table:style-name="ce103">
            <text:p>4,255<text:s/></text:p>
          </table:table-cell>
          <table:table-cell office:value-type="float" office:value="106891" table:style-name="ce87">
            <text:p>106,891<text:s/></text:p>
          </table:table-cell>
          <table:table-cell office:value-type="float" office:value="52560" table:style-name="ce85">
            <text:p>52,560<text:s/></text:p>
          </table:table-cell>
          <table:table-cell office:value-type="float" office:value="128157" table:style-name="ce87">
            <text:p>128,157<text:s/></text:p>
          </table:table-cell>
          <table:table-cell office:value-type="float" office:value="1772" table:style-name="ce87">
            <text:p>1,772<text:s/></text:p>
          </table:table-cell>
          <table:table-cell office:value-type="float" office:value="459" table:style-name="ce91">
            <text:p>459<text:s/></text:p>
          </table:table-cell>
          <table:table-cell office:value-type="float" office:value="3302" table:style-name="ce85">
            <text:p>3,302<text:s/></text:p>
          </table:table-cell>
          <table:table-cell office:value-type="float" office:value="13135" table:style-name="ce105">
            <text:p>13,135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71834" table:style-name="ce83">
            <text:p>171,834<text:s/></text:p>
          </table:table-cell>
          <table:table-cell office:value-type="float" office:value="366445" table:style-name="ce85">
            <text:p>366,445<text:s/></text:p>
          </table:table-cell>
          <table:table-cell office:value-type="float" office:value="12384" table:style-name="ce87">
            <text:p>12,384<text:s/></text:p>
          </table:table-cell>
          <table:table-cell office:value-type="float" office:value="36524" table:style-name="ce89">
            <text:p>36,524<text:s/></text:p>
          </table:table-cell>
          <table:table-cell office:value-type="float" office:value="182709" table:style-name="ce91">
            <text:p>182,709<text:s/></text:p>
          </table:table-cell>
          <table:table-cell office:value-type="float" office:value="782860" table:style-name="ce85">
            <text:p>782,860<text:s/></text:p>
          </table:table-cell>
          <table:table-cell office:value-type="float" office:value="29247" table:style-name="ce87">
            <text:p>29,247<text:s/></text:p>
          </table:table-cell>
          <table:table-cell office:value-type="float" office:value="229329" table:style-name="ce91">
            <text:p>229,329<text:s/></text:p>
          </table:table-cell>
          <table:table-cell office:value-type="float" office:value="4167" table:style-name="ce103">
            <text:p>4,167<text:s/></text:p>
          </table:table-cell>
          <table:table-cell office:value-type="float" office:value="86420" table:style-name="ce87">
            <text:p>86,420<text:s/></text:p>
          </table:table-cell>
          <table:table-cell office:value-type="float" office:value="49352" table:style-name="ce85">
            <text:p>49,352<text:s/></text:p>
          </table:table-cell>
          <table:table-cell office:value-type="float" office:value="140021" table:style-name="ce87">
            <text:p>140,021<text:s/></text:p>
          </table:table-cell>
          <table:table-cell office:value-type="float" office:value="1260" table:style-name="ce87">
            <text:p>1,260<text:s/></text:p>
          </table:table-cell>
          <table:table-cell office:value-type="float" office:value="531" table:style-name="ce91">
            <text:p>531<text:s/></text:p>
          </table:table-cell>
          <table:table-cell office:value-type="float" office:value="1777" table:style-name="ce85">
            <text:p>1,777<text:s/></text:p>
          </table:table-cell>
          <table:table-cell office:value-type="float" office:value="9701" table:style-name="ce105">
            <text:p>9,701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13263" table:style-name="ce82">
            <text:p>13,263<text:s/></text:p>
          </table:table-cell>
          <table:table-cell office:value-type="float" office:value="30585" table:style-name="ce84">
            <text:p>30,585<text:s/></text:p>
          </table:table-cell>
          <table:table-cell office:value-type="float" office:value="899" table:style-name="ce86">
            <text:p>899<text:s/></text:p>
          </table:table-cell>
          <table:table-cell office:value-type="float" office:value="3386" table:style-name="ce88">
            <text:p>3,386<text:s/></text:p>
          </table:table-cell>
          <table:table-cell office:value-type="float" office:value="14133" table:style-name="ce90">
            <text:p>14,133<text:s/></text:p>
          </table:table-cell>
          <table:table-cell office:value-type="float" office:value="62074" table:style-name="ce84">
            <text:p>62,074<text:s/></text:p>
          </table:table-cell>
          <table:table-cell office:value-type="float" office:value="2128" table:style-name="ce86">
            <text:p>2,128<text:s/></text:p>
          </table:table-cell>
          <table:table-cell office:value-type="float" office:value="16889" table:style-name="ce90">
            <text:p>16,889<text:s/></text:p>
          </table:table-cell>
          <table:table-cell office:value-type="float" office:value="262" table:style-name="ce102">
            <text:p>262<text:s/></text:p>
          </table:table-cell>
          <table:table-cell office:value-type="float" office:value="7393" table:style-name="ce86">
            <text:p>7,393<text:s/></text:p>
          </table:table-cell>
          <table:table-cell office:value-type="float" office:value="3685" table:style-name="ce84">
            <text:p>3,685<text:s/></text:p>
          </table:table-cell>
          <table:table-cell office:value-type="float" office:value="9272" table:style-name="ce86">
            <text:p>9,272<text:s/></text:p>
          </table:table-cell>
          <table:table-cell office:value-type="float" office:value="75" table:style-name="ce86">
            <text:p>75<text:s/></text:p>
          </table:table-cell>
          <table:table-cell office:value-type="float" office:value="24" table:style-name="ce90">
            <text:p>24<text:s/></text:p>
          </table:table-cell>
          <table:table-cell office:value-type="float" office:value="95" table:style-name="ce84">
            <text:p>95<text:s/></text:p>
          </table:table-cell>
          <table:table-cell office:value-type="float" office:value="2060" table:style-name="ce104">
            <text:p>2,060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7080" table:style-name="ce82">
            <text:p>17,080<text:s/></text:p>
          </table:table-cell>
          <table:table-cell office:value-type="float" office:value="27887" table:style-name="ce84">
            <text:p>27,887<text:s/></text:p>
          </table:table-cell>
          <table:table-cell office:value-type="float" office:value="1101" table:style-name="ce86">
            <text:p>1,101<text:s/></text:p>
          </table:table-cell>
          <table:table-cell office:value-type="float" office:value="3540" table:style-name="ce88">
            <text:p>3,540<text:s/></text:p>
          </table:table-cell>
          <table:table-cell office:value-type="float" office:value="15293" table:style-name="ce90">
            <text:p>15,293<text:s/></text:p>
          </table:table-cell>
          <table:table-cell office:value-type="float" office:value="61848" table:style-name="ce84">
            <text:p>61,848<text:s/></text:p>
          </table:table-cell>
          <table:table-cell office:value-type="float" office:value="1993" table:style-name="ce86">
            <text:p>1,993<text:s/></text:p>
          </table:table-cell>
          <table:table-cell office:value-type="float" office:value="13832" table:style-name="ce90">
            <text:p>13,832<text:s/></text:p>
          </table:table-cell>
          <table:table-cell office:value-type="float" office:value="302" table:style-name="ce102">
            <text:p>302<text:s/></text:p>
          </table:table-cell>
          <table:table-cell office:value-type="float" office:value="10446" table:style-name="ce86">
            <text:p>10,446<text:s/></text:p>
          </table:table-cell>
          <table:table-cell office:value-type="float" office:value="5521" table:style-name="ce84">
            <text:p>5,521<text:s/></text:p>
          </table:table-cell>
          <table:table-cell office:value-type="float" office:value="13908" table:style-name="ce86">
            <text:p>13,908<text:s/></text:p>
          </table:table-cell>
          <table:table-cell office:value-type="float" office:value="73" table:style-name="ce86">
            <text:p>73<text:s/></text:p>
          </table:table-cell>
          <table:table-cell office:value-type="float" office:value="65" table:style-name="ce90">
            <text:p>65<text:s/></text:p>
          </table:table-cell>
          <table:table-cell office:value-type="float" office:value="104" table:style-name="ce84">
            <text:p>104<text:s/></text:p>
          </table:table-cell>
          <table:table-cell office:value-type="float" office:value="297" table:style-name="ce104">
            <text:p>297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13834" table:style-name="ce82">
            <text:p>13,834<text:s/></text:p>
          </table:table-cell>
          <table:table-cell office:value-type="float" office:value="31358" table:style-name="ce84">
            <text:p>31,358<text:s/></text:p>
          </table:table-cell>
          <table:table-cell office:value-type="float" office:value="1131" table:style-name="ce86">
            <text:p>1,131<text:s/></text:p>
          </table:table-cell>
          <table:table-cell office:value-type="float" office:value="2861" table:style-name="ce88">
            <text:p>2,861<text:s/></text:p>
          </table:table-cell>
          <table:table-cell office:value-type="float" office:value="13721" table:style-name="ce90">
            <text:p>13,721<text:s/></text:p>
          </table:table-cell>
          <table:table-cell office:value-type="float" office:value="57691" table:style-name="ce84">
            <text:p>57,691<text:s/></text:p>
          </table:table-cell>
          <table:table-cell office:value-type="float" office:value="2339" table:style-name="ce86">
            <text:p>2,339<text:s/></text:p>
          </table:table-cell>
          <table:table-cell office:value-type="float" office:value="20485" table:style-name="ce90">
            <text:p>20,485<text:s/></text:p>
          </table:table-cell>
          <table:table-cell office:value-type="float" office:value="261" table:style-name="ce102">
            <text:p>261<text:s/></text:p>
          </table:table-cell>
          <table:table-cell office:value-type="float" office:value="3390" table:style-name="ce86">
            <text:p>3,390<text:s/></text:p>
          </table:table-cell>
          <table:table-cell office:value-type="float" office:value="3937" table:style-name="ce84">
            <text:p>3,937<text:s/></text:p>
          </table:table-cell>
          <table:table-cell office:value-type="float" office:value="10572" table:style-name="ce86">
            <text:p>10,572<text:s/></text:p>
          </table:table-cell>
          <table:table-cell office:value-type="float" office:value="116" table:style-name="ce86">
            <text:p>116<text:s/></text:p>
          </table:table-cell>
          <table:table-cell office:value-type="float" office:value="17" table:style-name="ce90">
            <text:p>17<text:s/></text:p>
          </table:table-cell>
          <table:table-cell office:value-type="float" office:value="139" table:style-name="ce84">
            <text:p>139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2705" table:style-name="ce82">
            <text:p>12,705<text:s/></text:p>
          </table:table-cell>
          <table:table-cell office:value-type="float" office:value="31929" table:style-name="ce84">
            <text:p>31,929<text:s/></text:p>
          </table:table-cell>
          <table:table-cell office:value-type="float" office:value="930" table:style-name="ce86">
            <text:p>930<text:s/></text:p>
          </table:table-cell>
          <table:table-cell office:value-type="float" office:value="2161" table:style-name="ce88">
            <text:p>2,161<text:s/></text:p>
          </table:table-cell>
          <table:table-cell office:value-type="float" office:value="13320" table:style-name="ce90">
            <text:p>13,320<text:s/></text:p>
          </table:table-cell>
          <table:table-cell office:value-type="float" office:value="55604" table:style-name="ce84">
            <text:p>55,604<text:s/></text:p>
          </table:table-cell>
          <table:table-cell office:value-type="float" office:value="2101" table:style-name="ce86">
            <text:p>2,101<text:s/></text:p>
          </table:table-cell>
          <table:table-cell office:value-type="float" office:value="16129" table:style-name="ce90">
            <text:p>16,129<text:s/></text:p>
          </table:table-cell>
          <table:table-cell office:value-type="float" office:value="177" table:style-name="ce102">
            <text:p>177<text:s/></text:p>
          </table:table-cell>
          <table:table-cell office:value-type="float" office:value="2127" table:style-name="ce86">
            <text:p>2,127<text:s/></text:p>
          </table:table-cell>
          <table:table-cell office:value-type="float" office:value="3979" table:style-name="ce84">
            <text:p>3,979<text:s/></text:p>
          </table:table-cell>
          <table:table-cell office:value-type="float" office:value="12926" table:style-name="ce86">
            <text:p>12,926<text:s/></text:p>
          </table:table-cell>
          <table:table-cell office:value-type="float" office:value="119" table:style-name="ce86">
            <text:p>119<text:s/></text:p>
          </table:table-cell>
          <table:table-cell office:value-type="float" office:value="75" table:style-name="ce90">
            <text:p>75<text:s/></text:p>
          </table:table-cell>
          <table:table-cell office:value-type="float" office:value="111" table:style-name="ce84">
            <text:p>111<text:s/></text:p>
          </table:table-cell>
          <table:table-cell office:value-type="float" office:value="2151" table:style-name="ce104">
            <text:p>2,151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2273" table:style-name="ce82">
            <text:p>12,273<text:s/></text:p>
          </table:table-cell>
          <table:table-cell office:value-type="float" office:value="31662" table:style-name="ce84">
            <text:p>31,662<text:s/></text:p>
          </table:table-cell>
          <table:table-cell office:value-type="float" office:value="1143" table:style-name="ce86">
            <text:p>1,143<text:s/></text:p>
          </table:table-cell>
          <table:table-cell office:value-type="float" office:value="2546" table:style-name="ce88">
            <text:p>2,546<text:s/></text:p>
          </table:table-cell>
          <table:table-cell office:value-type="float" office:value="17796" table:style-name="ce90">
            <text:p>17,796<text:s/></text:p>
          </table:table-cell>
          <table:table-cell office:value-type="float" office:value="65319" table:style-name="ce84">
            <text:p>65,319<text:s/></text:p>
          </table:table-cell>
          <table:table-cell office:value-type="float" office:value="2488" table:style-name="ce86">
            <text:p>2,488<text:s/></text:p>
          </table:table-cell>
          <table:table-cell office:value-type="float" office:value="21381" table:style-name="ce90">
            <text:p>21,381<text:s/></text:p>
          </table:table-cell>
          <table:table-cell office:value-type="float" office:value="242" table:style-name="ce102">
            <text:p>242<text:s/></text:p>
          </table:table-cell>
          <table:table-cell office:value-type="float" office:value="8393" table:style-name="ce86">
            <text:p>8,393<text:s/></text:p>
          </table:table-cell>
          <table:table-cell office:value-type="float" office:value="4832" table:style-name="ce84">
            <text:p>4,832<text:s/></text:p>
          </table:table-cell>
          <table:table-cell office:value-type="float" office:value="8620" table:style-name="ce86">
            <text:p>8,620<text:s/></text:p>
          </table:table-cell>
          <table:table-cell office:value-type="float" office:value="112" table:style-name="ce86">
            <text:p>112<text:s/></text:p>
          </table:table-cell>
          <table:table-cell office:value-type="float" office:value="42" table:style-name="ce90">
            <text:p>42<text:s/></text:p>
          </table:table-cell>
          <table:table-cell office:value-type="float" office:value="248" table:style-name="ce84">
            <text:p>248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4628" table:style-name="ce82">
            <text:p>14,628<text:s/></text:p>
          </table:table-cell>
          <table:table-cell office:value-type="float" office:value="30813" table:style-name="ce84">
            <text:p>30,813<text:s/></text:p>
          </table:table-cell>
          <table:table-cell office:value-type="float" office:value="960" table:style-name="ce86">
            <text:p>960<text:s/></text:p>
          </table:table-cell>
          <table:table-cell office:value-type="float" office:value="2712" table:style-name="ce88">
            <text:p>2,712<text:s/></text:p>
          </table:table-cell>
          <table:table-cell office:value-type="float" office:value="16361" table:style-name="ce90">
            <text:p>16,361<text:s/></text:p>
          </table:table-cell>
          <table:table-cell office:value-type="float" office:value="62392" table:style-name="ce84">
            <text:p>62,392<text:s/></text:p>
          </table:table-cell>
          <table:table-cell office:value-type="float" office:value="2614" table:style-name="ce86">
            <text:p>2,614<text:s/></text:p>
          </table:table-cell>
          <table:table-cell office:value-type="float" office:value="16947" table:style-name="ce90">
            <text:p>16,947<text:s/></text:p>
          </table:table-cell>
          <table:table-cell office:value-type="float" office:value="292" table:style-name="ce102">
            <text:p>292<text:s/></text:p>
          </table:table-cell>
          <table:table-cell office:value-type="float" office:value="8135" table:style-name="ce86">
            <text:p>8,135<text:s/></text:p>
          </table:table-cell>
          <table:table-cell office:value-type="float" office:value="4390" table:style-name="ce84">
            <text:p>4,390<text:s/></text:p>
          </table:table-cell>
          <table:table-cell office:value-type="float" office:value="16271" table:style-name="ce86">
            <text:p>16,271<text:s/></text:p>
          </table:table-cell>
          <table:table-cell office:value-type="float" office:value="144" table:style-name="ce86">
            <text:p>144<text:s/></text:p>
          </table:table-cell>
          <table:table-cell office:value-type="float" office:value="65" table:style-name="ce90">
            <text:p>65<text:s/></text:p>
          </table:table-cell>
          <table:table-cell office:value-type="float" office:value="181" table:style-name="ce84">
            <text:p>181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01315" table:style-name="ce83">
            <text:p>101,315<text:s/></text:p>
          </table:table-cell>
          <table:table-cell office:value-type="float" office:value="212795" table:style-name="ce85">
            <text:p>212,795<text:s/></text:p>
          </table:table-cell>
          <table:table-cell office:value-type="float" office:value="7118" table:style-name="ce87">
            <text:p>7,118<text:s/></text:p>
          </table:table-cell>
          <table:table-cell office:value-type="float" office:value="22703" table:style-name="ce89">
            <text:p>22,703<text:s/></text:p>
          </table:table-cell>
          <table:table-cell office:value-type="float" office:value="106218" table:style-name="ce91">
            <text:p>106,218<text:s/></text:p>
          </table:table-cell>
          <table:table-cell office:value-type="float" office:value="480005" table:style-name="ce85">
            <text:p>480,005<text:s/></text:p>
          </table:table-cell>
          <table:table-cell office:value-type="float" office:value="17712" table:style-name="ce87">
            <text:p>17,712<text:s/></text:p>
          </table:table-cell>
          <table:table-cell office:value-type="float" office:value="140555" table:style-name="ce91">
            <text:p>140,555<text:s/></text:p>
          </table:table-cell>
          <table:table-cell office:value-type="float" office:value="2894" table:style-name="ce103">
            <text:p>2,894<text:s/></text:p>
          </table:table-cell>
          <table:table-cell office:value-type="float" office:value="53929" table:style-name="ce87">
            <text:p>53,929<text:s/></text:p>
          </table:table-cell>
          <table:table-cell office:value-type="float" office:value="26694" table:style-name="ce85">
            <text:p>26,694<text:s/></text:p>
          </table:table-cell>
          <table:table-cell office:value-type="float" office:value="77724" table:style-name="ce87">
            <text:p>77,724<text:s/></text:p>
          </table:table-cell>
          <table:table-cell office:value-type="float" office:value="695" table:style-name="ce87">
            <text:p>695<text:s/></text:p>
          </table:table-cell>
          <table:table-cell office:value-type="float" office:value="267" table:style-name="ce91">
            <text:p>267<text:s/></text:p>
          </table:table-cell>
          <table:table-cell office:value-type="float" office:value="993" table:style-name="ce85">
            <text:p>993<text:s/></text:p>
          </table:table-cell>
          <table:table-cell office:value-type="float" office:value="7253" table:style-name="ce105">
            <text:p>7,253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16809" table:style-name="ce82">
            <text:p>16,809<text:s/></text:p>
          </table:table-cell>
          <table:table-cell office:value-type="float" office:value="29604" table:style-name="ce84">
            <text:p>29,604<text:s/></text:p>
          </table:table-cell>
          <table:table-cell office:value-type="float" office:value="1010" table:style-name="ce86">
            <text:p>1,010<text:s/></text:p>
          </table:table-cell>
          <table:table-cell office:value-type="float" office:value="3196" table:style-name="ce88">
            <text:p>3,196<text:s/></text:p>
          </table:table-cell>
          <table:table-cell office:value-type="float" office:value="14346" table:style-name="ce90">
            <text:p>14,346<text:s/></text:p>
          </table:table-cell>
          <table:table-cell office:value-type="float" office:value="62516" table:style-name="ce84">
            <text:p>62,516<text:s/></text:p>
          </table:table-cell>
          <table:table-cell office:value-type="float" office:value="2021" table:style-name="ce86">
            <text:p>2,021<text:s/></text:p>
          </table:table-cell>
          <table:table-cell office:value-type="float" office:value="21509" table:style-name="ce90">
            <text:p>21,509<text:s/></text:p>
          </table:table-cell>
          <table:table-cell office:value-type="float" office:value="266" table:style-name="ce102">
            <text:p>266<text:s/></text:p>
          </table:table-cell>
          <table:table-cell office:value-type="float" office:value="4972" table:style-name="ce86">
            <text:p>4,972<text:s/></text:p>
          </table:table-cell>
          <table:table-cell office:value-type="float" office:value="4083" table:style-name="ce84">
            <text:p>4,083<text:s/></text:p>
          </table:table-cell>
          <table:table-cell office:value-type="float" office:value="8294" table:style-name="ce86">
            <text:p>8,294<text:s/></text:p>
          </table:table-cell>
          <table:table-cell office:value-type="float" office:value="89" table:style-name="ce86">
            <text:p>89<text:s/></text:p>
          </table:table-cell>
          <table:table-cell office:value-type="float" office:value="62" table:style-name="ce90">
            <text:p>62<text:s/></text:p>
          </table:table-cell>
          <table:table-cell office:value-type="float" office:value="122" table:style-name="ce84">
            <text:p>122<text:s/></text:p>
          </table:table-cell>
          <table:table-cell office:value-type="float" office:value="1896" table:style-name="ce104">
            <text:p>1,896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8725" table:style-name="ce82">
            <text:p>18,725<text:s/></text:p>
          </table:table-cell>
          <table:table-cell office:value-type="float" office:value="19571" table:style-name="ce84">
            <text:p>19,571<text:s/></text:p>
          </table:table-cell>
          <table:table-cell office:value-type="float" office:value="929" table:style-name="ce86">
            <text:p>929<text:s/></text:p>
          </table:table-cell>
          <table:table-cell office:value-type="float" office:value="1943" table:style-name="ce88">
            <text:p>1,943<text:s/></text:p>
          </table:table-cell>
          <table:table-cell office:value-type="float" office:value="13648" table:style-name="ce90">
            <text:p>13,648<text:s/></text:p>
          </table:table-cell>
          <table:table-cell office:value-type="float" office:value="52739" table:style-name="ce84">
            <text:p>52,739<text:s/></text:p>
          </table:table-cell>
          <table:table-cell office:value-type="float" office:value="2263" table:style-name="ce86">
            <text:p>2,263<text:s/></text:p>
          </table:table-cell>
          <table:table-cell office:value-type="float" office:value="17524" table:style-name="ce90">
            <text:p>17,524<text:s/></text:p>
          </table:table-cell>
          <table:table-cell office:value-type="float" office:value="268" table:style-name="ce102">
            <text:p>268<text:s/></text:p>
          </table:table-cell>
          <table:table-cell office:value-type="float" office:value="3887" table:style-name="ce86">
            <text:p>3,887<text:s/></text:p>
          </table:table-cell>
          <table:table-cell office:value-type="float" office:value="3841" table:style-name="ce84">
            <text:p>3,841<text:s/></text:p>
          </table:table-cell>
          <table:table-cell office:value-type="float" office:value="14280" table:style-name="ce86">
            <text:p>14,280<text:s/></text:p>
          </table:table-cell>
          <table:table-cell office:value-type="float" office:value="60" table:style-name="ce86">
            <text:p>60<text:s/></text:p>
          </table:table-cell>
          <table:table-cell office:value-type="float" office:value="77" table:style-name="ce90">
            <text:p>77<text:s/></text:p>
          </table:table-cell>
          <table:table-cell office:value-type="float" office:value="114" table:style-name="ce84">
            <text:p>114<text:s/></text:p>
          </table:table-cell>
          <table:table-cell office:value-type="float" office:value="711" table:style-name="ce104">
            <text:p>711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63535" table:style-name="ce82">
            <text:p>63,535<text:s/></text:p>
          </table:table-cell>
          <table:table-cell office:value-type="float" office:value="39378" table:style-name="ce84">
            <text:p>39,378<text:s/></text:p>
          </table:table-cell>
          <table:table-cell office:value-type="float" office:value="1219" table:style-name="ce86">
            <text:p>1,219<text:s/></text:p>
          </table:table-cell>
          <table:table-cell office:value-type="float" office:value="3431" table:style-name="ce88">
            <text:p>3,431<text:s/></text:p>
          </table:table-cell>
          <table:table-cell office:value-type="float" office:value="8953" table:style-name="ce90">
            <text:p>8,953<text:s/></text:p>
          </table:table-cell>
          <table:table-cell office:value-type="float" office:value="47387" table:style-name="ce84">
            <text:p>47,387<text:s/></text:p>
          </table:table-cell>
          <table:table-cell office:value-type="float" office:value="1263" table:style-name="ce86">
            <text:p>1,263<text:s/></text:p>
          </table:table-cell>
          <table:table-cell office:value-type="float" office:value="15080" table:style-name="ce90">
            <text:p>15,080<text:s/></text:p>
          </table:table-cell>
          <table:table-cell office:value-type="float" office:value="84" table:style-name="ce102">
            <text:p>84<text:s/></text:p>
          </table:table-cell>
          <table:table-cell office:value-type="float" office:value="4324" table:style-name="ce86">
            <text:p>4,324<text:s/></text:p>
          </table:table-cell>
          <table:table-cell office:value-type="float" office:value="1448" table:style-name="ce84">
            <text:p>1,448<text:s/></text:p>
          </table:table-cell>
          <table:table-cell office:value-type="float" office:value="5067" table:style-name="ce86">
            <text:p>5,067<text:s/></text:p>
          </table:table-cell>
          <table:table-cell office:value-type="float" office:value="34" table:style-name="ce86">
            <text:p>34<text:s/></text:p>
          </table:table-cell>
          <table:table-cell office:value-type="float" office:value="52" table:style-name="ce90">
            <text:p>52<text:s/></text:p>
          </table:table-cell>
          <table:table-cell office:value-type="float" office:value="29" table:style-name="ce84">
            <text:p>29<text:s/></text:p>
          </table:table-cell>
          <table:table-cell office:value-type="float" office:value="625" table:style-name="ce104">
            <text:p>625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9635" table:style-name="ce82">
            <text:p>19,635<text:s/></text:p>
          </table:table-cell>
          <table:table-cell office:value-type="float" office:value="44302" table:style-name="ce84">
            <text:p>44,302<text:s/></text:p>
          </table:table-cell>
          <table:table-cell office:value-type="float" office:value="1210" table:style-name="ce86">
            <text:p>1,210<text:s/></text:p>
          </table:table-cell>
          <table:table-cell office:value-type="float" office:value="3411" table:style-name="ce88">
            <text:p>3,411<text:s/></text:p>
          </table:table-cell>
          <table:table-cell office:value-type="float" office:value="12329" table:style-name="ce90">
            <text:p>12,329<text:s/></text:p>
          </table:table-cell>
          <table:table-cell office:value-type="float" office:value="41316" table:style-name="ce84">
            <text:p>41,316<text:s/></text:p>
          </table:table-cell>
          <table:table-cell office:value-type="float" office:value="932" table:style-name="ce86">
            <text:p>932<text:s/></text:p>
          </table:table-cell>
          <table:table-cell office:value-type="float" office:value="10595" table:style-name="ce90">
            <text:p>10,595<text:s/></text:p>
          </table:table-cell>
          <table:table-cell office:value-type="float" office:value="43" table:style-name="ce102">
            <text:p>43<text:s/></text:p>
          </table:table-cell>
          <table:table-cell office:value-type="float" office:value="11" table:style-name="ce86">
            <text:p>11<text:s/></text:p>
          </table:table-cell>
          <table:table-cell office:value-type="float" office:value="2399" table:style-name="ce84">
            <text:p>2,399<text:s/></text:p>
          </table:table-cell>
          <table:table-cell office:value-type="float" office:value="11146" table:style-name="ce86">
            <text:p>11,146<text:s/></text:p>
          </table:table-cell>
          <table:table-cell office:value-type="float" office:value="18" table:style-name="ce86">
            <text:p>18<text:s/></text:p>
          </table:table-cell>
          <table:table-cell office:value-type="float" office:value="6" table:style-name="ce90">
            <text:p>6<text:s/></text:p>
          </table:table-cell>
          <table:table-cell office:value-type="float" office:value="1" table:style-name="ce84">
            <text:p>1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29401" table:style-name="ce82">
            <text:p>29,401<text:s/></text:p>
          </table:table-cell>
          <table:table-cell office:value-type="float" office:value="46019" table:style-name="ce84">
            <text:p>46,019<text:s/></text:p>
          </table:table-cell>
          <table:table-cell office:value-type="float" office:value="1185" table:style-name="ce86">
            <text:p>1,185<text:s/></text:p>
          </table:table-cell>
          <table:table-cell office:value-type="float" office:value="3754" table:style-name="ce88">
            <text:p>3,754<text:s/></text:p>
          </table:table-cell>
          <table:table-cell office:value-type="float" office:value="14441" table:style-name="ce90">
            <text:p>14,441<text:s/></text:p>
          </table:table-cell>
          <table:table-cell office:value-type="float" office:value="78916" table:style-name="ce84">
            <text:p>78,916<text:s/></text:p>
          </table:table-cell>
          <table:table-cell office:value-type="float" office:value="1849" table:style-name="ce86">
            <text:p>1,849<text:s/></text:p>
          </table:table-cell>
          <table:table-cell office:value-type="float" office:value="17494" table:style-name="ce90">
            <text:p>17,494<text:s/></text:p>
          </table:table-cell>
          <table:table-cell office:value-type="float" office:value="232" table:style-name="ce102">
            <text:p>232<text:s/></text:p>
          </table:table-cell>
          <table:table-cell office:value-type="float" office:value="40" table:style-name="ce86">
            <text:p>40<text:s/></text:p>
          </table:table-cell>
          <table:table-cell office:value-type="float" office:value="3004" table:style-name="ce84">
            <text:p>3,004<text:s/></text:p>
          </table:table-cell>
          <table:table-cell office:value-type="float" office:value="31877" table:style-name="ce86">
            <text:p>31,877<text:s/></text:p>
          </table:table-cell>
          <table:table-cell office:value-type="float" office:value="26" table:style-name="ce86">
            <text:p>26<text:s/></text:p>
          </table:table-cell>
          <table:table-cell office:value-type="float" office:value="7" table:style-name="ce90">
            <text:p>7<text:s/></text:p>
          </table:table-cell>
          <table:table-cell office:value-type="float" office:value="15" table:style-name="ce84">
            <text:p>15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20328" table:style-name="ce82">
            <text:p>20,328<text:s/></text:p>
          </table:table-cell>
          <table:table-cell office:value-type="float" office:value="33200" table:style-name="ce84">
            <text:p>33,200<text:s/></text:p>
          </table:table-cell>
          <table:table-cell office:value-type="float" office:value="972" table:style-name="ce86">
            <text:p>972<text:s/></text:p>
          </table:table-cell>
          <table:table-cell office:value-type="float" office:value="3745" table:style-name="ce88">
            <text:p>3,745<text:s/></text:p>
          </table:table-cell>
          <table:table-cell office:value-type="float" office:value="14067" table:style-name="ce90">
            <text:p>14,067<text:s/></text:p>
          </table:table-cell>
          <table:table-cell office:value-type="float" office:value="79739" table:style-name="ce84">
            <text:p>79,739<text:s/></text:p>
          </table:table-cell>
          <table:table-cell office:value-type="float" office:value="3510" table:style-name="ce86">
            <text:p>3,510<text:s/></text:p>
          </table:table-cell>
          <table:table-cell office:value-type="float" office:value="24777" table:style-name="ce90">
            <text:p>24,777<text:s/></text:p>
          </table:table-cell>
          <table:table-cell office:value-type="float" office:value="253" table:style-name="ce102">
            <text:p>253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2449" table:style-name="ce84">
            <text:p>2,449<text:s/></text:p>
          </table:table-cell>
          <table:table-cell office:value-type="float" office:value="9646" table:style-name="ce86">
            <text:p>9,646<text:s/></text:p>
          </table:table-cell>
          <table:table-cell office:value-type="float" office:value="18" table:style-name="ce86">
            <text:p>18<text:s/></text:p>
          </table:table-cell>
          <table:table-cell office:value-type="float" office:value="6" table:style-name="ce90">
            <text:p>6<text:s/></text:p>
          </table:table-cell>
          <table:table-cell office:value-type="float" office:value="60" table:style-name="ce84">
            <text:p>60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31193" table:style-name="ce82">
            <text:p>31,193<text:s/></text:p>
          </table:table-cell>
          <table:table-cell office:value-type="float" office:value="51260" table:style-name="ce84">
            <text:p>51,260<text:s/></text:p>
          </table:table-cell>
          <table:table-cell office:value-type="float" office:value="1212" table:style-name="ce86">
            <text:p>1,212<text:s/></text:p>
          </table:table-cell>
          <table:table-cell office:value-type="float" office:value="4046" table:style-name="ce88">
            <text:p>4,046<text:s/></text:p>
          </table:table-cell>
          <table:table-cell office:value-type="float" office:value="15217" table:style-name="ce90">
            <text:p>15,217<text:s/></text:p>
          </table:table-cell>
          <table:table-cell office:value-type="float" office:value="67761" table:style-name="ce84">
            <text:p>67,761<text:s/></text:p>
          </table:table-cell>
          <table:table-cell office:value-type="float" office:value="3599" table:style-name="ce86">
            <text:p>3,599<text:s/></text:p>
          </table:table-cell>
          <table:table-cell office:value-type="float" office:value="22277" table:style-name="ce90">
            <text:p>22,277<text:s/></text:p>
          </table:table-cell>
          <table:table-cell office:value-type="float" office:value="330" table:style-name="ce102">
            <text:p>330<text:s/></text:p>
          </table:table-cell>
          <table:table-cell office:value-type="float" office:value="4062" table:style-name="ce86">
            <text:p>4,062<text:s/></text:p>
          </table:table-cell>
          <table:table-cell office:value-type="float" office:value="3008" table:style-name="ce84">
            <text:p>3,008<text:s/></text:p>
          </table:table-cell>
          <table:table-cell office:value-type="float" office:value="21442" table:style-name="ce86">
            <text:p>21,442<text:s/></text:p>
          </table:table-cell>
          <table:table-cell office:value-type="float" office:value="20" table:style-name="ce86">
            <text:p>20<text:s/></text:p>
          </table:table-cell>
          <table:table-cell office:value-type="float" office:value="4" table:style-name="ce90">
            <text:p>4<text:s/></text:p>
          </table:table-cell>
          <table:table-cell office:value-type="float" office:value="52" table:style-name="ce84">
            <text:p>52<text:s/></text:p>
          </table:table-cell>
          <table:table-cell office:value-type="float" office:value="0" table:style-name="ce104">
            <text:p>0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99626" table:style-name="ce83">
            <text:p>199,626<text:s/></text:p>
          </table:table-cell>
          <table:table-cell office:value-type="float" office:value="263333" table:style-name="ce85">
            <text:p>263,333<text:s/></text:p>
          </table:table-cell>
          <table:table-cell office:value-type="float" office:value="7737" table:style-name="ce87">
            <text:p>7,737<text:s/></text:p>
          </table:table-cell>
          <table:table-cell office:value-type="float" office:value="23526" table:style-name="ce89">
            <text:p>23,526<text:s/></text:p>
          </table:table-cell>
          <table:table-cell office:value-type="float" office:value="93002" table:style-name="ce91">
            <text:p>93,002<text:s/></text:p>
          </table:table-cell>
          <table:table-cell office:value-type="float" office:value="430375" table:style-name="ce85">
            <text:p>430,375<text:s/></text:p>
          </table:table-cell>
          <table:table-cell office:value-type="float" office:value="15436" table:style-name="ce87">
            <text:p>15,436<text:s/></text:p>
          </table:table-cell>
          <table:table-cell office:value-type="float" office:value="129257" table:style-name="ce91">
            <text:p>129,257<text:s/></text:p>
          </table:table-cell>
          <table:table-cell office:value-type="float" office:value="1476" table:style-name="ce103">
            <text:p>1,476<text:s/></text:p>
          </table:table-cell>
          <table:table-cell office:value-type="float" office:value="17296" table:style-name="ce87">
            <text:p>17,296<text:s/></text:p>
          </table:table-cell>
          <table:table-cell office:value-type="float" office:value="20233" table:style-name="ce85">
            <text:p>20,233<text:s/></text:p>
          </table:table-cell>
          <table:table-cell office:value-type="float" office:value="101753" table:style-name="ce87">
            <text:p>101,753<text:s/></text:p>
          </table:table-cell>
          <table:table-cell office:value-type="float" office:value="264" table:style-name="ce87">
            <text:p>264<text:s/></text:p>
          </table:table-cell>
          <table:table-cell office:value-type="float" office:value="214" table:style-name="ce91">
            <text:p>214<text:s/></text:p>
          </table:table-cell>
          <table:table-cell office:value-type="float" office:value="393" table:style-name="ce85">
            <text:p>393<text:s/></text:p>
          </table:table-cell>
          <table:table-cell office:value-type="float" office:value="3232" table:style-name="ce105">
            <text:p>3,232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135.19999999999999" table:style-name="ce71">
            <text:p>135.2<text:s/></text:p>
          </table:table-cell>
          <table:table-cell office:value-type="float" office:value="67.599999999999994" table:style-name="ce73">
            <text:p>67.6<text:s/></text:p>
          </table:table-cell>
          <table:table-cell office:value-type="float" office:value="34.9" table:style-name="ce75">
            <text:p>34.9<text:s/></text:p>
          </table:table-cell>
          <table:table-cell office:value-type="float" office:value="19.5" table:style-name="ce77">
            <text:p>19.5<text:s/></text:p>
          </table:table-cell>
          <table:table-cell office:value-type="float" office:value="7.7" table:style-name="ce79">
            <text:p>7.7<text:s/></text:p>
          </table:table-cell>
          <table:table-cell office:value-type="float" office:value="9.1999999999999993" table:style-name="ce73">
            <text:p>9.2<text:s/></text:p>
          </table:table-cell>
          <table:table-cell office:value-type="float" office:value="69.099999999999994" table:style-name="ce75">
            <text:p>69.1<text:s/></text:p>
          </table:table-cell>
          <table:table-cell office:value-type="float" office:value="31.9" table:style-name="ce79">
            <text:p>31.9<text:s/></text:p>
          </table:table-cell>
          <table:table-cell office:value-type="float" office:value="26" table:style-name="ce98">
            <text:p>26.0<text:s/></text:p>
          </table:table-cell>
          <table:table-cell office:value-type="float" office:value="-45.1" table:style-name="ce75">
            <text:p>-45.1<text:s/></text:p>
          </table:table-cell>
          <table:table-cell office:value-type="float" office:value="-18.399999999999999" table:style-name="ce73">
            <text:p>-18.4<text:s/></text:p>
          </table:table-cell>
          <table:table-cell office:value-type="float" office:value="131.19999999999999" table:style-name="ce75">
            <text:p>131.2<text:s/></text:p>
          </table:table-cell>
          <table:table-cell office:value-type="float" office:value="-73.900000000000006" table:style-name="ce75">
            <text:p>-73.9<text:s/></text:p>
          </table:table-cell>
          <table:table-cell office:value-type="float" office:value="-83.6" table:style-name="ce79">
            <text:p>-83.6<text:s/></text:p>
          </table:table-cell>
          <table:table-cell office:value-type="float" office:value="-44.9" table:style-name="ce73">
            <text:p>-44.9<text:s/></text:p>
          </table:table-cell>
          <table:table-cell office:value-type="float" office:value="-100" table:style-name="ce100">
            <text:p>-100.0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97" table:style-name="ce93">
            <text:p>97.0<text:s/></text:p>
          </table:table-cell>
          <table:table-cell office:value-type="float" office:value="23.7" table:style-name="ce94">
            <text:p>23.7<text:s/></text:p>
          </table:table-cell>
          <table:table-cell office:value-type="float" office:value="8.6999999999999993" table:style-name="ce95">
            <text:p>8.7<text:s/></text:p>
          </table:table-cell>
          <table:table-cell office:value-type="float" office:value="3.6" table:style-name="ce96">
            <text:p>3.6<text:s/></text:p>
          </table:table-cell>
          <table:table-cell office:value-type="float" office:value="-12.4" table:style-name="ce97">
            <text:p>-12.4<text:s/></text:p>
          </table:table-cell>
          <table:table-cell office:value-type="float" office:value="-10.3" table:style-name="ce94">
            <text:p>-10.3<text:s/></text:p>
          </table:table-cell>
          <table:table-cell office:value-type="float" office:value="-12.9" table:style-name="ce95">
            <text:p>-12.9<text:s/></text:p>
          </table:table-cell>
          <table:table-cell office:value-type="float" office:value="-8" table:style-name="ce97">
            <text:p>-8.0<text:s/></text:p>
          </table:table-cell>
          <table:table-cell office:value-type="float" office:value="-49" table:style-name="ce108">
            <text:p>-49.0<text:s/></text:p>
          </table:table-cell>
          <table:table-cell office:value-type="float" office:value="-67.900000000000006" table:style-name="ce95">
            <text:p>-67.9<text:s/></text:p>
          </table:table-cell>
          <table:table-cell office:value-type="float" office:value="-24.2" table:style-name="ce94">
            <text:p>-24.2<text:s/></text:p>
          </table:table-cell>
          <table:table-cell office:value-type="float" office:value="30.9" table:style-name="ce95">
            <text:p>30.9<text:s/></text:p>
          </table:table-cell>
          <table:table-cell office:value-type="float" office:value="-62" table:style-name="ce95">
            <text:p>-62.0<text:s/></text:p>
          </table:table-cell>
          <table:table-cell office:value-type="float" office:value="-19.899999999999999" table:style-name="ce97">
            <text:p>-19.9<text:s/></text:p>
          </table:table-cell>
          <table:table-cell office:value-type="float" office:value="-60.5" table:style-name="ce94">
            <text:p>-60.5<text:s/></text:p>
          </table:table-cell>
          <table:table-cell office:value-type="float" office:value="-55.4" table:style-name="ce109">
            <text:p>-55.4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4808452" table:style-name="ce83">
            <text:p>4,808,452<text:s/></text:p>
          </table:table-cell>
          <table:table-cell office:value-type="float" office:value="14939208" table:style-name="ce85">
            <text:p>14,939,208<text:s/></text:p>
          </table:table-cell>
          <table:table-cell office:value-type="float" office:value="642045" table:style-name="ce87">
            <text:p>642,045<text:s/></text:p>
          </table:table-cell>
          <table:table-cell office:value-type="float" office:value="1003916" table:style-name="ce89">
            <text:p>1,003,916<text:s/></text:p>
          </table:table-cell>
          <table:table-cell office:value-type="float" office:value="5618326" table:style-name="ce91">
            <text:p>5,618,326<text:s/></text:p>
          </table:table-cell>
          <table:table-cell office:value-type="float" office:value="25325279" table:style-name="ce85">
            <text:p>25,325,279<text:s/></text:p>
          </table:table-cell>
          <table:table-cell office:value-type="float" office:value="923237" table:style-name="ce87">
            <text:p>923,237<text:s/></text:p>
          </table:table-cell>
          <table:table-cell office:value-type="float" office:value="7895186" table:style-name="ce91">
            <text:p>7,895,186<text:s/></text:p>
          </table:table-cell>
          <table:table-cell office:value-type="float" office:value="131447" table:style-name="ce103">
            <text:p>131,447<text:s/></text:p>
          </table:table-cell>
          <table:table-cell office:value-type="float" office:value="4552442" table:style-name="ce87">
            <text:p>4,552,442<text:s/></text:p>
          </table:table-cell>
          <table:table-cell office:value-type="float" office:value="1364756" table:style-name="ce85">
            <text:p>1,364,756<text:s/></text:p>
          </table:table-cell>
          <table:table-cell office:value-type="float" office:value="4940176" table:style-name="ce87">
            <text:p>4,940,176<text:s/></text:p>
          </table:table-cell>
          <table:table-cell office:value-type="float" office:value="70490" table:style-name="ce87">
            <text:p>70,490<text:s/></text:p>
          </table:table-cell>
          <table:table-cell office:value-type="float" office:value="75031" table:style-name="ce91">
            <text:p>75,031<text:s/></text:p>
          </table:table-cell>
          <table:table-cell office:value-type="float" office:value="168982" table:style-name="ce85">
            <text:p>168,982<text:s/></text:p>
          </table:table-cell>
          <table:table-cell office:value-type="float" office:value="1077492" table:style-name="ce105">
            <text:p>1,077,492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7538248" table:style-name="ce83">
            <text:p>7,538,248<text:s/></text:p>
          </table:table-cell>
          <table:table-cell office:value-type="float" office:value="24641502" table:style-name="ce85">
            <text:p>24,641,502<text:s/></text:p>
          </table:table-cell>
          <table:table-cell office:value-type="float" office:value="718851" table:style-name="ce87">
            <text:p>718,851<text:s/></text:p>
          </table:table-cell>
          <table:table-cell office:value-type="float" office:value="1160974" table:style-name="ce89">
            <text:p>1,160,974<text:s/></text:p>
          </table:table-cell>
          <table:table-cell office:value-type="float" office:value="6474255" table:style-name="ce91">
            <text:p>6,474,255<text:s/></text:p>
          </table:table-cell>
          <table:table-cell office:value-type="float" office:value="35727503" table:style-name="ce85">
            <text:p>35,727,503<text:s/></text:p>
          </table:table-cell>
          <table:table-cell office:value-type="float" office:value="1046563" table:style-name="ce87">
            <text:p>1,046,563<text:s/></text:p>
          </table:table-cell>
          <table:table-cell office:value-type="float" office:value="11503677" table:style-name="ce91">
            <text:p>11,503,677<text:s/></text:p>
          </table:table-cell>
          <table:table-cell office:value-type="float" office:value="148880" table:style-name="ce103">
            <text:p>148,880<text:s/></text:p>
          </table:table-cell>
          <table:table-cell office:value-type="float" office:value="6966595" table:style-name="ce87">
            <text:p>6,966,595<text:s/></text:p>
          </table:table-cell>
          <table:table-cell office:value-type="float" office:value="1418385" table:style-name="ce85">
            <text:p>1,418,385<text:s/></text:p>
          </table:table-cell>
          <table:table-cell office:value-type="float" office:value="6586142" table:style-name="ce87">
            <text:p>6,586,142<text:s/></text:p>
          </table:table-cell>
          <table:table-cell office:value-type="float" office:value="76779" table:style-name="ce87">
            <text:p>76,779<text:s/></text:p>
          </table:table-cell>
          <table:table-cell office:value-type="float" office:value="51434" table:style-name="ce91">
            <text:p>51,434<text:s/></text:p>
          </table:table-cell>
          <table:table-cell office:value-type="float" office:value="455460" table:style-name="ce85">
            <text:p>455,460<text:s/></text:p>
          </table:table-cell>
          <table:table-cell office:value-type="float" office:value="1017120" table:style-name="ce105">
            <text:p>1,017,120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5796600" table:style-name="ce83">
            <text:p>5,796,600<text:s/></text:p>
          </table:table-cell>
          <table:table-cell office:value-type="float" office:value="17349041" table:style-name="ce85">
            <text:p>17,349,041<text:s/></text:p>
          </table:table-cell>
          <table:table-cell office:value-type="float" office:value="464468" table:style-name="ce87">
            <text:p>464,468<text:s/></text:p>
          </table:table-cell>
          <table:table-cell office:value-type="float" office:value="1073221" table:style-name="ce89">
            <text:p>1,073,221<text:s/></text:p>
          </table:table-cell>
          <table:table-cell office:value-type="float" office:value="5902119" table:style-name="ce91">
            <text:p>5,902,119<text:s/></text:p>
          </table:table-cell>
          <table:table-cell office:value-type="float" office:value="26497703" table:style-name="ce85">
            <text:p>26,497,703<text:s/></text:p>
          </table:table-cell>
          <table:table-cell office:value-type="float" office:value="999214" table:style-name="ce87">
            <text:p>999,214<text:s/></text:p>
          </table:table-cell>
          <table:table-cell office:value-type="float" office:value="9141415" table:style-name="ce91">
            <text:p>9,141,415<text:s/></text:p>
          </table:table-cell>
          <table:table-cell office:value-type="float" office:value="157610" table:style-name="ce103">
            <text:p>157,610<text:s/></text:p>
          </table:table-cell>
          <table:table-cell office:value-type="float" office:value="4716334" table:style-name="ce87">
            <text:p>4,716,334<text:s/></text:p>
          </table:table-cell>
          <table:table-cell office:value-type="float" office:value="1556091" table:style-name="ce85">
            <text:p>1,556,091<text:s/></text:p>
          </table:table-cell>
          <table:table-cell office:value-type="float" office:value="3570232" table:style-name="ce87">
            <text:p>3,570,232<text:s/></text:p>
          </table:table-cell>
          <table:table-cell office:value-type="float" office:value="62393" table:style-name="ce87">
            <text:p>62,393<text:s/></text:p>
          </table:table-cell>
          <table:table-cell office:value-type="float" office:value="20420" table:style-name="ce91">
            <text:p>20,420<text:s/></text:p>
          </table:table-cell>
          <table:table-cell office:value-type="float" office:value="152315" table:style-name="ce85">
            <text:p>152,315<text:s/></text:p>
          </table:table-cell>
          <table:table-cell office:value-type="float" office:value="640196" table:style-name="ce105">
            <text:p>640,196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5674713" table:style-name="ce83">
            <text:p>5,674,713<text:s/></text:p>
          </table:table-cell>
          <table:table-cell office:value-type="float" office:value="14556543" table:style-name="ce85">
            <text:p>14,556,543<text:s/></text:p>
          </table:table-cell>
          <table:table-cell office:value-type="float" office:value="405646" table:style-name="ce87">
            <text:p>405,646<text:s/></text:p>
          </table:table-cell>
          <table:table-cell office:value-type="float" office:value="1052925" table:style-name="ce89">
            <text:p>1,052,925<text:s/></text:p>
          </table:table-cell>
          <table:table-cell office:value-type="float" office:value="5835477" table:style-name="ce91">
            <text:p>5,835,477<text:s/></text:p>
          </table:table-cell>
          <table:table-cell office:value-type="float" office:value="24628298" table:style-name="ce85">
            <text:p>24,628,298<text:s/></text:p>
          </table:table-cell>
          <table:table-cell office:value-type="float" office:value="954884" table:style-name="ce87">
            <text:p>954,884<text:s/></text:p>
          </table:table-cell>
          <table:table-cell office:value-type="float" office:value="8441681" table:style-name="ce91">
            <text:p>8,441,681<text:s/></text:p>
          </table:table-cell>
          <table:table-cell office:value-type="float" office:value="132624" table:style-name="ce103">
            <text:p>132,624<text:s/></text:p>
          </table:table-cell>
          <table:table-cell office:value-type="float" office:value="3328991" table:style-name="ce87">
            <text:p>3,328,991<text:s/></text:p>
          </table:table-cell>
          <table:table-cell office:value-type="float" office:value="1640458" table:style-name="ce85">
            <text:p>1,640,458<text:s/></text:p>
          </table:table-cell>
          <table:table-cell office:value-type="float" office:value="3985227" table:style-name="ce87">
            <text:p>3,985,227<text:s/></text:p>
          </table:table-cell>
          <table:table-cell office:value-type="float" office:value="55281" table:style-name="ce87">
            <text:p>55,281<text:s/></text:p>
          </table:table-cell>
          <table:table-cell office:value-type="float" office:value="14437" table:style-name="ce91">
            <text:p>14,437<text:s/></text:p>
          </table:table-cell>
          <table:table-cell office:value-type="float" office:value="102966" table:style-name="ce85">
            <text:p>102,966<text:s/></text:p>
          </table:table-cell>
          <table:table-cell office:value-type="float" office:value="412252" table:style-name="ce105">
            <text:p>412,252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5501103" table:style-name="ce83">
            <text:p>5,501,103<text:s/></text:p>
          </table:table-cell>
          <table:table-cell office:value-type="float" office:value="11752700" table:style-name="ce85">
            <text:p>11,752,700<text:s/></text:p>
          </table:table-cell>
          <table:table-cell office:value-type="float" office:value="398011" table:style-name="ce87">
            <text:p>398,011<text:s/></text:p>
          </table:table-cell>
          <table:table-cell office:value-type="float" office:value="1174120" table:style-name="ce89">
            <text:p>1,174,120<text:s/></text:p>
          </table:table-cell>
          <table:table-cell office:value-type="float" office:value="5866521" table:style-name="ce91">
            <text:p>5,866,521<text:s/></text:p>
          </table:table-cell>
          <table:table-cell office:value-type="float" office:value="25080814" table:style-name="ce85">
            <text:p>25,080,814<text:s/></text:p>
          </table:table-cell>
          <table:table-cell office:value-type="float" office:value="934846" table:style-name="ce87">
            <text:p>934,846<text:s/></text:p>
          </table:table-cell>
          <table:table-cell office:value-type="float" office:value="7326000" table:style-name="ce91">
            <text:p>7,326,000<text:s/></text:p>
          </table:table-cell>
          <table:table-cell office:value-type="float" office:value="132662" table:style-name="ce103">
            <text:p>132,662<text:s/></text:p>
          </table:table-cell>
          <table:table-cell office:value-type="float" office:value="2786031" table:style-name="ce87">
            <text:p>2,786,031<text:s/></text:p>
          </table:table-cell>
          <table:table-cell office:value-type="float" office:value="1585704" table:style-name="ce85">
            <text:p>1,585,704<text:s/></text:p>
          </table:table-cell>
          <table:table-cell office:value-type="float" office:value="4504284" table:style-name="ce87">
            <text:p>4,504,284<text:s/></text:p>
          </table:table-cell>
          <table:table-cell office:value-type="float" office:value="40292" table:style-name="ce87">
            <text:p>40,292<text:s/></text:p>
          </table:table-cell>
          <table:table-cell office:value-type="float" office:value="16955" table:style-name="ce91">
            <text:p>16,955<text:s/></text:p>
          </table:table-cell>
          <table:table-cell office:value-type="float" office:value="57006" table:style-name="ce85">
            <text:p>57,006<text:s/></text:p>
          </table:table-cell>
          <table:table-cell office:value-type="float" office:value="310453" table:style-name="ce105">
            <text:p>310,453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454398" table:style-name="ce82">
            <text:p>454,398<text:s/></text:p>
          </table:table-cell>
          <table:table-cell office:value-type="float" office:value="1047786" table:style-name="ce84">
            <text:p>1,047,786<text:s/></text:p>
          </table:table-cell>
          <table:table-cell office:value-type="float" office:value="30764" table:style-name="ce86">
            <text:p>30,764<text:s/></text:p>
          </table:table-cell>
          <table:table-cell office:value-type="float" office:value="115989" table:style-name="ce88">
            <text:p>115,989<text:s/></text:p>
          </table:table-cell>
          <table:table-cell office:value-type="float" office:value="484160" table:style-name="ce90">
            <text:p>484,160<text:s/></text:p>
          </table:table-cell>
          <table:table-cell office:value-type="float" office:value="2126483" table:style-name="ce84">
            <text:p>2,126,483<text:s/></text:p>
          </table:table-cell>
          <table:table-cell office:value-type="float" office:value="72900" table:style-name="ce86">
            <text:p>72,900<text:s/></text:p>
          </table:table-cell>
          <table:table-cell office:value-type="float" office:value="578577" table:style-name="ce90">
            <text:p>578,577<text:s/></text:p>
          </table:table-cell>
          <table:table-cell office:value-type="float" office:value="8968" table:style-name="ce102">
            <text:p>8,968<text:s/></text:p>
          </table:table-cell>
          <table:table-cell office:value-type="float" office:value="253280" table:style-name="ce86">
            <text:p>253,280<text:s/></text:p>
          </table:table-cell>
          <table:table-cell office:value-type="float" office:value="126251" table:style-name="ce84">
            <text:p>126,251<text:s/></text:p>
          </table:table-cell>
          <table:table-cell office:value-type="float" office:value="317643" table:style-name="ce86">
            <text:p>317,643<text:s/></text:p>
          </table:table-cell>
          <table:table-cell office:value-type="float" office:value="2570" table:style-name="ce86">
            <text:p>2,570<text:s/></text:p>
          </table:table-cell>
          <table:table-cell office:value-type="float" office:value="820" table:style-name="ce90">
            <text:p>820<text:s/></text:p>
          </table:table-cell>
          <table:table-cell office:value-type="float" office:value="3239" table:style-name="ce84">
            <text:p>3,239<text:s/></text:p>
          </table:table-cell>
          <table:table-cell office:value-type="float" office:value="70567" table:style-name="ce104">
            <text:p>70,567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573490" table:style-name="ce82">
            <text:p>573,490<text:s/></text:p>
          </table:table-cell>
          <table:table-cell office:value-type="float" office:value="936403" table:style-name="ce84">
            <text:p>936,403<text:s/></text:p>
          </table:table-cell>
          <table:table-cell office:value-type="float" office:value="36960" table:style-name="ce86">
            <text:p>36,960<text:s/></text:p>
          </table:table-cell>
          <table:table-cell office:value-type="float" office:value="118873" table:style-name="ce88">
            <text:p>118,873<text:s/></text:p>
          </table:table-cell>
          <table:table-cell office:value-type="float" office:value="513521" table:style-name="ce90">
            <text:p>513,521<text:s/></text:p>
          </table:table-cell>
          <table:table-cell office:value-type="float" office:value="2076769" table:style-name="ce84">
            <text:p>2,076,769<text:s/></text:p>
          </table:table-cell>
          <table:table-cell office:value-type="float" office:value="66924" table:style-name="ce86">
            <text:p>66,924<text:s/></text:p>
          </table:table-cell>
          <table:table-cell office:value-type="float" office:value="464474" table:style-name="ce90">
            <text:p>464,474<text:s/></text:p>
          </table:table-cell>
          <table:table-cell office:value-type="float" office:value="10122" table:style-name="ce102">
            <text:p>10,122<text:s/></text:p>
          </table:table-cell>
          <table:table-cell office:value-type="float" office:value="350763" table:style-name="ce86">
            <text:p>350,763<text:s/></text:p>
          </table:table-cell>
          <table:table-cell office:value-type="float" office:value="185386" table:style-name="ce84">
            <text:p>185,386<text:s/></text:p>
          </table:table-cell>
          <table:table-cell office:value-type="float" office:value="467000" table:style-name="ce86">
            <text:p>467,000<text:s/></text:p>
          </table:table-cell>
          <table:table-cell office:value-type="float" office:value="2465" table:style-name="ce86">
            <text:p>2,465<text:s/></text:p>
          </table:table-cell>
          <table:table-cell office:value-type="float" office:value="2183" table:style-name="ce90">
            <text:p>2,183<text:s/></text:p>
          </table:table-cell>
          <table:table-cell office:value-type="float" office:value="3504" table:style-name="ce84">
            <text:p>3,504<text:s/></text:p>
          </table:table-cell>
          <table:table-cell office:value-type="float" office:value="9969" table:style-name="ce104">
            <text:p>9,969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455061" table:style-name="ce82">
            <text:p>455,061<text:s/></text:p>
          </table:table-cell>
          <table:table-cell office:value-type="float" office:value="1031495" table:style-name="ce84">
            <text:p>1,031,495<text:s/></text:p>
          </table:table-cell>
          <table:table-cell office:value-type="float" office:value="37191" table:style-name="ce86">
            <text:p>37,191<text:s/></text:p>
          </table:table-cell>
          <table:table-cell office:value-type="float" office:value="94123" table:style-name="ce88">
            <text:p>94,123<text:s/></text:p>
          </table:table-cell>
          <table:table-cell office:value-type="float" office:value="451319" table:style-name="ce90">
            <text:p>451,319<text:s/></text:p>
          </table:table-cell>
          <table:table-cell office:value-type="float" office:value="1897672" table:style-name="ce84">
            <text:p>1,897,672<text:s/></text:p>
          </table:table-cell>
          <table:table-cell office:value-type="float" office:value="76925" table:style-name="ce86">
            <text:p>76,925<text:s/></text:p>
          </table:table-cell>
          <table:table-cell office:value-type="float" office:value="673852" table:style-name="ce90">
            <text:p>673,852<text:s/></text:p>
          </table:table-cell>
          <table:table-cell office:value-type="float" office:value="8584" table:style-name="ce102">
            <text:p>8,584<text:s/></text:p>
          </table:table-cell>
          <table:table-cell office:value-type="float" office:value="111502" table:style-name="ce86">
            <text:p>111,502<text:s/></text:p>
          </table:table-cell>
          <table:table-cell office:value-type="float" office:value="129472" table:style-name="ce84">
            <text:p>129,472<text:s/></text:p>
          </table:table-cell>
          <table:table-cell office:value-type="float" office:value="347760" table:style-name="ce86">
            <text:p>347,760<text:s/></text:p>
          </table:table-cell>
          <table:table-cell office:value-type="float" office:value="3813" table:style-name="ce86">
            <text:p>3,813<text:s/></text:p>
          </table:table-cell>
          <table:table-cell office:value-type="float" office:value="568" table:style-name="ce90">
            <text:p>568<text:s/></text:p>
          </table:table-cell>
          <table:table-cell office:value-type="float" office:value="4565" table:style-name="ce84">
            <text:p>4,565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416945" table:style-name="ce82">
            <text:p>416,945<text:s/></text:p>
          </table:table-cell>
          <table:table-cell office:value-type="float" office:value="1047886" table:style-name="ce84">
            <text:p>1,047,886<text:s/></text:p>
          </table:table-cell>
          <table:table-cell office:value-type="float" office:value="30510" table:style-name="ce86">
            <text:p>30,510<text:s/></text:p>
          </table:table-cell>
          <table:table-cell office:value-type="float" office:value="70908" table:style-name="ce88">
            <text:p>70,908<text:s/></text:p>
          </table:table-cell>
          <table:table-cell office:value-type="float" office:value="437128" table:style-name="ce90">
            <text:p>437,128<text:s/></text:p>
          </table:table-cell>
          <table:table-cell office:value-type="float" office:value="1824794" table:style-name="ce84">
            <text:p>1,824,794<text:s/></text:p>
          </table:table-cell>
          <table:table-cell office:value-type="float" office:value="68939" table:style-name="ce86">
            <text:p>68,939<text:s/></text:p>
          </table:table-cell>
          <table:table-cell office:value-type="float" office:value="529344" table:style-name="ce90">
            <text:p>529,344<text:s/></text:p>
          </table:table-cell>
          <table:table-cell office:value-type="float" office:value="5806" table:style-name="ce102">
            <text:p>5,806<text:s/></text:p>
          </table:table-cell>
          <table:table-cell office:value-type="float" office:value="69816" table:style-name="ce86">
            <text:p>69,816<text:s/></text:p>
          </table:table-cell>
          <table:table-cell office:value-type="float" office:value="130578" table:style-name="ce84">
            <text:p>130,578<text:s/></text:p>
          </table:table-cell>
          <table:table-cell office:value-type="float" office:value="424213" table:style-name="ce86">
            <text:p>424,213<text:s/></text:p>
          </table:table-cell>
          <table:table-cell office:value-type="float" office:value="3917" table:style-name="ce86">
            <text:p>3,917<text:s/></text:p>
          </table:table-cell>
          <table:table-cell office:value-type="float" office:value="2468" table:style-name="ce90">
            <text:p>2,468<text:s/></text:p>
          </table:table-cell>
          <table:table-cell office:value-type="float" office:value="3639" table:style-name="ce84">
            <text:p>3,639<text:s/></text:p>
          </table:table-cell>
          <table:table-cell office:value-type="float" office:value="70583" table:style-name="ce104">
            <text:p>70,583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396367" table:style-name="ce82">
            <text:p>396,367<text:s/></text:p>
          </table:table-cell>
          <table:table-cell office:value-type="float" office:value="1022662" table:style-name="ce84">
            <text:p>1,022,662<text:s/></text:p>
          </table:table-cell>
          <table:table-cell office:value-type="float" office:value="36930" table:style-name="ce86">
            <text:p>36,930<text:s/></text:p>
          </table:table-cell>
          <table:table-cell office:value-type="float" office:value="82248" table:style-name="ce88">
            <text:p>82,248<text:s/></text:p>
          </table:table-cell>
          <table:table-cell office:value-type="float" office:value="574749" table:style-name="ce90">
            <text:p>574,749<text:s/></text:p>
          </table:table-cell>
          <table:table-cell office:value-type="float" office:value="2109729" table:style-name="ce84">
            <text:p>2,109,729<text:s/></text:p>
          </table:table-cell>
          <table:table-cell office:value-type="float" office:value="80363" table:style-name="ce86">
            <text:p>80,363<text:s/></text:p>
          </table:table-cell>
          <table:table-cell office:value-type="float" office:value="690593" table:style-name="ce90">
            <text:p>690,593<text:s/></text:p>
          </table:table-cell>
          <table:table-cell office:value-type="float" office:value="7800" table:style-name="ce102">
            <text:p>7,800<text:s/></text:p>
          </table:table-cell>
          <table:table-cell office:value-type="float" office:value="271103" table:style-name="ce86">
            <text:p>271,103<text:s/></text:p>
          </table:table-cell>
          <table:table-cell office:value-type="float" office:value="156070" table:style-name="ce84">
            <text:p>156,070<text:s/></text:p>
          </table:table-cell>
          <table:table-cell office:value-type="float" office:value="278436" table:style-name="ce86">
            <text:p>278,436<text:s/></text:p>
          </table:table-cell>
          <table:table-cell office:value-type="float" office:value="3627" table:style-name="ce86">
            <text:p>3,627<text:s/></text:p>
          </table:table-cell>
          <table:table-cell office:value-type="float" office:value="1345" table:style-name="ce90">
            <text:p>1,345<text:s/></text:p>
          </table:table-cell>
          <table:table-cell office:value-type="float" office:value="8017" table:style-name="ce84">
            <text:p>8,017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466590" table:style-name="ce82">
            <text:p>466,590<text:s/></text:p>
          </table:table-cell>
          <table:table-cell office:value-type="float" office:value="982872" table:style-name="ce84">
            <text:p>982,872<text:s/></text:p>
          </table:table-cell>
          <table:table-cell office:value-type="float" office:value="30622" table:style-name="ce86">
            <text:p>30,622<text:s/></text:p>
          </table:table-cell>
          <table:table-cell office:value-type="float" office:value="86498" table:style-name="ce88">
            <text:p>86,498<text:s/></text:p>
          </table:table-cell>
          <table:table-cell office:value-type="float" office:value="521863" table:style-name="ce90">
            <text:p>521,863<text:s/></text:p>
          </table:table-cell>
          <table:table-cell office:value-type="float" office:value="1990079" table:style-name="ce84">
            <text:p>1,990,079<text:s/></text:p>
          </table:table-cell>
          <table:table-cell office:value-type="float" office:value="83388" table:style-name="ce86">
            <text:p>83,388<text:s/></text:p>
          </table:table-cell>
          <table:table-cell office:value-type="float" office:value="540578" table:style-name="ce90">
            <text:p>540,578<text:s/></text:p>
          </table:table-cell>
          <table:table-cell office:value-type="float" office:value="9327" table:style-name="ce102">
            <text:p>9,327<text:s/></text:p>
          </table:table-cell>
          <table:table-cell office:value-type="float" office:value="259481" table:style-name="ce86">
            <text:p>259,481<text:s/></text:p>
          </table:table-cell>
          <table:table-cell office:value-type="float" office:value="140026" table:style-name="ce84">
            <text:p>140,026<text:s/></text:p>
          </table:table-cell>
          <table:table-cell office:value-type="float" office:value="518987" table:style-name="ce86">
            <text:p>518,987<text:s/></text:p>
          </table:table-cell>
          <table:table-cell office:value-type="float" office:value="4607" table:style-name="ce86">
            <text:p>4,607<text:s/></text:p>
          </table:table-cell>
          <table:table-cell office:value-type="float" office:value="2057" table:style-name="ce90">
            <text:p>2,057<text:s/></text:p>
          </table:table-cell>
          <table:table-cell office:value-type="float" office:value="5779" table:style-name="ce84">
            <text:p>5,779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3192650" table:style-name="ce83">
            <text:p>3,192,650<text:s/></text:p>
          </table:table-cell>
          <table:table-cell office:value-type="float" office:value="6731382" table:style-name="ce85">
            <text:p>6,731,382<text:s/></text:p>
          </table:table-cell>
          <table:table-cell office:value-type="float" office:value="225798" table:style-name="ce87">
            <text:p>225,798<text:s/></text:p>
          </table:table-cell>
          <table:table-cell office:value-type="float" office:value="721470" table:style-name="ce89">
            <text:p>721,470<text:s/></text:p>
          </table:table-cell>
          <table:table-cell office:value-type="float" office:value="3367941" table:style-name="ce91">
            <text:p>3,367,941<text:s/></text:p>
          </table:table-cell>
          <table:table-cell office:value-type="float" office:value="15181771" table:style-name="ce85">
            <text:p>15,181,771<text:s/></text:p>
          </table:table-cell>
          <table:table-cell office:value-type="float" office:value="558307" table:style-name="ce87">
            <text:p>558,307<text:s/></text:p>
          </table:table-cell>
          <table:table-cell office:value-type="float" office:value="4427159" table:style-name="ce91">
            <text:p>4,427,159<text:s/></text:p>
          </table:table-cell>
          <table:table-cell office:value-type="float" office:value="91023" table:style-name="ce103">
            <text:p>91,023<text:s/></text:p>
          </table:table-cell>
          <table:table-cell office:value-type="float" office:value="1723366" table:style-name="ce87">
            <text:p>1,723,366<text:s/></text:p>
          </table:table-cell>
          <table:table-cell office:value-type="float" office:value="844172" table:style-name="ce85">
            <text:p>844,172<text:s/></text:p>
          </table:table-cell>
          <table:table-cell office:value-type="float" office:value="2467888" table:style-name="ce87">
            <text:p>2,467,888<text:s/></text:p>
          </table:table-cell>
          <table:table-cell office:value-type="float" office:value="21863" table:style-name="ce87">
            <text:p>21,863<text:s/></text:p>
          </table:table-cell>
          <table:table-cell office:value-type="float" office:value="8334" table:style-name="ce91">
            <text:p>8,334<text:s/></text:p>
          </table:table-cell>
          <table:table-cell office:value-type="float" office:value="31502" table:style-name="ce85">
            <text:p>31,502<text:s/></text:p>
          </table:table-cell>
          <table:table-cell office:value-type="float" office:value="229901" table:style-name="ce105">
            <text:p>229,901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533111" table:style-name="ce82">
            <text:p>533,111<text:s/></text:p>
          </table:table-cell>
          <table:table-cell office:value-type="float" office:value="938902" table:style-name="ce84">
            <text:p>938,902<text:s/></text:p>
          </table:table-cell>
          <table:table-cell office:value-type="float" office:value="32017" table:style-name="ce86">
            <text:p>32,017<text:s/></text:p>
          </table:table-cell>
          <table:table-cell office:value-type="float" office:value="101369" table:style-name="ce88">
            <text:p>101,369<text:s/></text:p>
          </table:table-cell>
          <table:table-cell office:value-type="float" office:value="455006" table:style-name="ce90">
            <text:p>455,006<text:s/></text:p>
          </table:table-cell>
          <table:table-cell office:value-type="float" office:value="1982693" table:style-name="ce84">
            <text:p>1,982,693<text:s/></text:p>
          </table:table-cell>
          <table:table-cell office:value-type="float" office:value="64079" table:style-name="ce86">
            <text:p>64,079<text:s/></text:p>
          </table:table-cell>
          <table:table-cell office:value-type="float" office:value="682167" table:style-name="ce90">
            <text:p>682,167<text:s/></text:p>
          </table:table-cell>
          <table:table-cell office:value-type="float" office:value="8420" table:style-name="ce102">
            <text:p>8,420<text:s/></text:p>
          </table:table-cell>
          <table:table-cell office:value-type="float" office:value="157679" table:style-name="ce86">
            <text:p>157,679<text:s/></text:p>
          </table:table-cell>
          <table:table-cell office:value-type="float" office:value="129510" table:style-name="ce84">
            <text:p>129,510<text:s/></text:p>
          </table:table-cell>
          <table:table-cell office:value-type="float" office:value="263057" table:style-name="ce86">
            <text:p>263,057<text:s/></text:p>
          </table:table-cell>
          <table:table-cell office:value-type="float" office:value="2811" table:style-name="ce86">
            <text:p>2,811<text:s/></text:p>
          </table:table-cell>
          <table:table-cell office:value-type="float" office:value="1972" table:style-name="ce90">
            <text:p>1,972<text:s/></text:p>
          </table:table-cell>
          <table:table-cell office:value-type="float" office:value="3862" table:style-name="ce84">
            <text:p>3,862<text:s/></text:p>
          </table:table-cell>
          <table:table-cell office:value-type="float" office:value="60129" table:style-name="ce104">
            <text:p>60,129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593119" table:style-name="ce82">
            <text:p>593,119<text:s/></text:p>
          </table:table-cell>
          <table:table-cell office:value-type="float" office:value="619909" table:style-name="ce84">
            <text:p>619,909<text:s/></text:p>
          </table:table-cell>
          <table:table-cell office:value-type="float" office:value="29425" table:style-name="ce86">
            <text:p>29,425<text:s/></text:p>
          </table:table-cell>
          <table:table-cell office:value-type="float" office:value="61554" table:style-name="ce88">
            <text:p>61,554<text:s/></text:p>
          </table:table-cell>
          <table:table-cell office:value-type="float" office:value="432313" table:style-name="ce90">
            <text:p>432,313<text:s/></text:p>
          </table:table-cell>
          <table:table-cell office:value-type="float" office:value="1670514" table:style-name="ce84">
            <text:p>1,670,514<text:s/></text:p>
          </table:table-cell>
          <table:table-cell office:value-type="float" office:value="71687" table:style-name="ce86">
            <text:p>71,687<text:s/></text:p>
          </table:table-cell>
          <table:table-cell office:value-type="float" office:value="555090" table:style-name="ce90">
            <text:p>555,090<text:s/></text:p>
          </table:table-cell>
          <table:table-cell office:value-type="float" office:value="8479" table:style-name="ce102">
            <text:p>8,479<text:s/></text:p>
          </table:table-cell>
          <table:table-cell office:value-type="float" office:value="123113" table:style-name="ce86">
            <text:p>123,113<text:s/></text:p>
          </table:table-cell>
          <table:table-cell office:value-type="float" office:value="121670" table:style-name="ce84">
            <text:p>121,670<text:s/></text:p>
          </table:table-cell>
          <table:table-cell office:value-type="float" office:value="452310" table:style-name="ce86">
            <text:p>452,310<text:s/></text:p>
          </table:table-cell>
          <table:table-cell office:value-type="float" office:value="1899" table:style-name="ce86">
            <text:p>1,899<text:s/></text:p>
          </table:table-cell>
          <table:table-cell office:value-type="float" office:value="2451" table:style-name="ce90">
            <text:p>2,451<text:s/></text:p>
          </table:table-cell>
          <table:table-cell office:value-type="float" office:value="3612" table:style-name="ce84">
            <text:p>3,612<text:s/></text:p>
          </table:table-cell>
          <table:table-cell office:value-type="float" office:value="22522" table:style-name="ce104">
            <text:p>22,522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2008052" table:style-name="ce82">
            <text:p>2,008,052<text:s/></text:p>
          </table:table-cell>
          <table:table-cell office:value-type="float" office:value="1244557" table:style-name="ce84">
            <text:p>1,244,557<text:s/></text:p>
          </table:table-cell>
          <table:table-cell office:value-type="float" office:value="38516" table:style-name="ce86">
            <text:p>38,516<text:s/></text:p>
          </table:table-cell>
          <table:table-cell office:value-type="float" office:value="108452" table:style-name="ce88">
            <text:p>108,452<text:s/></text:p>
          </table:table-cell>
          <table:table-cell office:value-type="float" office:value="282956" table:style-name="ce90">
            <text:p>282,956<text:s/></text:p>
          </table:table-cell>
          <table:table-cell office:value-type="float" office:value="1497620" table:style-name="ce84">
            <text:p>1,497,620<text:s/></text:p>
          </table:table-cell>
          <table:table-cell office:value-type="float" office:value="39916" table:style-name="ce86">
            <text:p>39,916<text:s/></text:p>
          </table:table-cell>
          <table:table-cell office:value-type="float" office:value="476627" table:style-name="ce90">
            <text:p>476,627<text:s/></text:p>
          </table:table-cell>
          <table:table-cell office:value-type="float" office:value="2653" table:style-name="ce102">
            <text:p>2,653<text:s/></text:p>
          </table:table-cell>
          <table:table-cell office:value-type="float" office:value="136663" table:style-name="ce86">
            <text:p>136,663<text:s/></text:p>
          </table:table-cell>
          <table:table-cell office:value-type="float" office:value="45753" table:style-name="ce84">
            <text:p>45,753<text:s/></text:p>
          </table:table-cell>
          <table:table-cell office:value-type="float" office:value="160138" table:style-name="ce86">
            <text:p>160,138<text:s/></text:p>
          </table:table-cell>
          <table:table-cell office:value-type="float" office:value="1083" table:style-name="ce86">
            <text:p>1,083<text:s/></text:p>
          </table:table-cell>
          <table:table-cell office:value-type="float" office:value="1645" table:style-name="ce90">
            <text:p>1,645<text:s/></text:p>
          </table:table-cell>
          <table:table-cell office:value-type="float" office:value="907" table:style-name="ce84">
            <text:p>907<text:s/></text:p>
          </table:table-cell>
          <table:table-cell office:value-type="float" office:value="19765" table:style-name="ce104">
            <text:p>19,765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616468" table:style-name="ce82">
            <text:p>616,468<text:s/></text:p>
          </table:table-cell>
          <table:table-cell office:value-type="float" office:value="1390934" table:style-name="ce84">
            <text:p>1,390,934<text:s/></text:p>
          </table:table-cell>
          <table:table-cell office:value-type="float" office:value="37989" table:style-name="ce86">
            <text:p>37,989<text:s/></text:p>
          </table:table-cell>
          <table:table-cell office:value-type="float" office:value="107108" table:style-name="ce88">
            <text:p>107,108<text:s/></text:p>
          </table:table-cell>
          <table:table-cell office:value-type="float" office:value="387084" table:style-name="ce90">
            <text:p>387,084<text:s/></text:p>
          </table:table-cell>
          <table:table-cell office:value-type="float" office:value="1297134" table:style-name="ce84">
            <text:p>1,297,134<text:s/></text:p>
          </table:table-cell>
          <table:table-cell office:value-type="float" office:value="29256" table:style-name="ce86">
            <text:p>29,256<text:s/></text:p>
          </table:table-cell>
          <table:table-cell office:value-type="float" office:value="332651" table:style-name="ce90">
            <text:p>332,651<text:s/></text:p>
          </table:table-cell>
          <table:table-cell office:value-type="float" office:value="1349" table:style-name="ce102">
            <text:p>1,349<text:s/></text:p>
          </table:table-cell>
          <table:table-cell office:value-type="float" office:value="338" table:style-name="ce86">
            <text:p>338<text:s/></text:p>
          </table:table-cell>
          <table:table-cell office:value-type="float" office:value="75328" table:style-name="ce84">
            <text:p>75,328<text:s/></text:p>
          </table:table-cell>
          <table:table-cell office:value-type="float" office:value="349958" table:style-name="ce86">
            <text:p>349,958<text:s/></text:p>
          </table:table-cell>
          <table:table-cell office:value-type="float" office:value="561" table:style-name="ce86">
            <text:p>561<text:s/></text:p>
          </table:table-cell>
          <table:table-cell office:value-type="float" office:value="174" table:style-name="ce90">
            <text:p>174<text:s/></text:p>
          </table:table-cell>
          <table:table-cell office:value-type="float" office:value="17" table:style-name="ce84">
            <text:p>17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931869" table:style-name="ce82">
            <text:p>931,869<text:s/></text:p>
          </table:table-cell>
          <table:table-cell office:value-type="float" office:value="1458606" table:style-name="ce84">
            <text:p>1,458,606<text:s/></text:p>
          </table:table-cell>
          <table:table-cell office:value-type="float" office:value="37556" table:style-name="ce86">
            <text:p>37,556<text:s/></text:p>
          </table:table-cell>
          <table:table-cell office:value-type="float" office:value="118987" table:style-name="ce88">
            <text:p>118,987<text:s/></text:p>
          </table:table-cell>
          <table:table-cell office:value-type="float" office:value="457718" table:style-name="ce90">
            <text:p>457,718<text:s/></text:p>
          </table:table-cell>
          <table:table-cell office:value-type="float" office:value="2501259" table:style-name="ce84">
            <text:p>2,501,259<text:s/></text:p>
          </table:table-cell>
          <table:table-cell office:value-type="float" office:value="58595" table:style-name="ce86">
            <text:p>58,595<text:s/></text:p>
          </table:table-cell>
          <table:table-cell office:value-type="float" office:value="554484" table:style-name="ce90">
            <text:p>554,484<text:s/></text:p>
          </table:table-cell>
          <table:table-cell office:value-type="float" office:value="7361" table:style-name="ce102">
            <text:p>7,361<text:s/></text:p>
          </table:table-cell>
          <table:table-cell office:value-type="float" office:value="1274" table:style-name="ce86">
            <text:p>1,274<text:s/></text:p>
          </table:table-cell>
          <table:table-cell office:value-type="float" office:value="95229" table:style-name="ce84">
            <text:p>95,229<text:s/></text:p>
          </table:table-cell>
          <table:table-cell office:value-type="float" office:value="1010358" table:style-name="ce86">
            <text:p>1,010,358<text:s/></text:p>
          </table:table-cell>
          <table:table-cell office:value-type="float" office:value="820" table:style-name="ce86">
            <text:p>820<text:s/></text:p>
          </table:table-cell>
          <table:table-cell office:value-type="float" office:value="222" table:style-name="ce90">
            <text:p>222<text:s/></text:p>
          </table:table-cell>
          <table:table-cell office:value-type="float" office:value="469" table:style-name="ce84">
            <text:p>469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645340" table:style-name="ce82">
            <text:p>645,340<text:s/></text:p>
          </table:table-cell>
          <table:table-cell office:value-type="float" office:value="1053946" table:style-name="ce84">
            <text:p>1,053,946<text:s/></text:p>
          </table:table-cell>
          <table:table-cell office:value-type="float" office:value="30851" table:style-name="ce86">
            <text:p>30,851<text:s/></text:p>
          </table:table-cell>
          <table:table-cell office:value-type="float" office:value="118868" table:style-name="ce88">
            <text:p>118,868<text:s/></text:p>
          </table:table-cell>
          <table:table-cell office:value-type="float" office:value="446522" table:style-name="ce90">
            <text:p>446,522<text:s/></text:p>
          </table:table-cell>
          <table:table-cell office:value-type="float" office:value="2531327" table:style-name="ce84">
            <text:p>2,531,327<text:s/></text:p>
          </table:table-cell>
          <table:table-cell office:value-type="float" office:value="111429" table:style-name="ce86">
            <text:p>111,429<text:s/></text:p>
          </table:table-cell>
          <table:table-cell office:value-type="float" office:value="786582" table:style-name="ce90">
            <text:p>786,582<text:s/></text:p>
          </table:table-cell>
          <table:table-cell office:value-type="float" office:value="8050" table:style-name="ce102">
            <text:p>8,050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77754" table:style-name="ce84">
            <text:p>77,754<text:s/></text:p>
          </table:table-cell>
          <table:table-cell office:value-type="float" office:value="306233" table:style-name="ce86">
            <text:p>306,233<text:s/></text:p>
          </table:table-cell>
          <table:table-cell office:value-type="float" office:value="575" table:style-name="ce86">
            <text:p>575<text:s/></text:p>
          </table:table-cell>
          <table:table-cell office:value-type="float" office:value="186" table:style-name="ce90">
            <text:p>186<text:s/></text:p>
          </table:table-cell>
          <table:table-cell office:value-type="float" office:value="1917" table:style-name="ce84">
            <text:p>1,917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974786" table:style-name="ce82">
            <text:p>974,786<text:s/></text:p>
          </table:table-cell>
          <table:table-cell office:value-type="float" office:value="1601846" table:style-name="ce84">
            <text:p>1,601,846<text:s/></text:p>
          </table:table-cell>
          <table:table-cell office:value-type="float" office:value="37886" table:style-name="ce86">
            <text:p>37,886<text:s/></text:p>
          </table:table-cell>
          <table:table-cell office:value-type="float" office:value="126420" table:style-name="ce88">
            <text:p>126,420<text:s/></text:p>
          </table:table-cell>
          <table:table-cell office:value-type="float" office:value="475610" table:style-name="ce90">
            <text:p>475,610<text:s/></text:p>
          </table:table-cell>
          <table:table-cell office:value-type="float" office:value="2117481" table:style-name="ce84">
            <text:p>2,117,481<text:s/></text:p>
          </table:table-cell>
          <table:table-cell office:value-type="float" office:value="112460" table:style-name="ce86">
            <text:p>112,460<text:s/></text:p>
          </table:table-cell>
          <table:table-cell office:value-type="float" office:value="696159" table:style-name="ce90">
            <text:p>696,159<text:s/></text:p>
          </table:table-cell>
          <table:table-cell office:value-type="float" office:value="10308" table:style-name="ce102">
            <text:p>10,308<text:s/></text:p>
          </table:table-cell>
          <table:table-cell office:value-type="float" office:value="126949" table:style-name="ce86">
            <text:p>126,949<text:s/></text:p>
          </table:table-cell>
          <table:table-cell office:value-type="float" office:value="94013" table:style-name="ce84">
            <text:p>94,013<text:s/></text:p>
          </table:table-cell>
          <table:table-cell office:value-type="float" office:value="670069" table:style-name="ce86">
            <text:p>670,069<text:s/></text:p>
          </table:table-cell>
          <table:table-cell office:value-type="float" office:value="615" table:style-name="ce86">
            <text:p>615<text:s/></text:p>
          </table:table-cell>
          <table:table-cell office:value-type="float" office:value="122" table:style-name="ce90">
            <text:p>122<text:s/></text:p>
          </table:table-cell>
          <table:table-cell office:value-type="float" office:value="1628" table:style-name="ce84">
            <text:p>1,628<text:s/></text:p>
          </table:table-cell>
          <table:table-cell office:value-type="float" office:value="0" table:style-name="ce112">
            <text:p>－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6302745" table:style-name="ce83">
            <text:p>6,302,745<text:s/></text:p>
          </table:table-cell>
          <table:table-cell office:value-type="float" office:value="8308700" table:style-name="ce85">
            <text:p>8,308,700<text:s/></text:p>
          </table:table-cell>
          <table:table-cell office:value-type="float" office:value="244240" table:style-name="ce87">
            <text:p>244,240<text:s/></text:p>
          </table:table-cell>
          <table:table-cell office:value-type="float" office:value="742758" table:style-name="ce89">
            <text:p>742,758<text:s/></text:p>
          </table:table-cell>
          <table:table-cell office:value-type="float" office:value="2937209" table:style-name="ce91">
            <text:p>2,937,209<text:s/></text:p>
          </table:table-cell>
          <table:table-cell office:value-type="float" office:value="13598028" table:style-name="ce85">
            <text:p>13,598,028<text:s/></text:p>
          </table:table-cell>
          <table:table-cell office:value-type="float" office:value="487422" table:style-name="ce87">
            <text:p>487,422<text:s/></text:p>
          </table:table-cell>
          <table:table-cell office:value-type="float" office:value="4083760" table:style-name="ce91">
            <text:p>4,083,760<text:s/></text:p>
          </table:table-cell>
          <table:table-cell office:value-type="float" office:value="46620" table:style-name="ce103">
            <text:p>46,620<text:s/></text:p>
          </table:table-cell>
          <table:table-cell office:value-type="float" office:value="546016" table:style-name="ce87">
            <text:p>546,016<text:s/></text:p>
          </table:table-cell>
          <table:table-cell office:value-type="float" office:value="639257" table:style-name="ce85">
            <text:p>639,257<text:s/></text:p>
          </table:table-cell>
          <table:table-cell office:value-type="float" office:value="3212123" table:style-name="ce87">
            <text:p>3,212,123<text:s/></text:p>
          </table:table-cell>
          <table:table-cell office:value-type="float" office:value="8364" table:style-name="ce87">
            <text:p>8,364<text:s/></text:p>
          </table:table-cell>
          <table:table-cell office:value-type="float" office:value="6772" table:style-name="ce91">
            <text:p>6,772<text:s/></text:p>
          </table:table-cell>
          <table:table-cell office:value-type="float" office:value="12412" table:style-name="ce85">
            <text:p>12,412<text:s/></text:p>
          </table:table-cell>
          <table:table-cell office:value-type="float" office:value="102416" table:style-name="ce105">
            <text:p>102,416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114.5" table:style-name="ce71">
            <text:p>114.5<text:s/></text:p>
          </table:table-cell>
          <table:table-cell office:value-type="float" office:value="52.9" table:style-name="ce73">
            <text:p>52.9<text:s/></text:p>
          </table:table-cell>
          <table:table-cell office:value-type="float" office:value="23.2" table:style-name="ce75">
            <text:p>23.2<text:s/></text:p>
          </table:table-cell>
          <table:table-cell office:value-type="float" office:value="9" table:style-name="ce77">
            <text:p>9.0<text:s/></text:p>
          </table:table-cell>
          <table:table-cell office:value-type="float" office:value="-1.8" table:style-name="ce79">
            <text:p>-1.8<text:s/></text:p>
          </table:table-cell>
          <table:table-cell office:value-type="float" office:value="-0.4" table:style-name="ce73">
            <text:p>-0.4<text:s/></text:p>
          </table:table-cell>
          <table:table-cell office:value-type="float" office:value="54.3" table:style-name="ce75">
            <text:p>54.3<text:s/></text:p>
          </table:table-cell>
          <table:table-cell office:value-type="float" office:value="20.3" table:style-name="ce79">
            <text:p>20.3<text:s/></text:p>
          </table:table-cell>
          <table:table-cell office:value-type="float" office:value="14.9" table:style-name="ce98">
            <text:p>14.9<text:s/></text:p>
          </table:table-cell>
          <table:table-cell office:value-type="float" office:value="-49.9" table:style-name="ce75">
            <text:p>-49.9<text:s/></text:p>
          </table:table-cell>
          <table:table-cell office:value-type="float" office:value="-25.5" table:style-name="ce73">
            <text:p>-25.5<text:s/></text:p>
          </table:table-cell>
          <table:table-cell office:value-type="float" office:value="111" table:style-name="ce75">
            <text:p>111.0<text:s/></text:p>
          </table:table-cell>
          <table:table-cell office:value-type="float" office:value="-76.099999999999994" table:style-name="ce75">
            <text:p>-76.1<text:s/></text:p>
          </table:table-cell>
          <table:table-cell office:value-type="float" office:value="-85.1" table:style-name="ce79">
            <text:p>-85.1<text:s/></text:p>
          </table:table-cell>
          <table:table-cell office:value-type="float" office:value="-49.7" table:style-name="ce73">
            <text:p>-49.7<text:s/></text:p>
          </table:table-cell>
          <table:table-cell office:value-type="float" office:value="0" table:style-name="ce110">
            <text:p>－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97.4" table:style-name="ce72">
            <text:p>97.4<text:s/></text:p>
          </table:table-cell>
          <table:table-cell office:value-type="float" office:value="23.4" table:style-name="ce74">
            <text:p>23.4<text:s/></text:p>
          </table:table-cell>
          <table:table-cell office:value-type="float" office:value="8.1999999999999993" table:style-name="ce76">
            <text:p>8.2<text:s/></text:p>
          </table:table-cell>
          <table:table-cell office:value-type="float" office:value="3" table:style-name="ce78">
            <text:p>3.0<text:s/></text:p>
          </table:table-cell>
          <table:table-cell office:value-type="float" office:value="-12.8" table:style-name="ce80">
            <text:p>-12.8<text:s/></text:p>
          </table:table-cell>
          <table:table-cell office:value-type="float" office:value="-10.4" table:style-name="ce74">
            <text:p>-10.4<text:s/></text:p>
          </table:table-cell>
          <table:table-cell office:value-type="float" office:value="-12.7" table:style-name="ce76">
            <text:p>-12.7<text:s/></text:p>
          </table:table-cell>
          <table:table-cell office:value-type="float" office:value="-7.8" table:style-name="ce80">
            <text:p>-7.8<text:s/></text:p>
          </table:table-cell>
          <table:table-cell office:value-type="float" office:value="-48.8" table:style-name="ce99">
            <text:p>-48.8<text:s/></text:p>
          </table:table-cell>
          <table:table-cell office:value-type="float" office:value="-68.3" table:style-name="ce76">
            <text:p>-68.3<text:s/></text:p>
          </table:table-cell>
          <table:table-cell office:value-type="float" office:value="-24.3" table:style-name="ce74">
            <text:p>-24.3<text:s/></text:p>
          </table:table-cell>
          <table:table-cell office:value-type="float" office:value="30.2" table:style-name="ce76">
            <text:p>30.2<text:s/></text:p>
          </table:table-cell>
          <table:table-cell office:value-type="float" office:value="-61.7" table:style-name="ce76">
            <text:p>-61.7<text:s/></text:p>
          </table:table-cell>
          <table:table-cell office:value-type="float" office:value="-18.7" table:style-name="ce80">
            <text:p>-18.7<text:s/></text:p>
          </table:table-cell>
          <table:table-cell office:value-type="float" office:value="-60.6" table:style-name="ce74">
            <text:p>-60.6<text:s/></text:p>
          </table:table-cell>
          <table:table-cell office:value-type="float" office:value="-55.5" table:style-name="ce101">
            <text:p>-55.5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8)" table:style-name="ta8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8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8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office:value-type="string" table:number-columns-spanned="2" table:number-rows-spanned="3" table:style-name="ce179">
            <text:p>中美洲</text:p>
            <text:p><text:span text:style-name="T17">Central America</text:span></text:p>
          </table:table-cell>
          <table:covered-table-cell/>
          <table:table-cell table:style-name="ce30"/>
          <table:table-cell table:style-name="ce48"/>
          <table:table-cell table:number-columns-repeated="2" table:style-name="ce32"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土耳其</text:p>
            <text:p><text:span text:style-name="T12">Turkey</text:span></text:p>
          </table:table-cell>
          <table:covered-table-cell/>
          <table:table-cell office:value-type="string" table:number-columns-spanned="2" table:number-rows-spanned="2" table:style-name="ce169">
            <text:p>卡達</text:p>
            <text:p><text:span text:style-name="T12">Qatar</text:span></text:p>
          </table:table-cell>
          <table:covered-table-cell/>
          <table:table-cell office:value-type="string" table:number-columns-spanned="2" table:number-rows-spanned="2" table:style-name="ce169">
            <text:p>阿曼</text:p>
            <text:p><text:span text:style-name="T12">Oman</text:span></text:p>
          </table:table-cell>
          <table:covered-table-cell/>
          <table:table-cell office:value-type="string" table:number-columns-spanned="2" table:number-rows-spanned="2" table:style-name="ce181">
            <text:p>以色列</text:p>
            <text:p><text:span text:style-name="T12">Israel</text:span></text:p>
          </table:table-cell>
          <table:covered-table-cell/>
          <table:table-cell office:value-type="string" table:number-columns-spanned="2" table:number-rows-spanned="2" table:style-name="ce182">
            <text:p>巴林</text:p>
            <text:p><text:span text:style-name="T12">Bahrain</text:span>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69">
            <text:p>墨西哥</text:p>
            <text:p><text:span text:style-name="T12">Mexico</text:span></text:p>
          </table:table-cell>
          <table:covered-table-cell/>
          <table:table-cell office:value-type="string" table:number-columns-spanned="2" table:number-rows-spanned="2" table:style-name="ce170">
            <text:p>巴拿馬</text:p>
            <text:p><text:span text:style-name="T12">Panama</text:span></text:p>
          </table:table-cell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38319" table:style-name="ce83">
            <text:p>38,319<text:s/></text:p>
          </table:table-cell>
          <table:table-cell office:value-type="float" office:value="11180" table:style-name="ce85">
            <text:p>11,180<text:s/></text:p>
          </table:table-cell>
          <table:table-cell office:value-type="float" office:value="2996" table:style-name="ce87">
            <text:p>2,996<text:s/></text:p>
          </table:table-cell>
          <table:table-cell office:value-type="float" office:value="76391" table:style-name="ce89">
            <text:p>76,391<text:s/></text:p>
          </table:table-cell>
          <table:table-cell office:value-type="float" office:value="2267" table:style-name="ce91">
            <text:p>2,267<text:s/></text:p>
          </table:table-cell>
          <table:table-cell office:value-type="float" office:value="49521" table:style-name="ce85">
            <text:p>49,521<text:s/></text:p>
          </table:table-cell>
          <table:table-cell office:value-type="float" office:value="27317" table:style-name="ce87">
            <text:p>27,317<text:s/></text:p>
          </table:table-cell>
          <table:table-cell office:value-type="float" office:value="42638" table:style-name="ce91">
            <text:p>42,638<text:s/></text:p>
          </table:table-cell>
          <table:table-cell office:value-type="float" office:value="1167" table:style-name="ce103">
            <text:p>1,167<text:s/></text:p>
          </table:table-cell>
          <table:table-cell office:value-type="float" office:value="7219" table:style-name="ce87">
            <text:p>7,219<text:s/></text:p>
          </table:table-cell>
          <table:table-cell office:value-type="float" office:value="129845" table:style-name="ce85">
            <text:p>129,845<text:s/></text:p>
          </table:table-cell>
          <table:table-cell office:value-type="float" office:value="82265" table:style-name="ce87">
            <text:p>82,265<text:s/></text:p>
          </table:table-cell>
          <table:table-cell office:value-type="float" office:value="104905" table:style-name="ce87">
            <text:p>104,905<text:s/></text:p>
          </table:table-cell>
          <table:table-cell office:value-type="float" office:value="45914" table:style-name="ce91">
            <text:p>45,914<text:s/></text:p>
          </table:table-cell>
          <table:table-cell office:value-type="float" office:value="2595" table:style-name="ce85">
            <text:p>2,595<text:s/></text:p>
          </table:table-cell>
          <table:table-cell office:value-type="float" office:value="1392" table:style-name="ce105">
            <text:p>1,392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46709" table:style-name="ce83">
            <text:p>46,709<text:s/></text:p>
          </table:table-cell>
          <table:table-cell office:value-type="float" office:value="11720" table:style-name="ce85">
            <text:p>11,720<text:s/></text:p>
          </table:table-cell>
          <table:table-cell office:value-type="float" office:value="2777" table:style-name="ce87">
            <text:p>2,777<text:s/></text:p>
          </table:table-cell>
          <table:table-cell office:value-type="float" office:value="119719" table:style-name="ce89">
            <text:p>119,719<text:s/></text:p>
          </table:table-cell>
          <table:table-cell office:value-type="float" office:value="3016" table:style-name="ce91">
            <text:p>3,016<text:s/></text:p>
          </table:table-cell>
          <table:table-cell office:value-type="float" office:value="81418" table:style-name="ce85">
            <text:p>81,418<text:s/></text:p>
          </table:table-cell>
          <table:table-cell office:value-type="float" office:value="33316" table:style-name="ce87">
            <text:p>33,316<text:s/></text:p>
          </table:table-cell>
          <table:table-cell office:value-type="float" office:value="64575" table:style-name="ce91">
            <text:p>64,575<text:s/></text:p>
          </table:table-cell>
          <table:table-cell office:value-type="float" office:value="1321" table:style-name="ce103">
            <text:p>1,321<text:s/></text:p>
          </table:table-cell>
          <table:table-cell office:value-type="float" office:value="5416" table:style-name="ce87">
            <text:p>5,416<text:s/></text:p>
          </table:table-cell>
          <table:table-cell office:value-type="float" office:value="174092" table:style-name="ce85">
            <text:p>174,092<text:s/></text:p>
          </table:table-cell>
          <table:table-cell office:value-type="float" office:value="95467" table:style-name="ce87">
            <text:p>95,467<text:s/></text:p>
          </table:table-cell>
          <table:table-cell office:value-type="float" office:value="143786" table:style-name="ce87">
            <text:p>143,786<text:s/></text:p>
          </table:table-cell>
          <table:table-cell office:value-type="float" office:value="56171" table:style-name="ce91">
            <text:p>56,171<text:s/></text:p>
          </table:table-cell>
          <table:table-cell office:value-type="float" office:value="3399" table:style-name="ce85">
            <text:p>3,399<text:s/></text:p>
          </table:table-cell>
          <table:table-cell office:value-type="float" office:value="2301" table:style-name="ce105">
            <text:p>2,301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45742" table:style-name="ce83">
            <text:p>45,742<text:s/></text:p>
          </table:table-cell>
          <table:table-cell office:value-type="float" office:value="10838" table:style-name="ce85">
            <text:p>10,838<text:s/></text:p>
          </table:table-cell>
          <table:table-cell office:value-type="float" office:value="2200" table:style-name="ce87">
            <text:p>2,200<text:s/></text:p>
          </table:table-cell>
          <table:table-cell office:value-type="float" office:value="122240" table:style-name="ce89">
            <text:p>122,240<text:s/></text:p>
          </table:table-cell>
          <table:table-cell office:value-type="float" office:value="2339" table:style-name="ce91">
            <text:p>2,339<text:s/></text:p>
          </table:table-cell>
          <table:table-cell office:value-type="float" office:value="75906" table:style-name="ce85">
            <text:p>75,906<text:s/></text:p>
          </table:table-cell>
          <table:table-cell office:value-type="float" office:value="31544" table:style-name="ce87">
            <text:p>31,544<text:s/></text:p>
          </table:table-cell>
          <table:table-cell office:value-type="float" office:value="46723" table:style-name="ce91">
            <text:p>46,723<text:s/></text:p>
          </table:table-cell>
          <table:table-cell office:value-type="float" office:value="1313" table:style-name="ce103">
            <text:p>1,313<text:s/></text:p>
          </table:table-cell>
          <table:table-cell office:value-type="float" office:value="3809" table:style-name="ce87">
            <text:p>3,809<text:s/></text:p>
          </table:table-cell>
          <table:table-cell office:value-type="float" office:value="175662" table:style-name="ce85">
            <text:p>175,662<text:s/></text:p>
          </table:table-cell>
          <table:table-cell office:value-type="float" office:value="91082" table:style-name="ce87">
            <text:p>91,082<text:s/></text:p>
          </table:table-cell>
          <table:table-cell office:value-type="float" office:value="148165" table:style-name="ce87">
            <text:p>148,165<text:s/></text:p>
          </table:table-cell>
          <table:table-cell office:value-type="float" office:value="50371" table:style-name="ce91">
            <text:p>50,371<text:s/></text:p>
          </table:table-cell>
          <table:table-cell office:value-type="float" office:value="3242" table:style-name="ce85">
            <text:p>3,242<text:s/></text:p>
          </table:table-cell>
          <table:table-cell office:value-type="float" office:value="2634" table:style-name="ce105">
            <text:p>2,634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38923" table:style-name="ce83">
            <text:p>38,923<text:s/></text:p>
          </table:table-cell>
          <table:table-cell office:value-type="float" office:value="9688" table:style-name="ce85">
            <text:p>9,688<text:s/></text:p>
          </table:table-cell>
          <table:table-cell office:value-type="float" office:value="2380" table:style-name="ce87">
            <text:p>2,380<text:s/></text:p>
          </table:table-cell>
          <table:table-cell office:value-type="float" office:value="137048" table:style-name="ce89">
            <text:p>137,048<text:s/></text:p>
          </table:table-cell>
          <table:table-cell office:value-type="float" office:value="9504" table:style-name="ce91">
            <text:p>9,504<text:s/></text:p>
          </table:table-cell>
          <table:table-cell office:value-type="float" office:value="74522" table:style-name="ce85">
            <text:p>74,522<text:s/></text:p>
          </table:table-cell>
          <table:table-cell office:value-type="float" office:value="34937" table:style-name="ce87">
            <text:p>34,937<text:s/></text:p>
          </table:table-cell>
          <table:table-cell office:value-type="float" office:value="45978" table:style-name="ce91">
            <text:p>45,978<text:s/></text:p>
          </table:table-cell>
          <table:table-cell office:value-type="float" office:value="1118" table:style-name="ce103">
            <text:p>1,118<text:s/></text:p>
          </table:table-cell>
          <table:table-cell office:value-type="float" office:value="2112" table:style-name="ce87">
            <text:p>2,112<text:s/></text:p>
          </table:table-cell>
          <table:table-cell office:value-type="float" office:value="280489" table:style-name="ce85">
            <text:p>280,489<text:s/></text:p>
          </table:table-cell>
          <table:table-cell office:value-type="float" office:value="140424" table:style-name="ce87">
            <text:p>140,424<text:s/></text:p>
          </table:table-cell>
          <table:table-cell office:value-type="float" office:value="253749" table:style-name="ce87">
            <text:p>253,749<text:s/></text:p>
          </table:table-cell>
          <table:table-cell office:value-type="float" office:value="94939" table:style-name="ce91">
            <text:p>94,939<text:s/></text:p>
          </table:table-cell>
          <table:table-cell office:value-type="float" office:value="3028" table:style-name="ce85">
            <text:p>3,028<text:s/></text:p>
          </table:table-cell>
          <table:table-cell office:value-type="float" office:value="3089" table:style-name="ce105">
            <text:p>3,089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33228" table:style-name="ce83">
            <text:p>33,228<text:s/></text:p>
          </table:table-cell>
          <table:table-cell office:value-type="float" office:value="11749" table:style-name="ce85">
            <text:p>11,749<text:s/></text:p>
          </table:table-cell>
          <table:table-cell office:value-type="float" office:value="2129" table:style-name="ce87">
            <text:p>2,129<text:s/></text:p>
          </table:table-cell>
          <table:table-cell office:value-type="float" office:value="170249" table:style-name="ce89">
            <text:p>170,249<text:s/></text:p>
          </table:table-cell>
          <table:table-cell office:value-type="float" office:value="8075" table:style-name="ce91">
            <text:p>8,075<text:s/></text:p>
          </table:table-cell>
          <table:table-cell office:value-type="float" office:value="76829" table:style-name="ce85">
            <text:p>76,829<text:s/></text:p>
          </table:table-cell>
          <table:table-cell office:value-type="float" office:value="44947" table:style-name="ce87">
            <text:p>44,947<text:s/></text:p>
          </table:table-cell>
          <table:table-cell office:value-type="float" office:value="54757" table:style-name="ce91">
            <text:p>54,757<text:s/></text:p>
          </table:table-cell>
          <table:table-cell office:value-type="float" office:value="1042" table:style-name="ce103">
            <text:p>1,042<text:s/></text:p>
          </table:table-cell>
          <table:table-cell office:value-type="float" office:value="1560" table:style-name="ce87">
            <text:p>1,560<text:s/></text:p>
          </table:table-cell>
          <table:table-cell office:value-type="float" office:value="707234" table:style-name="ce85">
            <text:p>707,234<text:s/></text:p>
          </table:table-cell>
          <table:table-cell office:value-type="float" office:value="145002" table:style-name="ce87">
            <text:p>145,002<text:s/></text:p>
          </table:table-cell>
          <table:table-cell office:value-type="float" office:value="682943" table:style-name="ce87">
            <text:p>682,943<text:s/></text:p>
          </table:table-cell>
          <table:table-cell office:value-type="float" office:value="101793" table:style-name="ce91">
            <text:p>101,793<text:s/></text:p>
          </table:table-cell>
          <table:table-cell office:value-type="float" office:value="2526" table:style-name="ce85">
            <text:p>2,526<text:s/></text:p>
          </table:table-cell>
          <table:table-cell office:value-type="float" office:value="3411" table:style-name="ce105">
            <text:p>3,411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2305" table:style-name="ce82">
            <text:p>2,305<text:s/></text:p>
          </table:table-cell>
          <table:table-cell office:value-type="float" office:value="745" table:style-name="ce84">
            <text:p>745<text:s/></text:p>
          </table:table-cell>
          <table:table-cell office:value-type="float" office:value="198" table:style-name="ce86">
            <text:p>198<text:s/></text:p>
          </table:table-cell>
          <table:table-cell office:value-type="float" office:value="14783" table:style-name="ce88">
            <text:p>14,783<text:s/></text:p>
          </table:table-cell>
          <table:table-cell office:value-type="float" office:value="1309" table:style-name="ce90">
            <text:p>1,309<text:s/></text:p>
          </table:table-cell>
          <table:table-cell office:value-type="float" office:value="6631" table:style-name="ce84">
            <text:p>6,631<text:s/></text:p>
          </table:table-cell>
          <table:table-cell office:value-type="float" office:value="3381" table:style-name="ce86">
            <text:p>3,381<text:s/></text:p>
          </table:table-cell>
          <table:table-cell office:value-type="float" office:value="3978" table:style-name="ce90">
            <text:p>3,978<text:s/></text:p>
          </table:table-cell>
          <table:table-cell office:value-type="float" office:value="86" table:style-name="ce102">
            <text:p>86<text:s/></text:p>
          </table:table-cell>
          <table:table-cell office:value-type="float" office:value="180" table:style-name="ce86">
            <text:p>180<text:s/></text:p>
          </table:table-cell>
          <table:table-cell office:value-type="float" office:value="54114" table:style-name="ce84">
            <text:p>54,114<text:s/></text:p>
          </table:table-cell>
          <table:table-cell office:value-type="float" office:value="10725" table:style-name="ce86">
            <text:p>10,725<text:s/></text:p>
          </table:table-cell>
          <table:table-cell office:value-type="float" office:value="52434" table:style-name="ce86">
            <text:p>52,434<text:s/></text:p>
          </table:table-cell>
          <table:table-cell office:value-type="float" office:value="7308" table:style-name="ce90">
            <text:p>7,308<text:s/></text:p>
          </table:table-cell>
          <table:table-cell office:value-type="float" office:value="197" table:style-name="ce84">
            <text:p>197<text:s/></text:p>
          </table:table-cell>
          <table:table-cell office:value-type="float" office:value="222" table:style-name="ce104">
            <text:p>22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2616" table:style-name="ce82">
            <text:p>2,616<text:s/></text:p>
          </table:table-cell>
          <table:table-cell office:value-type="float" office:value="1449" table:style-name="ce84">
            <text:p>1,449<text:s/></text:p>
          </table:table-cell>
          <table:table-cell office:value-type="float" office:value="154" table:style-name="ce86">
            <text:p>154<text:s/></text:p>
          </table:table-cell>
          <table:table-cell office:value-type="float" office:value="15423" table:style-name="ce88">
            <text:p>15,423<text:s/></text:p>
          </table:table-cell>
          <table:table-cell office:value-type="float" office:value="1352" table:style-name="ce90">
            <text:p>1,352<text:s/></text:p>
          </table:table-cell>
          <table:table-cell office:value-type="float" office:value="418" table:style-name="ce84">
            <text:p>418<text:s/></text:p>
          </table:table-cell>
          <table:table-cell office:value-type="float" office:value="2420" table:style-name="ce86">
            <text:p>2,420<text:s/></text:p>
          </table:table-cell>
          <table:table-cell office:value-type="float" office:value="5784" table:style-name="ce90">
            <text:p>5,784<text:s/></text:p>
          </table:table-cell>
          <table:table-cell office:value-type="float" office:value="50" table:style-name="ce102">
            <text:p>50<text:s/></text:p>
          </table:table-cell>
          <table:table-cell office:value-type="float" office:value="87" table:style-name="ce86">
            <text:p>87<text:s/></text:p>
          </table:table-cell>
          <table:table-cell office:value-type="float" office:value="42726" table:style-name="ce84">
            <text:p>42,726<text:s/></text:p>
          </table:table-cell>
          <table:table-cell office:value-type="float" office:value="7827" table:style-name="ce86">
            <text:p>7,827<text:s/></text:p>
          </table:table-cell>
          <table:table-cell office:value-type="float" office:value="39846" table:style-name="ce86">
            <text:p>39,846<text:s/></text:p>
          </table:table-cell>
          <table:table-cell office:value-type="float" office:value="4759" table:style-name="ce90">
            <text:p>4,759<text:s/></text:p>
          </table:table-cell>
          <table:table-cell office:value-type="float" office:value="202" table:style-name="ce84">
            <text:p>202<text:s/></text:p>
          </table:table-cell>
          <table:table-cell office:value-type="float" office:value="349" table:style-name="ce104">
            <text:p>349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2302" table:style-name="ce82">
            <text:p>2,302<text:s/></text:p>
          </table:table-cell>
          <table:table-cell office:value-type="float" office:value="1195" table:style-name="ce84">
            <text:p>1,195<text:s/></text:p>
          </table:table-cell>
          <table:table-cell office:value-type="float" office:value="164" table:style-name="ce86">
            <text:p>164<text:s/></text:p>
          </table:table-cell>
          <table:table-cell office:value-type="float" office:value="11808" table:style-name="ce88">
            <text:p>11,808<text:s/></text:p>
          </table:table-cell>
          <table:table-cell office:value-type="float" office:value="696" table:style-name="ce90">
            <text:p>696<text:s/></text:p>
          </table:table-cell>
          <table:table-cell office:value-type="float" office:value="6476" table:style-name="ce84">
            <text:p>6,476<text:s/></text:p>
          </table:table-cell>
          <table:table-cell office:value-type="float" office:value="3067" table:style-name="ce86">
            <text:p>3,067<text:s/></text:p>
          </table:table-cell>
          <table:table-cell office:value-type="float" office:value="3415" table:style-name="ce90">
            <text:p>3,415<text:s/></text:p>
          </table:table-cell>
          <table:table-cell office:value-type="float" office:value="94" table:style-name="ce102">
            <text:p>94<text:s/></text:p>
          </table:table-cell>
          <table:table-cell office:value-type="float" office:value="164" table:style-name="ce86">
            <text:p>164<text:s/></text:p>
          </table:table-cell>
          <table:table-cell office:value-type="float" office:value="114246" table:style-name="ce84">
            <text:p>114,246<text:s/></text:p>
          </table:table-cell>
          <table:table-cell office:value-type="float" office:value="9714" table:style-name="ce86">
            <text:p>9,714<text:s/></text:p>
          </table:table-cell>
          <table:table-cell office:value-type="float" office:value="112262" table:style-name="ce86">
            <text:p>112,262<text:s/></text:p>
          </table:table-cell>
          <table:table-cell office:value-type="float" office:value="5685" table:style-name="ce90">
            <text:p>5,685<text:s/></text:p>
          </table:table-cell>
          <table:table-cell office:value-type="float" office:value="179" table:style-name="ce84">
            <text:p>179<text:s/></text:p>
          </table:table-cell>
          <table:table-cell office:value-type="float" office:value="283" table:style-name="ce104">
            <text:p>283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2940" table:style-name="ce82">
            <text:p>2,940<text:s/></text:p>
          </table:table-cell>
          <table:table-cell office:value-type="float" office:value="1100" table:style-name="ce84">
            <text:p>1,100<text:s/></text:p>
          </table:table-cell>
          <table:table-cell office:value-type="float" office:value="143" table:style-name="ce86">
            <text:p>143<text:s/></text:p>
          </table:table-cell>
          <table:table-cell office:value-type="float" office:value="11366" table:style-name="ce88">
            <text:p>11,366<text:s/></text:p>
          </table:table-cell>
          <table:table-cell office:value-type="float" office:value="722" table:style-name="ce90">
            <text:p>722<text:s/></text:p>
          </table:table-cell>
          <table:table-cell office:value-type="float" office:value="5802" table:style-name="ce84">
            <text:p>5,802<text:s/></text:p>
          </table:table-cell>
          <table:table-cell office:value-type="float" office:value="2378" table:style-name="ce86">
            <text:p>2,378<text:s/></text:p>
          </table:table-cell>
          <table:table-cell office:value-type="float" office:value="3632" table:style-name="ce90">
            <text:p>3,632<text:s/></text:p>
          </table:table-cell>
          <table:table-cell office:value-type="float" office:value="73" table:style-name="ce102">
            <text:p>73<text:s/></text:p>
          </table:table-cell>
          <table:table-cell office:value-type="float" office:value="169" table:style-name="ce86">
            <text:p>169<text:s/></text:p>
          </table:table-cell>
          <table:table-cell office:value-type="float" office:value="110202" table:style-name="ce84">
            <text:p>110,202<text:s/></text:p>
          </table:table-cell>
          <table:table-cell office:value-type="float" office:value="16565" table:style-name="ce86">
            <text:p>16,565<text:s/></text:p>
          </table:table-cell>
          <table:table-cell office:value-type="float" office:value="108304" table:style-name="ce86">
            <text:p>108,304<text:s/></text:p>
          </table:table-cell>
          <table:table-cell office:value-type="float" office:value="12982" table:style-name="ce90">
            <text:p>12,982<text:s/></text:p>
          </table:table-cell>
          <table:table-cell office:value-type="float" office:value="209" table:style-name="ce84">
            <text:p>209<text:s/></text:p>
          </table:table-cell>
          <table:table-cell office:value-type="float" office:value="299" table:style-name="ce104">
            <text:p>299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3100" table:style-name="ce82">
            <text:p>3,100<text:s/></text:p>
          </table:table-cell>
          <table:table-cell office:value-type="float" office:value="1180" table:style-name="ce84">
            <text:p>1,180<text:s/></text:p>
          </table:table-cell>
          <table:table-cell office:value-type="float" office:value="214" table:style-name="ce86">
            <text:p>214<text:s/></text:p>
          </table:table-cell>
          <table:table-cell office:value-type="float" office:value="17519" table:style-name="ce88">
            <text:p>17,519<text:s/></text:p>
          </table:table-cell>
          <table:table-cell office:value-type="float" office:value="2733" table:style-name="ce90">
            <text:p>2,733<text:s/></text:p>
          </table:table-cell>
          <table:table-cell office:value-type="float" office:value="4237" table:style-name="ce84">
            <text:p>4,237<text:s/></text:p>
          </table:table-cell>
          <table:table-cell office:value-type="float" office:value="3080" table:style-name="ce86">
            <text:p>3,080<text:s/></text:p>
          </table:table-cell>
          <table:table-cell office:value-type="float" office:value="3620" table:style-name="ce90">
            <text:p>3,620<text:s/></text:p>
          </table:table-cell>
          <table:table-cell office:value-type="float" office:value="100" table:style-name="ce102">
            <text:p>100<text:s/></text:p>
          </table:table-cell>
          <table:table-cell office:value-type="float" office:value="156" table:style-name="ce86">
            <text:p>156<text:s/></text:p>
          </table:table-cell>
          <table:table-cell office:value-type="float" office:value="36300" table:style-name="ce84">
            <text:p>36,300<text:s/></text:p>
          </table:table-cell>
          <table:table-cell office:value-type="float" office:value="8449" table:style-name="ce86">
            <text:p>8,449<text:s/></text:p>
          </table:table-cell>
          <table:table-cell office:value-type="float" office:value="34371" table:style-name="ce86">
            <text:p>34,371<text:s/></text:p>
          </table:table-cell>
          <table:table-cell office:value-type="float" office:value="4532" table:style-name="ce90">
            <text:p>4,532<text:s/></text:p>
          </table:table-cell>
          <table:table-cell office:value-type="float" office:value="209" table:style-name="ce84">
            <text:p>209<text:s/></text:p>
          </table:table-cell>
          <table:table-cell office:value-type="float" office:value="321" table:style-name="ce104">
            <text:p>321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3474" table:style-name="ce82">
            <text:p>3,474<text:s/></text:p>
          </table:table-cell>
          <table:table-cell office:value-type="float" office:value="1438" table:style-name="ce84">
            <text:p>1,438<text:s/></text:p>
          </table:table-cell>
          <table:table-cell office:value-type="float" office:value="239" table:style-name="ce86">
            <text:p>239<text:s/></text:p>
          </table:table-cell>
          <table:table-cell office:value-type="float" office:value="15424" table:style-name="ce88">
            <text:p>15,424<text:s/></text:p>
          </table:table-cell>
          <table:table-cell office:value-type="float" office:value="180" table:style-name="ce90">
            <text:p>180<text:s/></text:p>
          </table:table-cell>
          <table:table-cell office:value-type="float" office:value="311" table:style-name="ce84">
            <text:p>311<text:s/></text:p>
          </table:table-cell>
          <table:table-cell office:value-type="float" office:value="4192" table:style-name="ce86">
            <text:p>4,192<text:s/></text:p>
          </table:table-cell>
          <table:table-cell office:value-type="float" office:value="3513" table:style-name="ce90">
            <text:p>3,513<text:s/></text:p>
          </table:table-cell>
          <table:table-cell office:value-type="float" office:value="61" table:style-name="ce102">
            <text:p>61<text:s/></text:p>
          </table:table-cell>
          <table:table-cell office:value-type="float" office:value="132" table:style-name="ce86">
            <text:p>132<text:s/></text:p>
          </table:table-cell>
          <table:table-cell office:value-type="float" office:value="30867" table:style-name="ce84">
            <text:p>30,867<text:s/></text:p>
          </table:table-cell>
          <table:table-cell office:value-type="float" office:value="7552" table:style-name="ce86">
            <text:p>7,552<text:s/></text:p>
          </table:table-cell>
          <table:table-cell office:value-type="float" office:value="29065" table:style-name="ce86">
            <text:p>29,065<text:s/></text:p>
          </table:table-cell>
          <table:table-cell office:value-type="float" office:value="3791" table:style-name="ce90">
            <text:p>3,791<text:s/></text:p>
          </table:table-cell>
          <table:table-cell office:value-type="float" office:value="222" table:style-name="ce84">
            <text:p>222<text:s/></text:p>
          </table:table-cell>
          <table:table-cell office:value-type="float" office:value="335" table:style-name="ce104">
            <text:p>335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8796" table:style-name="ce83">
            <text:p>18,796<text:s/></text:p>
          </table:table-cell>
          <table:table-cell office:value-type="float" office:value="5387" table:style-name="ce85">
            <text:p>5,387<text:s/></text:p>
          </table:table-cell>
          <table:table-cell office:value-type="float" office:value="1215" table:style-name="ce87">
            <text:p>1,215<text:s/></text:p>
          </table:table-cell>
          <table:table-cell office:value-type="float" office:value="98708" table:style-name="ce89">
            <text:p>98,708<text:s/></text:p>
          </table:table-cell>
          <table:table-cell office:value-type="float" office:value="2391" table:style-name="ce91">
            <text:p>2,391<text:s/></text:p>
          </table:table-cell>
          <table:table-cell office:value-type="float" office:value="59585" table:style-name="ce85">
            <text:p>59,585<text:s/></text:p>
          </table:table-cell>
          <table:table-cell office:value-type="float" office:value="29811" table:style-name="ce87">
            <text:p>29,811<text:s/></text:p>
          </table:table-cell>
          <table:table-cell office:value-type="float" office:value="34793" table:style-name="ce91">
            <text:p>34,793<text:s/></text:p>
          </table:table-cell>
          <table:table-cell office:value-type="float" office:value="663" table:style-name="ce103">
            <text:p>663<text:s/></text:p>
          </table:table-cell>
          <table:table-cell office:value-type="float" office:value="853" table:style-name="ce87">
            <text:p>853<text:s/></text:p>
          </table:table-cell>
          <table:table-cell office:value-type="float" office:value="372893" table:style-name="ce85">
            <text:p>372,893<text:s/></text:p>
          </table:table-cell>
          <table:table-cell office:value-type="float" office:value="94896" table:style-name="ce87">
            <text:p>94,896<text:s/></text:p>
          </table:table-cell>
          <table:table-cell office:value-type="float" office:value="359095" table:style-name="ce87">
            <text:p>359,095<text:s/></text:p>
          </table:table-cell>
          <table:table-cell office:value-type="float" office:value="70043" table:style-name="ce91">
            <text:p>70,043<text:s/></text:p>
          </table:table-cell>
          <table:table-cell office:value-type="float" office:value="1503" table:style-name="ce85">
            <text:p>1,503<text:s/></text:p>
          </table:table-cell>
          <table:table-cell office:value-type="float" office:value="1825" table:style-name="ce105">
            <text:p>1,825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3071" table:style-name="ce82">
            <text:p>3,071<text:s/></text:p>
          </table:table-cell>
          <table:table-cell office:value-type="float" office:value="1340" table:style-name="ce84">
            <text:p>1,340<text:s/></text:p>
          </table:table-cell>
          <table:table-cell office:value-type="float" office:value="186" table:style-name="ce86">
            <text:p>186<text:s/></text:p>
          </table:table-cell>
          <table:table-cell office:value-type="float" office:value="16193" table:style-name="ce88">
            <text:p>16,193<text:s/></text:p>
          </table:table-cell>
          <table:table-cell office:value-type="float" office:value="298" table:style-name="ce90">
            <text:p>298<text:s/></text:p>
          </table:table-cell>
          <table:table-cell office:value-type="float" office:value="4208" table:style-name="ce84">
            <text:p>4,208<text:s/></text:p>
          </table:table-cell>
          <table:table-cell office:value-type="float" office:value="3591" table:style-name="ce86">
            <text:p>3,591<text:s/></text:p>
          </table:table-cell>
          <table:table-cell office:value-type="float" office:value="3513" table:style-name="ce90">
            <text:p>3,513<text:s/></text:p>
          </table:table-cell>
          <table:table-cell office:value-type="float" office:value="74" table:style-name="ce102">
            <text:p>74<text:s/></text:p>
          </table:table-cell>
          <table:table-cell office:value-type="float" office:value="179" table:style-name="ce86">
            <text:p>179<text:s/></text:p>
          </table:table-cell>
          <table:table-cell office:value-type="float" office:value="37770" table:style-name="ce84">
            <text:p>37,770<text:s/></text:p>
          </table:table-cell>
          <table:table-cell office:value-type="float" office:value="13965" table:style-name="ce86">
            <text:p>13,965<text:s/></text:p>
          </table:table-cell>
          <table:table-cell office:value-type="float" office:value="35913" table:style-name="ce86">
            <text:p>35,913<text:s/></text:p>
          </table:table-cell>
          <table:table-cell office:value-type="float" office:value="9597" table:style-name="ce90">
            <text:p>9,597<text:s/></text:p>
          </table:table-cell>
          <table:table-cell office:value-type="float" office:value="175" table:style-name="ce84">
            <text:p>175<text:s/></text:p>
          </table:table-cell>
          <table:table-cell office:value-type="float" office:value="447" table:style-name="ce104">
            <text:p>447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2790" table:style-name="ce82">
            <text:p>2,790<text:s/></text:p>
          </table:table-cell>
          <table:table-cell office:value-type="float" office:value="1092" table:style-name="ce84">
            <text:p>1,092<text:s/></text:p>
          </table:table-cell>
          <table:table-cell office:value-type="float" office:value="237" table:style-name="ce86">
            <text:p>237<text:s/></text:p>
          </table:table-cell>
          <table:table-cell office:value-type="float" office:value="11818" table:style-name="ce88">
            <text:p>11,818<text:s/></text:p>
          </table:table-cell>
          <table:table-cell office:value-type="float" office:value="436" table:style-name="ce90">
            <text:p>436<text:s/></text:p>
          </table:table-cell>
          <table:table-cell office:value-type="float" office:value="200" table:style-name="ce84">
            <text:p>200<text:s/></text:p>
          </table:table-cell>
          <table:table-cell office:value-type="float" office:value="2994" table:style-name="ce86">
            <text:p>2,994<text:s/></text:p>
          </table:table-cell>
          <table:table-cell office:value-type="float" office:value="2937" table:style-name="ce90">
            <text:p>2,937<text:s/></text:p>
          </table:table-cell>
          <table:table-cell office:value-type="float" office:value="86" table:style-name="ce102">
            <text:p>86<text:s/></text:p>
          </table:table-cell>
          <table:table-cell office:value-type="float" office:value="113" table:style-name="ce86">
            <text:p>113<text:s/></text:p>
          </table:table-cell>
          <table:table-cell office:value-type="float" office:value="30786" table:style-name="ce84">
            <text:p>30,786<text:s/></text:p>
          </table:table-cell>
          <table:table-cell office:value-type="float" office:value="7717" table:style-name="ce86">
            <text:p>7,717<text:s/></text:p>
          </table:table-cell>
          <table:table-cell office:value-type="float" office:value="29058" table:style-name="ce86">
            <text:p>29,058<text:s/></text:p>
          </table:table-cell>
          <table:table-cell office:value-type="float" office:value="4380" table:style-name="ce90">
            <text:p>4,380<text:s/></text:p>
          </table:table-cell>
          <table:table-cell office:value-type="float" office:value="191" table:style-name="ce84">
            <text:p>191<text:s/></text:p>
          </table:table-cell>
          <table:table-cell office:value-type="float" office:value="237" table:style-name="ce104">
            <text:p>237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2875" table:style-name="ce82">
            <text:p>2,875<text:s/></text:p>
          </table:table-cell>
          <table:table-cell office:value-type="float" office:value="1095" table:style-name="ce84">
            <text:p>1,095<text:s/></text:p>
          </table:table-cell>
          <table:table-cell office:value-type="float" office:value="51" table:style-name="ce86">
            <text:p>51<text:s/></text:p>
          </table:table-cell>
          <table:table-cell office:value-type="float" office:value="7256" table:style-name="ce88">
            <text:p>7,256<text:s/></text:p>
          </table:table-cell>
          <table:table-cell office:value-type="float" office:value="86" table:style-name="ce90">
            <text:p>86<text:s/></text:p>
          </table:table-cell>
          <table:table-cell office:value-type="float" office:value="8305" table:style-name="ce84">
            <text:p>8,305<text:s/></text:p>
          </table:table-cell>
          <table:table-cell office:value-type="float" office:value="2453" table:style-name="ce86">
            <text:p>2,453<text:s/></text:p>
          </table:table-cell>
          <table:table-cell office:value-type="float" office:value="5364" table:style-name="ce90">
            <text:p>5,364<text:s/></text:p>
          </table:table-cell>
          <table:table-cell office:value-type="float" office:value="31" table:style-name="ce102">
            <text:p>31<text:s/></text:p>
          </table:table-cell>
          <table:table-cell office:value-type="float" office:value="68" table:style-name="ce86">
            <text:p>68<text:s/></text:p>
          </table:table-cell>
          <table:table-cell office:value-type="float" office:value="48601" table:style-name="ce84">
            <text:p>48,601<text:s/></text:p>
          </table:table-cell>
          <table:table-cell office:value-type="float" office:value="8814" table:style-name="ce86">
            <text:p>8,814<text:s/></text:p>
          </table:table-cell>
          <table:table-cell office:value-type="float" office:value="46915" table:style-name="ce86">
            <text:p>46,915<text:s/></text:p>
          </table:table-cell>
          <table:table-cell office:value-type="float" office:value="5153" table:style-name="ce90">
            <text:p>5,153<text:s/></text:p>
          </table:table-cell>
          <table:table-cell office:value-type="float" office:value="177" table:style-name="ce84">
            <text:p>177<text:s/></text:p>
          </table:table-cell>
          <table:table-cell office:value-type="float" office:value="346" table:style-name="ce104">
            <text:p>346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2982" table:style-name="ce82">
            <text:p>2,982<text:s/></text:p>
          </table:table-cell>
          <table:table-cell office:value-type="float" office:value="1493" table:style-name="ce84">
            <text:p>1,493<text:s/></text:p>
          </table:table-cell>
          <table:table-cell office:value-type="float" office:value="34" table:style-name="ce86">
            <text:p>34<text:s/></text:p>
          </table:table-cell>
          <table:table-cell office:value-type="float" office:value="190" table:style-name="ce88">
            <text:p>190<text:s/></text:p>
          </table:table-cell>
          <table:table-cell office:value-type="float" office:value="70" table:style-name="ce90">
            <text:p>70<text:s/></text:p>
          </table:table-cell>
          <table:table-cell office:value-type="float" office:value="11224" table:style-name="ce84">
            <text:p>11,224<text:s/></text:p>
          </table:table-cell>
          <table:table-cell office:value-type="float" office:value="5203" table:style-name="ce86">
            <text:p>5,203<text:s/></text:p>
          </table:table-cell>
          <table:table-cell office:value-type="float" office:value="6526" table:style-name="ce90">
            <text:p>6,526<text:s/></text:p>
          </table:table-cell>
          <table:table-cell office:value-type="float" office:value="2" table:style-name="ce102">
            <text:p>2<text:s/></text:p>
          </table:table-cell>
          <table:table-cell office:value-type="float" office:value="15" table:style-name="ce86">
            <text:p>15<text:s/></text:p>
          </table:table-cell>
          <table:table-cell office:value-type="float" office:value="92713" table:style-name="ce84">
            <text:p>92,713<text:s/></text:p>
          </table:table-cell>
          <table:table-cell office:value-type="float" office:value="8405" table:style-name="ce86">
            <text:p>8,405<text:s/></text:p>
          </table:table-cell>
          <table:table-cell office:value-type="float" office:value="90978" table:style-name="ce86">
            <text:p>90,978<text:s/></text:p>
          </table:table-cell>
          <table:table-cell office:value-type="float" office:value="5314" table:style-name="ce90">
            <text:p>5,314<text:s/></text:p>
          </table:table-cell>
          <table:table-cell office:value-type="float" office:value="192" table:style-name="ce84">
            <text:p>192<text:s/></text:p>
          </table:table-cell>
          <table:table-cell office:value-type="float" office:value="403" table:style-name="ce104">
            <text:p>403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3516" table:style-name="ce82">
            <text:p>3,516<text:s/></text:p>
          </table:table-cell>
          <table:table-cell office:value-type="float" office:value="1232" table:style-name="ce84">
            <text:p>1,232<text:s/></text:p>
          </table:table-cell>
          <table:table-cell office:value-type="float" office:value="146" table:style-name="ce86">
            <text:p>146<text:s/></text:p>
          </table:table-cell>
          <table:table-cell office:value-type="float" office:value="2489" table:style-name="ce88">
            <text:p>2,489<text:s/></text:p>
          </table:table-cell>
          <table:table-cell office:value-type="float" office:value="171" table:style-name="ce90">
            <text:p>171<text:s/></text:p>
          </table:table-cell>
          <table:table-cell office:value-type="float" office:value="19287" table:style-name="ce84">
            <text:p>19,287<text:s/></text:p>
          </table:table-cell>
          <table:table-cell office:value-type="float" office:value="4782" table:style-name="ce86">
            <text:p>4,782<text:s/></text:p>
          </table:table-cell>
          <table:table-cell office:value-type="float" office:value="6338" table:style-name="ce90">
            <text:p>6,338<text:s/></text:p>
          </table:table-cell>
          <table:table-cell office:value-type="float" office:value="24" table:style-name="ce102">
            <text:p>24<text:s/></text:p>
          </table:table-cell>
          <table:table-cell office:value-type="float" office:value="25" table:style-name="ce86">
            <text:p>25<text:s/></text:p>
          </table:table-cell>
          <table:table-cell office:value-type="float" office:value="98589" table:style-name="ce84">
            <text:p>98,589<text:s/></text:p>
          </table:table-cell>
          <table:table-cell office:value-type="float" office:value="9053" table:style-name="ce86">
            <text:p>9,053<text:s/></text:p>
          </table:table-cell>
          <table:table-cell office:value-type="float" office:value="96151" table:style-name="ce86">
            <text:p>96,151<text:s/></text:p>
          </table:table-cell>
          <table:table-cell office:value-type="float" office:value="6134" table:style-name="ce90">
            <text:p>6,134<text:s/></text:p>
          </table:table-cell>
          <table:table-cell office:value-type="float" office:value="247" table:style-name="ce84">
            <text:p>247<text:s/></text:p>
          </table:table-cell>
          <table:table-cell office:value-type="float" office:value="384" table:style-name="ce104">
            <text:p>384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3154" table:style-name="ce82">
            <text:p>3,154<text:s/></text:p>
          </table:table-cell>
          <table:table-cell office:value-type="float" office:value="1253" table:style-name="ce84">
            <text:p>1,253<text:s/></text:p>
          </table:table-cell>
          <table:table-cell office:value-type="float" office:value="103" table:style-name="ce86">
            <text:p>103<text:s/></text:p>
          </table:table-cell>
          <table:table-cell office:value-type="float" office:value="3726" table:style-name="ce88">
            <text:p>3,726<text:s/></text:p>
          </table:table-cell>
          <table:table-cell office:value-type="float" office:value="193" table:style-name="ce90">
            <text:p>193<text:s/></text:p>
          </table:table-cell>
          <table:table-cell office:value-type="float" office:value="32594" table:style-name="ce84">
            <text:p>32,594<text:s/></text:p>
          </table:table-cell>
          <table:table-cell office:value-type="float" office:value="3686" table:style-name="ce86">
            <text:p>3,686<text:s/></text:p>
          </table:table-cell>
          <table:table-cell office:value-type="float" office:value="7403" table:style-name="ce90">
            <text:p>7,403<text:s/></text:p>
          </table:table-cell>
          <table:table-cell office:value-type="float" office:value="35" table:style-name="ce102">
            <text:p>35<text:s/></text:p>
          </table:table-cell>
          <table:table-cell office:value-type="float" office:value="8" table:style-name="ce86">
            <text:p>8<text:s/></text:p>
          </table:table-cell>
          <table:table-cell office:value-type="float" office:value="168798" table:style-name="ce84">
            <text:p>168,798<text:s/></text:p>
          </table:table-cell>
          <table:table-cell office:value-type="float" office:value="12985" table:style-name="ce86">
            <text:p>12,985<text:s/></text:p>
          </table:table-cell>
          <table:table-cell office:value-type="float" office:value="166297" table:style-name="ce86">
            <text:p>166,297<text:s/></text:p>
          </table:table-cell>
          <table:table-cell office:value-type="float" office:value="8681" table:style-name="ce90">
            <text:p>8,681<text:s/></text:p>
          </table:table-cell>
          <table:table-cell office:value-type="float" office:value="180" table:style-name="ce84">
            <text:p>180<text:s/></text:p>
          </table:table-cell>
          <table:table-cell office:value-type="float" office:value="536" table:style-name="ce104">
            <text:p>536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3159" table:style-name="ce82">
            <text:p>3,159<text:s/></text:p>
          </table:table-cell>
          <table:table-cell office:value-type="float" office:value="1240" table:style-name="ce84">
            <text:p>1,240<text:s/></text:p>
          </table:table-cell>
          <table:table-cell office:value-type="float" office:value="194" table:style-name="ce86">
            <text:p>194<text:s/></text:p>
          </table:table-cell>
          <table:table-cell office:value-type="float" office:value="110" table:style-name="ce88">
            <text:p>110<text:s/></text:p>
          </table:table-cell>
          <table:table-cell office:value-type="float" office:value="185" table:style-name="ce90">
            <text:p>185<text:s/></text:p>
          </table:table-cell>
          <table:table-cell office:value-type="float" office:value="13691" table:style-name="ce84">
            <text:p>13,691<text:s/></text:p>
          </table:table-cell>
          <table:table-cell office:value-type="float" office:value="3890" table:style-name="ce86">
            <text:p>3,890<text:s/></text:p>
          </table:table-cell>
          <table:table-cell office:value-type="float" office:value="4716" table:style-name="ce90">
            <text:p>4,716<text:s/></text:p>
          </table:table-cell>
          <table:table-cell office:value-type="float" office:value="89" table:style-name="ce102">
            <text:p>89<text:s/></text:p>
          </table:table-cell>
          <table:table-cell office:value-type="float" office:value="36" table:style-name="ce86">
            <text:p>36<text:s/></text:p>
          </table:table-cell>
          <table:table-cell office:value-type="float" office:value="106737" table:style-name="ce84">
            <text:p>106,737<text:s/></text:p>
          </table:table-cell>
          <table:table-cell office:value-type="float" office:value="10450" table:style-name="ce86">
            <text:p>10,450<text:s/></text:p>
          </table:table-cell>
          <table:table-cell office:value-type="float" office:value="104833" table:style-name="ce86">
            <text:p>104,833<text:s/></text:p>
          </table:table-cell>
          <table:table-cell office:value-type="float" office:value="6563" table:style-name="ce90">
            <text:p>6,563<text:s/></text:p>
          </table:table-cell>
          <table:table-cell office:value-type="float" office:value="177" table:style-name="ce84">
            <text:p>177<text:s/></text:p>
          </table:table-cell>
          <table:table-cell office:value-type="float" office:value="387" table:style-name="ce104">
            <text:p>387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1548" table:style-name="ce83">
            <text:p>21,548<text:s/></text:p>
          </table:table-cell>
          <table:table-cell office:value-type="float" office:value="8744" table:style-name="ce85">
            <text:p>8,744<text:s/></text:p>
          </table:table-cell>
          <table:table-cell office:value-type="float" office:value="951" table:style-name="ce87">
            <text:p>951<text:s/></text:p>
          </table:table-cell>
          <table:table-cell office:value-type="float" office:value="41782" table:style-name="ce89">
            <text:p>41,782<text:s/></text:p>
          </table:table-cell>
          <table:table-cell office:value-type="float" office:value="1438" table:style-name="ce91">
            <text:p>1,438<text:s/></text:p>
          </table:table-cell>
          <table:table-cell office:value-type="float" office:value="89508" table:style-name="ce85">
            <text:p>89,508<text:s/></text:p>
          </table:table-cell>
          <table:table-cell office:value-type="float" office:value="26598" table:style-name="ce87">
            <text:p>26,598<text:s/></text:p>
          </table:table-cell>
          <table:table-cell office:value-type="float" office:value="36797" table:style-name="ce91">
            <text:p>36,797<text:s/></text:p>
          </table:table-cell>
          <table:table-cell office:value-type="float" office:value="341" table:style-name="ce103">
            <text:p>341<text:s/></text:p>
          </table:table-cell>
          <table:table-cell office:value-type="float" office:value="443" table:style-name="ce87">
            <text:p>443<text:s/></text:p>
          </table:table-cell>
          <table:table-cell office:value-type="float" office:value="583996" table:style-name="ce85">
            <text:p>583,996<text:s/></text:p>
          </table:table-cell>
          <table:table-cell office:value-type="float" office:value="71388" table:style-name="ce87">
            <text:p>71,388<text:s/></text:p>
          </table:table-cell>
          <table:table-cell office:value-type="float" office:value="570146" table:style-name="ce87">
            <text:p>570,146<text:s/></text:p>
          </table:table-cell>
          <table:table-cell office:value-type="float" office:value="45822" table:style-name="ce91">
            <text:p>45,822<text:s/></text:p>
          </table:table-cell>
          <table:table-cell office:value-type="float" office:value="1340" table:style-name="ce85">
            <text:p>1,340<text:s/></text:p>
          </table:table-cell>
          <table:table-cell office:value-type="float" office:value="2741" table:style-name="ce105">
            <text:p>2,741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37" table:style-name="ce71">
            <text:p>37.0<text:s/></text:p>
          </table:table-cell>
          <table:table-cell office:value-type="float" office:value="66.3" table:style-name="ce73">
            <text:p>66.3<text:s/></text:p>
          </table:table-cell>
          <table:table-cell office:value-type="float" office:value="-2.4" table:style-name="ce75">
            <text:p>-2.4<text:s/></text:p>
          </table:table-cell>
          <table:table-cell office:value-type="float" office:value="-99.3" table:style-name="ce77">
            <text:p>-99.3<text:s/></text:p>
          </table:table-cell>
          <table:table-cell office:value-type="float" office:value="-85.9" table:style-name="ce79">
            <text:p>-85.9<text:s/></text:p>
          </table:table-cell>
          <table:table-cell office:value-type="float" office:value="106.5" table:style-name="ce73">
            <text:p>106.5<text:s/></text:p>
          </table:table-cell>
          <table:table-cell office:value-type="float" office:value="15.1" table:style-name="ce75">
            <text:p>15.1<text:s/></text:p>
          </table:table-cell>
          <table:table-cell office:value-type="float" office:value="18.600000000000001" table:style-name="ce79">
            <text:p>18.6<text:s/></text:p>
          </table:table-cell>
          <table:table-cell office:value-type="float" office:value="3.8" table:style-name="ce98">
            <text:p>3.8<text:s/></text:p>
          </table:table-cell>
          <table:table-cell office:value-type="float" office:value="-80.099999999999994" table:style-name="ce75">
            <text:p>-80.1<text:s/></text:p>
          </table:table-cell>
          <table:table-cell office:value-type="float" office:value="97.2" table:style-name="ce73">
            <text:p>97.2<text:s/></text:p>
          </table:table-cell>
          <table:table-cell office:value-type="float" office:value="-2.6" table:style-name="ce75">
            <text:p>-2.6<text:s/></text:p>
          </table:table-cell>
          <table:table-cell office:value-type="float" office:value="99.9" table:style-name="ce75">
            <text:p>99.9<text:s/></text:p>
          </table:table-cell>
          <table:table-cell office:value-type="float" office:value="-10.199999999999999" table:style-name="ce79">
            <text:p>-10.2<text:s/></text:p>
          </table:table-cell>
          <table:table-cell office:value-type="float" office:value="-10.199999999999999" table:style-name="ce73">
            <text:p>-10.2<text:s/></text:p>
          </table:table-cell>
          <table:table-cell office:value-type="float" office:value="74.099999999999994" table:style-name="ce100">
            <text:p>74.1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14.6" table:style-name="ce93">
            <text:p>14.6<text:s/></text:p>
          </table:table-cell>
          <table:table-cell office:value-type="float" office:value="62.3" table:style-name="ce94">
            <text:p>62.3<text:s/></text:p>
          </table:table-cell>
          <table:table-cell office:value-type="float" office:value="-21.7" table:style-name="ce95">
            <text:p>-21.7<text:s/></text:p>
          </table:table-cell>
          <table:table-cell office:value-type="float" office:value="-57.7" table:style-name="ce96">
            <text:p>-57.7<text:s/></text:p>
          </table:table-cell>
          <table:table-cell office:value-type="float" office:value="-39.799999999999997" table:style-name="ce97">
            <text:p>-39.8<text:s/></text:p>
          </table:table-cell>
          <table:table-cell office:value-type="float" office:value="50.2" table:style-name="ce94">
            <text:p>50.2<text:s/></text:p>
          </table:table-cell>
          <table:table-cell office:value-type="float" office:value="-10.8" table:style-name="ce95">
            <text:p>-10.8<text:s/></text:p>
          </table:table-cell>
          <table:table-cell office:value-type="float" office:value="5.8" table:style-name="ce97">
            <text:p>5.8<text:s/></text:p>
          </table:table-cell>
          <table:table-cell office:value-type="float" office:value="-48.6" table:style-name="ce108">
            <text:p>-48.6<text:s/></text:p>
          </table:table-cell>
          <table:table-cell office:value-type="float" office:value="-48" table:style-name="ce95">
            <text:p>-48.0<text:s/></text:p>
          </table:table-cell>
          <table:table-cell office:value-type="float" office:value="56.6" table:style-name="ce94">
            <text:p>56.6<text:s/></text:p>
          </table:table-cell>
          <table:table-cell office:value-type="float" office:value="-24.8" table:style-name="ce95">
            <text:p>-24.8<text:s/></text:p>
          </table:table-cell>
          <table:table-cell office:value-type="float" office:value="58.8" table:style-name="ce95">
            <text:p>58.8<text:s/></text:p>
          </table:table-cell>
          <table:table-cell office:value-type="float" office:value="-34.6" table:style-name="ce97">
            <text:p>-34.6<text:s/></text:p>
          </table:table-cell>
          <table:table-cell office:value-type="float" office:value="-10.9" table:style-name="ce94">
            <text:p>-10.9<text:s/></text:p>
          </table:table-cell>
          <table:table-cell office:value-type="float" office:value="50.2" table:style-name="ce109">
            <text:p>50.2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367901" table:style-name="ce83">
            <text:p>1,367,901<text:s/></text:p>
          </table:table-cell>
          <table:table-cell office:value-type="float" office:value="398535" table:style-name="ce85">
            <text:p>398,535<text:s/></text:p>
          </table:table-cell>
          <table:table-cell office:value-type="float" office:value="106892" table:style-name="ce87">
            <text:p>106,892<text:s/></text:p>
          </table:table-cell>
          <table:table-cell office:value-type="float" office:value="2729387" table:style-name="ce89">
            <text:p>2,729,387<text:s/></text:p>
          </table:table-cell>
          <table:table-cell office:value-type="float" office:value="80818" table:style-name="ce91">
            <text:p>80,818<text:s/></text:p>
          </table:table-cell>
          <table:table-cell office:value-type="float" office:value="1772845" table:style-name="ce85">
            <text:p>1,772,845<text:s/></text:p>
          </table:table-cell>
          <table:table-cell office:value-type="float" office:value="974608" table:style-name="ce87">
            <text:p>974,608<text:s/></text:p>
          </table:table-cell>
          <table:table-cell office:value-type="float" office:value="1522386" table:style-name="ce91">
            <text:p>1,522,386<text:s/></text:p>
          </table:table-cell>
          <table:table-cell office:value-type="float" office:value="41620" table:style-name="ce103">
            <text:p>41,620<text:s/></text:p>
          </table:table-cell>
          <table:table-cell office:value-type="float" office:value="257555" table:style-name="ce87">
            <text:p>257,555<text:s/></text:p>
          </table:table-cell>
          <table:table-cell office:value-type="float" office:value="4636533" table:style-name="ce85">
            <text:p>4,636,533<text:s/></text:p>
          </table:table-cell>
          <table:table-cell office:value-type="float" office:value="2936781" table:style-name="ce87">
            <text:p>2,936,781<text:s/></text:p>
          </table:table-cell>
          <table:table-cell office:value-type="float" office:value="3746304" table:style-name="ce87">
            <text:p>3,746,304<text:s/></text:p>
          </table:table-cell>
          <table:table-cell office:value-type="float" office:value="1639738" table:style-name="ce91">
            <text:p>1,639,738<text:s/></text:p>
          </table:table-cell>
          <table:table-cell office:value-type="float" office:value="92614" table:style-name="ce85">
            <text:p>92,614<text:s/></text:p>
          </table:table-cell>
          <table:table-cell office:value-type="float" office:value="49767" table:style-name="ce105">
            <text:p>49,767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575412" table:style-name="ce83">
            <text:p>1,575,412<text:s/></text:p>
          </table:table-cell>
          <table:table-cell office:value-type="float" office:value="394671" table:style-name="ce85">
            <text:p>394,671<text:s/></text:p>
          </table:table-cell>
          <table:table-cell office:value-type="float" office:value="93720" table:style-name="ce87">
            <text:p>93,720<text:s/></text:p>
          </table:table-cell>
          <table:table-cell office:value-type="float" office:value="4008294" table:style-name="ce89">
            <text:p>4,008,294<text:s/></text:p>
          </table:table-cell>
          <table:table-cell office:value-type="float" office:value="102465" table:style-name="ce91">
            <text:p>102,465<text:s/></text:p>
          </table:table-cell>
          <table:table-cell office:value-type="float" office:value="2757756" table:style-name="ce85">
            <text:p>2,757,756<text:s/></text:p>
          </table:table-cell>
          <table:table-cell office:value-type="float" office:value="1124386" table:style-name="ce87">
            <text:p>1,124,386<text:s/></text:p>
          </table:table-cell>
          <table:table-cell office:value-type="float" office:value="2154477" table:style-name="ce91">
            <text:p>2,154,477<text:s/></text:p>
          </table:table-cell>
          <table:table-cell office:value-type="float" office:value="44485" table:style-name="ce103">
            <text:p>44,485<text:s/></text:p>
          </table:table-cell>
          <table:table-cell office:value-type="float" office:value="182591" table:style-name="ce87">
            <text:p>182,591<text:s/></text:p>
          </table:table-cell>
          <table:table-cell office:value-type="float" office:value="5865548" table:style-name="ce85">
            <text:p>5,865,548<text:s/></text:p>
          </table:table-cell>
          <table:table-cell office:value-type="float" office:value="3220938" table:style-name="ce87">
            <text:p>3,220,938<text:s/></text:p>
          </table:table-cell>
          <table:table-cell office:value-type="float" office:value="4844449" table:style-name="ce87">
            <text:p>4,844,449<text:s/></text:p>
          </table:table-cell>
          <table:table-cell office:value-type="float" office:value="1894280" table:style-name="ce91">
            <text:p>1,894,280<text:s/></text:p>
          </table:table-cell>
          <table:table-cell office:value-type="float" office:value="114312" table:style-name="ce85">
            <text:p>114,312<text:s/></text:p>
          </table:table-cell>
          <table:table-cell office:value-type="float" office:value="76563" table:style-name="ce105">
            <text:p>76,563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471608" table:style-name="ce83">
            <text:p>1,471,608<text:s/></text:p>
          </table:table-cell>
          <table:table-cell office:value-type="float" office:value="347553" table:style-name="ce85">
            <text:p>347,553<text:s/></text:p>
          </table:table-cell>
          <table:table-cell office:value-type="float" office:value="70839" table:style-name="ce87">
            <text:p>70,839<text:s/></text:p>
          </table:table-cell>
          <table:table-cell office:value-type="float" office:value="3915974" table:style-name="ce89">
            <text:p>3,915,974<text:s/></text:p>
          </table:table-cell>
          <table:table-cell office:value-type="float" office:value="75367" table:style-name="ce91">
            <text:p>75,367<text:s/></text:p>
          </table:table-cell>
          <table:table-cell office:value-type="float" office:value="2428836" table:style-name="ce85">
            <text:p>2,428,836<text:s/></text:p>
          </table:table-cell>
          <table:table-cell office:value-type="float" office:value="1012549" table:style-name="ce87">
            <text:p>1,012,549<text:s/></text:p>
          </table:table-cell>
          <table:table-cell office:value-type="float" office:value="1507233" table:style-name="ce91">
            <text:p>1,507,233<text:s/></text:p>
          </table:table-cell>
          <table:table-cell office:value-type="float" office:value="42065" table:style-name="ce103">
            <text:p>42,065<text:s/></text:p>
          </table:table-cell>
          <table:table-cell office:value-type="float" office:value="123040" table:style-name="ce87">
            <text:p>123,040<text:s/></text:p>
          </table:table-cell>
          <table:table-cell office:value-type="float" office:value="5632149" table:style-name="ce85">
            <text:p>5,632,149<text:s/></text:p>
          </table:table-cell>
          <table:table-cell office:value-type="float" office:value="2925563" table:style-name="ce87">
            <text:p>2,925,563<text:s/></text:p>
          </table:table-cell>
          <table:table-cell office:value-type="float" office:value="4748834" table:style-name="ce87">
            <text:p>4,748,834<text:s/></text:p>
          </table:table-cell>
          <table:table-cell office:value-type="float" office:value="1618767" table:style-name="ce91">
            <text:p>1,618,767<text:s/></text:p>
          </table:table-cell>
          <table:table-cell office:value-type="float" office:value="104098" table:style-name="ce85">
            <text:p>104,098<text:s/></text:p>
          </table:table-cell>
          <table:table-cell office:value-type="float" office:value="84454" table:style-name="ce105">
            <text:p>84,454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214428" table:style-name="ce83">
            <text:p>1,214,428<text:s/></text:p>
          </table:table-cell>
          <table:table-cell office:value-type="float" office:value="301820" table:style-name="ce85">
            <text:p>301,820<text:s/></text:p>
          </table:table-cell>
          <table:table-cell office:value-type="float" office:value="74126" table:style-name="ce87">
            <text:p>74,126<text:s/></text:p>
          </table:table-cell>
          <table:table-cell office:value-type="float" office:value="4267296" table:style-name="ce89">
            <text:p>4,267,296<text:s/></text:p>
          </table:table-cell>
          <table:table-cell office:value-type="float" office:value="294517" table:style-name="ce91">
            <text:p>294,517<text:s/></text:p>
          </table:table-cell>
          <table:table-cell office:value-type="float" office:value="2323999" table:style-name="ce85">
            <text:p>2,323,999<text:s/></text:p>
          </table:table-cell>
          <table:table-cell office:value-type="float" office:value="1088898" table:style-name="ce87">
            <text:p>1,088,898<text:s/></text:p>
          </table:table-cell>
          <table:table-cell office:value-type="float" office:value="1432029" table:style-name="ce91">
            <text:p>1,432,029<text:s/></text:p>
          </table:table-cell>
          <table:table-cell office:value-type="float" office:value="34884" table:style-name="ce103">
            <text:p>34,884<text:s/></text:p>
          </table:table-cell>
          <table:table-cell office:value-type="float" office:value="65916" table:style-name="ce87">
            <text:p>65,916<text:s/></text:p>
          </table:table-cell>
          <table:table-cell office:value-type="float" office:value="8739720" table:style-name="ce85">
            <text:p>8,739,720<text:s/></text:p>
          </table:table-cell>
          <table:table-cell office:value-type="float" office:value="4362116" table:style-name="ce87">
            <text:p>4,362,116<text:s/></text:p>
          </table:table-cell>
          <table:table-cell office:value-type="float" office:value="7906538" table:style-name="ce87">
            <text:p>7,906,538<text:s/></text:p>
          </table:table-cell>
          <table:table-cell office:value-type="float" office:value="2945904" table:style-name="ce91">
            <text:p>2,945,904<text:s/></text:p>
          </table:table-cell>
          <table:table-cell office:value-type="float" office:value="94376" table:style-name="ce85">
            <text:p>94,376<text:s/></text:p>
          </table:table-cell>
          <table:table-cell office:value-type="float" office:value="96329" table:style-name="ce105">
            <text:p>96,329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066875" table:style-name="ce83">
            <text:p>1,066,875<text:s/></text:p>
          </table:table-cell>
          <table:table-cell office:value-type="float" office:value="378246" table:style-name="ce85">
            <text:p>378,246<text:s/></text:p>
          </table:table-cell>
          <table:table-cell office:value-type="float" office:value="68326" table:style-name="ce87">
            <text:p>68,326<text:s/></text:p>
          </table:table-cell>
          <table:table-cell office:value-type="float" office:value="5473094" table:style-name="ce89">
            <text:p>5,473,094<text:s/></text:p>
          </table:table-cell>
          <table:table-cell office:value-type="float" office:value="264591" table:style-name="ce91">
            <text:p>264,591<text:s/></text:p>
          </table:table-cell>
          <table:table-cell office:value-type="float" office:value="2432924" table:style-name="ce85">
            <text:p>2,432,924<text:s/></text:p>
          </table:table-cell>
          <table:table-cell office:value-type="float" office:value="1442929" table:style-name="ce87">
            <text:p>1,442,929<text:s/></text:p>
          </table:table-cell>
          <table:table-cell office:value-type="float" office:value="1747192" table:style-name="ce91">
            <text:p>1,747,192<text:s/></text:p>
          </table:table-cell>
          <table:table-cell office:value-type="float" office:value="33248" table:style-name="ce103">
            <text:p>33,248<text:s/></text:p>
          </table:table-cell>
          <table:table-cell office:value-type="float" office:value="50404" table:style-name="ce87">
            <text:p>50,404<text:s/></text:p>
          </table:table-cell>
          <table:table-cell office:value-type="float" office:value="22760438" table:style-name="ce85">
            <text:p>22,760,438<text:s/></text:p>
          </table:table-cell>
          <table:table-cell office:value-type="float" office:value="4606116" table:style-name="ce87">
            <text:p>4,606,116<text:s/></text:p>
          </table:table-cell>
          <table:table-cell office:value-type="float" office:value="21980224" table:style-name="ce87">
            <text:p>21,980,224<text:s/></text:p>
          </table:table-cell>
          <table:table-cell office:value-type="float" office:value="3218879" table:style-name="ce91">
            <text:p>3,218,879<text:s/></text:p>
          </table:table-cell>
          <table:table-cell office:value-type="float" office:value="80876" table:style-name="ce85">
            <text:p>80,876<text:s/></text:p>
          </table:table-cell>
          <table:table-cell office:value-type="float" office:value="109769" table:style-name="ce105">
            <text:p>109,769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78953" table:style-name="ce82">
            <text:p>78,953<text:s/></text:p>
          </table:table-cell>
          <table:table-cell office:value-type="float" office:value="25500" table:style-name="ce84">
            <text:p>25,500<text:s/></text:p>
          </table:table-cell>
          <table:table-cell office:value-type="float" office:value="6803" table:style-name="ce86">
            <text:p>6,803<text:s/></text:p>
          </table:table-cell>
          <table:table-cell office:value-type="float" office:value="506436" table:style-name="ce88">
            <text:p>506,436<text:s/></text:p>
          </table:table-cell>
          <table:table-cell office:value-type="float" office:value="44850" table:style-name="ce90">
            <text:p>44,850<text:s/></text:p>
          </table:table-cell>
          <table:table-cell office:value-type="float" office:value="227178" table:style-name="ce84">
            <text:p>227,178<text:s/></text:p>
          </table:table-cell>
          <table:table-cell office:value-type="float" office:value="115822" table:style-name="ce86">
            <text:p>115,822<text:s/></text:p>
          </table:table-cell>
          <table:table-cell office:value-type="float" office:value="136243" table:style-name="ce90">
            <text:p>136,243<text:s/></text:p>
          </table:table-cell>
          <table:table-cell office:value-type="float" office:value="2943" table:style-name="ce102">
            <text:p>2,943<text:s/></text:p>
          </table:table-cell>
          <table:table-cell office:value-type="float" office:value="6159" table:style-name="ce86">
            <text:p>6,159<text:s/></text:p>
          </table:table-cell>
          <table:table-cell office:value-type="float" office:value="1853797" table:style-name="ce84">
            <text:p>1,853,797<text:s/></text:p>
          </table:table-cell>
          <table:table-cell office:value-type="float" office:value="367342" table:style-name="ce86">
            <text:p>367,342<text:s/></text:p>
          </table:table-cell>
          <table:table-cell office:value-type="float" office:value="1796264" table:style-name="ce86">
            <text:p>1,796,264<text:s/></text:p>
          </table:table-cell>
          <table:table-cell office:value-type="float" office:value="250305" table:style-name="ce90">
            <text:p>250,305<text:s/></text:p>
          </table:table-cell>
          <table:table-cell office:value-type="float" office:value="6744" table:style-name="ce84">
            <text:p>6,744<text:s/></text:p>
          </table:table-cell>
          <table:table-cell office:value-type="float" office:value="7613" table:style-name="ce104">
            <text:p>7,613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87843" table:style-name="ce82">
            <text:p>87,843<text:s/></text:p>
          </table:table-cell>
          <table:table-cell office:value-type="float" office:value="48595" table:style-name="ce84">
            <text:p>48,595<text:s/></text:p>
          </table:table-cell>
          <table:table-cell office:value-type="float" office:value="5155" table:style-name="ce86">
            <text:p>5,155<text:s/></text:p>
          </table:table-cell>
          <table:table-cell office:value-type="float" office:value="517897" table:style-name="ce88">
            <text:p>517,897<text:s/></text:p>
          </table:table-cell>
          <table:table-cell office:value-type="float" office:value="45387" table:style-name="ce90">
            <text:p>45,387<text:s/></text:p>
          </table:table-cell>
          <table:table-cell office:value-type="float" office:value="14031" table:style-name="ce84">
            <text:p>14,031<text:s/></text:p>
          </table:table-cell>
          <table:table-cell office:value-type="float" office:value="81272" table:style-name="ce86">
            <text:p>81,272<text:s/></text:p>
          </table:table-cell>
          <table:table-cell office:value-type="float" office:value="194207" table:style-name="ce90">
            <text:p>194,207<text:s/></text:p>
          </table:table-cell>
          <table:table-cell office:value-type="float" office:value="1694" table:style-name="ce102">
            <text:p>1,694<text:s/></text:p>
          </table:table-cell>
          <table:table-cell office:value-type="float" office:value="2908" table:style-name="ce86">
            <text:p>2,908<text:s/></text:p>
          </table:table-cell>
          <table:table-cell office:value-type="float" office:value="1434698" table:style-name="ce84">
            <text:p>1,434,698<text:s/></text:p>
          </table:table-cell>
          <table:table-cell office:value-type="float" office:value="262786" table:style-name="ce86">
            <text:p>262,786<text:s/></text:p>
          </table:table-cell>
          <table:table-cell office:value-type="float" office:value="1338021" table:style-name="ce86">
            <text:p>1,338,021<text:s/></text:p>
          </table:table-cell>
          <table:table-cell office:value-type="float" office:value="159786" table:style-name="ce90">
            <text:p>159,786<text:s/></text:p>
          </table:table-cell>
          <table:table-cell office:value-type="float" office:value="6796" table:style-name="ce84">
            <text:p>6,796<text:s/></text:p>
          </table:table-cell>
          <table:table-cell office:value-type="float" office:value="11715" table:style-name="ce104">
            <text:p>11,715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75730" table:style-name="ce82">
            <text:p>75,730<text:s/></text:p>
          </table:table-cell>
          <table:table-cell office:value-type="float" office:value="39276" table:style-name="ce84">
            <text:p>39,276<text:s/></text:p>
          </table:table-cell>
          <table:table-cell office:value-type="float" office:value="5400" table:style-name="ce86">
            <text:p>5,400<text:s/></text:p>
          </table:table-cell>
          <table:table-cell office:value-type="float" office:value="388406" table:style-name="ce88">
            <text:p>388,406<text:s/></text:p>
          </table:table-cell>
          <table:table-cell office:value-type="float" office:value="22892" table:style-name="ce90">
            <text:p>22,892<text:s/></text:p>
          </table:table-cell>
          <table:table-cell office:value-type="float" office:value="213037" table:style-name="ce84">
            <text:p>213,037<text:s/></text:p>
          </table:table-cell>
          <table:table-cell office:value-type="float" office:value="100875" table:style-name="ce86">
            <text:p>100,875<text:s/></text:p>
          </table:table-cell>
          <table:table-cell office:value-type="float" office:value="112309" table:style-name="ce90">
            <text:p>112,309<text:s/></text:p>
          </table:table-cell>
          <table:table-cell office:value-type="float" office:value="3082" table:style-name="ce102">
            <text:p>3,082<text:s/></text:p>
          </table:table-cell>
          <table:table-cell office:value-type="float" office:value="5407" table:style-name="ce86">
            <text:p>5,407<text:s/></text:p>
          </table:table-cell>
          <table:table-cell office:value-type="float" office:value="3758075" table:style-name="ce84">
            <text:p>3,758,075<text:s/></text:p>
          </table:table-cell>
          <table:table-cell office:value-type="float" office:value="319459" table:style-name="ce86">
            <text:p>319,459<text:s/></text:p>
          </table:table-cell>
          <table:table-cell office:value-type="float" office:value="3692810" table:style-name="ce86">
            <text:p>3,692,810<text:s/></text:p>
          </table:table-cell>
          <table:table-cell office:value-type="float" office:value="186961" table:style-name="ce90">
            <text:p>186,961<text:s/></text:p>
          </table:table-cell>
          <table:table-cell office:value-type="float" office:value="5880" table:style-name="ce84">
            <text:p>5,880<text:s/></text:p>
          </table:table-cell>
          <table:table-cell office:value-type="float" office:value="9301" table:style-name="ce104">
            <text:p>9,301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96483" table:style-name="ce82">
            <text:p>96,483<text:s/></text:p>
          </table:table-cell>
          <table:table-cell office:value-type="float" office:value="36058" table:style-name="ce84">
            <text:p>36,058<text:s/></text:p>
          </table:table-cell>
          <table:table-cell office:value-type="float" office:value="4681" table:style-name="ce86">
            <text:p>4,681<text:s/></text:p>
          </table:table-cell>
          <table:table-cell office:value-type="float" office:value="373026" table:style-name="ce88">
            <text:p>373,026<text:s/></text:p>
          </table:table-cell>
          <table:table-cell office:value-type="float" office:value="23698" table:style-name="ce90">
            <text:p>23,698<text:s/></text:p>
          </table:table-cell>
          <table:table-cell office:value-type="float" office:value="190417" table:style-name="ce84">
            <text:p>190,417<text:s/></text:p>
          </table:table-cell>
          <table:table-cell office:value-type="float" office:value="78043" table:style-name="ce86">
            <text:p>78,043<text:s/></text:p>
          </table:table-cell>
          <table:table-cell office:value-type="float" office:value="119178" table:style-name="ce90">
            <text:p>119,178<text:s/></text:p>
          </table:table-cell>
          <table:table-cell office:value-type="float" office:value="2391" table:style-name="ce102">
            <text:p>2,391<text:s/></text:p>
          </table:table-cell>
          <table:table-cell office:value-type="float" office:value="5542" table:style-name="ce86">
            <text:p>5,542<text:s/></text:p>
          </table:table-cell>
          <table:table-cell office:value-type="float" office:value="3616686" table:style-name="ce84">
            <text:p>3,616,686<text:s/></text:p>
          </table:table-cell>
          <table:table-cell office:value-type="float" office:value="543577" table:style-name="ce86">
            <text:p>543,577<text:s/></text:p>
          </table:table-cell>
          <table:table-cell office:value-type="float" office:value="3554432" table:style-name="ce86">
            <text:p>3,554,432<text:s/></text:p>
          </table:table-cell>
          <table:table-cell office:value-type="float" office:value="425992" table:style-name="ce90">
            <text:p>425,992<text:s/></text:p>
          </table:table-cell>
          <table:table-cell office:value-type="float" office:value="6867" table:style-name="ce84">
            <text:p>6,867<text:s/></text:p>
          </table:table-cell>
          <table:table-cell office:value-type="float" office:value="9797" table:style-name="ce104">
            <text:p>9,797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00115" table:style-name="ce82">
            <text:p>100,115<text:s/></text:p>
          </table:table-cell>
          <table:table-cell office:value-type="float" office:value="38081" table:style-name="ce84">
            <text:p>38,081<text:s/></text:p>
          </table:table-cell>
          <table:table-cell office:value-type="float" office:value="6921" table:style-name="ce86">
            <text:p>6,921<text:s/></text:p>
          </table:table-cell>
          <table:table-cell office:value-type="float" office:value="565864" table:style-name="ce88">
            <text:p>565,864<text:s/></text:p>
          </table:table-cell>
          <table:table-cell office:value-type="float" office:value="88289" table:style-name="ce90">
            <text:p>88,289<text:s/></text:p>
          </table:table-cell>
          <table:table-cell office:value-type="float" office:value="136846" table:style-name="ce84">
            <text:p>136,846<text:s/></text:p>
          </table:table-cell>
          <table:table-cell office:value-type="float" office:value="99466" table:style-name="ce86">
            <text:p>99,466<text:s/></text:p>
          </table:table-cell>
          <table:table-cell office:value-type="float" office:value="116911" table:style-name="ce90">
            <text:p>116,911<text:s/></text:p>
          </table:table-cell>
          <table:table-cell office:value-type="float" office:value="3227" table:style-name="ce102">
            <text:p>3,227<text:s/></text:p>
          </table:table-cell>
          <table:table-cell office:value-type="float" office:value="5026" table:style-name="ce86">
            <text:p>5,026<text:s/></text:p>
          </table:table-cell>
          <table:table-cell office:value-type="float" office:value="1172468" table:style-name="ce84">
            <text:p>1,172,468<text:s/></text:p>
          </table:table-cell>
          <table:table-cell office:value-type="float" office:value="272813" table:style-name="ce86">
            <text:p>272,813<text:s/></text:p>
          </table:table-cell>
          <table:table-cell office:value-type="float" office:value="1110172" table:style-name="ce86">
            <text:p>1,110,172<text:s/></text:p>
          </table:table-cell>
          <table:table-cell office:value-type="float" office:value="146343" table:style-name="ce90">
            <text:p>146,343<text:s/></text:p>
          </table:table-cell>
          <table:table-cell office:value-type="float" office:value="6757" table:style-name="ce84">
            <text:p>6,757<text:s/></text:p>
          </table:table-cell>
          <table:table-cell office:value-type="float" office:value="10367" table:style-name="ce104">
            <text:p>10,367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110817" table:style-name="ce82">
            <text:p>110,817<text:s/></text:p>
          </table:table-cell>
          <table:table-cell office:value-type="float" office:value="45806" table:style-name="ce84">
            <text:p>45,806<text:s/></text:p>
          </table:table-cell>
          <table:table-cell office:value-type="float" office:value="7622" table:style-name="ce86">
            <text:p>7,622<text:s/></text:p>
          </table:table-cell>
          <table:table-cell office:value-type="float" office:value="492007" table:style-name="ce88">
            <text:p>492,007<text:s/></text:p>
          </table:table-cell>
          <table:table-cell office:value-type="float" office:value="5758" table:style-name="ce90">
            <text:p>5,758<text:s/></text:p>
          </table:table-cell>
          <table:table-cell office:value-type="float" office:value="9915" table:style-name="ce84">
            <text:p>9,915<text:s/></text:p>
          </table:table-cell>
          <table:table-cell office:value-type="float" office:value="133710" table:style-name="ce86">
            <text:p>133,710<text:s/></text:p>
          </table:table-cell>
          <table:table-cell office:value-type="float" office:value="112049" table:style-name="ce90">
            <text:p>112,049<text:s/></text:p>
          </table:table-cell>
          <table:table-cell office:value-type="float" office:value="1953" table:style-name="ce102">
            <text:p>1,953<text:s/></text:p>
          </table:table-cell>
          <table:table-cell office:value-type="float" office:value="4196" table:style-name="ce86">
            <text:p>4,196<text:s/></text:p>
          </table:table-cell>
          <table:table-cell office:value-type="float" office:value="984573" table:style-name="ce84">
            <text:p>984,573<text:s/></text:p>
          </table:table-cell>
          <table:table-cell office:value-type="float" office:value="240821" table:style-name="ce86">
            <text:p>240,821<text:s/></text:p>
          </table:table-cell>
          <table:table-cell office:value-type="float" office:value="927122" table:style-name="ce86">
            <text:p>927,122<text:s/></text:p>
          </table:table-cell>
          <table:table-cell office:value-type="float" office:value="120864" table:style-name="ce90">
            <text:p>120,864<text:s/></text:p>
          </table:table-cell>
          <table:table-cell office:value-type="float" office:value="7091" table:style-name="ce84">
            <text:p>7,091<text:s/></text:p>
          </table:table-cell>
          <table:table-cell office:value-type="float" office:value="10688" table:style-name="ce104">
            <text:p>10,688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595887" table:style-name="ce83">
            <text:p>595,887<text:s/></text:p>
          </table:table-cell>
          <table:table-cell office:value-type="float" office:value="170430" table:style-name="ce85">
            <text:p>170,430<text:s/></text:p>
          </table:table-cell>
          <table:table-cell office:value-type="float" office:value="38547" table:style-name="ce87">
            <text:p>38,547<text:s/></text:p>
          </table:table-cell>
          <table:table-cell office:value-type="float" office:value="3135894" table:style-name="ce89">
            <text:p>3,135,894<text:s/></text:p>
          </table:table-cell>
          <table:table-cell office:value-type="float" office:value="78567" table:style-name="ce91">
            <text:p>78,567<text:s/></text:p>
          </table:table-cell>
          <table:table-cell office:value-type="float" office:value="1868678" table:style-name="ce85">
            <text:p>1,868,678<text:s/></text:p>
          </table:table-cell>
          <table:table-cell office:value-type="float" office:value="949563" table:style-name="ce87">
            <text:p>949,563<text:s/></text:p>
          </table:table-cell>
          <table:table-cell office:value-type="float" office:value="1092538" table:style-name="ce91">
            <text:p>1,092,538<text:s/></text:p>
          </table:table-cell>
          <table:table-cell office:value-type="float" office:value="20901" table:style-name="ce103">
            <text:p>20,901<text:s/></text:p>
          </table:table-cell>
          <table:table-cell office:value-type="float" office:value="27325" table:style-name="ce87">
            <text:p>27,325<text:s/></text:p>
          </table:table-cell>
          <table:table-cell office:value-type="float" office:value="11793938" table:style-name="ce85">
            <text:p>11,793,938<text:s/></text:p>
          </table:table-cell>
          <table:table-cell office:value-type="float" office:value="2966660" table:style-name="ce87">
            <text:p>2,966,660<text:s/></text:p>
          </table:table-cell>
          <table:table-cell office:value-type="float" office:value="11357667" table:style-name="ce87">
            <text:p>11,357,667<text:s/></text:p>
          </table:table-cell>
          <table:table-cell office:value-type="float" office:value="2178933" table:style-name="ce91">
            <text:p>2,178,933<text:s/></text:p>
          </table:table-cell>
          <table:table-cell office:value-type="float" office:value="47485" table:style-name="ce85">
            <text:p>47,485<text:s/></text:p>
          </table:table-cell>
          <table:table-cell office:value-type="float" office:value="57901" table:style-name="ce105">
            <text:p>57,901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97403" table:style-name="ce82">
            <text:p>97,403<text:s/></text:p>
          </table:table-cell>
          <table:table-cell office:value-type="float" office:value="42452" table:style-name="ce84">
            <text:p>42,452<text:s/></text:p>
          </table:table-cell>
          <table:table-cell office:value-type="float" office:value="5904" table:style-name="ce86">
            <text:p>5,904<text:s/></text:p>
          </table:table-cell>
          <table:table-cell office:value-type="float" office:value="513580" table:style-name="ce88">
            <text:p>513,580<text:s/></text:p>
          </table:table-cell>
          <table:table-cell office:value-type="float" office:value="9464" table:style-name="ce90">
            <text:p>9,464<text:s/></text:p>
          </table:table-cell>
          <table:table-cell office:value-type="float" office:value="133454" table:style-name="ce84">
            <text:p>133,454<text:s/></text:p>
          </table:table-cell>
          <table:table-cell office:value-type="float" office:value="113901" table:style-name="ce86">
            <text:p>113,901<text:s/></text:p>
          </table:table-cell>
          <table:table-cell office:value-type="float" office:value="111413" table:style-name="ce90">
            <text:p>111,413<text:s/></text:p>
          </table:table-cell>
          <table:table-cell office:value-type="float" office:value="2343" table:style-name="ce102">
            <text:p>2,343<text:s/></text:p>
          </table:table-cell>
          <table:table-cell office:value-type="float" office:value="5676" table:style-name="ce86">
            <text:p>5,676<text:s/></text:p>
          </table:table-cell>
          <table:table-cell office:value-type="float" office:value="1197921" table:style-name="ce84">
            <text:p>1,197,921<text:s/></text:p>
          </table:table-cell>
          <table:table-cell office:value-type="float" office:value="442875" table:style-name="ce86">
            <text:p>442,875<text:s/></text:p>
          </table:table-cell>
          <table:table-cell office:value-type="float" office:value="1139009" table:style-name="ce86">
            <text:p>1,139,009<text:s/></text:p>
          </table:table-cell>
          <table:table-cell office:value-type="float" office:value="304348" table:style-name="ce90">
            <text:p>304,348<text:s/></text:p>
          </table:table-cell>
          <table:table-cell office:value-type="float" office:value="5549" table:style-name="ce84">
            <text:p>5,549<text:s/></text:p>
          </table:table-cell>
          <table:table-cell office:value-type="float" office:value="14187" table:style-name="ce104">
            <text:p>14,187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88393" table:style-name="ce82">
            <text:p>88,393<text:s/></text:p>
          </table:table-cell>
          <table:table-cell office:value-type="float" office:value="34557" table:style-name="ce84">
            <text:p>34,557<text:s/></text:p>
          </table:table-cell>
          <table:table-cell office:value-type="float" office:value="7507" table:style-name="ce86">
            <text:p>7,507<text:s/></text:p>
          </table:table-cell>
          <table:table-cell office:value-type="float" office:value="374336" table:style-name="ce88">
            <text:p>374,336<text:s/></text:p>
          </table:table-cell>
          <table:table-cell office:value-type="float" office:value="13798" table:style-name="ce90">
            <text:p>13,798<text:s/></text:p>
          </table:table-cell>
          <table:table-cell office:value-type="float" office:value="6326" table:style-name="ce84">
            <text:p>6,326<text:s/></text:p>
          </table:table-cell>
          <table:table-cell office:value-type="float" office:value="94812" table:style-name="ce86">
            <text:p>94,812<text:s/></text:p>
          </table:table-cell>
          <table:table-cell office:value-type="float" office:value="93034" table:style-name="ce90">
            <text:p>93,034<text:s/></text:p>
          </table:table-cell>
          <table:table-cell office:value-type="float" office:value="2742" table:style-name="ce102">
            <text:p>2,742<text:s/></text:p>
          </table:table-cell>
          <table:table-cell office:value-type="float" office:value="3589" table:style-name="ce86">
            <text:p>3,589<text:s/></text:p>
          </table:table-cell>
          <table:table-cell office:value-type="float" office:value="975175" table:style-name="ce84">
            <text:p>975,175<text:s/></text:p>
          </table:table-cell>
          <table:table-cell office:value-type="float" office:value="244398" table:style-name="ce86">
            <text:p>244,398<text:s/></text:p>
          </table:table-cell>
          <table:table-cell office:value-type="float" office:value="920437" table:style-name="ce86">
            <text:p>920,437<text:s/></text:p>
          </table:table-cell>
          <table:table-cell office:value-type="float" office:value="138703" table:style-name="ce90">
            <text:p>138,703<text:s/></text:p>
          </table:table-cell>
          <table:table-cell office:value-type="float" office:value="6064" table:style-name="ce84">
            <text:p>6,064<text:s/></text:p>
          </table:table-cell>
          <table:table-cell office:value-type="float" office:value="7500" table:style-name="ce104">
            <text:p>7,500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90865" table:style-name="ce82">
            <text:p>90,865<text:s/></text:p>
          </table:table-cell>
          <table:table-cell office:value-type="float" office:value="34574" table:style-name="ce84">
            <text:p>34,574<text:s/></text:p>
          </table:table-cell>
          <table:table-cell office:value-type="float" office:value="1610" table:style-name="ce86">
            <text:p>1,610<text:s/></text:p>
          </table:table-cell>
          <table:table-cell office:value-type="float" office:value="229332" table:style-name="ce88">
            <text:p>229,332<text:s/></text:p>
          </table:table-cell>
          <table:table-cell office:value-type="float" office:value="2712" table:style-name="ce90">
            <text:p>2,712<text:s/></text:p>
          </table:table-cell>
          <table:table-cell office:value-type="float" office:value="262473" table:style-name="ce84">
            <text:p>262,473<text:s/></text:p>
          </table:table-cell>
          <table:table-cell office:value-type="float" office:value="77501" table:style-name="ce86">
            <text:p>77,501<text:s/></text:p>
          </table:table-cell>
          <table:table-cell office:value-type="float" office:value="169519" table:style-name="ce90">
            <text:p>169,519<text:s/></text:p>
          </table:table-cell>
          <table:table-cell office:value-type="float" office:value="968" table:style-name="ce102">
            <text:p>968<text:s/></text:p>
          </table:table-cell>
          <table:table-cell office:value-type="float" office:value="2134" table:style-name="ce86">
            <text:p>2,134<text:s/></text:p>
          </table:table-cell>
          <table:table-cell office:value-type="float" office:value="1536063" table:style-name="ce84">
            <text:p>1,536,063<text:s/></text:p>
          </table:table-cell>
          <table:table-cell office:value-type="float" office:value="278506" table:style-name="ce86">
            <text:p>278,506<text:s/></text:p>
          </table:table-cell>
          <table:table-cell office:value-type="float" office:value="1482797" table:style-name="ce86">
            <text:p>1,482,797<text:s/></text:p>
          </table:table-cell>
          <table:table-cell office:value-type="float" office:value="162800" table:style-name="ce90">
            <text:p>162,800<text:s/></text:p>
          </table:table-cell>
          <table:table-cell office:value-type="float" office:value="5608" table:style-name="ce84">
            <text:p>5,608<text:s/></text:p>
          </table:table-cell>
          <table:table-cell office:value-type="float" office:value="10941" table:style-name="ce104">
            <text:p>10,941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93615" table:style-name="ce82">
            <text:p>93,615<text:s/></text:p>
          </table:table-cell>
          <table:table-cell office:value-type="float" office:value="46837" table:style-name="ce84">
            <text:p>46,837<text:s/></text:p>
          </table:table-cell>
          <table:table-cell office:value-type="float" office:value="1069" table:style-name="ce86">
            <text:p>1,069<text:s/></text:p>
          </table:table-cell>
          <table:table-cell office:value-type="float" office:value="5959" table:style-name="ce88">
            <text:p>5,959<text:s/></text:p>
          </table:table-cell>
          <table:table-cell office:value-type="float" office:value="2201" table:style-name="ce90">
            <text:p>2,201<text:s/></text:p>
          </table:table-cell>
          <table:table-cell office:value-type="float" office:value="352394" table:style-name="ce84">
            <text:p>352,394<text:s/></text:p>
          </table:table-cell>
          <table:table-cell office:value-type="float" office:value="163349" table:style-name="ce86">
            <text:p>163,349<text:s/></text:p>
          </table:table-cell>
          <table:table-cell office:value-type="float" office:value="204871" table:style-name="ce90">
            <text:p>204,871<text:s/></text:p>
          </table:table-cell>
          <table:table-cell office:value-type="float" office:value="68" table:style-name="ce102">
            <text:p>68<text:s/></text:p>
          </table:table-cell>
          <table:table-cell office:value-type="float" office:value="483" table:style-name="ce86">
            <text:p>483<text:s/></text:p>
          </table:table-cell>
          <table:table-cell office:value-type="float" office:value="2910928" table:style-name="ce84">
            <text:p>2,910,928<text:s/></text:p>
          </table:table-cell>
          <table:table-cell office:value-type="float" office:value="263853" table:style-name="ce86">
            <text:p>263,853<text:s/></text:p>
          </table:table-cell>
          <table:table-cell office:value-type="float" office:value="2856462" table:style-name="ce86">
            <text:p>2,856,462<text:s/></text:p>
          </table:table-cell>
          <table:table-cell office:value-type="float" office:value="166822" table:style-name="ce90">
            <text:p>166,822<text:s/></text:p>
          </table:table-cell>
          <table:table-cell office:value-type="float" office:value="6045" table:style-name="ce84">
            <text:p>6,045<text:s/></text:p>
          </table:table-cell>
          <table:table-cell office:value-type="float" office:value="12664" table:style-name="ce104">
            <text:p>12,664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11450" table:style-name="ce82">
            <text:p>111,450<text:s/></text:p>
          </table:table-cell>
          <table:table-cell office:value-type="float" office:value="39009" table:style-name="ce84">
            <text:p>39,009<text:s/></text:p>
          </table:table-cell>
          <table:table-cell office:value-type="float" office:value="4639" table:style-name="ce86">
            <text:p>4,639<text:s/></text:p>
          </table:table-cell>
          <table:table-cell office:value-type="float" office:value="78903" table:style-name="ce88">
            <text:p>78,903<text:s/></text:p>
          </table:table-cell>
          <table:table-cell office:value-type="float" office:value="5406" table:style-name="ce90">
            <text:p>5,406<text:s/></text:p>
          </table:table-cell>
          <table:table-cell office:value-type="float" office:value="611303" table:style-name="ce84">
            <text:p>611,303<text:s/></text:p>
          </table:table-cell>
          <table:table-cell office:value-type="float" office:value="151568" table:style-name="ce86">
            <text:p>151,568<text:s/></text:p>
          </table:table-cell>
          <table:table-cell office:value-type="float" office:value="200886" table:style-name="ce90">
            <text:p>200,886<text:s/></text:p>
          </table:table-cell>
          <table:table-cell office:value-type="float" office:value="760" table:style-name="ce102">
            <text:p>760<text:s/></text:p>
          </table:table-cell>
          <table:table-cell office:value-type="float" office:value="788" table:style-name="ce86">
            <text:p>788<text:s/></text:p>
          </table:table-cell>
          <table:table-cell office:value-type="float" office:value="3124846" table:style-name="ce84">
            <text:p>3,124,846<text:s/></text:p>
          </table:table-cell>
          <table:table-cell office:value-type="float" office:value="286886" table:style-name="ce86">
            <text:p>286,886<text:s/></text:p>
          </table:table-cell>
          <table:table-cell office:value-type="float" office:value="3047591" table:style-name="ce86">
            <text:p>3,047,591<text:s/></text:p>
          </table:table-cell>
          <table:table-cell office:value-type="float" office:value="194396" table:style-name="ce90">
            <text:p>194,396<text:s/></text:p>
          </table:table-cell>
          <table:table-cell office:value-type="float" office:value="7816" table:style-name="ce84">
            <text:p>7,816<text:s/></text:p>
          </table:table-cell>
          <table:table-cell office:value-type="float" office:value="12164" table:style-name="ce104">
            <text:p>12,164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00130" table:style-name="ce82">
            <text:p>100,130<text:s/></text:p>
          </table:table-cell>
          <table:table-cell office:value-type="float" office:value="39715" table:style-name="ce84">
            <text:p>39,715<text:s/></text:p>
          </table:table-cell>
          <table:table-cell office:value-type="float" office:value="3281" table:style-name="ce86">
            <text:p>3,281<text:s/></text:p>
          </table:table-cell>
          <table:table-cell office:value-type="float" office:value="118272" table:style-name="ce88">
            <text:p>118,272<text:s/></text:p>
          </table:table-cell>
          <table:table-cell office:value-type="float" office:value="6130" table:style-name="ce90">
            <text:p>6,130<text:s/></text:p>
          </table:table-cell>
          <table:table-cell office:value-type="float" office:value="1034713" table:style-name="ce84">
            <text:p>1,034,713<text:s/></text:p>
          </table:table-cell>
          <table:table-cell office:value-type="float" office:value="117007" table:style-name="ce86">
            <text:p>117,007<text:s/></text:p>
          </table:table-cell>
          <table:table-cell office:value-type="float" office:value="234990" table:style-name="ce90">
            <text:p>234,990<text:s/></text:p>
          </table:table-cell>
          <table:table-cell office:value-type="float" office:value="1103" table:style-name="ce102">
            <text:p>1,103<text:s/></text:p>
          </table:table-cell>
          <table:table-cell office:value-type="float" office:value="248" table:style-name="ce86">
            <text:p>248<text:s/></text:p>
          </table:table-cell>
          <table:table-cell office:value-type="float" office:value="5358695" table:style-name="ce84">
            <text:p>5,358,695<text:s/></text:p>
          </table:table-cell>
          <table:table-cell office:value-type="float" office:value="412143" table:style-name="ce86">
            <text:p>412,143<text:s/></text:p>
          </table:table-cell>
          <table:table-cell office:value-type="float" office:value="5279285" table:style-name="ce86">
            <text:p>5,279,285<text:s/></text:p>
          </table:table-cell>
          <table:table-cell office:value-type="float" office:value="275538" table:style-name="ce90">
            <text:p>275,538<text:s/></text:p>
          </table:table-cell>
          <table:table-cell office:value-type="float" office:value="5730" table:style-name="ce84">
            <text:p>5,730<text:s/></text:p>
          </table:table-cell>
          <table:table-cell office:value-type="float" office:value="17031" table:style-name="ce104">
            <text:p>17,031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98728" table:style-name="ce82">
            <text:p>98,728<text:s/></text:p>
          </table:table-cell>
          <table:table-cell office:value-type="float" office:value="38707" table:style-name="ce84">
            <text:p>38,707<text:s/></text:p>
          </table:table-cell>
          <table:table-cell office:value-type="float" office:value="6059" table:style-name="ce86">
            <text:p>6,059<text:s/></text:p>
          </table:table-cell>
          <table:table-cell office:value-type="float" office:value="3445" table:style-name="ce88">
            <text:p>3,445<text:s/></text:p>
          </table:table-cell>
          <table:table-cell office:value-type="float" office:value="5783" table:style-name="ce90">
            <text:p>5,783<text:s/></text:p>
          </table:table-cell>
          <table:table-cell office:value-type="float" office:value="427858" table:style-name="ce84">
            <text:p>427,858<text:s/></text:p>
          </table:table-cell>
          <table:table-cell office:value-type="float" office:value="121592" table:style-name="ce86">
            <text:p>121,592<text:s/></text:p>
          </table:table-cell>
          <table:table-cell office:value-type="float" office:value="147367" table:style-name="ce90">
            <text:p>147,367<text:s/></text:p>
          </table:table-cell>
          <table:table-cell office:value-type="float" office:value="2785" table:style-name="ce102">
            <text:p>2,785<text:s/></text:p>
          </table:table-cell>
          <table:table-cell office:value-type="float" office:value="1116" table:style-name="ce86">
            <text:p>1,116<text:s/></text:p>
          </table:table-cell>
          <table:table-cell office:value-type="float" office:value="3335564" table:style-name="ce84">
            <text:p>3,335,564<text:s/></text:p>
          </table:table-cell>
          <table:table-cell office:value-type="float" office:value="326547" table:style-name="ce86">
            <text:p>326,547<text:s/></text:p>
          </table:table-cell>
          <table:table-cell office:value-type="float" office:value="3276079" table:style-name="ce86">
            <text:p>3,276,079<text:s/></text:p>
          </table:table-cell>
          <table:table-cell office:value-type="float" office:value="205094" table:style-name="ce90">
            <text:p>205,094<text:s/></text:p>
          </table:table-cell>
          <table:table-cell office:value-type="float" office:value="5524" table:style-name="ce84">
            <text:p>5,524<text:s/></text:p>
          </table:table-cell>
          <table:table-cell office:value-type="float" office:value="12092" table:style-name="ce104">
            <text:p>12,092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680584" table:style-name="ce83">
            <text:p>680,584<text:s/></text:p>
          </table:table-cell>
          <table:table-cell office:value-type="float" office:value="275851" table:style-name="ce85">
            <text:p>275,851<text:s/></text:p>
          </table:table-cell>
          <table:table-cell office:value-type="float" office:value="30069" table:style-name="ce87">
            <text:p>30,069<text:s/></text:p>
          </table:table-cell>
          <table:table-cell office:value-type="float" office:value="1323827" table:style-name="ce89">
            <text:p>1,323,827<text:s/></text:p>
          </table:table-cell>
          <table:table-cell office:value-type="float" office:value="45494" table:style-name="ce91">
            <text:p>45,494<text:s/></text:p>
          </table:table-cell>
          <table:table-cell office:value-type="float" office:value="2828521" table:style-name="ce85">
            <text:p>2,828,521<text:s/></text:p>
          </table:table-cell>
          <table:table-cell office:value-type="float" office:value="839730" table:style-name="ce87">
            <text:p>839,730<text:s/></text:p>
          </table:table-cell>
          <table:table-cell office:value-type="float" office:value="1162080" table:style-name="ce91">
            <text:p>1,162,080<text:s/></text:p>
          </table:table-cell>
          <table:table-cell office:value-type="float" office:value="10769" table:style-name="ce103">
            <text:p>10,769<text:s/></text:p>
          </table:table-cell>
          <table:table-cell office:value-type="float" office:value="14034" table:style-name="ce87">
            <text:p>14,034<text:s/></text:p>
          </table:table-cell>
          <table:table-cell office:value-type="float" office:value="18439192" table:style-name="ce85">
            <text:p>18,439,192<text:s/></text:p>
          </table:table-cell>
          <table:table-cell office:value-type="float" office:value="2255208" table:style-name="ce87">
            <text:p>2,255,208<text:s/></text:p>
          </table:table-cell>
          <table:table-cell office:value-type="float" office:value="18001660" table:style-name="ce87">
            <text:p>18,001,660<text:s/></text:p>
          </table:table-cell>
          <table:table-cell office:value-type="float" office:value="1447701" table:style-name="ce91">
            <text:p>1,447,701<text:s/></text:p>
          </table:table-cell>
          <table:table-cell office:value-type="float" office:value="42336" table:style-name="ce85">
            <text:p>42,336<text:s/></text:p>
          </table:table-cell>
          <table:table-cell office:value-type="float" office:value="86579" table:style-name="ce105">
            <text:p>86,579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25" table:style-name="ce71">
            <text:p>25.0<text:s/></text:p>
          </table:table-cell>
          <table:table-cell office:value-type="float" office:value="51.8" table:style-name="ce73">
            <text:p>51.8<text:s/></text:p>
          </table:table-cell>
          <table:table-cell office:value-type="float" office:value="-10.9" table:style-name="ce75">
            <text:p>-10.9<text:s/></text:p>
          </table:table-cell>
          <table:table-cell office:value-type="float" office:value="-99.3" table:style-name="ce77">
            <text:p>-99.3<text:s/></text:p>
          </table:table-cell>
          <table:table-cell office:value-type="float" office:value="-87.1" table:style-name="ce79">
            <text:p>-87.1<text:s/></text:p>
          </table:table-cell>
          <table:table-cell office:value-type="float" office:value="88.3" table:style-name="ce73">
            <text:p>88.3<text:s/></text:p>
          </table:table-cell>
          <table:table-cell office:value-type="float" office:value="5" table:style-name="ce75">
            <text:p>5.0<text:s/></text:p>
          </table:table-cell>
          <table:table-cell office:value-type="float" office:value="8.1999999999999993" table:style-name="ce79">
            <text:p>8.2<text:s/></text:p>
          </table:table-cell>
          <table:table-cell office:value-type="float" office:value="-5.4" table:style-name="ce98">
            <text:p>-5.4<text:s/></text:p>
          </table:table-cell>
          <table:table-cell office:value-type="float" office:value="-81.900000000000006" table:style-name="ce75">
            <text:p>-81.9<text:s/></text:p>
          </table:table-cell>
          <table:table-cell office:value-type="float" office:value="79.900000000000006" table:style-name="ce73">
            <text:p>79.9<text:s/></text:p>
          </table:table-cell>
          <table:table-cell office:value-type="float" office:value="-11.1" table:style-name="ce75">
            <text:p>-11.1<text:s/></text:p>
          </table:table-cell>
          <table:table-cell office:value-type="float" office:value="82.4" table:style-name="ce75">
            <text:p>82.4<text:s/></text:p>
          </table:table-cell>
          <table:table-cell office:value-type="float" office:value="-18.100000000000001" table:style-name="ce79">
            <text:p>-18.1<text:s/></text:p>
          </table:table-cell>
          <table:table-cell office:value-type="float" office:value="-18.100000000000001" table:style-name="ce73">
            <text:p>-18.1<text:s/></text:p>
          </table:table-cell>
          <table:table-cell office:value-type="float" office:value="58.8" table:style-name="ce100">
            <text:p>58.8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14.2" table:style-name="ce72">
            <text:p>14.2<text:s/></text:p>
          </table:table-cell>
          <table:table-cell office:value-type="float" office:value="61.9" table:style-name="ce74">
            <text:p>61.9<text:s/></text:p>
          </table:table-cell>
          <table:table-cell office:value-type="float" office:value="-22" table:style-name="ce76">
            <text:p>-22.0<text:s/></text:p>
          </table:table-cell>
          <table:table-cell office:value-type="float" office:value="-57.8" table:style-name="ce78">
            <text:p>-57.8<text:s/></text:p>
          </table:table-cell>
          <table:table-cell office:value-type="float" office:value="-42.1" table:style-name="ce80">
            <text:p>-42.1<text:s/></text:p>
          </table:table-cell>
          <table:table-cell office:value-type="float" office:value="51.4" table:style-name="ce74">
            <text:p>51.4<text:s/></text:p>
          </table:table-cell>
          <table:table-cell office:value-type="float" office:value="-11.6" table:style-name="ce76">
            <text:p>-11.6<text:s/></text:p>
          </table:table-cell>
          <table:table-cell office:value-type="float" office:value="6.4" table:style-name="ce80">
            <text:p>6.4<text:s/></text:p>
          </table:table-cell>
          <table:table-cell office:value-type="float" office:value="-48.5" table:style-name="ce99">
            <text:p>-48.5<text:s/></text:p>
          </table:table-cell>
          <table:table-cell office:value-type="float" office:value="-48.6" table:style-name="ce76">
            <text:p>-48.6<text:s/></text:p>
          </table:table-cell>
          <table:table-cell office:value-type="float" office:value="56.3" table:style-name="ce74">
            <text:p>56.3<text:s/></text:p>
          </table:table-cell>
          <table:table-cell office:value-type="float" office:value="-24" table:style-name="ce76">
            <text:p>-24.0<text:s/></text:p>
          </table:table-cell>
          <table:table-cell office:value-type="float" office:value="58.5" table:style-name="ce76">
            <text:p>58.5<text:s/></text:p>
          </table:table-cell>
          <table:table-cell office:value-type="float" office:value="-33.6" table:style-name="ce80">
            <text:p>-33.6<text:s/></text:p>
          </table:table-cell>
          <table:table-cell office:value-type="float" office:value="-10.8" table:style-name="ce74">
            <text:p>-10.8<text:s/></text:p>
          </table:table-cell>
          <table:table-cell office:value-type="float" office:value="49.5" table:style-name="ce101">
            <text:p>49.5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9)" table:style-name="ta9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9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9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office:value-type="string" table:number-columns-spanned="2" table:number-rows-spanned="3" table:style-name="ce179">
            <text:p>南美洲</text:p>
            <text:p><text:span text:style-name="T17">South America</text:span></text:p>
          </table:table-cell>
          <table:covered-table-cell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48"/>
          <table:table-cell office:value-type="string" table:number-columns-spanned="2" table:number-rows-spanned="3" table:style-name="ce184">
            <text:p>非洲</text:p>
            <text:p><text:span text:style-name="T17">Africa</text:span></text:p>
          </table:table-cell>
          <table:covered-table-cell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哥斯大黎加</text:p>
            <text:p><text:span text:style-name="T12">Costa Rica</text:span></text:p>
          </table:table-cell>
          <table:covered-table-cell/>
          <table:covered-table-cell/>
          <table:covered-table-cell/>
          <table:table-cell office:value-type="string" table:number-columns-spanned="2" table:number-rows-spanned="2" table:style-name="ce169">
            <text:p>巴西</text:p>
            <text:p><text:span text:style-name="T12">Brazil</text:span></text:p>
          </table:table-cell>
          <table:covered-table-cell/>
          <table:table-cell office:value-type="string" table:number-columns-spanned="2" table:number-rows-spanned="2" table:style-name="ce181">
            <text:p>智利</text:p>
            <text:p><text:span text:style-name="T12">Chile</text:span></text:p>
          </table:table-cell>
          <table:covered-table-cell/>
          <table:table-cell office:value-type="string" table:number-columns-spanned="2" table:number-rows-spanned="2" table:style-name="ce182">
            <text:p>秘魯</text:p>
            <text:p><text:span text:style-name="T12">Peru</text:span></text:p>
          </table:table-cell>
          <table:covered-table-cell/>
          <table:table-cell office:value-type="string" table:number-columns-spanned="2" table:number-rows-spanned="2" table:style-name="ce169">
            <text:p>阿根廷</text:p>
            <text:p><text:span text:style-name="T12">Argentina</text:span></text:p>
          </table:table-cell>
          <table:covered-table-cell/>
          <table:table-cell office:value-type="string" table:number-columns-spanned="2" table:number-rows-spanned="2" table:style-name="ce169">
            <text:p>哥倫比亞</text:p>
            <text:p><text:span text:style-name="T12">Colombia</text:span></text:p>
          </table:table-cell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2743" table:style-name="ce83">
            <text:p>2,743<text:s/></text:p>
          </table:table-cell>
          <table:table-cell office:value-type="float" office:value="3287" table:style-name="ce85">
            <text:p>3,287<text:s/></text:p>
          </table:table-cell>
          <table:table-cell office:value-type="float" office:value="86759" table:style-name="ce87">
            <text:p>86,759<text:s/></text:p>
          </table:table-cell>
          <table:table-cell office:value-type="float" office:value="166505" table:style-name="ce89">
            <text:p>166,505<text:s/></text:p>
          </table:table-cell>
          <table:table-cell office:value-type="float" office:value="45590" table:style-name="ce91">
            <text:p>45,590<text:s/></text:p>
          </table:table-cell>
          <table:table-cell office:value-type="float" office:value="73053" table:style-name="ce85">
            <text:p>73,053<text:s/></text:p>
          </table:table-cell>
          <table:table-cell office:value-type="float" office:value="7128" table:style-name="ce87">
            <text:p>7,128<text:s/></text:p>
          </table:table-cell>
          <table:table-cell office:value-type="float" office:value="56991" table:style-name="ce91">
            <text:p>56,991<text:s/></text:p>
          </table:table-cell>
          <table:table-cell office:value-type="float" office:value="7881" table:style-name="ce103">
            <text:p>7,881<text:s/></text:p>
          </table:table-cell>
          <table:table-cell office:value-type="float" office:value="9706" table:style-name="ce87">
            <text:p>9,706<text:s/></text:p>
          </table:table-cell>
          <table:table-cell office:value-type="float" office:value="7489" table:style-name="ce85">
            <text:p>7,489<text:s/></text:p>
          </table:table-cell>
          <table:table-cell office:value-type="float" office:value="12735" table:style-name="ce87">
            <text:p>12,735<text:s/></text:p>
          </table:table-cell>
          <table:table-cell office:value-type="float" office:value="10527" table:style-name="ce87">
            <text:p>10,527<text:s/></text:p>
          </table:table-cell>
          <table:table-cell office:value-type="float" office:value="3256" table:style-name="ce91">
            <text:p>3,256<text:s/></text:p>
          </table:table-cell>
          <table:table-cell office:value-type="float" office:value="62220" table:style-name="ce85">
            <text:p>62,220<text:s/></text:p>
          </table:table-cell>
          <table:table-cell office:value-type="float" office:value="112295" table:style-name="ce105">
            <text:p>112,295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3667" table:style-name="ce83">
            <text:p>3,667<text:s/></text:p>
          </table:table-cell>
          <table:table-cell office:value-type="float" office:value="6448" table:style-name="ce85">
            <text:p>6,448<text:s/></text:p>
          </table:table-cell>
          <table:table-cell office:value-type="float" office:value="83548" table:style-name="ce87">
            <text:p>83,548<text:s/></text:p>
          </table:table-cell>
          <table:table-cell office:value-type="float" office:value="172220" table:style-name="ce89">
            <text:p>172,220<text:s/></text:p>
          </table:table-cell>
          <table:table-cell office:value-type="float" office:value="41375" table:style-name="ce91">
            <text:p>41,375<text:s/></text:p>
          </table:table-cell>
          <table:table-cell office:value-type="float" office:value="72338" table:style-name="ce85">
            <text:p>72,338<text:s/></text:p>
          </table:table-cell>
          <table:table-cell office:value-type="float" office:value="7174" table:style-name="ce87">
            <text:p>7,174<text:s/></text:p>
          </table:table-cell>
          <table:table-cell office:value-type="float" office:value="49442" table:style-name="ce91">
            <text:p>49,442<text:s/></text:p>
          </table:table-cell>
          <table:table-cell office:value-type="float" office:value="7985" table:style-name="ce103">
            <text:p>7,985<text:s/></text:p>
          </table:table-cell>
          <table:table-cell office:value-type="float" office:value="15667" table:style-name="ce87">
            <text:p>15,667<text:s/></text:p>
          </table:table-cell>
          <table:table-cell office:value-type="float" office:value="7236" table:style-name="ce85">
            <text:p>7,236<text:s/></text:p>
          </table:table-cell>
          <table:table-cell office:value-type="float" office:value="19161" table:style-name="ce87">
            <text:p>19,161<text:s/></text:p>
          </table:table-cell>
          <table:table-cell office:value-type="float" office:value="10726" table:style-name="ce87">
            <text:p>10,726<text:s/></text:p>
          </table:table-cell>
          <table:table-cell office:value-type="float" office:value="4460" table:style-name="ce91">
            <text:p>4,460<text:s/></text:p>
          </table:table-cell>
          <table:table-cell office:value-type="float" office:value="89840" table:style-name="ce85">
            <text:p>89,840<text:s/></text:p>
          </table:table-cell>
          <table:table-cell office:value-type="float" office:value="140871" table:style-name="ce105">
            <text:p>140,871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3102" table:style-name="ce83">
            <text:p>3,102<text:s/></text:p>
          </table:table-cell>
          <table:table-cell office:value-type="float" office:value="8703" table:style-name="ce85">
            <text:p>8,703<text:s/></text:p>
          </table:table-cell>
          <table:table-cell office:value-type="float" office:value="76623" table:style-name="ce87">
            <text:p>76,623<text:s/></text:p>
          </table:table-cell>
          <table:table-cell office:value-type="float" office:value="164273" table:style-name="ce89">
            <text:p>164,273<text:s/></text:p>
          </table:table-cell>
          <table:table-cell office:value-type="float" office:value="37783" table:style-name="ce91">
            <text:p>37,783<text:s/></text:p>
          </table:table-cell>
          <table:table-cell office:value-type="float" office:value="84662" table:style-name="ce85">
            <text:p>84,662<text:s/></text:p>
          </table:table-cell>
          <table:table-cell office:value-type="float" office:value="5397" table:style-name="ce87">
            <text:p>5,397<text:s/></text:p>
          </table:table-cell>
          <table:table-cell office:value-type="float" office:value="41549" table:style-name="ce91">
            <text:p>41,549<text:s/></text:p>
          </table:table-cell>
          <table:table-cell office:value-type="float" office:value="8394" table:style-name="ce103">
            <text:p>8,394<text:s/></text:p>
          </table:table-cell>
          <table:table-cell office:value-type="float" office:value="11930" table:style-name="ce87">
            <text:p>11,930<text:s/></text:p>
          </table:table-cell>
          <table:table-cell office:value-type="float" office:value="5591" table:style-name="ce85">
            <text:p>5,591<text:s/></text:p>
          </table:table-cell>
          <table:table-cell office:value-type="float" office:value="5799" table:style-name="ce87">
            <text:p>5,799<text:s/></text:p>
          </table:table-cell>
          <table:table-cell office:value-type="float" office:value="7730" table:style-name="ce87">
            <text:p>7,730<text:s/></text:p>
          </table:table-cell>
          <table:table-cell office:value-type="float" office:value="9240" table:style-name="ce91">
            <text:p>9,240<text:s/></text:p>
          </table:table-cell>
          <table:table-cell office:value-type="float" office:value="60299" table:style-name="ce85">
            <text:p>60,299<text:s/></text:p>
          </table:table-cell>
          <table:table-cell office:value-type="float" office:value="86745" table:style-name="ce105">
            <text:p>86,745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3401" table:style-name="ce83">
            <text:p>3,401<text:s/></text:p>
          </table:table-cell>
          <table:table-cell office:value-type="float" office:value="18579" table:style-name="ce85">
            <text:p>18,579<text:s/></text:p>
          </table:table-cell>
          <table:table-cell office:value-type="float" office:value="68308" table:style-name="ce87">
            <text:p>68,308<text:s/></text:p>
          </table:table-cell>
          <table:table-cell office:value-type="float" office:value="166986" table:style-name="ce89">
            <text:p>166,986<text:s/></text:p>
          </table:table-cell>
          <table:table-cell office:value-type="float" office:value="37260" table:style-name="ce91">
            <text:p>37,260<text:s/></text:p>
          </table:table-cell>
          <table:table-cell office:value-type="float" office:value="82074" table:style-name="ce85">
            <text:p>82,074<text:s/></text:p>
          </table:table-cell>
          <table:table-cell office:value-type="float" office:value="5126" table:style-name="ce87">
            <text:p>5,126<text:s/></text:p>
          </table:table-cell>
          <table:table-cell office:value-type="float" office:value="35177" table:style-name="ce91">
            <text:p>35,177<text:s/></text:p>
          </table:table-cell>
          <table:table-cell office:value-type="float" office:value="5451" table:style-name="ce103">
            <text:p>5,451<text:s/></text:p>
          </table:table-cell>
          <table:table-cell office:value-type="float" office:value="19336" table:style-name="ce87">
            <text:p>19,336<text:s/></text:p>
          </table:table-cell>
          <table:table-cell office:value-type="float" office:value="5003" table:style-name="ce85">
            <text:p>5,003<text:s/></text:p>
          </table:table-cell>
          <table:table-cell office:value-type="float" office:value="7079" table:style-name="ce87">
            <text:p>7,079<text:s/></text:p>
          </table:table-cell>
          <table:table-cell office:value-type="float" office:value="7479" table:style-name="ce87">
            <text:p>7,479<text:s/></text:p>
          </table:table-cell>
          <table:table-cell office:value-type="float" office:value="11404" table:style-name="ce91">
            <text:p>11,404<text:s/></text:p>
          </table:table-cell>
          <table:table-cell office:value-type="float" office:value="53244" table:style-name="ce85">
            <text:p>53,244<text:s/></text:p>
          </table:table-cell>
          <table:table-cell office:value-type="float" office:value="58337" table:style-name="ce105">
            <text:p>58,337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3925" table:style-name="ce83">
            <text:p>3,925<text:s/></text:p>
          </table:table-cell>
          <table:table-cell office:value-type="float" office:value="16363" table:style-name="ce85">
            <text:p>16,363<text:s/></text:p>
          </table:table-cell>
          <table:table-cell office:value-type="float" office:value="63358" table:style-name="ce87">
            <text:p>63,358<text:s/></text:p>
          </table:table-cell>
          <table:table-cell office:value-type="float" office:value="140749" table:style-name="ce89">
            <text:p>140,749<text:s/></text:p>
          </table:table-cell>
          <table:table-cell office:value-type="float" office:value="33184" table:style-name="ce91">
            <text:p>33,184<text:s/></text:p>
          </table:table-cell>
          <table:table-cell office:value-type="float" office:value="66933" table:style-name="ce85">
            <text:p>66,933<text:s/></text:p>
          </table:table-cell>
          <table:table-cell office:value-type="float" office:value="4850" table:style-name="ce87">
            <text:p>4,850<text:s/></text:p>
          </table:table-cell>
          <table:table-cell office:value-type="float" office:value="28380" table:style-name="ce91">
            <text:p>28,380<text:s/></text:p>
          </table:table-cell>
          <table:table-cell office:value-type="float" office:value="5020" table:style-name="ce103">
            <text:p>5,020<text:s/></text:p>
          </table:table-cell>
          <table:table-cell office:value-type="float" office:value="11185" table:style-name="ce87">
            <text:p>11,185<text:s/></text:p>
          </table:table-cell>
          <table:table-cell office:value-type="float" office:value="5881" table:style-name="ce85">
            <text:p>5,881<text:s/></text:p>
          </table:table-cell>
          <table:table-cell office:value-type="float" office:value="3603" table:style-name="ce87">
            <text:p>3,603<text:s/></text:p>
          </table:table-cell>
          <table:table-cell office:value-type="float" office:value="7161" table:style-name="ce87">
            <text:p>7,161<text:s/></text:p>
          </table:table-cell>
          <table:table-cell office:value-type="float" office:value="14022" table:style-name="ce91">
            <text:p>14,022<text:s/></text:p>
          </table:table-cell>
          <table:table-cell office:value-type="float" office:value="46418" table:style-name="ce85">
            <text:p>46,418<text:s/></text:p>
          </table:table-cell>
          <table:table-cell office:value-type="float" office:value="50984" table:style-name="ce105">
            <text:p>50,984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287" table:style-name="ce82">
            <text:p>287<text:s/></text:p>
          </table:table-cell>
          <table:table-cell office:value-type="float" office:value="1026" table:style-name="ce84">
            <text:p>1,026<text:s/></text:p>
          </table:table-cell>
          <table:table-cell office:value-type="float" office:value="4680" table:style-name="ce86">
            <text:p>4,680<text:s/></text:p>
          </table:table-cell>
          <table:table-cell office:value-type="float" office:value="9674" table:style-name="ce88">
            <text:p>9,674<text:s/></text:p>
          </table:table-cell>
          <table:table-cell office:value-type="float" office:value="2611" table:style-name="ce90">
            <text:p>2,611<text:s/></text:p>
          </table:table-cell>
          <table:table-cell office:value-type="float" office:value="4778" table:style-name="ce84">
            <text:p>4,778<text:s/></text:p>
          </table:table-cell>
          <table:table-cell office:value-type="float" office:value="382" table:style-name="ce86">
            <text:p>382<text:s/></text:p>
          </table:table-cell>
          <table:table-cell office:value-type="float" office:value="1925" table:style-name="ce90">
            <text:p>1,925<text:s/></text:p>
          </table:table-cell>
          <table:table-cell office:value-type="float" office:value="298" table:style-name="ce102">
            <text:p>298<text:s/></text:p>
          </table:table-cell>
          <table:table-cell office:value-type="float" office:value="482" table:style-name="ce86">
            <text:p>482<text:s/></text:p>
          </table:table-cell>
          <table:table-cell office:value-type="float" office:value="397" table:style-name="ce84">
            <text:p>397<text:s/></text:p>
          </table:table-cell>
          <table:table-cell office:value-type="float" office:value="116" table:style-name="ce86">
            <text:p>116<text:s/></text:p>
          </table:table-cell>
          <table:table-cell office:value-type="float" office:value="544" table:style-name="ce86">
            <text:p>544<text:s/></text:p>
          </table:table-cell>
          <table:table-cell office:value-type="float" office:value="1068" table:style-name="ce90">
            <text:p>1,068<text:s/></text:p>
          </table:table-cell>
          <table:table-cell office:value-type="float" office:value="3273" table:style-name="ce84">
            <text:p>3,273<text:s/></text:p>
          </table:table-cell>
          <table:table-cell office:value-type="float" office:value="6049" table:style-name="ce104">
            <text:p>6,049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290" table:style-name="ce82">
            <text:p>290<text:s/></text:p>
          </table:table-cell>
          <table:table-cell office:value-type="float" office:value="1132" table:style-name="ce84">
            <text:p>1,132<text:s/></text:p>
          </table:table-cell>
          <table:table-cell office:value-type="float" office:value="5293" table:style-name="ce86">
            <text:p>5,293<text:s/></text:p>
          </table:table-cell>
          <table:table-cell office:value-type="float" office:value="12884" table:style-name="ce88">
            <text:p>12,884<text:s/></text:p>
          </table:table-cell>
          <table:table-cell office:value-type="float" office:value="2749" table:style-name="ce90">
            <text:p>2,749<text:s/></text:p>
          </table:table-cell>
          <table:table-cell office:value-type="float" office:value="6621" table:style-name="ce84">
            <text:p>6,621<text:s/></text:p>
          </table:table-cell>
          <table:table-cell office:value-type="float" office:value="389" table:style-name="ce86">
            <text:p>389<text:s/></text:p>
          </table:table-cell>
          <table:table-cell office:value-type="float" office:value="1283" table:style-name="ce90">
            <text:p>1,283<text:s/></text:p>
          </table:table-cell>
          <table:table-cell office:value-type="float" office:value="426" table:style-name="ce102">
            <text:p>426<text:s/></text:p>
          </table:table-cell>
          <table:table-cell office:value-type="float" office:value="615" table:style-name="ce86">
            <text:p>615<text:s/></text:p>
          </table:table-cell>
          <table:table-cell office:value-type="float" office:value="595" table:style-name="ce84">
            <text:p>595<text:s/></text:p>
          </table:table-cell>
          <table:table-cell office:value-type="float" office:value="186" table:style-name="ce86">
            <text:p>186<text:s/></text:p>
          </table:table-cell>
          <table:table-cell office:value-type="float" office:value="548" table:style-name="ce86">
            <text:p>548<text:s/></text:p>
          </table:table-cell>
          <table:table-cell office:value-type="float" office:value="2310" table:style-name="ce90">
            <text:p>2,310<text:s/></text:p>
          </table:table-cell>
          <table:table-cell office:value-type="float" office:value="4178" table:style-name="ce84">
            <text:p>4,178<text:s/></text:p>
          </table:table-cell>
          <table:table-cell office:value-type="float" office:value="4831" table:style-name="ce104">
            <text:p>4,831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287" table:style-name="ce82">
            <text:p>287<text:s/></text:p>
          </table:table-cell>
          <table:table-cell office:value-type="float" office:value="1899" table:style-name="ce84">
            <text:p>1,899<text:s/></text:p>
          </table:table-cell>
          <table:table-cell office:value-type="float" office:value="5374" table:style-name="ce86">
            <text:p>5,374<text:s/></text:p>
          </table:table-cell>
          <table:table-cell office:value-type="float" office:value="8086" table:style-name="ce88">
            <text:p>8,086<text:s/></text:p>
          </table:table-cell>
          <table:table-cell office:value-type="float" office:value="2924" table:style-name="ce90">
            <text:p>2,924<text:s/></text:p>
          </table:table-cell>
          <table:table-cell office:value-type="float" office:value="3874" table:style-name="ce84">
            <text:p>3,874<text:s/></text:p>
          </table:table-cell>
          <table:table-cell office:value-type="float" office:value="428" table:style-name="ce86">
            <text:p>428<text:s/></text:p>
          </table:table-cell>
          <table:table-cell office:value-type="float" office:value="1457" table:style-name="ce90">
            <text:p>1,457<text:s/></text:p>
          </table:table-cell>
          <table:table-cell office:value-type="float" office:value="343" table:style-name="ce102">
            <text:p>343<text:s/></text:p>
          </table:table-cell>
          <table:table-cell office:value-type="float" office:value="422" table:style-name="ce86">
            <text:p>422<text:s/></text:p>
          </table:table-cell>
          <table:table-cell office:value-type="float" office:value="716" table:style-name="ce84">
            <text:p>716<text:s/></text:p>
          </table:table-cell>
          <table:table-cell office:value-type="float" office:value="720" table:style-name="ce86">
            <text:p>720<text:s/></text:p>
          </table:table-cell>
          <table:table-cell office:value-type="float" office:value="522" table:style-name="ce86">
            <text:p>522<text:s/></text:p>
          </table:table-cell>
          <table:table-cell office:value-type="float" office:value="392" table:style-name="ce90">
            <text:p>392<text:s/></text:p>
          </table:table-cell>
          <table:table-cell office:value-type="float" office:value="3814" table:style-name="ce84">
            <text:p>3,814<text:s/></text:p>
          </table:table-cell>
          <table:table-cell office:value-type="float" office:value="6269" table:style-name="ce104">
            <text:p>6,269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264" table:style-name="ce82">
            <text:p>264<text:s/></text:p>
          </table:table-cell>
          <table:table-cell office:value-type="float" office:value="999" table:style-name="ce84">
            <text:p>999<text:s/></text:p>
          </table:table-cell>
          <table:table-cell office:value-type="float" office:value="5091" table:style-name="ce86">
            <text:p>5,091<text:s/></text:p>
          </table:table-cell>
          <table:table-cell office:value-type="float" office:value="9966" table:style-name="ce88">
            <text:p>9,966<text:s/></text:p>
          </table:table-cell>
          <table:table-cell office:value-type="float" office:value="2533" table:style-name="ce90">
            <text:p>2,533<text:s/></text:p>
          </table:table-cell>
          <table:table-cell office:value-type="float" office:value="4231" table:style-name="ce84">
            <text:p>4,231<text:s/></text:p>
          </table:table-cell>
          <table:table-cell office:value-type="float" office:value="411" table:style-name="ce86">
            <text:p>411<text:s/></text:p>
          </table:table-cell>
          <table:table-cell office:value-type="float" office:value="2834" table:style-name="ce90">
            <text:p>2,834<text:s/></text:p>
          </table:table-cell>
          <table:table-cell office:value-type="float" office:value="481" table:style-name="ce102">
            <text:p>481<text:s/></text:p>
          </table:table-cell>
          <table:table-cell office:value-type="float" office:value="616" table:style-name="ce86">
            <text:p>616<text:s/></text:p>
          </table:table-cell>
          <table:table-cell office:value-type="float" office:value="373" table:style-name="ce84">
            <text:p>373<text:s/></text:p>
          </table:table-cell>
          <table:table-cell office:value-type="float" office:value="202" table:style-name="ce86">
            <text:p>202<text:s/></text:p>
          </table:table-cell>
          <table:table-cell office:value-type="float" office:value="730" table:style-name="ce86">
            <text:p>730<text:s/></text:p>
          </table:table-cell>
          <table:table-cell office:value-type="float" office:value="461" table:style-name="ce90">
            <text:p>461<text:s/></text:p>
          </table:table-cell>
          <table:table-cell office:value-type="float" office:value="3704" table:style-name="ce84">
            <text:p>3,704<text:s/></text:p>
          </table:table-cell>
          <table:table-cell office:value-type="float" office:value="3666" table:style-name="ce104">
            <text:p>3,666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337" table:style-name="ce82">
            <text:p>337<text:s/></text:p>
          </table:table-cell>
          <table:table-cell office:value-type="float" office:value="2037" table:style-name="ce84">
            <text:p>2,037<text:s/></text:p>
          </table:table-cell>
          <table:table-cell office:value-type="float" office:value="5632" table:style-name="ce86">
            <text:p>5,632<text:s/></text:p>
          </table:table-cell>
          <table:table-cell office:value-type="float" office:value="12571" table:style-name="ce88">
            <text:p>12,571<text:s/></text:p>
          </table:table-cell>
          <table:table-cell office:value-type="float" office:value="3114" table:style-name="ce90">
            <text:p>3,114<text:s/></text:p>
          </table:table-cell>
          <table:table-cell office:value-type="float" office:value="5525" table:style-name="ce84">
            <text:p>5,525<text:s/></text:p>
          </table:table-cell>
          <table:table-cell office:value-type="float" office:value="360" table:style-name="ce86">
            <text:p>360<text:s/></text:p>
          </table:table-cell>
          <table:table-cell office:value-type="float" office:value="2505" table:style-name="ce90">
            <text:p>2,505<text:s/></text:p>
          </table:table-cell>
          <table:table-cell office:value-type="float" office:value="446" table:style-name="ce102">
            <text:p>446<text:s/></text:p>
          </table:table-cell>
          <table:table-cell office:value-type="float" office:value="2029" table:style-name="ce86">
            <text:p>2,029<text:s/></text:p>
          </table:table-cell>
          <table:table-cell office:value-type="float" office:value="554" table:style-name="ce84">
            <text:p>554<text:s/></text:p>
          </table:table-cell>
          <table:table-cell office:value-type="float" office:value="342" table:style-name="ce86">
            <text:p>342<text:s/></text:p>
          </table:table-cell>
          <table:table-cell office:value-type="float" office:value="563" table:style-name="ce86">
            <text:p>563<text:s/></text:p>
          </table:table-cell>
          <table:table-cell office:value-type="float" office:value="832" table:style-name="ce90">
            <text:p>832<text:s/></text:p>
          </table:table-cell>
          <table:table-cell office:value-type="float" office:value="3692" table:style-name="ce84">
            <text:p>3,692<text:s/></text:p>
          </table:table-cell>
          <table:table-cell office:value-type="float" office:value="4792" table:style-name="ce104">
            <text:p>4,792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275" table:style-name="ce82">
            <text:p>275<text:s/></text:p>
          </table:table-cell>
          <table:table-cell office:value-type="float" office:value="1782" table:style-name="ce84">
            <text:p>1,782<text:s/></text:p>
          </table:table-cell>
          <table:table-cell office:value-type="float" office:value="5621" table:style-name="ce86">
            <text:p>5,621<text:s/></text:p>
          </table:table-cell>
          <table:table-cell office:value-type="float" office:value="8784" table:style-name="ce88">
            <text:p>8,784<text:s/></text:p>
          </table:table-cell>
          <table:table-cell office:value-type="float" office:value="2910" table:style-name="ce90">
            <text:p>2,910<text:s/></text:p>
          </table:table-cell>
          <table:table-cell office:value-type="float" office:value="3369" table:style-name="ce84">
            <text:p>3,369<text:s/></text:p>
          </table:table-cell>
          <table:table-cell office:value-type="float" office:value="441" table:style-name="ce86">
            <text:p>441<text:s/></text:p>
          </table:table-cell>
          <table:table-cell office:value-type="float" office:value="2318" table:style-name="ce90">
            <text:p>2,318<text:s/></text:p>
          </table:table-cell>
          <table:table-cell office:value-type="float" office:value="517" table:style-name="ce102">
            <text:p>517<text:s/></text:p>
          </table:table-cell>
          <table:table-cell office:value-type="float" office:value="697" table:style-name="ce86">
            <text:p>697<text:s/></text:p>
          </table:table-cell>
          <table:table-cell office:value-type="float" office:value="455" table:style-name="ce84">
            <text:p>455<text:s/></text:p>
          </table:table-cell>
          <table:table-cell office:value-type="float" office:value="352" table:style-name="ce86">
            <text:p>352<text:s/></text:p>
          </table:table-cell>
          <table:table-cell office:value-type="float" office:value="657" table:style-name="ce86">
            <text:p>657<text:s/></text:p>
          </table:table-cell>
          <table:table-cell office:value-type="float" office:value="568" table:style-name="ce90">
            <text:p>568<text:s/></text:p>
          </table:table-cell>
          <table:table-cell office:value-type="float" office:value="3770" table:style-name="ce84">
            <text:p>3,770<text:s/></text:p>
          </table:table-cell>
          <table:table-cell office:value-type="float" office:value="3158" table:style-name="ce104">
            <text:p>3,158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472" table:style-name="ce83">
            <text:p>2,472<text:s/></text:p>
          </table:table-cell>
          <table:table-cell office:value-type="float" office:value="8513" table:style-name="ce85">
            <text:p>8,513<text:s/></text:p>
          </table:table-cell>
          <table:table-cell office:value-type="float" office:value="36347" table:style-name="ce87">
            <text:p>36,347<text:s/></text:p>
          </table:table-cell>
          <table:table-cell office:value-type="float" office:value="88458" table:style-name="ce89">
            <text:p>88,458<text:s/></text:p>
          </table:table-cell>
          <table:table-cell office:value-type="float" office:value="18954" table:style-name="ce91">
            <text:p>18,954<text:s/></text:p>
          </table:table-cell>
          <table:table-cell office:value-type="float" office:value="43312" table:style-name="ce85">
            <text:p>43,312<text:s/></text:p>
          </table:table-cell>
          <table:table-cell office:value-type="float" office:value="2820" table:style-name="ce87">
            <text:p>2,820<text:s/></text:p>
          </table:table-cell>
          <table:table-cell office:value-type="float" office:value="17983" table:style-name="ce91">
            <text:p>17,983<text:s/></text:p>
          </table:table-cell>
          <table:table-cell office:value-type="float" office:value="2806" table:style-name="ce103">
            <text:p>2,806<text:s/></text:p>
          </table:table-cell>
          <table:table-cell office:value-type="float" office:value="6805" table:style-name="ce87">
            <text:p>6,805<text:s/></text:p>
          </table:table-cell>
          <table:table-cell office:value-type="float" office:value="3188" table:style-name="ce85">
            <text:p>3,188<text:s/></text:p>
          </table:table-cell>
          <table:table-cell office:value-type="float" office:value="1802" table:style-name="ce87">
            <text:p>1,802<text:s/></text:p>
          </table:table-cell>
          <table:table-cell office:value-type="float" office:value="4140" table:style-name="ce87">
            <text:p>4,140<text:s/></text:p>
          </table:table-cell>
          <table:table-cell office:value-type="float" office:value="9458" table:style-name="ce91">
            <text:p>9,458<text:s/></text:p>
          </table:table-cell>
          <table:table-cell office:value-type="float" office:value="27261" table:style-name="ce85">
            <text:p>27,261<text:s/></text:p>
          </table:table-cell>
          <table:table-cell office:value-type="float" office:value="28267" table:style-name="ce105">
            <text:p>28,26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237" table:style-name="ce82">
            <text:p>237<text:s/></text:p>
          </table:table-cell>
          <table:table-cell office:value-type="float" office:value="2173" table:style-name="ce84">
            <text:p>2,173<text:s/></text:p>
          </table:table-cell>
          <table:table-cell office:value-type="float" office:value="4735" table:style-name="ce86">
            <text:p>4,735<text:s/></text:p>
          </table:table-cell>
          <table:table-cell office:value-type="float" office:value="11456" table:style-name="ce88">
            <text:p>11,456<text:s/></text:p>
          </table:table-cell>
          <table:table-cell office:value-type="float" office:value="2361" table:style-name="ce90">
            <text:p>2,361<text:s/></text:p>
          </table:table-cell>
          <table:table-cell office:value-type="float" office:value="4194" table:style-name="ce84">
            <text:p>4,194<text:s/></text:p>
          </table:table-cell>
          <table:table-cell office:value-type="float" office:value="394" table:style-name="ce86">
            <text:p>394<text:s/></text:p>
          </table:table-cell>
          <table:table-cell office:value-type="float" office:value="3722" table:style-name="ce90">
            <text:p>3,722<text:s/></text:p>
          </table:table-cell>
          <table:table-cell office:value-type="float" office:value="432" table:style-name="ce102">
            <text:p>432<text:s/></text:p>
          </table:table-cell>
          <table:table-cell office:value-type="float" office:value="892" table:style-name="ce86">
            <text:p>892<text:s/></text:p>
          </table:table-cell>
          <table:table-cell office:value-type="float" office:value="291" table:style-name="ce84">
            <text:p>291<text:s/></text:p>
          </table:table-cell>
          <table:table-cell office:value-type="float" office:value="358" table:style-name="ce86">
            <text:p>358<text:s/></text:p>
          </table:table-cell>
          <table:table-cell office:value-type="float" office:value="634" table:style-name="ce86">
            <text:p>634<text:s/></text:p>
          </table:table-cell>
          <table:table-cell office:value-type="float" office:value="744" table:style-name="ce90">
            <text:p>744<text:s/></text:p>
          </table:table-cell>
          <table:table-cell office:value-type="float" office:value="3616" table:style-name="ce84">
            <text:p>3,616<text:s/></text:p>
          </table:table-cell>
          <table:table-cell office:value-type="float" office:value="3272" table:style-name="ce104">
            <text:p>3,272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238" table:style-name="ce82">
            <text:p>238<text:s/></text:p>
          </table:table-cell>
          <table:table-cell office:value-type="float" office:value="1237" table:style-name="ce84">
            <text:p>1,237<text:s/></text:p>
          </table:table-cell>
          <table:table-cell office:value-type="float" office:value="4848" table:style-name="ce86">
            <text:p>4,848<text:s/></text:p>
          </table:table-cell>
          <table:table-cell office:value-type="float" office:value="8771" table:style-name="ce88">
            <text:p>8,771<text:s/></text:p>
          </table:table-cell>
          <table:table-cell office:value-type="float" office:value="2661" table:style-name="ce90">
            <text:p>2,661<text:s/></text:p>
          </table:table-cell>
          <table:table-cell office:value-type="float" office:value="3964" table:style-name="ce84">
            <text:p>3,964<text:s/></text:p>
          </table:table-cell>
          <table:table-cell office:value-type="float" office:value="427" table:style-name="ce86">
            <text:p>427<text:s/></text:p>
          </table:table-cell>
          <table:table-cell office:value-type="float" office:value="2429" table:style-name="ce90">
            <text:p>2,429<text:s/></text:p>
          </table:table-cell>
          <table:table-cell office:value-type="float" office:value="394" table:style-name="ce102">
            <text:p>394<text:s/></text:p>
          </table:table-cell>
          <table:table-cell office:value-type="float" office:value="583" table:style-name="ce86">
            <text:p>583<text:s/></text:p>
          </table:table-cell>
          <table:table-cell office:value-type="float" office:value="328" table:style-name="ce84">
            <text:p>328<text:s/></text:p>
          </table:table-cell>
          <table:table-cell office:value-type="float" office:value="342" table:style-name="ce86">
            <text:p>342<text:s/></text:p>
          </table:table-cell>
          <table:table-cell office:value-type="float" office:value="541" table:style-name="ce86">
            <text:p>541<text:s/></text:p>
          </table:table-cell>
          <table:table-cell office:value-type="float" office:value="359" table:style-name="ce90">
            <text:p>359<text:s/></text:p>
          </table:table-cell>
          <table:table-cell office:value-type="float" office:value="3827" table:style-name="ce84">
            <text:p>3,827<text:s/></text:p>
          </table:table-cell>
          <table:table-cell office:value-type="float" office:value="2940" table:style-name="ce104">
            <text:p>2,940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252" table:style-name="ce82">
            <text:p>252<text:s/></text:p>
          </table:table-cell>
          <table:table-cell office:value-type="float" office:value="1053" table:style-name="ce84">
            <text:p>1,053<text:s/></text:p>
          </table:table-cell>
          <table:table-cell office:value-type="float" office:value="6398" table:style-name="ce86">
            <text:p>6,398<text:s/></text:p>
          </table:table-cell>
          <table:table-cell office:value-type="float" office:value="9147" table:style-name="ce88">
            <text:p>9,147<text:s/></text:p>
          </table:table-cell>
          <table:table-cell office:value-type="float" office:value="4329" table:style-name="ce90">
            <text:p>4,329<text:s/></text:p>
          </table:table-cell>
          <table:table-cell office:value-type="float" office:value="3204" table:style-name="ce84">
            <text:p>3,204<text:s/></text:p>
          </table:table-cell>
          <table:table-cell office:value-type="float" office:value="311" table:style-name="ce86">
            <text:p>311<text:s/></text:p>
          </table:table-cell>
          <table:table-cell office:value-type="float" office:value="2072" table:style-name="ce90">
            <text:p>2,072<text:s/></text:p>
          </table:table-cell>
          <table:table-cell office:value-type="float" office:value="356" table:style-name="ce102">
            <text:p>356<text:s/></text:p>
          </table:table-cell>
          <table:table-cell office:value-type="float" office:value="1247" table:style-name="ce86">
            <text:p>1,247<text:s/></text:p>
          </table:table-cell>
          <table:table-cell office:value-type="float" office:value="354" table:style-name="ce84">
            <text:p>354<text:s/></text:p>
          </table:table-cell>
          <table:table-cell office:value-type="float" office:value="296" table:style-name="ce86">
            <text:p>296<text:s/></text:p>
          </table:table-cell>
          <table:table-cell office:value-type="float" office:value="598" table:style-name="ce86">
            <text:p>598<text:s/></text:p>
          </table:table-cell>
          <table:table-cell office:value-type="float" office:value="956" table:style-name="ce90">
            <text:p>956<text:s/></text:p>
          </table:table-cell>
          <table:table-cell office:value-type="float" office:value="3551" table:style-name="ce84">
            <text:p>3,551<text:s/></text:p>
          </table:table-cell>
          <table:table-cell office:value-type="float" office:value="9778" table:style-name="ce104">
            <text:p>9,778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240" table:style-name="ce82">
            <text:p>240<text:s/></text:p>
          </table:table-cell>
          <table:table-cell office:value-type="float" office:value="578" table:style-name="ce84">
            <text:p>578<text:s/></text:p>
          </table:table-cell>
          <table:table-cell office:value-type="float" office:value="6657" table:style-name="ce86">
            <text:p>6,657<text:s/></text:p>
          </table:table-cell>
          <table:table-cell office:value-type="float" office:value="11004" table:style-name="ce88">
            <text:p>11,004<text:s/></text:p>
          </table:table-cell>
          <table:table-cell office:value-type="float" office:value="4132" table:style-name="ce90">
            <text:p>4,132<text:s/></text:p>
          </table:table-cell>
          <table:table-cell office:value-type="float" office:value="4951" table:style-name="ce84">
            <text:p>4,951<text:s/></text:p>
          </table:table-cell>
          <table:table-cell office:value-type="float" office:value="425" table:style-name="ce86">
            <text:p>425<text:s/></text:p>
          </table:table-cell>
          <table:table-cell office:value-type="float" office:value="1949" table:style-name="ce90">
            <text:p>1,949<text:s/></text:p>
          </table:table-cell>
          <table:table-cell office:value-type="float" office:value="527" table:style-name="ce102">
            <text:p>527<text:s/></text:p>
          </table:table-cell>
          <table:table-cell office:value-type="float" office:value="1278" table:style-name="ce86">
            <text:p>1,278<text:s/></text:p>
          </table:table-cell>
          <table:table-cell office:value-type="float" office:value="312" table:style-name="ce84">
            <text:p>312<text:s/></text:p>
          </table:table-cell>
          <table:table-cell office:value-type="float" office:value="742" table:style-name="ce86">
            <text:p>742<text:s/></text:p>
          </table:table-cell>
          <table:table-cell office:value-type="float" office:value="579" table:style-name="ce86">
            <text:p>579<text:s/></text:p>
          </table:table-cell>
          <table:table-cell office:value-type="float" office:value="1103" table:style-name="ce90">
            <text:p>1,103<text:s/></text:p>
          </table:table-cell>
          <table:table-cell office:value-type="float" office:value="3870" table:style-name="ce84">
            <text:p>3,870<text:s/></text:p>
          </table:table-cell>
          <table:table-cell office:value-type="float" office:value="9293" table:style-name="ce104">
            <text:p>9,293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231" table:style-name="ce82">
            <text:p>231<text:s/></text:p>
          </table:table-cell>
          <table:table-cell office:value-type="float" office:value="469" table:style-name="ce84">
            <text:p>469<text:s/></text:p>
          </table:table-cell>
          <table:table-cell office:value-type="float" office:value="7504" table:style-name="ce86">
            <text:p>7,504<text:s/></text:p>
          </table:table-cell>
          <table:table-cell office:value-type="float" office:value="23976" table:style-name="ce88">
            <text:p>23,976<text:s/></text:p>
          </table:table-cell>
          <table:table-cell office:value-type="float" office:value="5018" table:style-name="ce90">
            <text:p>5,018<text:s/></text:p>
          </table:table-cell>
          <table:table-cell office:value-type="float" office:value="18879" table:style-name="ce84">
            <text:p>18,879<text:s/></text:p>
          </table:table-cell>
          <table:table-cell office:value-type="float" office:value="357" table:style-name="ce86">
            <text:p>357<text:s/></text:p>
          </table:table-cell>
          <table:table-cell office:value-type="float" office:value="1489" table:style-name="ce90">
            <text:p>1,489<text:s/></text:p>
          </table:table-cell>
          <table:table-cell office:value-type="float" office:value="387" table:style-name="ce102">
            <text:p>387<text:s/></text:p>
          </table:table-cell>
          <table:table-cell office:value-type="float" office:value="860" table:style-name="ce86">
            <text:p>860<text:s/></text:p>
          </table:table-cell>
          <table:table-cell office:value-type="float" office:value="426" table:style-name="ce84">
            <text:p>426<text:s/></text:p>
          </table:table-cell>
          <table:table-cell office:value-type="float" office:value="194" table:style-name="ce86">
            <text:p>194<text:s/></text:p>
          </table:table-cell>
          <table:table-cell office:value-type="float" office:value="648" table:style-name="ce86">
            <text:p>648<text:s/></text:p>
          </table:table-cell>
          <table:table-cell office:value-type="float" office:value="1575" table:style-name="ce90">
            <text:p>1,575<text:s/></text:p>
          </table:table-cell>
          <table:table-cell office:value-type="float" office:value="6278" table:style-name="ce84">
            <text:p>6,278<text:s/></text:p>
          </table:table-cell>
          <table:table-cell office:value-type="float" office:value="13867" table:style-name="ce104">
            <text:p>13,867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290" table:style-name="ce82">
            <text:p>290<text:s/></text:p>
          </table:table-cell>
          <table:table-cell office:value-type="float" office:value="736" table:style-name="ce84">
            <text:p>736<text:s/></text:p>
          </table:table-cell>
          <table:table-cell office:value-type="float" office:value="5283" table:style-name="ce86">
            <text:p>5,283<text:s/></text:p>
          </table:table-cell>
          <table:table-cell office:value-type="float" office:value="16065" table:style-name="ce88">
            <text:p>16,065<text:s/></text:p>
          </table:table-cell>
          <table:table-cell office:value-type="float" office:value="3153" table:style-name="ce90">
            <text:p>3,153<text:s/></text:p>
          </table:table-cell>
          <table:table-cell office:value-type="float" office:value="11245" table:style-name="ce84">
            <text:p>11,245<text:s/></text:p>
          </table:table-cell>
          <table:table-cell office:value-type="float" office:value="366" table:style-name="ce86">
            <text:p>366<text:s/></text:p>
          </table:table-cell>
          <table:table-cell office:value-type="float" office:value="2410" table:style-name="ce90">
            <text:p>2,410<text:s/></text:p>
          </table:table-cell>
          <table:table-cell office:value-type="float" office:value="442" table:style-name="ce102">
            <text:p>442<text:s/></text:p>
          </table:table-cell>
          <table:table-cell office:value-type="float" office:value="599" table:style-name="ce86">
            <text:p>599<text:s/></text:p>
          </table:table-cell>
          <table:table-cell office:value-type="float" office:value="275" table:style-name="ce84">
            <text:p>275<text:s/></text:p>
          </table:table-cell>
          <table:table-cell office:value-type="float" office:value="228" table:style-name="ce86">
            <text:p>228<text:s/></text:p>
          </table:table-cell>
          <table:table-cell office:value-type="float" office:value="567" table:style-name="ce86">
            <text:p>567<text:s/></text:p>
          </table:table-cell>
          <table:table-cell office:value-type="float" office:value="828" table:style-name="ce90">
            <text:p>828<text:s/></text:p>
          </table:table-cell>
          <table:table-cell office:value-type="float" office:value="7008" table:style-name="ce84">
            <text:p>7,008<text:s/></text:p>
          </table:table-cell>
          <table:table-cell office:value-type="float" office:value="28397" table:style-name="ce104">
            <text:p>28,397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222" table:style-name="ce82">
            <text:p>222<text:s/></text:p>
          </table:table-cell>
          <table:table-cell office:value-type="float" office:value="569" table:style-name="ce84">
            <text:p>569<text:s/></text:p>
          </table:table-cell>
          <table:table-cell office:value-type="float" office:value="5220" table:style-name="ce86">
            <text:p>5,220<text:s/></text:p>
          </table:table-cell>
          <table:table-cell office:value-type="float" office:value="12550" table:style-name="ce88">
            <text:p>12,550<text:s/></text:p>
          </table:table-cell>
          <table:table-cell office:value-type="float" office:value="2884" table:style-name="ce90">
            <text:p>2,884<text:s/></text:p>
          </table:table-cell>
          <table:table-cell office:value-type="float" office:value="8257" table:style-name="ce84">
            <text:p>8,257<text:s/></text:p>
          </table:table-cell>
          <table:table-cell office:value-type="float" office:value="325" table:style-name="ce86">
            <text:p>325<text:s/></text:p>
          </table:table-cell>
          <table:table-cell office:value-type="float" office:value="1064" table:style-name="ce90">
            <text:p>1,064<text:s/></text:p>
          </table:table-cell>
          <table:table-cell office:value-type="float" office:value="370" table:style-name="ce102">
            <text:p>370<text:s/></text:p>
          </table:table-cell>
          <table:table-cell office:value-type="float" office:value="1406" table:style-name="ce86">
            <text:p>1,406<text:s/></text:p>
          </table:table-cell>
          <table:table-cell office:value-type="float" office:value="423" table:style-name="ce84">
            <text:p>423<text:s/></text:p>
          </table:table-cell>
          <table:table-cell office:value-type="float" office:value="249" table:style-name="ce86">
            <text:p>249<text:s/></text:p>
          </table:table-cell>
          <table:table-cell office:value-type="float" office:value="586" table:style-name="ce86">
            <text:p>586<text:s/></text:p>
          </table:table-cell>
          <table:table-cell office:value-type="float" office:value="440" table:style-name="ce90">
            <text:p>440<text:s/></text:p>
          </table:table-cell>
          <table:table-cell office:value-type="float" office:value="4193" table:style-name="ce84">
            <text:p>4,193<text:s/></text:p>
          </table:table-cell>
          <table:table-cell office:value-type="float" office:value="4136" table:style-name="ce104">
            <text:p>4,136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1710" table:style-name="ce83">
            <text:p>1,710<text:s/></text:p>
          </table:table-cell>
          <table:table-cell office:value-type="float" office:value="6816" table:style-name="ce85">
            <text:p>6,816<text:s/></text:p>
          </table:table-cell>
          <table:table-cell office:value-type="float" office:value="40644" table:style-name="ce87">
            <text:p>40,644<text:s/></text:p>
          </table:table-cell>
          <table:table-cell office:value-type="float" office:value="92969" table:style-name="ce89">
            <text:p>92,969<text:s/></text:p>
          </table:table-cell>
          <table:table-cell office:value-type="float" office:value="24538" table:style-name="ce91">
            <text:p>24,538<text:s/></text:p>
          </table:table-cell>
          <table:table-cell office:value-type="float" office:value="54694" table:style-name="ce85">
            <text:p>54,694<text:s/></text:p>
          </table:table-cell>
          <table:table-cell office:value-type="float" office:value="2607" table:style-name="ce87">
            <text:p>2,607<text:s/></text:p>
          </table:table-cell>
          <table:table-cell office:value-type="float" office:value="15136" table:style-name="ce91">
            <text:p>15,136<text:s/></text:p>
          </table:table-cell>
          <table:table-cell office:value-type="float" office:value="2907" table:style-name="ce103">
            <text:p>2,907<text:s/></text:p>
          </table:table-cell>
          <table:table-cell office:value-type="float" office:value="6865" table:style-name="ce87">
            <text:p>6,865<text:s/></text:p>
          </table:table-cell>
          <table:table-cell office:value-type="float" office:value="2410" table:style-name="ce85">
            <text:p>2,410<text:s/></text:p>
          </table:table-cell>
          <table:table-cell office:value-type="float" office:value="2409" table:style-name="ce87">
            <text:p>2,409<text:s/></text:p>
          </table:table-cell>
          <table:table-cell office:value-type="float" office:value="4151" table:style-name="ce87">
            <text:p>4,151<text:s/></text:p>
          </table:table-cell>
          <table:table-cell office:value-type="float" office:value="6005" table:style-name="ce91">
            <text:p>6,005<text:s/></text:p>
          </table:table-cell>
          <table:table-cell office:value-type="float" office:value="32344" table:style-name="ce85">
            <text:p>32,344<text:s/></text:p>
          </table:table-cell>
          <table:table-cell office:value-type="float" office:value="71683" table:style-name="ce105">
            <text:p>71,683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22.7" table:style-name="ce71">
            <text:p>-22.7<text:s/></text:p>
          </table:table-cell>
          <table:table-cell office:value-type="float" office:value="-44.5" table:style-name="ce73">
            <text:p>-44.5<text:s/></text:p>
          </table:table-cell>
          <table:table-cell office:value-type="float" office:value="11.5" table:style-name="ce75">
            <text:p>11.5<text:s/></text:p>
          </table:table-cell>
          <table:table-cell office:value-type="float" office:value="29.7" table:style-name="ce77">
            <text:p>29.7<text:s/></text:p>
          </table:table-cell>
          <table:table-cell office:value-type="float" office:value="10.5" table:style-name="ce79">
            <text:p>10.5<text:s/></text:p>
          </table:table-cell>
          <table:table-cell office:value-type="float" office:value="72.8" table:style-name="ce73">
            <text:p>72.8<text:s/></text:p>
          </table:table-cell>
          <table:table-cell office:value-type="float" office:value="-14.9" table:style-name="ce75">
            <text:p>-14.9<text:s/></text:p>
          </table:table-cell>
          <table:table-cell office:value-type="float" office:value="-44.7" table:style-name="ce79">
            <text:p>-44.7<text:s/></text:p>
          </table:table-cell>
          <table:table-cell office:value-type="float" office:value="24.1" table:style-name="ce98">
            <text:p>24.1<text:s/></text:p>
          </table:table-cell>
          <table:table-cell office:value-type="float" office:value="191.8" table:style-name="ce75">
            <text:p>191.8<text:s/></text:p>
          </table:table-cell>
          <table:table-cell office:value-type="float" office:value="6.6" table:style-name="ce73">
            <text:p>6.6<text:s/></text:p>
          </table:table-cell>
          <table:table-cell office:value-type="float" office:value="115.9" table:style-name="ce75">
            <text:p>115.9<text:s/></text:p>
          </table:table-cell>
          <table:table-cell office:value-type="float" office:value="7.6" table:style-name="ce75">
            <text:p>7.6<text:s/></text:p>
          </table:table-cell>
          <table:table-cell office:value-type="float" office:value="-58.8" table:style-name="ce79">
            <text:p>-58.8<text:s/></text:p>
          </table:table-cell>
          <table:table-cell office:value-type="float" office:value="28.1" table:style-name="ce73">
            <text:p>28.1<text:s/></text:p>
          </table:table-cell>
          <table:table-cell office:value-type="float" office:value="-31.6" table:style-name="ce100">
            <text:p>-31.6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-30.8" table:style-name="ce93">
            <text:p>-30.8<text:s/></text:p>
          </table:table-cell>
          <table:table-cell office:value-type="float" office:value="-19.899999999999999" table:style-name="ce94">
            <text:p>-19.9<text:s/></text:p>
          </table:table-cell>
          <table:table-cell office:value-type="float" office:value="11.8" table:style-name="ce95">
            <text:p>11.8<text:s/></text:p>
          </table:table-cell>
          <table:table-cell office:value-type="float" office:value="5.0999999999999996" table:style-name="ce96">
            <text:p>5.1<text:s/></text:p>
          </table:table-cell>
          <table:table-cell office:value-type="float" office:value="29.5" table:style-name="ce97">
            <text:p>29.5<text:s/></text:p>
          </table:table-cell>
          <table:table-cell office:value-type="float" office:value="26.3" table:style-name="ce94">
            <text:p>26.3<text:s/></text:p>
          </table:table-cell>
          <table:table-cell office:value-type="float" office:value="-7.6" table:style-name="ce95">
            <text:p>-7.6<text:s/></text:p>
          </table:table-cell>
          <table:table-cell office:value-type="float" office:value="-15.8" table:style-name="ce97">
            <text:p>-15.8<text:s/></text:p>
          </table:table-cell>
          <table:table-cell office:value-type="float" office:value="3.6" table:style-name="ce108">
            <text:p>3.6<text:s/></text:p>
          </table:table-cell>
          <table:table-cell office:value-type="float" office:value="0.9" table:style-name="ce95">
            <text:p>0.9<text:s/></text:p>
          </table:table-cell>
          <table:table-cell office:value-type="float" office:value="-24.4" table:style-name="ce94">
            <text:p>-24.4<text:s/></text:p>
          </table:table-cell>
          <table:table-cell office:value-type="float" office:value="33.700000000000003" table:style-name="ce95">
            <text:p>33.7<text:s/></text:p>
          </table:table-cell>
          <table:table-cell office:value-type="float" office:value="0.2" table:style-name="ce95">
            <text:p>0.2<text:s/></text:p>
          </table:table-cell>
          <table:table-cell office:value-type="float" office:value="-36.5" table:style-name="ce97">
            <text:p>-36.5<text:s/></text:p>
          </table:table-cell>
          <table:table-cell office:value-type="float" office:value="18.600000000000001" table:style-name="ce94">
            <text:p>18.6<text:s/></text:p>
          </table:table-cell>
          <table:table-cell office:value-type="float" office:value="153.6" table:style-name="ce109">
            <text:p>153.6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97911" table:style-name="ce83">
            <text:p>97,911<text:s/></text:p>
          </table:table-cell>
          <table:table-cell office:value-type="float" office:value="117339" table:style-name="ce85">
            <text:p>117,339<text:s/></text:p>
          </table:table-cell>
          <table:table-cell office:value-type="float" office:value="3097001" table:style-name="ce87">
            <text:p>3,097,001<text:s/></text:p>
          </table:table-cell>
          <table:table-cell office:value-type="float" office:value="5948203" table:style-name="ce89">
            <text:p>5,948,203<text:s/></text:p>
          </table:table-cell>
          <table:table-cell office:value-type="float" office:value="1627133" table:style-name="ce91">
            <text:p>1,627,133<text:s/></text:p>
          </table:table-cell>
          <table:table-cell office:value-type="float" office:value="2610672" table:style-name="ce85">
            <text:p>2,610,672<text:s/></text:p>
          </table:table-cell>
          <table:table-cell office:value-type="float" office:value="254516" table:style-name="ce87">
            <text:p>254,516<text:s/></text:p>
          </table:table-cell>
          <table:table-cell office:value-type="float" office:value="2033162" table:style-name="ce91">
            <text:p>2,033,162<text:s/></text:p>
          </table:table-cell>
          <table:table-cell office:value-type="float" office:value="281313" table:style-name="ce103">
            <text:p>281,313<text:s/></text:p>
          </table:table-cell>
          <table:table-cell office:value-type="float" office:value="346565" table:style-name="ce87">
            <text:p>346,565<text:s/></text:p>
          </table:table-cell>
          <table:table-cell office:value-type="float" office:value="267582" table:style-name="ce85">
            <text:p>267,582<text:s/></text:p>
          </table:table-cell>
          <table:table-cell office:value-type="float" office:value="456659" table:style-name="ce87">
            <text:p>456,659<text:s/></text:p>
          </table:table-cell>
          <table:table-cell office:value-type="float" office:value="375660" table:style-name="ce87">
            <text:p>375,660<text:s/></text:p>
          </table:table-cell>
          <table:table-cell office:value-type="float" office:value="116009" table:style-name="ce91">
            <text:p>116,009<text:s/></text:p>
          </table:table-cell>
          <table:table-cell office:value-type="float" office:value="2222056" table:style-name="ce85">
            <text:p>2,222,056<text:s/></text:p>
          </table:table-cell>
          <table:table-cell office:value-type="float" office:value="4007812" table:style-name="ce105">
            <text:p>4,007,812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123481" table:style-name="ce83">
            <text:p>123,481<text:s/></text:p>
          </table:table-cell>
          <table:table-cell office:value-type="float" office:value="216502" table:style-name="ce85">
            <text:p>216,502<text:s/></text:p>
          </table:table-cell>
          <table:table-cell office:value-type="float" office:value="2821059" table:style-name="ce87">
            <text:p>2,821,059<text:s/></text:p>
          </table:table-cell>
          <table:table-cell office:value-type="float" office:value="5806774" table:style-name="ce89">
            <text:p>5,806,774<text:s/></text:p>
          </table:table-cell>
          <table:table-cell office:value-type="float" office:value="1396243" table:style-name="ce91">
            <text:p>1,396,243<text:s/></text:p>
          </table:table-cell>
          <table:table-cell office:value-type="float" office:value="2426856" table:style-name="ce85">
            <text:p>2,426,856<text:s/></text:p>
          </table:table-cell>
          <table:table-cell office:value-type="float" office:value="242176" table:style-name="ce87">
            <text:p>242,176<text:s/></text:p>
          </table:table-cell>
          <table:table-cell office:value-type="float" office:value="1677458" table:style-name="ce91">
            <text:p>1,677,458<text:s/></text:p>
          </table:table-cell>
          <table:table-cell office:value-type="float" office:value="269536" table:style-name="ce103">
            <text:p>269,536<text:s/></text:p>
          </table:table-cell>
          <table:table-cell office:value-type="float" office:value="529213" table:style-name="ce87">
            <text:p>529,213<text:s/></text:p>
          </table:table-cell>
          <table:table-cell office:value-type="float" office:value="245250" table:style-name="ce85">
            <text:p>245,250<text:s/></text:p>
          </table:table-cell>
          <table:table-cell office:value-type="float" office:value="648516" table:style-name="ce87">
            <text:p>648,516<text:s/></text:p>
          </table:table-cell>
          <table:table-cell office:value-type="float" office:value="363215" table:style-name="ce87">
            <text:p>363,215<text:s/></text:p>
          </table:table-cell>
          <table:table-cell office:value-type="float" office:value="149867" table:style-name="ce91">
            <text:p>149,867<text:s/></text:p>
          </table:table-cell>
          <table:table-cell office:value-type="float" office:value="3024958" table:style-name="ce85">
            <text:p>3,024,958<text:s/></text:p>
          </table:table-cell>
          <table:table-cell office:value-type="float" office:value="4763736" table:style-name="ce105">
            <text:p>4,763,736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99430" table:style-name="ce83">
            <text:p>99,430<text:s/></text:p>
          </table:table-cell>
          <table:table-cell office:value-type="float" office:value="278983" table:style-name="ce85">
            <text:p>278,983<text:s/></text:p>
          </table:table-cell>
          <table:table-cell office:value-type="float" office:value="2460731" table:style-name="ce87">
            <text:p>2,460,731<text:s/></text:p>
          </table:table-cell>
          <table:table-cell office:value-type="float" office:value="5270954" table:style-name="ce89">
            <text:p>5,270,954<text:s/></text:p>
          </table:table-cell>
          <table:table-cell office:value-type="float" office:value="1213059" table:style-name="ce91">
            <text:p>1,213,059<text:s/></text:p>
          </table:table-cell>
          <table:table-cell office:value-type="float" office:value="2710777" table:style-name="ce85">
            <text:p>2,710,777<text:s/></text:p>
          </table:table-cell>
          <table:table-cell office:value-type="float" office:value="173110" table:style-name="ce87">
            <text:p>173,110<text:s/></text:p>
          </table:table-cell>
          <table:table-cell office:value-type="float" office:value="1335962" table:style-name="ce91">
            <text:p>1,335,962<text:s/></text:p>
          </table:table-cell>
          <table:table-cell office:value-type="float" office:value="271874" table:style-name="ce103">
            <text:p>271,874<text:s/></text:p>
          </table:table-cell>
          <table:table-cell office:value-type="float" office:value="384486" table:style-name="ce87">
            <text:p>384,486<text:s/></text:p>
          </table:table-cell>
          <table:table-cell office:value-type="float" office:value="179989" table:style-name="ce85">
            <text:p>179,989<text:s/></text:p>
          </table:table-cell>
          <table:table-cell office:value-type="float" office:value="187731" table:style-name="ce87">
            <text:p>187,731<text:s/></text:p>
          </table:table-cell>
          <table:table-cell office:value-type="float" office:value="248217" table:style-name="ce87">
            <text:p>248,217<text:s/></text:p>
          </table:table-cell>
          <table:table-cell office:value-type="float" office:value="296428" table:style-name="ce91">
            <text:p>296,428<text:s/></text:p>
          </table:table-cell>
          <table:table-cell office:value-type="float" office:value="1941097" table:style-name="ce85">
            <text:p>1,941,097<text:s/></text:p>
          </table:table-cell>
          <table:table-cell office:value-type="float" office:value="2798242" table:style-name="ce105">
            <text:p>2,798,242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105848" table:style-name="ce83">
            <text:p>105,848<text:s/></text:p>
          </table:table-cell>
          <table:table-cell office:value-type="float" office:value="577716" table:style-name="ce85">
            <text:p>577,716<text:s/></text:p>
          </table:table-cell>
          <table:table-cell office:value-type="float" office:value="2128921" table:style-name="ce87">
            <text:p>2,128,921<text:s/></text:p>
          </table:table-cell>
          <table:table-cell office:value-type="float" office:value="5210616" table:style-name="ce89">
            <text:p>5,210,616<text:s/></text:p>
          </table:table-cell>
          <table:table-cell office:value-type="float" office:value="1161297" table:style-name="ce91">
            <text:p>1,161,297<text:s/></text:p>
          </table:table-cell>
          <table:table-cell office:value-type="float" office:value="2564286" table:style-name="ce85">
            <text:p>2,564,286<text:s/></text:p>
          </table:table-cell>
          <table:table-cell office:value-type="float" office:value="159847" table:style-name="ce87">
            <text:p>159,847<text:s/></text:p>
          </table:table-cell>
          <table:table-cell office:value-type="float" office:value="1098190" table:style-name="ce91">
            <text:p>1,098,190<text:s/></text:p>
          </table:table-cell>
          <table:table-cell office:value-type="float" office:value="170107" table:style-name="ce103">
            <text:p>170,107<text:s/></text:p>
          </table:table-cell>
          <table:table-cell office:value-type="float" office:value="601897" table:style-name="ce87">
            <text:p>601,897<text:s/></text:p>
          </table:table-cell>
          <table:table-cell office:value-type="float" office:value="155755" table:style-name="ce85">
            <text:p>155,755<text:s/></text:p>
          </table:table-cell>
          <table:table-cell office:value-type="float" office:value="220383" table:style-name="ce87">
            <text:p>220,383<text:s/></text:p>
          </table:table-cell>
          <table:table-cell office:value-type="float" office:value="233205" table:style-name="ce87">
            <text:p>233,205<text:s/></text:p>
          </table:table-cell>
          <table:table-cell office:value-type="float" office:value="354320" table:style-name="ce91">
            <text:p>354,320<text:s/></text:p>
          </table:table-cell>
          <table:table-cell office:value-type="float" office:value="1659522" table:style-name="ce85">
            <text:p>1,659,522<text:s/></text:p>
          </table:table-cell>
          <table:table-cell office:value-type="float" office:value="1815866" table:style-name="ce105">
            <text:p>1,815,866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26027" table:style-name="ce83">
            <text:p>126,027<text:s/></text:p>
          </table:table-cell>
          <table:table-cell office:value-type="float" office:value="525367" table:style-name="ce85">
            <text:p>525,367<text:s/></text:p>
          </table:table-cell>
          <table:table-cell office:value-type="float" office:value="2032574" table:style-name="ce87">
            <text:p>2,032,574<text:s/></text:p>
          </table:table-cell>
          <table:table-cell office:value-type="float" office:value="4488325" table:style-name="ce89">
            <text:p>4,488,325<text:s/></text:p>
          </table:table-cell>
          <table:table-cell office:value-type="float" office:value="1063675" table:style-name="ce91">
            <text:p>1,063,675<text:s/></text:p>
          </table:table-cell>
          <table:table-cell office:value-type="float" office:value="2132890" table:style-name="ce85">
            <text:p>2,132,890<text:s/></text:p>
          </table:table-cell>
          <table:table-cell office:value-type="float" office:value="155684" table:style-name="ce87">
            <text:p>155,684<text:s/></text:p>
          </table:table-cell>
          <table:table-cell office:value-type="float" office:value="902306" table:style-name="ce91">
            <text:p>902,306<text:s/></text:p>
          </table:table-cell>
          <table:table-cell office:value-type="float" office:value="160926" table:style-name="ce103">
            <text:p>160,926<text:s/></text:p>
          </table:table-cell>
          <table:table-cell office:value-type="float" office:value="353624" table:style-name="ce87">
            <text:p>353,624<text:s/></text:p>
          </table:table-cell>
          <table:table-cell office:value-type="float" office:value="189096" table:style-name="ce85">
            <text:p>189,096<text:s/></text:p>
          </table:table-cell>
          <table:table-cell office:value-type="float" office:value="114774" table:style-name="ce87">
            <text:p>114,774<text:s/></text:p>
          </table:table-cell>
          <table:table-cell office:value-type="float" office:value="229464" table:style-name="ce87">
            <text:p>229,464<text:s/></text:p>
          </table:table-cell>
          <table:table-cell office:value-type="float" office:value="449957" table:style-name="ce91">
            <text:p>449,957<text:s/></text:p>
          </table:table-cell>
          <table:table-cell office:value-type="float" office:value="1486887" table:style-name="ce85">
            <text:p>1,486,887<text:s/></text:p>
          </table:table-cell>
          <table:table-cell office:value-type="float" office:value="1642849" table:style-name="ce105">
            <text:p>1,642,849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9828" table:style-name="ce82">
            <text:p>9,828<text:s/></text:p>
          </table:table-cell>
          <table:table-cell office:value-type="float" office:value="35151" table:style-name="ce84">
            <text:p>35,151<text:s/></text:p>
          </table:table-cell>
          <table:table-cell office:value-type="float" office:value="160315" table:style-name="ce86">
            <text:p>160,315<text:s/></text:p>
          </table:table-cell>
          <table:table-cell office:value-type="float" office:value="331376" table:style-name="ce88">
            <text:p>331,376<text:s/></text:p>
          </table:table-cell>
          <table:table-cell office:value-type="float" office:value="89450" table:style-name="ce90">
            <text:p>89,450<text:s/></text:p>
          </table:table-cell>
          <table:table-cell office:value-type="float" office:value="163679" table:style-name="ce84">
            <text:p>163,679<text:s/></text:p>
          </table:table-cell>
          <table:table-cell office:value-type="float" office:value="13102" table:style-name="ce86">
            <text:p>13,102<text:s/></text:p>
          </table:table-cell>
          <table:table-cell office:value-type="float" office:value="65930" table:style-name="ce90">
            <text:p>65,930<text:s/></text:p>
          </table:table-cell>
          <table:table-cell office:value-type="float" office:value="10217" table:style-name="ce102">
            <text:p>10,217<text:s/></text:p>
          </table:table-cell>
          <table:table-cell office:value-type="float" office:value="16505" table:style-name="ce86">
            <text:p>16,505<text:s/></text:p>
          </table:table-cell>
          <table:table-cell office:value-type="float" office:value="13598" table:style-name="ce84">
            <text:p>13,598<text:s/></text:p>
          </table:table-cell>
          <table:table-cell office:value-type="float" office:value="3957" table:style-name="ce86">
            <text:p>3,957<text:s/></text:p>
          </table:table-cell>
          <table:table-cell office:value-type="float" office:value="18657" table:style-name="ce86">
            <text:p>18,657<text:s/></text:p>
          </table:table-cell>
          <table:table-cell office:value-type="float" office:value="36600" table:style-name="ce90">
            <text:p>36,600<text:s/></text:p>
          </table:table-cell>
          <table:table-cell office:value-type="float" office:value="112053" table:style-name="ce84">
            <text:p>112,053<text:s/></text:p>
          </table:table-cell>
          <table:table-cell office:value-type="float" office:value="207187" table:style-name="ce104">
            <text:p>207,187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9745" table:style-name="ce82">
            <text:p>9,745<text:s/></text:p>
          </table:table-cell>
          <table:table-cell office:value-type="float" office:value="38002" table:style-name="ce84">
            <text:p>38,002<text:s/></text:p>
          </table:table-cell>
          <table:table-cell office:value-type="float" office:value="177710" table:style-name="ce86">
            <text:p>177,710<text:s/></text:p>
          </table:table-cell>
          <table:table-cell office:value-type="float" office:value="432636" table:style-name="ce88">
            <text:p>432,636<text:s/></text:p>
          </table:table-cell>
          <table:table-cell office:value-type="float" office:value="92299" table:style-name="ce90">
            <text:p>92,299<text:s/></text:p>
          </table:table-cell>
          <table:table-cell office:value-type="float" office:value="222334" table:style-name="ce84">
            <text:p>222,334<text:s/></text:p>
          </table:table-cell>
          <table:table-cell office:value-type="float" office:value="13055" table:style-name="ce86">
            <text:p>13,055<text:s/></text:p>
          </table:table-cell>
          <table:table-cell office:value-type="float" office:value="43097" table:style-name="ce90">
            <text:p>43,097<text:s/></text:p>
          </table:table-cell>
          <table:table-cell office:value-type="float" office:value="14318" table:style-name="ce102">
            <text:p>14,318<text:s/></text:p>
          </table:table-cell>
          <table:table-cell office:value-type="float" office:value="20647" table:style-name="ce86">
            <text:p>20,647<text:s/></text:p>
          </table:table-cell>
          <table:table-cell office:value-type="float" office:value="19966" table:style-name="ce84">
            <text:p>19,966<text:s/></text:p>
          </table:table-cell>
          <table:table-cell office:value-type="float" office:value="6234" table:style-name="ce86">
            <text:p>6,234<text:s/></text:p>
          </table:table-cell>
          <table:table-cell office:value-type="float" office:value="18402" table:style-name="ce86">
            <text:p>18,402<text:s/></text:p>
          </table:table-cell>
          <table:table-cell office:value-type="float" office:value="77582" table:style-name="ce90">
            <text:p>77,582<text:s/></text:p>
          </table:table-cell>
          <table:table-cell office:value-type="float" office:value="140230" table:style-name="ce84">
            <text:p>140,230<text:s/></text:p>
          </table:table-cell>
          <table:table-cell office:value-type="float" office:value="162206" table:style-name="ce104">
            <text:p>162,206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9430" table:style-name="ce82">
            <text:p>9,430<text:s/></text:p>
          </table:table-cell>
          <table:table-cell office:value-type="float" office:value="62478" table:style-name="ce84">
            <text:p>62,478<text:s/></text:p>
          </table:table-cell>
          <table:table-cell office:value-type="float" office:value="176737" table:style-name="ce86">
            <text:p>176,737<text:s/></text:p>
          </table:table-cell>
          <table:table-cell office:value-type="float" office:value="265966" table:style-name="ce88">
            <text:p>265,966<text:s/></text:p>
          </table:table-cell>
          <table:table-cell office:value-type="float" office:value="96171" table:style-name="ce90">
            <text:p>96,171<text:s/></text:p>
          </table:table-cell>
          <table:table-cell office:value-type="float" office:value="127442" table:style-name="ce84">
            <text:p>127,442<text:s/></text:p>
          </table:table-cell>
          <table:table-cell office:value-type="float" office:value="14073" table:style-name="ce86">
            <text:p>14,073<text:s/></text:p>
          </table:table-cell>
          <table:table-cell office:value-type="float" office:value="47913" table:style-name="ce90">
            <text:p>47,913<text:s/></text:p>
          </table:table-cell>
          <table:table-cell office:value-type="float" office:value="11281" table:style-name="ce102">
            <text:p>11,281<text:s/></text:p>
          </table:table-cell>
          <table:table-cell office:value-type="float" office:value="13892" table:style-name="ce86">
            <text:p>13,892<text:s/></text:p>
          </table:table-cell>
          <table:table-cell office:value-type="float" office:value="23560" table:style-name="ce84">
            <text:p>23,560<text:s/></text:p>
          </table:table-cell>
          <table:table-cell office:value-type="float" office:value="23698" table:style-name="ce86">
            <text:p>23,698<text:s/></text:p>
          </table:table-cell>
          <table:table-cell office:value-type="float" office:value="17169" table:style-name="ce86">
            <text:p>17,169<text:s/></text:p>
          </table:table-cell>
          <table:table-cell office:value-type="float" office:value="12892" table:style-name="ce90">
            <text:p>12,892<text:s/></text:p>
          </table:table-cell>
          <table:table-cell office:value-type="float" office:value="125366" table:style-name="ce84">
            <text:p>125,366<text:s/></text:p>
          </table:table-cell>
          <table:table-cell office:value-type="float" office:value="206206" table:style-name="ce104">
            <text:p>206,206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8660" table:style-name="ce82">
            <text:p>8,660<text:s/></text:p>
          </table:table-cell>
          <table:table-cell office:value-type="float" office:value="32792" table:style-name="ce84">
            <text:p>32,792<text:s/></text:p>
          </table:table-cell>
          <table:table-cell office:value-type="float" office:value="167085" table:style-name="ce86">
            <text:p>167,085<text:s/></text:p>
          </table:table-cell>
          <table:table-cell office:value-type="float" office:value="327062" table:style-name="ce88">
            <text:p>327,062<text:s/></text:p>
          </table:table-cell>
          <table:table-cell office:value-type="float" office:value="83122" table:style-name="ce90">
            <text:p>83,122<text:s/></text:p>
          </table:table-cell>
          <table:table-cell office:value-type="float" office:value="138856" table:style-name="ce84">
            <text:p>138,856<text:s/></text:p>
          </table:table-cell>
          <table:table-cell office:value-type="float" office:value="13487" table:style-name="ce86">
            <text:p>13,487<text:s/></text:p>
          </table:table-cell>
          <table:table-cell office:value-type="float" office:value="93007" table:style-name="ce90">
            <text:p>93,007<text:s/></text:p>
          </table:table-cell>
          <table:table-cell office:value-type="float" office:value="15794" table:style-name="ce102">
            <text:p>15,794<text:s/></text:p>
          </table:table-cell>
          <table:table-cell office:value-type="float" office:value="20214" table:style-name="ce86">
            <text:p>20,214<text:s/></text:p>
          </table:table-cell>
          <table:table-cell office:value-type="float" office:value="12252" table:style-name="ce84">
            <text:p>12,252<text:s/></text:p>
          </table:table-cell>
          <table:table-cell office:value-type="float" office:value="6618" table:style-name="ce86">
            <text:p>6,618<text:s/></text:p>
          </table:table-cell>
          <table:table-cell office:value-type="float" office:value="23953" table:style-name="ce86">
            <text:p>23,953<text:s/></text:p>
          </table:table-cell>
          <table:table-cell office:value-type="float" office:value="15142" table:style-name="ce90">
            <text:p>15,142<text:s/></text:p>
          </table:table-cell>
          <table:table-cell office:value-type="float" office:value="121485" table:style-name="ce84">
            <text:p>121,485<text:s/></text:p>
          </table:table-cell>
          <table:table-cell office:value-type="float" office:value="120283" table:style-name="ce104">
            <text:p>120,283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10907" table:style-name="ce82">
            <text:p>10,907<text:s/></text:p>
          </table:table-cell>
          <table:table-cell office:value-type="float" office:value="65792" table:style-name="ce84">
            <text:p>65,792<text:s/></text:p>
          </table:table-cell>
          <table:table-cell office:value-type="float" office:value="181862" table:style-name="ce86">
            <text:p>181,862<text:s/></text:p>
          </table:table-cell>
          <table:table-cell office:value-type="float" office:value="405998" table:style-name="ce88">
            <text:p>405,998<text:s/></text:p>
          </table:table-cell>
          <table:table-cell office:value-type="float" office:value="100599" table:style-name="ce90">
            <text:p>100,599<text:s/></text:p>
          </table:table-cell>
          <table:table-cell office:value-type="float" office:value="178436" table:style-name="ce84">
            <text:p>178,436<text:s/></text:p>
          </table:table-cell>
          <table:table-cell office:value-type="float" office:value="11629" table:style-name="ce86">
            <text:p>11,629<text:s/></text:p>
          </table:table-cell>
          <table:table-cell office:value-type="float" office:value="80889" table:style-name="ce90">
            <text:p>80,889<text:s/></text:p>
          </table:table-cell>
          <table:table-cell office:value-type="float" office:value="14399" table:style-name="ce102">
            <text:p>14,399<text:s/></text:p>
          </table:table-cell>
          <table:table-cell office:value-type="float" office:value="65537" table:style-name="ce86">
            <text:p>65,537<text:s/></text:p>
          </table:table-cell>
          <table:table-cell office:value-type="float" office:value="17884" table:style-name="ce84">
            <text:p>17,884<text:s/></text:p>
          </table:table-cell>
          <table:table-cell office:value-type="float" office:value="11030" table:style-name="ce86">
            <text:p>11,030<text:s/></text:p>
          </table:table-cell>
          <table:table-cell office:value-type="float" office:value="18179" table:style-name="ce86">
            <text:p>18,179<text:s/></text:p>
          </table:table-cell>
          <table:table-cell office:value-type="float" office:value="26869" table:style-name="ce90">
            <text:p>26,869<text:s/></text:p>
          </table:table-cell>
          <table:table-cell office:value-type="float" office:value="119160" table:style-name="ce84">
            <text:p>119,160<text:s/></text:p>
          </table:table-cell>
          <table:table-cell office:value-type="float" office:value="154736" table:style-name="ce104">
            <text:p>154,736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8761" table:style-name="ce82">
            <text:p>8,761<text:s/></text:p>
          </table:table-cell>
          <table:table-cell office:value-type="float" office:value="56845" table:style-name="ce84">
            <text:p>56,845<text:s/></text:p>
          </table:table-cell>
          <table:table-cell office:value-type="float" office:value="179297" table:style-name="ce86">
            <text:p>179,297<text:s/></text:p>
          </table:table-cell>
          <table:table-cell office:value-type="float" office:value="280176" table:style-name="ce88">
            <text:p>280,176<text:s/></text:p>
          </table:table-cell>
          <table:table-cell office:value-type="float" office:value="92833" table:style-name="ce90">
            <text:p>92,833<text:s/></text:p>
          </table:table-cell>
          <table:table-cell office:value-type="float" office:value="107462" table:style-name="ce84">
            <text:p>107,462<text:s/></text:p>
          </table:table-cell>
          <table:table-cell office:value-type="float" office:value="14055" table:style-name="ce86">
            <text:p>14,055<text:s/></text:p>
          </table:table-cell>
          <table:table-cell office:value-type="float" office:value="73957" table:style-name="ce90">
            <text:p>73,957<text:s/></text:p>
          </table:table-cell>
          <table:table-cell office:value-type="float" office:value="16482" table:style-name="ce102">
            <text:p>16,482<text:s/></text:p>
          </table:table-cell>
          <table:table-cell office:value-type="float" office:value="22237" table:style-name="ce86">
            <text:p>22,237<text:s/></text:p>
          </table:table-cell>
          <table:table-cell office:value-type="float" office:value="14524" table:style-name="ce84">
            <text:p>14,524<text:s/></text:p>
          </table:table-cell>
          <table:table-cell office:value-type="float" office:value="11222" table:style-name="ce86">
            <text:p>11,222<text:s/></text:p>
          </table:table-cell>
          <table:table-cell office:value-type="float" office:value="20971" table:style-name="ce86">
            <text:p>20,971<text:s/></text:p>
          </table:table-cell>
          <table:table-cell office:value-type="float" office:value="18131" table:style-name="ce90">
            <text:p>18,131<text:s/></text:p>
          </table:table-cell>
          <table:table-cell office:value-type="float" office:value="120184" table:style-name="ce84">
            <text:p>120,184<text:s/></text:p>
          </table:table-cell>
          <table:table-cell office:value-type="float" office:value="100690" table:style-name="ce104">
            <text:p>100,690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78524" table:style-name="ce83">
            <text:p>78,524<text:s/></text:p>
          </table:table-cell>
          <table:table-cell office:value-type="float" office:value="269458" table:style-name="ce85">
            <text:p>269,458<text:s/></text:p>
          </table:table-cell>
          <table:table-cell office:value-type="float" office:value="1149883" table:style-name="ce87">
            <text:p>1,149,883<text:s/></text:p>
          </table:table-cell>
          <table:table-cell office:value-type="float" office:value="2776487" table:style-name="ce89">
            <text:p>2,776,487<text:s/></text:p>
          </table:table-cell>
          <table:table-cell office:value-type="float" office:value="598651" table:style-name="ce91">
            <text:p>598,651<text:s/></text:p>
          </table:table-cell>
          <table:table-cell office:value-type="float" office:value="1358360" table:style-name="ce85">
            <text:p>1,358,360<text:s/></text:p>
          </table:table-cell>
          <table:table-cell office:value-type="float" office:value="89385" table:style-name="ce87">
            <text:p>89,385<text:s/></text:p>
          </table:table-cell>
          <table:table-cell office:value-type="float" office:value="563443" table:style-name="ce91">
            <text:p>563,443<text:s/></text:p>
          </table:table-cell>
          <table:table-cell office:value-type="float" office:value="88652" table:style-name="ce103">
            <text:p>88,652<text:s/></text:p>
          </table:table-cell>
          <table:table-cell office:value-type="float" office:value="211097" table:style-name="ce87">
            <text:p>211,097<text:s/></text:p>
          </table:table-cell>
          <table:table-cell office:value-type="float" office:value="100910" table:style-name="ce85">
            <text:p>100,910<text:s/></text:p>
          </table:table-cell>
          <table:table-cell office:value-type="float" office:value="55972" table:style-name="ce87">
            <text:p>55,972<text:s/></text:p>
          </table:table-cell>
          <table:table-cell office:value-type="float" office:value="130790" table:style-name="ce87">
            <text:p>130,790<text:s/></text:p>
          </table:table-cell>
          <table:table-cell office:value-type="float" office:value="299341" table:style-name="ce91">
            <text:p>299,341<text:s/></text:p>
          </table:table-cell>
          <table:table-cell office:value-type="float" office:value="860462" table:style-name="ce85">
            <text:p>860,462<text:s/></text:p>
          </table:table-cell>
          <table:table-cell office:value-type="float" office:value="898728" table:style-name="ce105">
            <text:p>898,728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7513" table:style-name="ce82">
            <text:p>7,513<text:s/></text:p>
          </table:table-cell>
          <table:table-cell office:value-type="float" office:value="68917" table:style-name="ce84">
            <text:p>68,917<text:s/></text:p>
          </table:table-cell>
          <table:table-cell office:value-type="float" office:value="150148" table:style-name="ce86">
            <text:p>150,148<text:s/></text:p>
          </table:table-cell>
          <table:table-cell office:value-type="float" office:value="363319" table:style-name="ce88">
            <text:p>363,319<text:s/></text:p>
          </table:table-cell>
          <table:table-cell office:value-type="float" office:value="74866" table:style-name="ce90">
            <text:p>74,866<text:s/></text:p>
          </table:table-cell>
          <table:table-cell office:value-type="float" office:value="133023" table:style-name="ce84">
            <text:p>133,023<text:s/></text:p>
          </table:table-cell>
          <table:table-cell office:value-type="float" office:value="12492" table:style-name="ce86">
            <text:p>12,492<text:s/></text:p>
          </table:table-cell>
          <table:table-cell office:value-type="float" office:value="118053" table:style-name="ce90">
            <text:p>118,053<text:s/></text:p>
          </table:table-cell>
          <table:table-cell office:value-type="float" office:value="13686" table:style-name="ce102">
            <text:p>13,686<text:s/></text:p>
          </table:table-cell>
          <table:table-cell office:value-type="float" office:value="28290" table:style-name="ce86">
            <text:p>28,290<text:s/></text:p>
          </table:table-cell>
          <table:table-cell office:value-type="float" office:value="9232" table:style-name="ce84">
            <text:p>9,232<text:s/></text:p>
          </table:table-cell>
          <table:table-cell office:value-type="float" office:value="11368" table:style-name="ce86">
            <text:p>11,368<text:s/></text:p>
          </table:table-cell>
          <table:table-cell office:value-type="float" office:value="20121" table:style-name="ce86">
            <text:p>20,121<text:s/></text:p>
          </table:table-cell>
          <table:table-cell office:value-type="float" office:value="23590" table:style-name="ce90">
            <text:p>23,590<text:s/></text:p>
          </table:table-cell>
          <table:table-cell office:value-type="float" office:value="114612" table:style-name="ce84">
            <text:p>114,612<text:s/></text:p>
          </table:table-cell>
          <table:table-cell office:value-type="float" office:value="103736" table:style-name="ce104">
            <text:p>103,736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7544" table:style-name="ce82">
            <text:p>7,544<text:s/></text:p>
          </table:table-cell>
          <table:table-cell office:value-type="float" office:value="39175" table:style-name="ce84">
            <text:p>39,175<text:s/></text:p>
          </table:table-cell>
          <table:table-cell office:value-type="float" office:value="153533" table:style-name="ce86">
            <text:p>153,533<text:s/></text:p>
          </table:table-cell>
          <table:table-cell office:value-type="float" office:value="277791" table:style-name="ce88">
            <text:p>277,791<text:s/></text:p>
          </table:table-cell>
          <table:table-cell office:value-type="float" office:value="84273" table:style-name="ce90">
            <text:p>84,273<text:s/></text:p>
          </table:table-cell>
          <table:table-cell office:value-type="float" office:value="125555" table:style-name="ce84">
            <text:p>125,555<text:s/></text:p>
          </table:table-cell>
          <table:table-cell office:value-type="float" office:value="13529" table:style-name="ce86">
            <text:p>13,529<text:s/></text:p>
          </table:table-cell>
          <table:table-cell office:value-type="float" office:value="76950" table:style-name="ce90">
            <text:p>76,950<text:s/></text:p>
          </table:table-cell>
          <table:table-cell office:value-type="float" office:value="12471" table:style-name="ce102">
            <text:p>12,471<text:s/></text:p>
          </table:table-cell>
          <table:table-cell office:value-type="float" office:value="18464" table:style-name="ce86">
            <text:p>18,464<text:s/></text:p>
          </table:table-cell>
          <table:table-cell office:value-type="float" office:value="10408" table:style-name="ce84">
            <text:p>10,408<text:s/></text:p>
          </table:table-cell>
          <table:table-cell office:value-type="float" office:value="10821" table:style-name="ce86">
            <text:p>10,821<text:s/></text:p>
          </table:table-cell>
          <table:table-cell office:value-type="float" office:value="17114" table:style-name="ce86">
            <text:p>17,114<text:s/></text:p>
          </table:table-cell>
          <table:table-cell office:value-type="float" office:value="11365" table:style-name="ce90">
            <text:p>11,365<text:s/></text:p>
          </table:table-cell>
          <table:table-cell office:value-type="float" office:value="121191" table:style-name="ce84">
            <text:p>121,191<text:s/></text:p>
          </table:table-cell>
          <table:table-cell office:value-type="float" office:value="93090" table:style-name="ce104">
            <text:p>93,090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7976" table:style-name="ce82">
            <text:p>7,976<text:s/></text:p>
          </table:table-cell>
          <table:table-cell office:value-type="float" office:value="33294" table:style-name="ce84">
            <text:p>33,294<text:s/></text:p>
          </table:table-cell>
          <table:table-cell office:value-type="float" office:value="202196" table:style-name="ce86">
            <text:p>202,196<text:s/></text:p>
          </table:table-cell>
          <table:table-cell office:value-type="float" office:value="289071" table:style-name="ce88">
            <text:p>289,071<text:s/></text:p>
          </table:table-cell>
          <table:table-cell office:value-type="float" office:value="136811" table:style-name="ce90">
            <text:p>136,811<text:s/></text:p>
          </table:table-cell>
          <table:table-cell office:value-type="float" office:value="101256" table:style-name="ce84">
            <text:p>101,256<text:s/></text:p>
          </table:table-cell>
          <table:table-cell office:value-type="float" office:value="9843" table:style-name="ce86">
            <text:p>9,843<text:s/></text:p>
          </table:table-cell>
          <table:table-cell office:value-type="float" office:value="65489" table:style-name="ce90">
            <text:p>65,489<text:s/></text:p>
          </table:table-cell>
          <table:table-cell office:value-type="float" office:value="11250" table:style-name="ce102">
            <text:p>11,250<text:s/></text:p>
          </table:table-cell>
          <table:table-cell office:value-type="float" office:value="39404" table:style-name="ce86">
            <text:p>39,404<text:s/></text:p>
          </table:table-cell>
          <table:table-cell office:value-type="float" office:value="11186" table:style-name="ce84">
            <text:p>11,186<text:s/></text:p>
          </table:table-cell>
          <table:table-cell office:value-type="float" office:value="9352" table:style-name="ce86">
            <text:p>9,352<text:s/></text:p>
          </table:table-cell>
          <table:table-cell office:value-type="float" office:value="18888" table:style-name="ce86">
            <text:p>18,888<text:s/></text:p>
          </table:table-cell>
          <table:table-cell office:value-type="float" office:value="30199" table:style-name="ce90">
            <text:p>30,199<text:s/></text:p>
          </table:table-cell>
          <table:table-cell office:value-type="float" office:value="112210" table:style-name="ce84">
            <text:p>112,210<text:s/></text:p>
          </table:table-cell>
          <table:table-cell office:value-type="float" office:value="308985" table:style-name="ce104">
            <text:p>308,985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7513" table:style-name="ce82">
            <text:p>7,513<text:s/></text:p>
          </table:table-cell>
          <table:table-cell office:value-type="float" office:value="18161" table:style-name="ce84">
            <text:p>18,161<text:s/></text:p>
          </table:table-cell>
          <table:table-cell office:value-type="float" office:value="208988" table:style-name="ce86">
            <text:p>208,988<text:s/></text:p>
          </table:table-cell>
          <table:table-cell office:value-type="float" office:value="345482" table:style-name="ce88">
            <text:p>345,482<text:s/></text:p>
          </table:table-cell>
          <table:table-cell office:value-type="float" office:value="129719" table:style-name="ce90">
            <text:p>129,719<text:s/></text:p>
          </table:table-cell>
          <table:table-cell office:value-type="float" office:value="155458" table:style-name="ce84">
            <text:p>155,458<text:s/></text:p>
          </table:table-cell>
          <table:table-cell office:value-type="float" office:value="13368" table:style-name="ce86">
            <text:p>13,368<text:s/></text:p>
          </table:table-cell>
          <table:table-cell office:value-type="float" office:value="61172" table:style-name="ce90">
            <text:p>61,172<text:s/></text:p>
          </table:table-cell>
          <table:table-cell office:value-type="float" office:value="16537" table:style-name="ce102">
            <text:p>16,537<text:s/></text:p>
          </table:table-cell>
          <table:table-cell office:value-type="float" office:value="40132" table:style-name="ce86">
            <text:p>40,132<text:s/></text:p>
          </table:table-cell>
          <table:table-cell office:value-type="float" office:value="9785" table:style-name="ce84">
            <text:p>9,785<text:s/></text:p>
          </table:table-cell>
          <table:table-cell office:value-type="float" office:value="23287" table:style-name="ce86">
            <text:p>23,287<text:s/></text:p>
          </table:table-cell>
          <table:table-cell office:value-type="float" office:value="18161" table:style-name="ce86">
            <text:p>18,161<text:s/></text:p>
          </table:table-cell>
          <table:table-cell office:value-type="float" office:value="34630" table:style-name="ce90">
            <text:p>34,630<text:s/></text:p>
          </table:table-cell>
          <table:table-cell office:value-type="float" office:value="121507" table:style-name="ce84">
            <text:p>121,507<text:s/></text:p>
          </table:table-cell>
          <table:table-cell office:value-type="float" office:value="291753" table:style-name="ce104">
            <text:p>291,753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7327" table:style-name="ce82">
            <text:p>7,327<text:s/></text:p>
          </table:table-cell>
          <table:table-cell office:value-type="float" office:value="14873" table:style-name="ce84">
            <text:p>14,873<text:s/></text:p>
          </table:table-cell>
          <table:table-cell office:value-type="float" office:value="237834" table:style-name="ce86">
            <text:p>237,834<text:s/></text:p>
          </table:table-cell>
          <table:table-cell office:value-type="float" office:value="759907" table:style-name="ce88">
            <text:p>759,907<text:s/></text:p>
          </table:table-cell>
          <table:table-cell office:value-type="float" office:value="159046" table:style-name="ce90">
            <text:p>159,046<text:s/></text:p>
          </table:table-cell>
          <table:table-cell office:value-type="float" office:value="598360" table:style-name="ce84">
            <text:p>598,360<text:s/></text:p>
          </table:table-cell>
          <table:table-cell office:value-type="float" office:value="11319" table:style-name="ce86">
            <text:p>11,319<text:s/></text:p>
          </table:table-cell>
          <table:table-cell office:value-type="float" office:value="47197" table:style-name="ce90">
            <text:p>47,197<text:s/></text:p>
          </table:table-cell>
          <table:table-cell office:value-type="float" office:value="12257" table:style-name="ce102">
            <text:p>12,257<text:s/></text:p>
          </table:table-cell>
          <table:table-cell office:value-type="float" office:value="27243" table:style-name="ce86">
            <text:p>27,243<text:s/></text:p>
          </table:table-cell>
          <table:table-cell office:value-type="float" office:value="13500" table:style-name="ce84">
            <text:p>13,500<text:s/></text:p>
          </table:table-cell>
          <table:table-cell office:value-type="float" office:value="6161" table:style-name="ce86">
            <text:p>6,161<text:s/></text:p>
          </table:table-cell>
          <table:table-cell office:value-type="float" office:value="20538" table:style-name="ce86">
            <text:p>20,538<text:s/></text:p>
          </table:table-cell>
          <table:table-cell office:value-type="float" office:value="49905" table:style-name="ce90">
            <text:p>49,905<text:s/></text:p>
          </table:table-cell>
          <table:table-cell office:value-type="float" office:value="198949" table:style-name="ce84">
            <text:p>198,949<text:s/></text:p>
          </table:table-cell>
          <table:table-cell office:value-type="float" office:value="439504" table:style-name="ce104">
            <text:p>439,504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9195" table:style-name="ce82">
            <text:p>9,195<text:s/></text:p>
          </table:table-cell>
          <table:table-cell office:value-type="float" office:value="23356" table:style-name="ce84">
            <text:p>23,356<text:s/></text:p>
          </table:table-cell>
          <table:table-cell office:value-type="float" office:value="167698" table:style-name="ce86">
            <text:p>167,698<text:s/></text:p>
          </table:table-cell>
          <table:table-cell office:value-type="float" office:value="509974" table:style-name="ce88">
            <text:p>509,974<text:s/></text:p>
          </table:table-cell>
          <table:table-cell office:value-type="float" office:value="100109" table:style-name="ce90">
            <text:p>100,109<text:s/></text:p>
          </table:table-cell>
          <table:table-cell office:value-type="float" office:value="356959" table:style-name="ce84">
            <text:p>356,959<text:s/></text:p>
          </table:table-cell>
          <table:table-cell office:value-type="float" office:value="11640" table:style-name="ce86">
            <text:p>11,640<text:s/></text:p>
          </table:table-cell>
          <table:table-cell office:value-type="float" office:value="76518" table:style-name="ce90">
            <text:p>76,518<text:s/></text:p>
          </table:table-cell>
          <table:table-cell office:value-type="float" office:value="14030" table:style-name="ce102">
            <text:p>14,030<text:s/></text:p>
          </table:table-cell>
          <table:table-cell office:value-type="float" office:value="19010" table:style-name="ce86">
            <text:p>19,010<text:s/></text:p>
          </table:table-cell>
          <table:table-cell office:value-type="float" office:value="8739" table:style-name="ce84">
            <text:p>8,739<text:s/></text:p>
          </table:table-cell>
          <table:table-cell office:value-type="float" office:value="7226" table:style-name="ce86">
            <text:p>7,226<text:s/></text:p>
          </table:table-cell>
          <table:table-cell office:value-type="float" office:value="17982" table:style-name="ce86">
            <text:p>17,982<text:s/></text:p>
          </table:table-cell>
          <table:table-cell office:value-type="float" office:value="26296" table:style-name="ce90">
            <text:p>26,296<text:s/></text:p>
          </table:table-cell>
          <table:table-cell office:value-type="float" office:value="222461" table:style-name="ce84">
            <text:p>222,461<text:s/></text:p>
          </table:table-cell>
          <table:table-cell office:value-type="float" office:value="901448" table:style-name="ce104">
            <text:p>901,448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6931" table:style-name="ce82">
            <text:p>6,931<text:s/></text:p>
          </table:table-cell>
          <table:table-cell office:value-type="float" office:value="17798" table:style-name="ce84">
            <text:p>17,798<text:s/></text:p>
          </table:table-cell>
          <table:table-cell office:value-type="float" office:value="163152" table:style-name="ce86">
            <text:p>163,152<text:s/></text:p>
          </table:table-cell>
          <table:table-cell office:value-type="float" office:value="392193" table:style-name="ce88">
            <text:p>392,193<text:s/></text:p>
          </table:table-cell>
          <table:table-cell office:value-type="float" office:value="90148" table:style-name="ce90">
            <text:p>90,148<text:s/></text:p>
          </table:table-cell>
          <table:table-cell office:value-type="float" office:value="258037" table:style-name="ce84">
            <text:p>258,037<text:s/></text:p>
          </table:table-cell>
          <table:table-cell office:value-type="float" office:value="10165" table:style-name="ce86">
            <text:p>10,165<text:s/></text:p>
          </table:table-cell>
          <table:table-cell office:value-type="float" office:value="33259" table:style-name="ce90">
            <text:p>33,259<text:s/></text:p>
          </table:table-cell>
          <table:table-cell office:value-type="float" office:value="11564" table:style-name="ce102">
            <text:p>11,564<text:s/></text:p>
          </table:table-cell>
          <table:table-cell office:value-type="float" office:value="43950" table:style-name="ce86">
            <text:p>43,950<text:s/></text:p>
          </table:table-cell>
          <table:table-cell office:value-type="float" office:value="13244" table:style-name="ce84">
            <text:p>13,244<text:s/></text:p>
          </table:table-cell>
          <table:table-cell office:value-type="float" office:value="7795" table:style-name="ce86">
            <text:p>7,795<text:s/></text:p>
          </table:table-cell>
          <table:table-cell office:value-type="float" office:value="18298" table:style-name="ce86">
            <text:p>18,298<text:s/></text:p>
          </table:table-cell>
          <table:table-cell office:value-type="float" office:value="13758" table:style-name="ce90">
            <text:p>13,758<text:s/></text:p>
          </table:table-cell>
          <table:table-cell office:value-type="float" office:value="130992" table:style-name="ce84">
            <text:p>130,992<text:s/></text:p>
          </table:table-cell>
          <table:table-cell office:value-type="float" office:value="129216" table:style-name="ce104">
            <text:p>129,216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53999" table:style-name="ce83">
            <text:p>53,999<text:s/></text:p>
          </table:table-cell>
          <table:table-cell office:value-type="float" office:value="215574" table:style-name="ce85">
            <text:p>215,574<text:s/></text:p>
          </table:table-cell>
          <table:table-cell office:value-type="float" office:value="1283549" table:style-name="ce87">
            <text:p>1,283,549<text:s/></text:p>
          </table:table-cell>
          <table:table-cell office:value-type="float" office:value="2937737" table:style-name="ce89">
            <text:p>2,937,737<text:s/></text:p>
          </table:table-cell>
          <table:table-cell office:value-type="float" office:value="774972" table:style-name="ce91">
            <text:p>774,972<text:s/></text:p>
          </table:table-cell>
          <table:table-cell office:value-type="float" office:value="1728648" table:style-name="ce85">
            <text:p>1,728,648<text:s/></text:p>
          </table:table-cell>
          <table:table-cell office:value-type="float" office:value="82356" table:style-name="ce87">
            <text:p>82,356<text:s/></text:p>
          </table:table-cell>
          <table:table-cell office:value-type="float" office:value="478638" table:style-name="ce91">
            <text:p>478,638<text:s/></text:p>
          </table:table-cell>
          <table:table-cell office:value-type="float" office:value="91795" table:style-name="ce103">
            <text:p>91,795<text:s/></text:p>
          </table:table-cell>
          <table:table-cell office:value-type="float" office:value="216493" table:style-name="ce87">
            <text:p>216,493<text:s/></text:p>
          </table:table-cell>
          <table:table-cell office:value-type="float" office:value="76094" table:style-name="ce85">
            <text:p>76,094<text:s/></text:p>
          </table:table-cell>
          <table:table-cell office:value-type="float" office:value="76010" table:style-name="ce87">
            <text:p>76,010<text:s/></text:p>
          </table:table-cell>
          <table:table-cell office:value-type="float" office:value="131102" table:style-name="ce87">
            <text:p>131,102<text:s/></text:p>
          </table:table-cell>
          <table:table-cell office:value-type="float" office:value="189743" table:style-name="ce91">
            <text:p>189,743<text:s/></text:p>
          </table:table-cell>
          <table:table-cell office:value-type="float" office:value="1021922" table:style-name="ce85">
            <text:p>1,021,922<text:s/></text:p>
          </table:table-cell>
          <table:table-cell office:value-type="float" office:value="2267732" table:style-name="ce105">
            <text:p>2,267,732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-29.5" table:style-name="ce71">
            <text:p>-29.5<text:s/></text:p>
          </table:table-cell>
          <table:table-cell office:value-type="float" office:value="-49.4" table:style-name="ce73">
            <text:p>-49.4<text:s/></text:p>
          </table:table-cell>
          <table:table-cell office:value-type="float" office:value="1.8" table:style-name="ce75">
            <text:p>1.8<text:s/></text:p>
          </table:table-cell>
          <table:table-cell office:value-type="float" office:value="18.399999999999999" table:style-name="ce77">
            <text:p>18.4<text:s/></text:p>
          </table:table-cell>
          <table:table-cell office:value-type="float" office:value="0.8" table:style-name="ce79">
            <text:p>0.8<text:s/></text:p>
          </table:table-cell>
          <table:table-cell office:value-type="float" office:value="57.6" table:style-name="ce73">
            <text:p>57.6<text:s/></text:p>
          </table:table-cell>
          <table:table-cell office:value-type="float" office:value="-22.4" table:style-name="ce75">
            <text:p>-22.4<text:s/></text:p>
          </table:table-cell>
          <table:table-cell office:value-type="float" office:value="-49.6" table:style-name="ce79">
            <text:p>-49.6<text:s/></text:p>
          </table:table-cell>
          <table:table-cell office:value-type="float" office:value="13.2" table:style-name="ce98">
            <text:p>13.2<text:s/></text:p>
          </table:table-cell>
          <table:table-cell office:value-type="float" office:value="166.3" table:style-name="ce75">
            <text:p>166.3<text:s/></text:p>
          </table:table-cell>
          <table:table-cell office:value-type="float" office:value="-2.6" table:style-name="ce73">
            <text:p>-2.6<text:s/></text:p>
          </table:table-cell>
          <table:table-cell office:value-type="float" office:value="97" table:style-name="ce75">
            <text:p>97.0<text:s/></text:p>
          </table:table-cell>
          <table:table-cell office:value-type="float" office:value="-1.9" table:style-name="ce75">
            <text:p>-1.9<text:s/></text:p>
          </table:table-cell>
          <table:table-cell office:value-type="float" office:value="-62.4" table:style-name="ce79">
            <text:p>-62.4<text:s/></text:p>
          </table:table-cell>
          <table:table-cell office:value-type="float" office:value="16.899999999999999" table:style-name="ce73">
            <text:p>16.9<text:s/></text:p>
          </table:table-cell>
          <table:table-cell office:value-type="float" office:value="-37.6" table:style-name="ce100">
            <text:p>-37.6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-31.2" table:style-name="ce72">
            <text:p>-31.2<text:s/></text:p>
          </table:table-cell>
          <table:table-cell office:value-type="float" office:value="-20" table:style-name="ce74">
            <text:p>-20.0<text:s/></text:p>
          </table:table-cell>
          <table:table-cell office:value-type="float" office:value="11.6" table:style-name="ce76">
            <text:p>11.6<text:s/></text:p>
          </table:table-cell>
          <table:table-cell office:value-type="float" office:value="5.8" table:style-name="ce78">
            <text:p>5.8<text:s/></text:p>
          </table:table-cell>
          <table:table-cell office:value-type="float" office:value="29.5" table:style-name="ce80">
            <text:p>29.5<text:s/></text:p>
          </table:table-cell>
          <table:table-cell office:value-type="float" office:value="27.3" table:style-name="ce74">
            <text:p>27.3<text:s/></text:p>
          </table:table-cell>
          <table:table-cell office:value-type="float" office:value="-7.9" table:style-name="ce76">
            <text:p>-7.9<text:s/></text:p>
          </table:table-cell>
          <table:table-cell office:value-type="float" office:value="-15.1" table:style-name="ce80">
            <text:p>-15.1<text:s/></text:p>
          </table:table-cell>
          <table:table-cell office:value-type="float" office:value="3.5" table:style-name="ce99">
            <text:p>3.5<text:s/></text:p>
          </table:table-cell>
          <table:table-cell office:value-type="float" office:value="2.6" table:style-name="ce76">
            <text:p>2.6<text:s/></text:p>
          </table:table-cell>
          <table:table-cell office:value-type="float" office:value="-24.6" table:style-name="ce74">
            <text:p>-24.6<text:s/></text:p>
          </table:table-cell>
          <table:table-cell office:value-type="float" office:value="35.799999999999997" table:style-name="ce76">
            <text:p>35.8<text:s/></text:p>
          </table:table-cell>
          <table:table-cell office:value-type="float" office:value="0.2" table:style-name="ce76">
            <text:p>0.2<text:s/></text:p>
          </table:table-cell>
          <table:table-cell office:value-type="float" office:value="-36.6" table:style-name="ce80">
            <text:p>-36.6<text:s/></text:p>
          </table:table-cell>
          <table:table-cell office:value-type="float" office:value="18.8" table:style-name="ce74">
            <text:p>18.8<text:s/></text:p>
          </table:table-cell>
          <table:table-cell office:value-type="float" office:value="152.30000000000001" table:style-name="ce101">
            <text:p>152.3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  <table:table table:name="表(10)" table:style-name="ta10">
        <table:table-column table:style-name="co1" table:default-cell-style-name="ce1"/>
        <table:table-column table:style-name="co2" table:default-cell-style-name="ce1"/>
        <table:table-column table:style-name="co3" table:number-columns-repeated="16" table:default-cell-style-name="ce1"/>
        <table:table-column table:style-name="co4" table:default-cell-style-name="ce1"/>
        <table:table-column table:style-name="co5" table:number-columns-repeated="237" table:default-cell-style-name="ce1"/>
        <table:table-column table:style-name="co6" table:number-columns-repeated="16128" table:default-cell-style-name="ce1"/>
        <table:table-row table:style-name="ro1">
          <table:table-cell office:value-type="string" table:number-columns-spanned="10" table:number-rows-spanned="1" table:style-name="ce136">
            <text:p>表5　進出口貿易總值－按國家別分 (10/10)</text:p>
          </table:table-cell>
          <table:covered-table-cell table:number-columns-repeated="9"/>
          <table:table-cell office:value-type="string" table:number-columns-spanned="9" table:number-rows-spanned="1" table:style-name="ce120">
            <text:p>Table 5　External Trade by Country (10/10)</text:p>
          </table:table-cell>
          <table:covered-table-cell table:number-columns-repeated="8"/>
          <table:table-cell table:number-columns-repeated="16365"/>
        </table:table-row>
        <table:table-row table:style-name="ro2">
          <table:table-cell table:number-columns-spanned="10" table:number-rows-spanned="1" table:style-name="ce10"/>
          <table:covered-table-cell table:number-columns-repeated="9"/>
          <table:table-cell table:number-columns-spanned="9" table:number-rows-spanned="1" table:style-name="ce10"/>
          <table:covered-table-cell table:number-columns-repeated="8"/>
          <table:table-cell table:number-columns-repeated="16365" table:style-name="ce25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style-name="ce18"/>
          <table:table-cell table:style-name="ce19"/>
          <table:table-cell table:style-name="ce20"/>
          <table:table-cell table:number-columns-repeated="3" table:style-name="ce19"/>
          <table:table-cell table:style-name="ce20"/>
          <table:table-cell table:style-name="ce19"/>
          <table:table-cell table:style-name="ce24"/>
          <table:table-cell table:number-columns-repeated="16365" table:style-name="ce17"/>
        </table:table-row>
        <table:table-row table:style-name="ro3">
          <table:table-cell office:value-type="string" table:number-columns-spanned="2" table:number-rows-spanned="4" table:style-name="ce173">
            <text:p>年<text:span text:style-name="T14">(</text:span>月<text:span text:style-name="T14">)</text:span>別</text:p>
          </table:table-cell>
          <table:covered-table-cell/>
          <table:table-cell table:style-name="ce66"/>
          <table:table-cell table:style-name="ce56"/>
          <table:table-cell table:style-name="ce55"/>
          <table:table-cell table:style-name="ce67"/>
          <table:table-cell table:style-name="ce30"/>
          <table:table-cell table:style-name="ce48"/>
          <table:table-cell table:number-columns-repeated="2" table:style-name="ce32"/>
          <table:table-cell table:style-name="ce55"/>
          <table:table-cell table:style-name="ce56"/>
          <table:table-cell table:style-name="ce53"/>
          <table:table-cell table:style-name="ce51"/>
          <table:table-cell table:style-name="ce30"/>
          <table:table-cell table:style-name="ce68"/>
          <table:table-cell office:value-type="string" table:number-columns-spanned="2" table:number-rows-spanned="3" table:style-name="ce185">
            <text:p>其他地區</text:p>
            <text:p><text:span text:style-name="T16">Others</text:span></text:p>
          </table:table-cell>
          <table:covered-table-cell/>
          <table:table-cell office:value-type="string" table:number-columns-spanned="1" table:number-rows-spanned="4" table:style-name="ce175">
            <text:p>Year and<text:s/></text:p>
            <text:p>Month</text:p>
          </table:table-cell>
          <table:table-cell table:number-columns-repeated="16365" table:style-name="ce17"/>
        </table:table-row>
        <table:table-row table:style-name="ro4">
          <table:covered-table-cell/>
          <table:covered-table-cell/>
          <table:table-cell office:value-type="string" table:number-columns-spanned="2" table:number-rows-spanned="2" table:style-name="ce180">
            <text:p>南非</text:p>
            <text:p><text:span text:style-name="T12">South Africa</text:span></text:p>
          </table:table-cell>
          <table:covered-table-cell/>
          <table:table-cell office:value-type="string" table:number-columns-spanned="2" table:number-rows-spanned="2" table:style-name="ce169">
            <text:p>安哥拉</text:p>
            <text:p><text:span text:style-name="T12">Angola</text:span></text:p>
          </table:table-cell>
          <table:covered-table-cell/>
          <table:table-cell office:value-type="string" table:number-columns-spanned="2" table:number-rows-spanned="2" table:style-name="ce169">
            <text:p>赤道幾內亞</text:p>
            <text:p><text:span text:style-name="T12">Equatorial Guinea</text:span></text:p>
          </table:table-cell>
          <table:covered-table-cell/>
          <table:table-cell office:value-type="string" table:number-columns-spanned="2" table:number-rows-spanned="2" table:style-name="ce181">
            <text:p>剛果</text:p>
            <text:p><text:span text:style-name="T12">Congo</text:span></text:p>
          </table:table-cell>
          <table:covered-table-cell/>
          <table:table-cell office:value-type="string" table:number-columns-spanned="2" table:number-rows-spanned="2" table:style-name="ce182">
            <text:p>奈及利亞</text:p>
            <text:p><text:span text:style-name="T12">Nigeria</text:span></text:p>
          </table:table-cell>
          <table:covered-table-cell/>
          <table:table-cell office:value-type="string" table:number-columns-spanned="2" table:number-rows-spanned="2" table:style-name="ce169">
            <text:p>埃及</text:p>
            <text:p><text:span text:style-name="T12">Egypt</text:span></text:p>
          </table:table-cell>
          <table:covered-table-cell/>
          <table:table-cell office:value-type="string" table:number-columns-spanned="2" table:number-rows-spanned="2" table:style-name="ce169">
            <text:p>賴比瑞亞</text:p>
            <text:p><text:span text:style-name="T12">Liberia</text:span></text:p>
          </table:table-cell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7"/>
        </table:table-row>
        <table:table-row table:style-name="ro5">
          <table:covered-table-cell/>
          <table:covered-table-cell/>
          <table:table-cell office:value-type="string" table:style-name="ce43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2">
            <text:p>進口</text:p>
            <text:p><text:span text:style-name="T12">Imports</text:span></text:p>
          </table:table-cell>
          <table:table-cell office:value-type="string" table:style-name="ce44">
            <text:p>出口</text:p>
            <text:p><text:span text:style-name="T12">Exports</text:span></text:p>
          </table:table-cell>
          <table:table-cell office:value-type="string" table:style-name="ce47">
            <text:p>進口</text:p>
            <text:p><text:span text:style-name="T12">Imports</text:span></text:p>
          </table:table-cell>
          <table:covered-table-cell/>
          <table:table-cell table:number-columns-repeated="16365" table:style-name="ce17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5">
            <text:p>(1) 按新臺幣計算 (百萬元)</text:p>
          </table:table-cell>
          <table:covered-table-cell table:number-columns-repeated="7"/>
          <table:table-cell office:value-type="string" table:number-columns-spanned="8" table:number-rows-spanned="1" table:style-name="ce176">
            <text:p>(a) Counted in N.T. Dollars (NT$ Million)</text:p>
          </table:table-cell>
          <table:covered-table-cell table:number-columns-repeated="7"/>
          <table:table-cell table:style-name="ce54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15912" table:style-name="ce83">
            <text:p>15,912<text:s/></text:p>
          </table:table-cell>
          <table:table-cell office:value-type="float" office:value="28317" table:style-name="ce85">
            <text:p>28,317<text:s/></text:p>
          </table:table-cell>
          <table:table-cell office:value-type="float" office:value="242" table:style-name="ce87">
            <text:p>242<text:s/></text:p>
          </table:table-cell>
          <table:table-cell office:value-type="float" office:value="8022" table:style-name="ce89">
            <text:p>8,022<text:s/></text:p>
          </table:table-cell>
          <table:table-cell office:value-type="float" office:value="7" table:style-name="ce91">
            <text:p>7<text:s/></text:p>
          </table:table-cell>
          <table:table-cell office:value-type="float" office:value="282" table:style-name="ce85">
            <text:p>282<text:s/></text:p>
          </table:table-cell>
          <table:table-cell office:value-type="float" office:value="9" table:style-name="ce87">
            <text:p>9<text:s/></text:p>
          </table:table-cell>
          <table:table-cell office:value-type="float" office:value="3578" table:style-name="ce91">
            <text:p>3,578<text:s/></text:p>
          </table:table-cell>
          <table:table-cell office:value-type="float" office:value="9021" table:style-name="ce103">
            <text:p>9,021<text:s/></text:p>
          </table:table-cell>
          <table:table-cell office:value-type="float" office:value="16514" table:style-name="ce87">
            <text:p>16,514<text:s/></text:p>
          </table:table-cell>
          <table:table-cell office:value-type="float" office:value="13678" table:style-name="ce85">
            <text:p>13,678<text:s/></text:p>
          </table:table-cell>
          <table:table-cell office:value-type="float" office:value="10800" table:style-name="ce87">
            <text:p>10,800<text:s/></text:p>
          </table:table-cell>
          <table:table-cell office:value-type="float" office:value="138" table:style-name="ce87">
            <text:p>138<text:s/></text:p>
          </table:table-cell>
          <table:table-cell office:value-type="float" office:value="1" table:style-name="ce91">
            <text:p>1<text:s/></text:p>
          </table:table-cell>
          <table:table-cell office:value-type="float" office:value="62586" table:style-name="ce85">
            <text:p>62,586<text:s/></text:p>
          </table:table-cell>
          <table:table-cell office:value-type="float" office:value="3395" table:style-name="ce105">
            <text:p>3,395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22287" table:style-name="ce83">
            <text:p>22,287<text:s/></text:p>
          </table:table-cell>
          <table:table-cell office:value-type="float" office:value="46072" table:style-name="ce85">
            <text:p>46,072<text:s/></text:p>
          </table:table-cell>
          <table:table-cell office:value-type="float" office:value="3758" table:style-name="ce87">
            <text:p>3,758<text:s/></text:p>
          </table:table-cell>
          <table:table-cell office:value-type="float" office:value="28802" table:style-name="ce89">
            <text:p>28,802<text:s/></text:p>
          </table:table-cell>
          <table:table-cell office:value-type="float" office:value="12" table:style-name="ce91">
            <text:p>12<text:s/></text:p>
          </table:table-cell>
          <table:table-cell office:value-type="float" office:value="4739" table:style-name="ce85">
            <text:p>4,739<text:s/></text:p>
          </table:table-cell>
          <table:table-cell office:value-type="float" office:value="59" table:style-name="ce87">
            <text:p>59<text:s/></text:p>
          </table:table-cell>
          <table:table-cell office:value-type="float" office:value="136" table:style-name="ce91">
            <text:p>136<text:s/></text:p>
          </table:table-cell>
          <table:table-cell office:value-type="float" office:value="4178" table:style-name="ce103">
            <text:p>4,178<text:s/></text:p>
          </table:table-cell>
          <table:table-cell office:value-type="float" office:value="14217" table:style-name="ce87">
            <text:p>14,217<text:s/></text:p>
          </table:table-cell>
          <table:table-cell office:value-type="float" office:value="14296" table:style-name="ce85">
            <text:p>14,296<text:s/></text:p>
          </table:table-cell>
          <table:table-cell office:value-type="float" office:value="4389" table:style-name="ce87">
            <text:p>4,389<text:s/></text:p>
          </table:table-cell>
          <table:table-cell office:value-type="float" office:value="61" table:style-name="ce87">
            <text:p>61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64718" table:style-name="ce85">
            <text:p>64,718<text:s/></text:p>
          </table:table-cell>
          <table:table-cell office:value-type="float" office:value="3834" table:style-name="ce105">
            <text:p>3,834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17212" table:style-name="ce83">
            <text:p>17,212<text:s/></text:p>
          </table:table-cell>
          <table:table-cell office:value-type="float" office:value="38960" table:style-name="ce85">
            <text:p>38,960<text:s/></text:p>
          </table:table-cell>
          <table:table-cell office:value-type="float" office:value="1277" table:style-name="ce87">
            <text:p>1,277<text:s/></text:p>
          </table:table-cell>
          <table:table-cell office:value-type="float" office:value="5202" table:style-name="ce89">
            <text:p>5,202<text:s/></text:p>
          </table:table-cell>
          <table:table-cell office:value-type="float" office:value="6" table:style-name="ce91">
            <text:p>6<text:s/></text:p>
          </table:table-cell>
          <table:table-cell office:value-type="float" office:value="68" table:style-name="ce85">
            <text:p>68<text:s/></text:p>
          </table:table-cell>
          <table:table-cell office:value-type="float" office:value="60" table:style-name="ce87">
            <text:p>60<text:s/></text:p>
          </table:table-cell>
          <table:table-cell office:value-type="float" office:value="545" table:style-name="ce91">
            <text:p>545<text:s/></text:p>
          </table:table-cell>
          <table:table-cell office:value-type="float" office:value="5733" table:style-name="ce103">
            <text:p>5,733<text:s/></text:p>
          </table:table-cell>
          <table:table-cell office:value-type="float" office:value="6537" table:style-name="ce87">
            <text:p>6,537<text:s/></text:p>
          </table:table-cell>
          <table:table-cell office:value-type="float" office:value="10943" table:style-name="ce85">
            <text:p>10,943<text:s/></text:p>
          </table:table-cell>
          <table:table-cell office:value-type="float" office:value="2088" table:style-name="ce87">
            <text:p>2,088<text:s/></text:p>
          </table:table-cell>
          <table:table-cell office:value-type="float" office:value="56" table:style-name="ce87">
            <text:p>56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73927" table:style-name="ce85">
            <text:p>73,927<text:s/></text:p>
          </table:table-cell>
          <table:table-cell office:value-type="float" office:value="3630" table:style-name="ce105">
            <text:p>3,630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21708" table:style-name="ce83">
            <text:p>21,708<text:s/></text:p>
          </table:table-cell>
          <table:table-cell office:value-type="float" office:value="25941" table:style-name="ce85">
            <text:p>25,941<text:s/></text:p>
          </table:table-cell>
          <table:table-cell office:value-type="float" office:value="149" table:style-name="ce87">
            <text:p>149<text:s/></text:p>
          </table:table-cell>
          <table:table-cell office:value-type="float" office:value="590" table:style-name="ce89">
            <text:p>590<text:s/></text:p>
          </table:table-cell>
          <table:table-cell office:value-type="float" office:value="7" table:style-name="ce91">
            <text:p>7<text:s/></text:p>
          </table:table-cell>
          <table:table-cell office:value-type="float" office:value="4479" table:style-name="ce85">
            <text:p>4,479<text:s/></text:p>
          </table:table-cell>
          <table:table-cell office:value-type="float" office:value="75" table:style-name="ce87">
            <text:p>75<text:s/></text:p>
          </table:table-cell>
          <table:table-cell office:value-type="float" office:value="1545" table:style-name="ce91">
            <text:p>1,545<text:s/></text:p>
          </table:table-cell>
          <table:table-cell office:value-type="float" office:value="2164" table:style-name="ce103">
            <text:p>2,164<text:s/></text:p>
          </table:table-cell>
          <table:table-cell office:value-type="float" office:value="5212" table:style-name="ce87">
            <text:p>5,212<text:s/></text:p>
          </table:table-cell>
          <table:table-cell office:value-type="float" office:value="9513" table:style-name="ce85">
            <text:p>9,513<text:s/></text:p>
          </table:table-cell>
          <table:table-cell office:value-type="float" office:value="711" table:style-name="ce87">
            <text:p>711<text:s/></text:p>
          </table:table-cell>
          <table:table-cell office:value-type="float" office:value="56" table:style-name="ce87">
            <text:p>56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83668" table:style-name="ce85">
            <text:p>83,668<text:s/></text:p>
          </table:table-cell>
          <table:table-cell office:value-type="float" office:value="2925" table:style-name="ce105">
            <text:p>2,925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14269" table:style-name="ce83">
            <text:p>14,269<text:s/></text:p>
          </table:table-cell>
          <table:table-cell office:value-type="float" office:value="23113" table:style-name="ce85">
            <text:p>23,113<text:s/></text:p>
          </table:table-cell>
          <table:table-cell office:value-type="float" office:value="248" table:style-name="ce87">
            <text:p>248<text:s/></text:p>
          </table:table-cell>
          <table:table-cell office:value-type="float" office:value="122" table:style-name="ce89">
            <text:p>122<text:s/></text:p>
          </table:table-cell>
          <table:table-cell office:value-type="float" office:value="4" table:style-name="ce91">
            <text:p>4<text:s/></text:p>
          </table:table-cell>
          <table:table-cell office:value-type="float" office:value="4" table:style-name="ce85">
            <text:p>4<text:s/></text:p>
          </table:table-cell>
          <table:table-cell office:value-type="float" office:value="64" table:style-name="ce87">
            <text:p>64<text:s/></text:p>
          </table:table-cell>
          <table:table-cell office:value-type="float" office:value="482" table:style-name="ce91">
            <text:p>482<text:s/></text:p>
          </table:table-cell>
          <table:table-cell office:value-type="float" office:value="2829" table:style-name="ce103">
            <text:p>2,829<text:s/></text:p>
          </table:table-cell>
          <table:table-cell office:value-type="float" office:value="3453" table:style-name="ce87">
            <text:p>3,453<text:s/></text:p>
          </table:table-cell>
          <table:table-cell office:value-type="float" office:value="9815" table:style-name="ce85">
            <text:p>9,815<text:s/></text:p>
          </table:table-cell>
          <table:table-cell office:value-type="float" office:value="1960" table:style-name="ce87">
            <text:p>1,960<text:s/></text:p>
          </table:table-cell>
          <table:table-cell office:value-type="float" office:value="222" table:style-name="ce87">
            <text:p>222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82804" table:style-name="ce85">
            <text:p>82,804<text:s/></text:p>
          </table:table-cell>
          <table:table-cell office:value-type="float" office:value="2808" table:style-name="ce105">
            <text:p>2,808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984" table:style-name="ce82">
            <text:p>984<text:s/></text:p>
          </table:table-cell>
          <table:table-cell office:value-type="float" office:value="1696" table:style-name="ce84">
            <text:p>1,696<text:s/></text:p>
          </table:table-cell>
          <table:table-cell office:value-type="float" office:value="14" table:style-name="ce86">
            <text:p>14<text:s/></text:p>
          </table:table-cell>
          <table:table-cell office:value-type="float" office:value="3" table:style-name="ce88">
            <text:p>3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0" table:style-name="ce86">
            <text:p>0<text:s/></text:p>
          </table:table-cell>
          <table:table-cell office:value-type="float" office:value="29" table:style-name="ce90">
            <text:p>29<text:s/></text:p>
          </table:table-cell>
          <table:table-cell office:value-type="float" office:value="173" table:style-name="ce102">
            <text:p>173<text:s/></text:p>
          </table:table-cell>
          <table:table-cell office:value-type="float" office:value="1241" table:style-name="ce86">
            <text:p>1,241<text:s/></text:p>
          </table:table-cell>
          <table:table-cell office:value-type="float" office:value="702" table:style-name="ce84">
            <text:p>702<text:s/></text:p>
          </table:table-cell>
          <table:table-cell office:value-type="float" office:value="113" table:style-name="ce86">
            <text:p>113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4361" table:style-name="ce84">
            <text:p>4,361<text:s/></text:p>
          </table:table-cell>
          <table:table-cell office:value-type="float" office:value="223" table:style-name="ce104">
            <text:p>223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1277" table:style-name="ce82">
            <text:p>1,277<text:s/></text:p>
          </table:table-cell>
          <table:table-cell office:value-type="float" office:value="2791" table:style-name="ce84">
            <text:p>2,791<text:s/></text:p>
          </table:table-cell>
          <table:table-cell office:value-type="float" office:value="51" table:style-name="ce86">
            <text:p>51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4" table:style-name="ce86">
            <text:p>4<text:s/></text:p>
          </table:table-cell>
          <table:table-cell office:value-type="float" office:value="174" table:style-name="ce90">
            <text:p>174<text:s/></text:p>
          </table:table-cell>
          <table:table-cell office:value-type="float" office:value="365" table:style-name="ce102">
            <text:p>365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816" table:style-name="ce84">
            <text:p>816<text:s/></text:p>
          </table:table-cell>
          <table:table-cell office:value-type="float" office:value="140" table:style-name="ce86">
            <text:p>140<text:s/></text:p>
          </table:table-cell>
          <table:table-cell office:value-type="float" office:value="7" table:style-name="ce86">
            <text:p>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8134" table:style-name="ce84">
            <text:p>8,134<text:s/></text:p>
          </table:table-cell>
          <table:table-cell office:value-type="float" office:value="225" table:style-name="ce104">
            <text:p>225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1202" table:style-name="ce82">
            <text:p>1,202<text:s/></text:p>
          </table:table-cell>
          <table:table-cell office:value-type="float" office:value="1786" table:style-name="ce84">
            <text:p>1,786<text:s/></text:p>
          </table:table-cell>
          <table:table-cell office:value-type="float" office:value="15" table:style-name="ce86">
            <text:p>15<text:s/></text:p>
          </table:table-cell>
          <table:table-cell office:value-type="float" office:value="2" table:style-name="ce88">
            <text:p>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32" table:style-name="ce102">
            <text:p>232<text:s/></text:p>
          </table:table-cell>
          <table:table-cell office:value-type="float" office:value="5" table:style-name="ce86">
            <text:p>5<text:s/></text:p>
          </table:table-cell>
          <table:table-cell office:value-type="float" office:value="902" table:style-name="ce84">
            <text:p>902<text:s/></text:p>
          </table:table-cell>
          <table:table-cell office:value-type="float" office:value="71" table:style-name="ce86">
            <text:p>71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8020" table:style-name="ce84">
            <text:p>8,020<text:s/></text:p>
          </table:table-cell>
          <table:table-cell office:value-type="float" office:value="225" table:style-name="ce104">
            <text:p>225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1112" table:style-name="ce82">
            <text:p>1,112<text:s/></text:p>
          </table:table-cell>
          <table:table-cell office:value-type="float" office:value="2412" table:style-name="ce84">
            <text:p>2,412<text:s/></text:p>
          </table:table-cell>
          <table:table-cell office:value-type="float" office:value="10" table:style-name="ce86">
            <text:p>10<text:s/></text:p>
          </table:table-cell>
          <table:table-cell office:value-type="float" office:value="30" table:style-name="ce88">
            <text:p>3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31" table:style-name="ce90">
            <text:p>31<text:s/></text:p>
          </table:table-cell>
          <table:table-cell office:value-type="float" office:value="167" table:style-name="ce102">
            <text:p>167<text:s/></text:p>
          </table:table-cell>
          <table:table-cell office:value-type="float" office:value="9" table:style-name="ce86">
            <text:p>9<text:s/></text:p>
          </table:table-cell>
          <table:table-cell office:value-type="float" office:value="761" table:style-name="ce84">
            <text:p>761<text:s/></text:p>
          </table:table-cell>
          <table:table-cell office:value-type="float" office:value="51" table:style-name="ce86">
            <text:p>51<text:s/></text:p>
          </table:table-cell>
          <table:table-cell office:value-type="float" office:value="6" table:style-name="ce86">
            <text:p>6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8271" table:style-name="ce84">
            <text:p>8,271<text:s/></text:p>
          </table:table-cell>
          <table:table-cell office:value-type="float" office:value="213" table:style-name="ce104">
            <text:p>213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963" table:style-name="ce82">
            <text:p>963<text:s/></text:p>
          </table:table-cell>
          <table:table-cell office:value-type="float" office:value="1939" table:style-name="ce84">
            <text:p>1,939<text:s/></text:p>
          </table:table-cell>
          <table:table-cell office:value-type="float" office:value="11" table:style-name="ce86">
            <text:p>11<text:s/></text:p>
          </table:table-cell>
          <table:table-cell office:value-type="float" office:value="0" table:style-name="ce88">
            <text:p>0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70" table:style-name="ce102">
            <text:p>170<text:s/></text:p>
          </table:table-cell>
          <table:table-cell office:value-type="float" office:value="1091" table:style-name="ce86">
            <text:p>1,091<text:s/></text:p>
          </table:table-cell>
          <table:table-cell office:value-type="float" office:value="776" table:style-name="ce84">
            <text:p>776<text:s/></text:p>
          </table:table-cell>
          <table:table-cell office:value-type="float" office:value="92" table:style-name="ce86">
            <text:p>92<text:s/></text:p>
          </table:table-cell>
          <table:table-cell office:value-type="float" office:value="170" table:style-name="ce86">
            <text:p>170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9244" table:style-name="ce84">
            <text:p>9,244<text:s/></text:p>
          </table:table-cell>
          <table:table-cell office:value-type="float" office:value="266" table:style-name="ce104">
            <text:p>266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915" table:style-name="ce82">
            <text:p>915<text:s/></text:p>
          </table:table-cell>
          <table:table-cell office:value-type="float" office:value="916" table:style-name="ce84">
            <text:p>916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0" table:style-name="ce86">
            <text:p>10<text:s/></text:p>
          </table:table-cell>
          <table:table-cell office:value-type="float" office:value="34" table:style-name="ce90">
            <text:p>34<text:s/></text:p>
          </table:table-cell>
          <table:table-cell office:value-type="float" office:value="290" table:style-name="ce102">
            <text:p>290<text:s/></text:p>
          </table:table-cell>
          <table:table-cell office:value-type="float" office:value="1056" table:style-name="ce86">
            <text:p>1,056<text:s/></text:p>
          </table:table-cell>
          <table:table-cell office:value-type="float" office:value="941" table:style-name="ce84">
            <text:p>941<text:s/></text:p>
          </table:table-cell>
          <table:table-cell office:value-type="float" office:value="39" table:style-name="ce86">
            <text:p>39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8121" table:style-name="ce84">
            <text:p>8,121<text:s/></text:p>
          </table:table-cell>
          <table:table-cell office:value-type="float" office:value="341" table:style-name="ce104">
            <text:p>341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8801" table:style-name="ce83">
            <text:p>8,801<text:s/></text:p>
          </table:table-cell>
          <table:table-cell office:value-type="float" office:value="13269" table:style-name="ce85">
            <text:p>13,269<text:s/></text:p>
          </table:table-cell>
          <table:table-cell office:value-type="float" office:value="144" table:style-name="ce87">
            <text:p>144<text:s/></text:p>
          </table:table-cell>
          <table:table-cell office:value-type="float" office:value="90" table:style-name="ce89">
            <text:p>90<text:s/></text:p>
          </table:table-cell>
          <table:table-cell office:value-type="float" office:value="3" table:style-name="ce91">
            <text:p>3<text:s/></text:p>
          </table:table-cell>
          <table:table-cell office:value-type="float" office:value="4" table:style-name="ce85">
            <text:p>4<text:s/></text:p>
          </table:table-cell>
          <table:table-cell office:value-type="float" office:value="46" table:style-name="ce87">
            <text:p>46<text:s/></text:p>
          </table:table-cell>
          <table:table-cell office:value-type="float" office:value="243" table:style-name="ce91">
            <text:p>243<text:s/></text:p>
          </table:table-cell>
          <table:table-cell office:value-type="float" office:value="1605" table:style-name="ce103">
            <text:p>1,605<text:s/></text:p>
          </table:table-cell>
          <table:table-cell office:value-type="float" office:value="1290" table:style-name="ce87">
            <text:p>1,290<text:s/></text:p>
          </table:table-cell>
          <table:table-cell office:value-type="float" office:value="5618" table:style-name="ce85">
            <text:p>5,618<text:s/></text:p>
          </table:table-cell>
          <table:table-cell office:value-type="float" office:value="1568" table:style-name="ce87">
            <text:p>1,568<text:s/></text:p>
          </table:table-cell>
          <table:table-cell office:value-type="float" office:value="20" table:style-name="ce87">
            <text:p>20<text:s/></text:p>
          </table:table-cell>
          <table:table-cell office:value-type="float" office:value="0" table:style-name="ce91">
            <text:p>0<text:s/></text:p>
          </table:table-cell>
          <table:table-cell office:value-type="float" office:value="41013" table:style-name="ce85">
            <text:p>41,013<text:s/></text:p>
          </table:table-cell>
          <table:table-cell office:value-type="float" office:value="1539" table:style-name="ce105">
            <text:p>1,539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1221" table:style-name="ce82">
            <text:p>1,221<text:s/></text:p>
          </table:table-cell>
          <table:table-cell office:value-type="float" office:value="938" table:style-name="ce84">
            <text:p>938<text:s/></text:p>
          </table:table-cell>
          <table:table-cell office:value-type="float" office:value="19" table:style-name="ce86">
            <text:p>19<text:s/></text:p>
          </table:table-cell>
          <table:table-cell office:value-type="float" office:value="0" table:style-name="ce88">
            <text:p>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1" table:style-name="ce86">
            <text:p>11<text:s/></text:p>
          </table:table-cell>
          <table:table-cell office:value-type="float" office:value="14" table:style-name="ce90">
            <text:p>14<text:s/></text:p>
          </table:table-cell>
          <table:table-cell office:value-type="float" office:value="142" table:style-name="ce102">
            <text:p>142<text:s/></text:p>
          </table:table-cell>
          <table:table-cell office:value-type="float" office:value="1134" table:style-name="ce86">
            <text:p>1,134<text:s/></text:p>
          </table:table-cell>
          <table:table-cell office:value-type="float" office:value="873" table:style-name="ce84">
            <text:p>873<text:s/></text:p>
          </table:table-cell>
          <table:table-cell office:value-type="float" office:value="34" table:style-name="ce86">
            <text:p>34<text:s/></text:p>
          </table:table-cell>
          <table:table-cell office:value-type="float" office:value="3" table:style-name="ce86">
            <text:p>3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8862" table:style-name="ce84">
            <text:p>8,862<text:s/></text:p>
          </table:table-cell>
          <table:table-cell office:value-type="float" office:value="254" table:style-name="ce104">
            <text:p>254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1363" table:style-name="ce82">
            <text:p>1,363<text:s/></text:p>
          </table:table-cell>
          <table:table-cell office:value-type="float" office:value="1678" table:style-name="ce84">
            <text:p>1,678<text:s/></text:p>
          </table:table-cell>
          <table:table-cell office:value-type="float" office:value="21" table:style-name="ce86">
            <text:p>21<text:s/></text:p>
          </table:table-cell>
          <table:table-cell office:value-type="float" office:value="6" table:style-name="ce88">
            <text:p>6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1" table:style-name="ce86">
            <text:p>11<text:s/></text:p>
          </table:table-cell>
          <table:table-cell office:value-type="float" office:value="7" table:style-name="ce90">
            <text:p>7<text:s/></text:p>
          </table:table-cell>
          <table:table-cell office:value-type="float" office:value="176" table:style-name="ce102">
            <text:p>176<text:s/></text:p>
          </table:table-cell>
          <table:table-cell office:value-type="float" office:value="6" table:style-name="ce86">
            <text:p>6<text:s/></text:p>
          </table:table-cell>
          <table:table-cell office:value-type="float" office:value="745" table:style-name="ce84">
            <text:p>745<text:s/></text:p>
          </table:table-cell>
          <table:table-cell office:value-type="float" office:value="30" table:style-name="ce86">
            <text:p>30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5329" table:style-name="ce84">
            <text:p>5,329<text:s/></text:p>
          </table:table-cell>
          <table:table-cell office:value-type="float" office:value="240" table:style-name="ce104">
            <text:p>240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1050" table:style-name="ce82">
            <text:p>1,050<text:s/></text:p>
          </table:table-cell>
          <table:table-cell office:value-type="float" office:value="4392" table:style-name="ce84">
            <text:p>4,392<text:s/></text:p>
          </table:table-cell>
          <table:table-cell office:value-type="float" office:value="28" table:style-name="ce86">
            <text:p>28<text:s/></text:p>
          </table:table-cell>
          <table:table-cell office:value-type="float" office:value="52" table:style-name="ce88">
            <text:p>5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3089" table:style-name="ce84">
            <text:p>3,089<text:s/></text:p>
          </table:table-cell>
          <table:table-cell office:value-type="float" office:value="11" table:style-name="ce86">
            <text:p>11<text:s/></text:p>
          </table:table-cell>
          <table:table-cell office:value-type="float" office:value="91" table:style-name="ce90">
            <text:p>91<text:s/></text:p>
          </table:table-cell>
          <table:table-cell office:value-type="float" office:value="175" table:style-name="ce102">
            <text:p>175<text:s/></text:p>
          </table:table-cell>
          <table:table-cell office:value-type="float" office:value="16" table:style-name="ce86">
            <text:p>16<text:s/></text:p>
          </table:table-cell>
          <table:table-cell office:value-type="float" office:value="710" table:style-name="ce84">
            <text:p>710<text:s/></text:p>
          </table:table-cell>
          <table:table-cell office:value-type="float" office:value="59" table:style-name="ce86">
            <text:p>59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6397" table:style-name="ce84">
            <text:p>6,397<text:s/></text:p>
          </table:table-cell>
          <table:table-cell office:value-type="float" office:value="245" table:style-name="ce104">
            <text:p>245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1362" table:style-name="ce82">
            <text:p>1,362<text:s/></text:p>
          </table:table-cell>
          <table:table-cell office:value-type="float" office:value="2487" table:style-name="ce84">
            <text:p>2,487<text:s/></text:p>
          </table:table-cell>
          <table:table-cell office:value-type="float" office:value="4" table:style-name="ce86">
            <text:p>4<text:s/></text:p>
          </table:table-cell>
          <table:table-cell office:value-type="float" office:value="0" table:style-name="ce88">
            <text:p>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09" table:style-name="ce102">
            <text:p>209<text:s/></text:p>
          </table:table-cell>
          <table:table-cell office:value-type="float" office:value="2602" table:style-name="ce86">
            <text:p>2,602<text:s/></text:p>
          </table:table-cell>
          <table:table-cell office:value-type="float" office:value="772" table:style-name="ce84">
            <text:p>772<text:s/></text:p>
          </table:table-cell>
          <table:table-cell office:value-type="float" office:value="37" table:style-name="ce86">
            <text:p>37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6134" table:style-name="ce84">
            <text:p>6,134<text:s/></text:p>
          </table:table-cell>
          <table:table-cell office:value-type="float" office:value="243" table:style-name="ce104">
            <text:p>243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1498" table:style-name="ce82">
            <text:p>1,498<text:s/></text:p>
          </table:table-cell>
          <table:table-cell office:value-type="float" office:value="1598" table:style-name="ce84">
            <text:p>1,598<text:s/></text:p>
          </table:table-cell>
          <table:table-cell office:value-type="float" office:value="1615" table:style-name="ce86">
            <text:p>1,615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1941" table:style-name="ce84">
            <text:p>1,941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227" table:style-name="ce90">
            <text:p>227<text:s/></text:p>
          </table:table-cell>
          <table:table-cell office:value-type="float" office:value="262" table:style-name="ce102">
            <text:p>262<text:s/></text:p>
          </table:table-cell>
          <table:table-cell office:value-type="float" office:value="6139" table:style-name="ce86">
            <text:p>6,139<text:s/></text:p>
          </table:table-cell>
          <table:table-cell office:value-type="float" office:value="1063" table:style-name="ce84">
            <text:p>1,063<text:s/></text:p>
          </table:table-cell>
          <table:table-cell office:value-type="float" office:value="42" table:style-name="ce86">
            <text:p>42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6898" table:style-name="ce84">
            <text:p>6,898<text:s/></text:p>
          </table:table-cell>
          <table:table-cell office:value-type="float" office:value="263" table:style-name="ce104">
            <text:p>263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1007" table:style-name="ce82">
            <text:p>1,007<text:s/></text:p>
          </table:table-cell>
          <table:table-cell office:value-type="float" office:value="2045" table:style-name="ce84">
            <text:p>2,045<text:s/></text:p>
          </table:table-cell>
          <table:table-cell office:value-type="float" office:value="3432" table:style-name="ce86">
            <text:p>3,432<text:s/></text:p>
          </table:table-cell>
          <table:table-cell office:value-type="float" office:value="15636" table:style-name="ce88">
            <text:p>15,636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771" table:style-name="ce84">
            <text:p>1,771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98" table:style-name="ce90">
            <text:p>98<text:s/></text:p>
          </table:table-cell>
          <table:table-cell office:value-type="float" office:value="224" table:style-name="ce102">
            <text:p>224<text:s/></text:p>
          </table:table-cell>
          <table:table-cell office:value-type="float" office:value="2148" table:style-name="ce86">
            <text:p>2,148<text:s/></text:p>
          </table:table-cell>
          <table:table-cell office:value-type="float" office:value="739" table:style-name="ce84">
            <text:p>739<text:s/></text:p>
          </table:table-cell>
          <table:table-cell office:value-type="float" office:value="936" table:style-name="ce86">
            <text:p>936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8688" table:style-name="ce84">
            <text:p>8,688<text:s/></text:p>
          </table:table-cell>
          <table:table-cell office:value-type="float" office:value="278" table:style-name="ce104">
            <text:p>278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1280" table:style-name="ce82">
            <text:p>1,280<text:s/></text:p>
          </table:table-cell>
          <table:table-cell office:value-type="float" office:value="2084" table:style-name="ce84">
            <text:p>2,084<text:s/></text:p>
          </table:table-cell>
          <table:table-cell office:value-type="float" office:value="2" table:style-name="ce86">
            <text:p>2<text:s/></text:p>
          </table:table-cell>
          <table:table-cell office:value-type="float" office:value="50" table:style-name="ce88">
            <text:p>5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169" table:style-name="ce90">
            <text:p>169<text:s/></text:p>
          </table:table-cell>
          <table:table-cell office:value-type="float" office:value="211" table:style-name="ce102">
            <text:p>211<text:s/></text:p>
          </table:table-cell>
          <table:table-cell office:value-type="float" office:value="5" table:style-name="ce86">
            <text:p>5<text:s/></text:p>
          </table:table-cell>
          <table:table-cell office:value-type="float" office:value="1083" table:style-name="ce84">
            <text:p>1,083<text:s/></text:p>
          </table:table-cell>
          <table:table-cell office:value-type="float" office:value="87" table:style-name="ce86">
            <text:p>87<text:s/></text:p>
          </table:table-cell>
          <table:table-cell office:value-type="float" office:value="1" table:style-name="ce86">
            <text:p>1<text:s/></text:p>
          </table:table-cell>
          <table:table-cell office:value-type="float" office:value="35" table:style-name="ce90">
            <text:p>35<text:s/></text:p>
          </table:table-cell>
          <table:table-cell office:value-type="float" office:value="6763" table:style-name="ce84">
            <text:p>6,763<text:s/></text:p>
          </table:table-cell>
          <table:table-cell office:value-type="float" office:value="253" table:style-name="ce104">
            <text:p>253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8781" table:style-name="ce83">
            <text:p>8,781<text:s/></text:p>
          </table:table-cell>
          <table:table-cell office:value-type="float" office:value="15222" table:style-name="ce85">
            <text:p>15,222<text:s/></text:p>
          </table:table-cell>
          <table:table-cell office:value-type="float" office:value="5122" table:style-name="ce87">
            <text:p>5,122<text:s/></text:p>
          </table:table-cell>
          <table:table-cell office:value-type="float" office:value="15745" table:style-name="ce89">
            <text:p>15,745<text:s/></text:p>
          </table:table-cell>
          <table:table-cell office:value-type="float" office:value="1" table:style-name="ce91">
            <text:p>1<text:s/></text:p>
          </table:table-cell>
          <table:table-cell office:value-type="float" office:value="6801" table:style-name="ce85">
            <text:p>6,801<text:s/></text:p>
          </table:table-cell>
          <table:table-cell office:value-type="float" office:value="39" table:style-name="ce87">
            <text:p>39<text:s/></text:p>
          </table:table-cell>
          <table:table-cell office:value-type="float" office:value="606" table:style-name="ce91">
            <text:p>606<text:s/></text:p>
          </table:table-cell>
          <table:table-cell office:value-type="float" office:value="1399" table:style-name="ce103">
            <text:p>1,399<text:s/></text:p>
          </table:table-cell>
          <table:table-cell office:value-type="float" office:value="12049" table:style-name="ce87">
            <text:p>12,049<text:s/></text:p>
          </table:table-cell>
          <table:table-cell office:value-type="float" office:value="5984" table:style-name="ce85">
            <text:p>5,984<text:s/></text:p>
          </table:table-cell>
          <table:table-cell office:value-type="float" office:value="1225" table:style-name="ce87">
            <text:p>1,225<text:s/></text:p>
          </table:table-cell>
          <table:table-cell office:value-type="float" office:value="12" table:style-name="ce87">
            <text:p>12<text:s/></text:p>
          </table:table-cell>
          <table:table-cell office:value-type="float" office:value="35" table:style-name="ce91">
            <text:p>35<text:s/></text:p>
          </table:table-cell>
          <table:table-cell office:value-type="float" office:value="49071" table:style-name="ce85">
            <text:p>49,071<text:s/></text:p>
          </table:table-cell>
          <table:table-cell office:value-type="float" office:value="1777" table:style-name="ce105">
            <text:p>1,777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7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30.1" table:style-name="ce71">
            <text:p>30.1<text:s/></text:p>
          </table:table-cell>
          <table:table-cell office:value-type="float" office:value="22.9" table:style-name="ce73">
            <text:p>22.9<text:s/></text:p>
          </table:table-cell>
          <table:table-cell office:value-type="float" office:value="-81.900000000000006" table:style-name="ce75">
            <text:p>-81.9<text:s/></text:p>
          </table:table-cell>
          <table:table-cell office:value-type="float" office:value="1582.4" table:style-name="ce77">
            <text:p>1,582.4<text:s/></text:p>
          </table:table-cell>
          <table:table-cell office:value-type="float" office:value="0" table:style-name="ce113">
            <text:p>－<text:s/></text:p>
          </table:table-cell>
          <table:table-cell office:value-type="string" table:style-name="ce73">
            <text:p><text:s text:c="9"/>--</text:p>
          </table:table-cell>
          <table:table-cell office:value-type="float" office:value="32.4" table:style-name="ce75">
            <text:p>32.4<text:s/></text:p>
          </table:table-cell>
          <table:table-cell office:value-type="float" office:value="486.9" table:style-name="ce79">
            <text:p>486.9<text:s/></text:p>
          </table:table-cell>
          <table:table-cell office:value-type="float" office:value="22.2" table:style-name="ce98">
            <text:p>22.2<text:s/></text:p>
          </table:table-cell>
          <table:table-cell office:value-type="float" office:value="-99.6" table:style-name="ce75">
            <text:p>-99.6<text:s/></text:p>
          </table:table-cell>
          <table:table-cell office:value-type="float" office:value="54.3" table:style-name="ce73">
            <text:p>54.3<text:s/></text:p>
          </table:table-cell>
          <table:table-cell office:value-type="float" office:value="-23.3" table:style-name="ce75">
            <text:p>-23.3<text:s/></text:p>
          </table:table-cell>
          <table:table-cell office:value-type="float" office:value="48.1" table:style-name="ce75">
            <text:p>48.1<text:s/></text:p>
          </table:table-cell>
          <table:table-cell office:value-type="float" office:value="48695.8" table:style-name="ce79">
            <text:p>48,695.8<text:s/></text:p>
          </table:table-cell>
          <table:table-cell office:value-type="float" office:value="55.1" table:style-name="ce73">
            <text:p>55.1<text:s/></text:p>
          </table:table-cell>
          <table:table-cell office:value-type="float" office:value="13.2" table:style-name="ce100">
            <text:p>13.2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41">
            <text:p>累計</text:p>
          </table:table-cell>
          <table:table-cell office:value-type="float" office:value="-0.2" table:style-name="ce93">
            <text:p>-0.2<text:s/></text:p>
          </table:table-cell>
          <table:table-cell office:value-type="float" office:value="14.7" table:style-name="ce94">
            <text:p>14.7<text:s/></text:p>
          </table:table-cell>
          <table:table-cell office:value-type="float" office:value="3445.2" table:style-name="ce95">
            <text:p>3,445.2<text:s/></text:p>
          </table:table-cell>
          <table:table-cell office:value-type="float" office:value="17341.900000000001" table:style-name="ce96">
            <text:p>17,341.9<text:s/></text:p>
          </table:table-cell>
          <table:table-cell office:value-type="float" office:value="-56.4" table:style-name="ce97">
            <text:p>-56.4<text:s/></text:p>
          </table:table-cell>
          <table:table-cell office:value-type="float" office:value="153355.6" table:style-name="ce94">
            <text:p>153,355.6<text:s/></text:p>
          </table:table-cell>
          <table:table-cell office:value-type="float" office:value="-15.6" table:style-name="ce95">
            <text:p>-15.6<text:s/></text:p>
          </table:table-cell>
          <table:table-cell office:value-type="float" office:value="149.1" table:style-name="ce97">
            <text:p>149.1<text:s/></text:p>
          </table:table-cell>
          <table:table-cell office:value-type="float" office:value="-12.8" table:style-name="ce108">
            <text:p>-12.8<text:s/></text:p>
          </table:table-cell>
          <table:table-cell office:value-type="float" office:value="833.9" table:style-name="ce95">
            <text:p>833.9<text:s/></text:p>
          </table:table-cell>
          <table:table-cell office:value-type="float" office:value="6.5" table:style-name="ce94">
            <text:p>6.5<text:s/></text:p>
          </table:table-cell>
          <table:table-cell office:value-type="float" office:value="-21.9" table:style-name="ce95">
            <text:p>-21.9<text:s/></text:p>
          </table:table-cell>
          <table:table-cell office:value-type="float" office:value="-43" table:style-name="ce95">
            <text:p>-43.0<text:s/></text:p>
          </table:table-cell>
          <table:table-cell office:value-type="float" office:value="35266.300000000003" table:style-name="ce97">
            <text:p>35,266.3<text:s/></text:p>
          </table:table-cell>
          <table:table-cell office:value-type="float" office:value="19.600000000000001" table:style-name="ce94">
            <text:p>19.6<text:s/></text:p>
          </table:table-cell>
          <table:table-cell office:value-type="float" office:value="15.4" table:style-name="ce109">
            <text:p>15.4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6">
          <table:table-cell table:style-name="ce21"/>
          <table:table-cell table:style-name="ce22"/>
          <table:table-cell office:value-type="string" table:number-columns-spanned="8" table:number-rows-spanned="1" table:style-name="ce174">
            <text:p>(2) 按美元計算 (千美元)</text:p>
          </table:table-cell>
          <table:covered-table-cell table:number-columns-repeated="7"/>
          <table:table-cell office:value-type="string" table:number-columns-spanned="8" table:number-rows-spanned="1" table:style-name="ce177">
            <text:p>(b) Counted in U.S. Dollars (US$ Thousand)</text:p>
          </table:table-cell>
          <table:covered-table-cell table:number-columns-repeated="7"/>
          <table:table-cell table:style-name="ce69"/>
          <table:table-cell table:number-columns-repeated="16365" table:style-name="ce17"/>
        </table:table-row>
        <table:table-row table:style-name="ro7">
          <table:table-cell office:value-type="string" table:style-name="ce81">
            <text:p>110年</text:p>
          </table:table-cell>
          <table:table-cell table:style-name="ce52"/>
          <table:table-cell office:value-type="float" office:value="567519" table:style-name="ce83">
            <text:p>567,519<text:s/></text:p>
          </table:table-cell>
          <table:table-cell office:value-type="float" office:value="1014288" table:style-name="ce85">
            <text:p>1,014,288<text:s/></text:p>
          </table:table-cell>
          <table:table-cell office:value-type="float" office:value="8638" table:style-name="ce87">
            <text:p>8,638<text:s/></text:p>
          </table:table-cell>
          <table:table-cell office:value-type="float" office:value="286918" table:style-name="ce89">
            <text:p>286,918<text:s/></text:p>
          </table:table-cell>
          <table:table-cell office:value-type="float" office:value="243" table:style-name="ce91">
            <text:p>243<text:s/></text:p>
          </table:table-cell>
          <table:table-cell office:value-type="float" office:value="10099" table:style-name="ce85">
            <text:p>10,099<text:s/></text:p>
          </table:table-cell>
          <table:table-cell office:value-type="float" office:value="322" table:style-name="ce87">
            <text:p>322<text:s/></text:p>
          </table:table-cell>
          <table:table-cell office:value-type="float" office:value="127300" table:style-name="ce91">
            <text:p>127,300<text:s/></text:p>
          </table:table-cell>
          <table:table-cell office:value-type="float" office:value="323278" table:style-name="ce103">
            <text:p>323,278<text:s/></text:p>
          </table:table-cell>
          <table:table-cell office:value-type="float" office:value="588764" table:style-name="ce87">
            <text:p>588,764<text:s/></text:p>
          </table:table-cell>
          <table:table-cell office:value-type="float" office:value="488643" table:style-name="ce85">
            <text:p>488,643<text:s/></text:p>
          </table:table-cell>
          <table:table-cell office:value-type="float" office:value="384958" table:style-name="ce87">
            <text:p>384,958<text:s/></text:p>
          </table:table-cell>
          <table:table-cell office:value-type="float" office:value="4945" table:style-name="ce87">
            <text:p>4,945<text:s/></text:p>
          </table:table-cell>
          <table:table-cell office:value-type="float" office:value="34" table:style-name="ce91">
            <text:p>34<text:s/></text:p>
          </table:table-cell>
          <table:table-cell office:value-type="float" office:value="2236504" table:style-name="ce85">
            <text:p>2,236,504<text:s/></text:p>
          </table:table-cell>
          <table:table-cell office:value-type="float" office:value="121294" table:style-name="ce105">
            <text:p>121,294<text:s/></text:p>
          </table:table-cell>
          <table:table-cell office:value-type="float" office:value="2021" table:style-name="ce107">
            <text:p>2021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1年</text:p>
          </table:table-cell>
          <table:table-cell table:style-name="ce52"/>
          <table:table-cell office:value-type="float" office:value="752956" table:style-name="ce83">
            <text:p>752,956<text:s/></text:p>
          </table:table-cell>
          <table:table-cell office:value-type="float" office:value="1550323" table:style-name="ce85">
            <text:p>1,550,323<text:s/></text:p>
          </table:table-cell>
          <table:table-cell office:value-type="float" office:value="126004" table:style-name="ce87">
            <text:p>126,004<text:s/></text:p>
          </table:table-cell>
          <table:table-cell office:value-type="float" office:value="980996" table:style-name="ce89">
            <text:p>980,996<text:s/></text:p>
          </table:table-cell>
          <table:table-cell office:value-type="float" office:value="396" table:style-name="ce91">
            <text:p>396<text:s/></text:p>
          </table:table-cell>
          <table:table-cell office:value-type="float" office:value="161633" table:style-name="ce85">
            <text:p>161,633<text:s/></text:p>
          </table:table-cell>
          <table:table-cell office:value-type="float" office:value="1992" table:style-name="ce87">
            <text:p>1,992<text:s/></text:p>
          </table:table-cell>
          <table:table-cell office:value-type="float" office:value="4569" table:style-name="ce91">
            <text:p>4,569<text:s/></text:p>
          </table:table-cell>
          <table:table-cell office:value-type="float" office:value="140955" table:style-name="ce103">
            <text:p>140,955<text:s/></text:p>
          </table:table-cell>
          <table:table-cell office:value-type="float" office:value="480077" table:style-name="ce87">
            <text:p>480,077<text:s/></text:p>
          </table:table-cell>
          <table:table-cell office:value-type="float" office:value="486933" table:style-name="ce85">
            <text:p>486,933<text:s/></text:p>
          </table:table-cell>
          <table:table-cell office:value-type="float" office:value="152839" table:style-name="ce87">
            <text:p>152,839<text:s/></text:p>
          </table:table-cell>
          <table:table-cell office:value-type="float" office:value="2046" table:style-name="ce87">
            <text:p>2,046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2184705" table:style-name="ce85">
            <text:p>2,184,705<text:s/></text:p>
          </table:table-cell>
          <table:table-cell office:value-type="float" office:value="129392" table:style-name="ce105">
            <text:p>129,392<text:s/></text:p>
          </table:table-cell>
          <table:table-cell office:value-type="float" office:value="2022" table:style-name="ce107">
            <text:p>2022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2年</text:p>
          </table:table-cell>
          <table:table-cell table:style-name="ce52"/>
          <table:table-cell office:value-type="float" office:value="552526" table:style-name="ce83">
            <text:p>552,526<text:s/></text:p>
          </table:table-cell>
          <table:table-cell office:value-type="float" office:value="1252239" table:style-name="ce85">
            <text:p>1,252,239<text:s/></text:p>
          </table:table-cell>
          <table:table-cell office:value-type="float" office:value="40708" table:style-name="ce87">
            <text:p>40,708<text:s/></text:p>
          </table:table-cell>
          <table:table-cell office:value-type="float" office:value="170760" table:style-name="ce89">
            <text:p>170,760<text:s/></text:p>
          </table:table-cell>
          <table:table-cell office:value-type="float" office:value="199" table:style-name="ce91">
            <text:p>199<text:s/></text:p>
          </table:table-cell>
          <table:table-cell office:value-type="float" office:value="2241" table:style-name="ce85">
            <text:p>2,241<text:s/></text:p>
          </table:table-cell>
          <table:table-cell office:value-type="float" office:value="1929" table:style-name="ce87">
            <text:p>1,929<text:s/></text:p>
          </table:table-cell>
          <table:table-cell office:value-type="float" office:value="17447" table:style-name="ce91">
            <text:p>17,447<text:s/></text:p>
          </table:table-cell>
          <table:table-cell office:value-type="float" office:value="186490" table:style-name="ce103">
            <text:p>186,490<text:s/></text:p>
          </table:table-cell>
          <table:table-cell office:value-type="float" office:value="211636" table:style-name="ce87">
            <text:p>211,636<text:s/></text:p>
          </table:table-cell>
          <table:table-cell office:value-type="float" office:value="351613" table:style-name="ce85">
            <text:p>351,613<text:s/></text:p>
          </table:table-cell>
          <table:table-cell office:value-type="float" office:value="68143" table:style-name="ce87">
            <text:p>68,143<text:s/></text:p>
          </table:table-cell>
          <table:table-cell office:value-type="float" office:value="1795" table:style-name="ce87">
            <text:p>1,795<text:s/></text:p>
          </table:table-cell>
          <table:table-cell office:value-type="float" office:value="2" table:style-name="ce91">
            <text:p>2<text:s/></text:p>
          </table:table-cell>
          <table:table-cell office:value-type="float" office:value="2361607" table:style-name="ce85">
            <text:p>2,361,607<text:s/></text:p>
          </table:table-cell>
          <table:table-cell office:value-type="float" office:value="116574" table:style-name="ce105">
            <text:p>116,574<text:s/></text:p>
          </table:table-cell>
          <table:table-cell office:value-type="float" office:value="2023" table:style-name="ce107">
            <text:p>2023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113年</text:p>
          </table:table-cell>
          <table:table-cell table:style-name="ce52"/>
          <table:table-cell office:value-type="float" office:value="676397" table:style-name="ce83">
            <text:p>676,397<text:s/></text:p>
          </table:table-cell>
          <table:table-cell office:value-type="float" office:value="807991" table:style-name="ce85">
            <text:p>807,991<text:s/></text:p>
          </table:table-cell>
          <table:table-cell office:value-type="float" office:value="4605" table:style-name="ce87">
            <text:p>4,605<text:s/></text:p>
          </table:table-cell>
          <table:table-cell office:value-type="float" office:value="18406" table:style-name="ce89">
            <text:p>18,406<text:s/></text:p>
          </table:table-cell>
          <table:table-cell office:value-type="float" office:value="213" table:style-name="ce91">
            <text:p>213<text:s/></text:p>
          </table:table-cell>
          <table:table-cell office:value-type="float" office:value="138841" table:style-name="ce85">
            <text:p>138,841<text:s/></text:p>
          </table:table-cell>
          <table:table-cell office:value-type="float" office:value="2342" table:style-name="ce87">
            <text:p>2,342<text:s/></text:p>
          </table:table-cell>
          <table:table-cell office:value-type="float" office:value="47977" table:style-name="ce91">
            <text:p>47,977<text:s/></text:p>
          </table:table-cell>
          <table:table-cell office:value-type="float" office:value="67428" table:style-name="ce103">
            <text:p>67,428<text:s/></text:p>
          </table:table-cell>
          <table:table-cell office:value-type="float" office:value="162736" table:style-name="ce87">
            <text:p>162,736<text:s/></text:p>
          </table:table-cell>
          <table:table-cell office:value-type="float" office:value="296787" table:style-name="ce85">
            <text:p>296,787<text:s/></text:p>
          </table:table-cell>
          <table:table-cell office:value-type="float" office:value="22098" table:style-name="ce87">
            <text:p>22,098<text:s/></text:p>
          </table:table-cell>
          <table:table-cell office:value-type="float" office:value="1747" table:style-name="ce87">
            <text:p>1,747<text:s/></text:p>
          </table:table-cell>
          <table:table-cell office:value-type="float" office:value="0" table:style-name="ce117">
            <text:p>－<text:s/></text:p>
          </table:table-cell>
          <table:table-cell office:value-type="float" office:value="2611727" table:style-name="ce85">
            <text:p>2,611,727<text:s/></text:p>
          </table:table-cell>
          <table:table-cell office:value-type="float" office:value="91280" table:style-name="ce105">
            <text:p>91,280<text:s/></text:p>
          </table:table-cell>
          <table:table-cell office:value-type="float" office:value="2024" table:style-name="ce107">
            <text:p>2024</text:p>
          </table:table-cell>
          <table:table-cell table:number-columns-repeated="16365" table:style-name="ce23"/>
        </table:table-row>
        <table:table-row table:style-name="ro8">
          <table:table-cell office:value-type="string" table:style-name="ce81">
            <text:p>114年</text:p>
          </table:table-cell>
          <table:table-cell table:style-name="ce52"/>
          <table:table-cell office:value-type="float" office:value="456810" table:style-name="ce83">
            <text:p>456,810<text:s/></text:p>
          </table:table-cell>
          <table:table-cell office:value-type="float" office:value="741373" table:style-name="ce85">
            <text:p>741,373<text:s/></text:p>
          </table:table-cell>
          <table:table-cell office:value-type="float" office:value="8039" table:style-name="ce87">
            <text:p>8,039<text:s/></text:p>
          </table:table-cell>
          <table:table-cell office:value-type="float" office:value="3998" table:style-name="ce89">
            <text:p>3,998<text:s/></text:p>
          </table:table-cell>
          <table:table-cell office:value-type="float" office:value="130" table:style-name="ce91">
            <text:p>130<text:s/></text:p>
          </table:table-cell>
          <table:table-cell office:value-type="float" office:value="136" table:style-name="ce85">
            <text:p>136<text:s/></text:p>
          </table:table-cell>
          <table:table-cell office:value-type="float" office:value="1982" table:style-name="ce87">
            <text:p>1,982<text:s/></text:p>
          </table:table-cell>
          <table:table-cell office:value-type="float" office:value="15586" table:style-name="ce91">
            <text:p>15,586<text:s/></text:p>
          </table:table-cell>
          <table:table-cell office:value-type="float" office:value="90552" table:style-name="ce103">
            <text:p>90,552<text:s/></text:p>
          </table:table-cell>
          <table:table-cell office:value-type="float" office:value="113447" table:style-name="ce87">
            <text:p>113,447<text:s/></text:p>
          </table:table-cell>
          <table:table-cell office:value-type="float" office:value="314424" table:style-name="ce85">
            <text:p>314,424<text:s/></text:p>
          </table:table-cell>
          <table:table-cell office:value-type="float" office:value="63600" table:style-name="ce87">
            <text:p>63,600<text:s/></text:p>
          </table:table-cell>
          <table:table-cell office:value-type="float" office:value="7149" table:style-name="ce87">
            <text:p>7,149<text:s/></text:p>
          </table:table-cell>
          <table:table-cell office:value-type="float" office:value="3" table:style-name="ce91">
            <text:p>3<text:s/></text:p>
          </table:table-cell>
          <table:table-cell office:value-type="float" office:value="2653619" table:style-name="ce85">
            <text:p>2,653,619<text:s/></text:p>
          </table:table-cell>
          <table:table-cell office:value-type="float" office:value="90164" table:style-name="ce105">
            <text:p>90,164<text:s/></text:p>
          </table:table-cell>
          <table:table-cell office:value-type="float" office:value="2025" table:style-name="ce107">
            <text:p>2025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table:style-name="ce52"/>
          <table:table-cell office:value-type="float" office:value="33720" table:style-name="ce82">
            <text:p>33,720<text:s/></text:p>
          </table:table-cell>
          <table:table-cell office:value-type="float" office:value="58094" table:style-name="ce84">
            <text:p>58,094<text:s/></text:p>
          </table:table-cell>
          <table:table-cell office:value-type="float" office:value="466" table:style-name="ce86">
            <text:p>466<text:s/></text:p>
          </table:table-cell>
          <table:table-cell office:value-type="float" office:value="102" table:style-name="ce88">
            <text:p>102<text:s/></text:p>
          </table:table-cell>
          <table:table-cell office:value-type="float" office:value="6" table:style-name="ce90">
            <text:p>6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7" table:style-name="ce86">
            <text:p>17<text:s/></text:p>
          </table:table-cell>
          <table:table-cell office:value-type="float" office:value="988" table:style-name="ce90">
            <text:p>988<text:s/></text:p>
          </table:table-cell>
          <table:table-cell office:value-type="float" office:value="5922" table:style-name="ce102">
            <text:p>5,922<text:s/></text:p>
          </table:table-cell>
          <table:table-cell office:value-type="float" office:value="42526" table:style-name="ce86">
            <text:p>42,526<text:s/></text:p>
          </table:table-cell>
          <table:table-cell office:value-type="float" office:value="24033" table:style-name="ce84">
            <text:p>24,033<text:s/></text:p>
          </table:table-cell>
          <table:table-cell office:value-type="float" office:value="3882" table:style-name="ce86">
            <text:p>3,882<text:s/></text:p>
          </table:table-cell>
          <table:table-cell office:value-type="float" office:value="22" table:style-name="ce86">
            <text:p>22<text:s/></text:p>
          </table:table-cell>
          <table:table-cell office:value-type="float" office:value="2" table:style-name="ce90">
            <text:p>2<text:s/></text:p>
          </table:table-cell>
          <table:table-cell office:value-type="float" office:value="149351" table:style-name="ce84">
            <text:p>149,351<text:s/></text:p>
          </table:table-cell>
          <table:table-cell office:value-type="float" office:value="7648" table:style-name="ce104">
            <text:p>7,648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8月</text:p>
          </table:table-cell>
          <table:table-cell table:style-name="ce52"/>
          <table:table-cell office:value-type="float" office:value="42856" table:style-name="ce82">
            <text:p>42,856<text:s/></text:p>
          </table:table-cell>
          <table:table-cell office:value-type="float" office:value="93727" table:style-name="ce84">
            <text:p>93,727<text:s/></text:p>
          </table:table-cell>
          <table:table-cell office:value-type="float" office:value="1717" table:style-name="ce86">
            <text:p>1,717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18" table:style-name="ce90">
            <text:p>18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28" table:style-name="ce86">
            <text:p>128<text:s/></text:p>
          </table:table-cell>
          <table:table-cell office:value-type="float" office:value="5830" table:style-name="ce90">
            <text:p>5,830<text:s/></text:p>
          </table:table-cell>
          <table:table-cell office:value-type="float" office:value="12240" table:style-name="ce102">
            <text:p>12,240<text:s/></text:p>
          </table:table-cell>
          <table:table-cell office:value-type="float" office:value="72" table:style-name="ce86">
            <text:p>72<text:s/></text:p>
          </table:table-cell>
          <table:table-cell office:value-type="float" office:value="27392" table:style-name="ce84">
            <text:p>27,392<text:s/></text:p>
          </table:table-cell>
          <table:table-cell office:value-type="float" office:value="4710" table:style-name="ce86">
            <text:p>4,710<text:s/></text:p>
          </table:table-cell>
          <table:table-cell office:value-type="float" office:value="243" table:style-name="ce86">
            <text:p>243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73082" table:style-name="ce84">
            <text:p>273,082<text:s/></text:p>
          </table:table-cell>
          <table:table-cell office:value-type="float" office:value="7554" table:style-name="ce104">
            <text:p>7,554<text:s/></text:p>
          </table:table-cell>
          <table:table-cell office:value-type="string" table:style-name="ce106">
            <text:p>　 <text:s/>Aug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9月</text:p>
          </table:table-cell>
          <table:table-cell table:style-name="ce52"/>
          <table:table-cell office:value-type="float" office:value="39532" table:style-name="ce82">
            <text:p>39,532<text:s/></text:p>
          </table:table-cell>
          <table:table-cell office:value-type="float" office:value="58752" table:style-name="ce84">
            <text:p>58,752<text:s/></text:p>
          </table:table-cell>
          <table:table-cell office:value-type="float" office:value="477" table:style-name="ce86">
            <text:p>477<text:s/></text:p>
          </table:table-cell>
          <table:table-cell office:value-type="float" office:value="64" table:style-name="ce88">
            <text:p>64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64" table:style-name="ce86">
            <text:p>64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7645" table:style-name="ce102">
            <text:p>7,645<text:s/></text:p>
          </table:table-cell>
          <table:table-cell office:value-type="float" office:value="147" table:style-name="ce86">
            <text:p>147<text:s/></text:p>
          </table:table-cell>
          <table:table-cell office:value-type="float" office:value="29677" table:style-name="ce84">
            <text:p>29,677<text:s/></text:p>
          </table:table-cell>
          <table:table-cell office:value-type="float" office:value="2326" table:style-name="ce86">
            <text:p>2,326<text:s/></text:p>
          </table:table-cell>
          <table:table-cell office:value-type="float" office:value="77" table:style-name="ce86">
            <text:p>7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63791" table:style-name="ce84">
            <text:p>263,791<text:s/></text:p>
          </table:table-cell>
          <table:table-cell office:value-type="float" office:value="7400" table:style-name="ce104">
            <text:p>7,400<text:s/></text:p>
          </table:table-cell>
          <table:table-cell office:value-type="string" table:style-name="ce106">
            <text:p>　 <text:s/>Sep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0月</text:p>
          </table:table-cell>
          <table:table-cell table:style-name="ce52"/>
          <table:table-cell office:value-type="float" office:value="36462" table:style-name="ce82">
            <text:p>36,462<text:s/></text:p>
          </table:table-cell>
          <table:table-cell office:value-type="float" office:value="79136" table:style-name="ce84">
            <text:p>79,136<text:s/></text:p>
          </table:table-cell>
          <table:table-cell office:value-type="float" office:value="339" table:style-name="ce86">
            <text:p>339<text:s/></text:p>
          </table:table-cell>
          <table:table-cell office:value-type="float" office:value="972" table:style-name="ce88">
            <text:p>97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21" table:style-name="ce86">
            <text:p>21<text:s/></text:p>
          </table:table-cell>
          <table:table-cell office:value-type="float" office:value="1004" table:style-name="ce90">
            <text:p>1,004<text:s/></text:p>
          </table:table-cell>
          <table:table-cell office:value-type="float" office:value="5476" table:style-name="ce102">
            <text:p>5,476<text:s/></text:p>
          </table:table-cell>
          <table:table-cell office:value-type="float" office:value="290" table:style-name="ce86">
            <text:p>290<text:s/></text:p>
          </table:table-cell>
          <table:table-cell office:value-type="float" office:value="24987" table:style-name="ce84">
            <text:p>24,987<text:s/></text:p>
          </table:table-cell>
          <table:table-cell office:value-type="float" office:value="1659" table:style-name="ce86">
            <text:p>1,659<text:s/></text:p>
          </table:table-cell>
          <table:table-cell office:value-type="float" office:value="187" table:style-name="ce86">
            <text:p>18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71399" table:style-name="ce84">
            <text:p>271,399<text:s/></text:p>
          </table:table-cell>
          <table:table-cell office:value-type="float" office:value="6994" table:style-name="ce104">
            <text:p>6,994<text:s/></text:p>
          </table:table-cell>
          <table:table-cell office:value-type="string" table:style-name="ce106">
            <text:p>　 <text:s/>Oct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1月</text:p>
          </table:table-cell>
          <table:table-cell table:style-name="ce52"/>
          <table:table-cell office:value-type="float" office:value="31083" table:style-name="ce82">
            <text:p>31,083<text:s/></text:p>
          </table:table-cell>
          <table:table-cell office:value-type="float" office:value="62622" table:style-name="ce84">
            <text:p>62,622<text:s/></text:p>
          </table:table-cell>
          <table:table-cell office:value-type="float" office:value="368" table:style-name="ce86">
            <text:p>368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27" table:style-name="ce90">
            <text:p>27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41" table:style-name="ce86">
            <text:p>41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5484" table:style-name="ce102">
            <text:p>5,484<text:s/></text:p>
          </table:table-cell>
          <table:table-cell office:value-type="float" office:value="35254" table:style-name="ce86">
            <text:p>35,254<text:s/></text:p>
          </table:table-cell>
          <table:table-cell office:value-type="float" office:value="25053" table:style-name="ce84">
            <text:p>25,053<text:s/></text:p>
          </table:table-cell>
          <table:table-cell office:value-type="float" office:value="2957" table:style-name="ce86">
            <text:p>2,957<text:s/></text:p>
          </table:table-cell>
          <table:table-cell office:value-type="float" office:value="5474" table:style-name="ce86">
            <text:p>5,474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98515" table:style-name="ce84">
            <text:p>298,515<text:s/></text:p>
          </table:table-cell>
          <table:table-cell office:value-type="float" office:value="8582" table:style-name="ce104">
            <text:p>8,582<text:s/></text:p>
          </table:table-cell>
          <table:table-cell office:value-type="string" table:style-name="ce106">
            <text:p>　 <text:s/>Nov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12月</text:p>
          </table:table-cell>
          <table:table-cell table:style-name="ce52"/>
          <table:table-cell office:value-type="float" office:value="29172" table:style-name="ce82">
            <text:p>29,172<text:s/></text:p>
          </table:table-cell>
          <table:table-cell office:value-type="float" office:value="29194" table:style-name="ce84">
            <text:p>29,194<text:s/></text:p>
          </table:table-cell>
          <table:table-cell office:value-type="float" office:value="499" table:style-name="ce86">
            <text:p>499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3" table:style-name="ce90">
            <text:p>3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331" table:style-name="ce86">
            <text:p>331<text:s/></text:p>
          </table:table-cell>
          <table:table-cell office:value-type="float" office:value="1083" table:style-name="ce90">
            <text:p>1,083<text:s/></text:p>
          </table:table-cell>
          <table:table-cell office:value-type="float" office:value="9245" table:style-name="ce102">
            <text:p>9,245<text:s/></text:p>
          </table:table-cell>
          <table:table-cell office:value-type="float" office:value="33668" table:style-name="ce86">
            <text:p>33,668<text:s/></text:p>
          </table:table-cell>
          <table:table-cell office:value-type="float" office:value="30022" table:style-name="ce84">
            <text:p>30,022<text:s/></text:p>
          </table:table-cell>
          <table:table-cell office:value-type="float" office:value="1248" table:style-name="ce86">
            <text:p>1,248<text:s/></text:p>
          </table:table-cell>
          <table:table-cell office:value-type="float" office:value="524" table:style-name="ce86">
            <text:p>524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59000" table:style-name="ce84">
            <text:p>259,000<text:s/></text:p>
          </table:table-cell>
          <table:table-cell office:value-type="float" office:value="10863" table:style-name="ce104">
            <text:p>10,863<text:s/></text:p>
          </table:table-cell>
          <table:table-cell office:value-type="string" table:style-name="ce106">
            <text:p>　 <text:s/>Dec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77705" table:style-name="ce83">
            <text:p>277,705<text:s/></text:p>
          </table:table-cell>
          <table:table-cell office:value-type="float" office:value="417942" table:style-name="ce85">
            <text:p>417,942<text:s/></text:p>
          </table:table-cell>
          <table:table-cell office:value-type="float" office:value="4639" table:style-name="ce87">
            <text:p>4,639<text:s/></text:p>
          </table:table-cell>
          <table:table-cell office:value-type="float" office:value="2962" table:style-name="ce89">
            <text:p>2,962<text:s/></text:p>
          </table:table-cell>
          <table:table-cell office:value-type="float" office:value="82" table:style-name="ce91">
            <text:p>82<text:s/></text:p>
          </table:table-cell>
          <table:table-cell office:value-type="float" office:value="136" table:style-name="ce85">
            <text:p>136<text:s/></text:p>
          </table:table-cell>
          <table:table-cell office:value-type="float" office:value="1397" table:style-name="ce87">
            <text:p>1,397<text:s/></text:p>
          </table:table-cell>
          <table:table-cell office:value-type="float" office:value="7669" table:style-name="ce91">
            <text:p>7,669<text:s/></text:p>
          </table:table-cell>
          <table:table-cell office:value-type="float" office:value="50462" table:style-name="ce103">
            <text:p>50,462<text:s/></text:p>
          </table:table-cell>
          <table:table-cell office:value-type="float" office:value="44016" table:style-name="ce87">
            <text:p>44,016<text:s/></text:p>
          </table:table-cell>
          <table:table-cell office:value-type="float" office:value="177293" table:style-name="ce85">
            <text:p>177,293<text:s/></text:p>
          </table:table-cell>
          <table:table-cell office:value-type="float" office:value="50700" table:style-name="ce87">
            <text:p>50,700<text:s/></text:p>
          </table:table-cell>
          <table:table-cell office:value-type="float" office:value="644" table:style-name="ce87">
            <text:p>644<text:s/></text:p>
          </table:table-cell>
          <table:table-cell office:value-type="float" office:value="3" table:style-name="ce91">
            <text:p>3<text:s/></text:p>
          </table:table-cell>
          <table:table-cell office:value-type="float" office:value="1287832" table:style-name="ce85">
            <text:p>1,287,832<text:s/></text:p>
          </table:table-cell>
          <table:table-cell office:value-type="float" office:value="48771" table:style-name="ce105">
            <text:p>48,771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/>115年</text:p>
          </table:table-cell>
          <table:table-cell table:style-name="ce52"/>
          <table:table-cell table:style-name="ce27"/>
          <table:table-cell table:style-name="ce28"/>
          <table:table-cell table:style-name="ce29"/>
          <table:table-cell table:style-name="ce45"/>
          <table:table-cell table:style-name="ce26"/>
          <table:table-cell table:style-name="ce28"/>
          <table:table-cell table:style-name="ce29"/>
          <table:table-cell table:style-name="ce26"/>
          <table:table-cell table:style-name="ce31"/>
          <table:table-cell table:style-name="ce29"/>
          <table:table-cell table:style-name="ce28"/>
          <table:table-cell table:number-columns-repeated="2" table:style-name="ce29"/>
          <table:table-cell table:style-name="ce26"/>
          <table:table-cell table:style-name="ce28"/>
          <table:table-cell table:style-name="ce58"/>
          <table:table-cell office:value-type="float" office:value="2026" table:style-name="ce107">
            <text:p>2026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1月</text:p>
          </table:table-cell>
          <table:table-cell table:style-name="ce52"/>
          <table:table-cell office:value-type="float" office:value="38699" table:style-name="ce82">
            <text:p>38,699<text:s/></text:p>
          </table:table-cell>
          <table:table-cell office:value-type="float" office:value="29746" table:style-name="ce84">
            <text:p>29,746<text:s/></text:p>
          </table:table-cell>
          <table:table-cell office:value-type="float" office:value="587" table:style-name="ce86">
            <text:p>587<text:s/></text:p>
          </table:table-cell>
          <table:table-cell office:value-type="float" office:value="8" table:style-name="ce88">
            <text:p>8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342" table:style-name="ce86">
            <text:p>342<text:s/></text:p>
          </table:table-cell>
          <table:table-cell office:value-type="float" office:value="437" table:style-name="ce90">
            <text:p>437<text:s/></text:p>
          </table:table-cell>
          <table:table-cell office:value-type="float" office:value="4497" table:style-name="ce102">
            <text:p>4,497<text:s/></text:p>
          </table:table-cell>
          <table:table-cell office:value-type="float" office:value="35953" table:style-name="ce86">
            <text:p>35,953<text:s/></text:p>
          </table:table-cell>
          <table:table-cell office:value-type="float" office:value="27682" table:style-name="ce84">
            <text:p>27,682<text:s/></text:p>
          </table:table-cell>
          <table:table-cell office:value-type="float" office:value="1082" table:style-name="ce86">
            <text:p>1,082<text:s/></text:p>
          </table:table-cell>
          <table:table-cell office:value-type="float" office:value="107" table:style-name="ce86">
            <text:p>10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81015" table:style-name="ce84">
            <text:p>281,015<text:s/></text:p>
          </table:table-cell>
          <table:table-cell office:value-type="float" office:value="8064" table:style-name="ce104">
            <text:p>8,064<text:s/></text:p>
          </table:table-cell>
          <table:table-cell office:value-type="string" table:style-name="ce106">
            <text:p>　 <text:s/>Jan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2月</text:p>
          </table:table-cell>
          <table:table-cell table:style-name="ce52"/>
          <table:table-cell office:value-type="float" office:value="43149" table:style-name="ce82">
            <text:p>43,149<text:s/></text:p>
          </table:table-cell>
          <table:table-cell office:value-type="float" office:value="53160" table:style-name="ce84">
            <text:p>53,160<text:s/></text:p>
          </table:table-cell>
          <table:table-cell office:value-type="float" office:value="676" table:style-name="ce86">
            <text:p>676<text:s/></text:p>
          </table:table-cell>
          <table:table-cell office:value-type="float" office:value="201" table:style-name="ce88">
            <text:p>201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337" table:style-name="ce86">
            <text:p>337<text:s/></text:p>
          </table:table-cell>
          <table:table-cell office:value-type="float" office:value="236" table:style-name="ce90">
            <text:p>236<text:s/></text:p>
          </table:table-cell>
          <table:table-cell office:value-type="float" office:value="5577" table:style-name="ce102">
            <text:p>5,577<text:s/></text:p>
          </table:table-cell>
          <table:table-cell office:value-type="float" office:value="189" table:style-name="ce86">
            <text:p>189<text:s/></text:p>
          </table:table-cell>
          <table:table-cell office:value-type="float" office:value="23588" table:style-name="ce84">
            <text:p>23,588<text:s/></text:p>
          </table:table-cell>
          <table:table-cell office:value-type="float" office:value="947" table:style-name="ce86">
            <text:p>947<text:s/></text:p>
          </table:table-cell>
          <table:table-cell office:value-type="float" office:value="25" table:style-name="ce86">
            <text:p>25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68760" table:style-name="ce84">
            <text:p>168,760<text:s/></text:p>
          </table:table-cell>
          <table:table-cell office:value-type="float" office:value="7602" table:style-name="ce104">
            <text:p>7,602<text:s/></text:p>
          </table:table-cell>
          <table:table-cell office:value-type="string" table:style-name="ce106">
            <text:p>　 <text:s/>Feb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3月</text:p>
          </table:table-cell>
          <table:table-cell table:style-name="ce52"/>
          <table:table-cell office:value-type="float" office:value="33177" table:style-name="ce82">
            <text:p>33,177<text:s/></text:p>
          </table:table-cell>
          <table:table-cell office:value-type="float" office:value="138811" table:style-name="ce84">
            <text:p>138,811<text:s/></text:p>
          </table:table-cell>
          <table:table-cell office:value-type="float" office:value="891" table:style-name="ce86">
            <text:p>891<text:s/></text:p>
          </table:table-cell>
          <table:table-cell office:value-type="float" office:value="1652" table:style-name="ce88">
            <text:p>1,65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97642" table:style-name="ce84">
            <text:p>97,642<text:s/></text:p>
          </table:table-cell>
          <table:table-cell office:value-type="float" office:value="357" table:style-name="ce86">
            <text:p>357<text:s/></text:p>
          </table:table-cell>
          <table:table-cell office:value-type="float" office:value="2867" table:style-name="ce90">
            <text:p>2,867<text:s/></text:p>
          </table:table-cell>
          <table:table-cell office:value-type="float" office:value="5524" table:style-name="ce102">
            <text:p>5,524<text:s/></text:p>
          </table:table-cell>
          <table:table-cell office:value-type="float" office:value="514" table:style-name="ce86">
            <text:p>514<text:s/></text:p>
          </table:table-cell>
          <table:table-cell office:value-type="float" office:value="22436" table:style-name="ce84">
            <text:p>22,436<text:s/></text:p>
          </table:table-cell>
          <table:table-cell office:value-type="float" office:value="1855" table:style-name="ce86">
            <text:p>1,855<text:s/></text:p>
          </table:table-cell>
          <table:table-cell office:value-type="float" office:value="52" table:style-name="ce86">
            <text:p>52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02130" table:style-name="ce84">
            <text:p>202,130<text:s/></text:p>
          </table:table-cell>
          <table:table-cell office:value-type="float" office:value="7746" table:style-name="ce104">
            <text:p>7,746<text:s/></text:p>
          </table:table-cell>
          <table:table-cell office:value-type="string" table:style-name="ce106">
            <text:p>　 <text:s/>Ma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4月</text:p>
          </table:table-cell>
          <table:table-cell table:style-name="ce52"/>
          <table:table-cell office:value-type="float" office:value="42765" table:style-name="ce82">
            <text:p>42,765<text:s/></text:p>
          </table:table-cell>
          <table:table-cell office:value-type="float" office:value="78072" table:style-name="ce84">
            <text:p>78,072<text:s/></text:p>
          </table:table-cell>
          <table:table-cell office:value-type="float" office:value="139" table:style-name="ce86">
            <text:p>139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77" table:style-name="ce86">
            <text:p>7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6571" table:style-name="ce102">
            <text:p>6,571<text:s/></text:p>
          </table:table-cell>
          <table:table-cell office:value-type="float" office:value="81696" table:style-name="ce86">
            <text:p>81,696<text:s/></text:p>
          </table:table-cell>
          <table:table-cell office:value-type="float" office:value="24242" table:style-name="ce84">
            <text:p>24,242<text:s/></text:p>
          </table:table-cell>
          <table:table-cell office:value-type="float" office:value="1162" table:style-name="ce86">
            <text:p>1,162<text:s/></text:p>
          </table:table-cell>
          <table:table-cell office:value-type="float" office:value="38" table:style-name="ce86">
            <text:p>38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192536" table:style-name="ce84">
            <text:p>192,536<text:s/></text:p>
          </table:table-cell>
          <table:table-cell office:value-type="float" office:value="7640" table:style-name="ce104">
            <text:p>7,640<text:s/></text:p>
          </table:table-cell>
          <table:table-cell office:value-type="string" table:style-name="ce106">
            <text:p>　 <text:s/>Apr.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5月</text:p>
          </table:table-cell>
          <table:table-cell table:style-name="ce52"/>
          <table:table-cell office:value-type="float" office:value="47485" table:style-name="ce82">
            <text:p>47,485<text:s/></text:p>
          </table:table-cell>
          <table:table-cell office:value-type="float" office:value="50641" table:style-name="ce84">
            <text:p>50,641<text:s/></text:p>
          </table:table-cell>
          <table:table-cell office:value-type="float" office:value="51187" table:style-name="ce86">
            <text:p>51,187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37" table:style-name="ce90">
            <text:p>37<text:s/></text:p>
          </table:table-cell>
          <table:table-cell office:value-type="float" office:value="61516" table:style-name="ce84">
            <text:p>61,516<text:s/></text:p>
          </table:table-cell>
          <table:table-cell office:value-type="float" office:value="59" table:style-name="ce86">
            <text:p>59<text:s/></text:p>
          </table:table-cell>
          <table:table-cell office:value-type="float" office:value="7190" table:style-name="ce90">
            <text:p>7,190<text:s/></text:p>
          </table:table-cell>
          <table:table-cell office:value-type="float" office:value="8298" table:style-name="ce102">
            <text:p>8,298<text:s/></text:p>
          </table:table-cell>
          <table:table-cell office:value-type="float" office:value="194582" table:style-name="ce86">
            <text:p>194,582<text:s/></text:p>
          </table:table-cell>
          <table:table-cell office:value-type="float" office:value="33681" table:style-name="ce84">
            <text:p>33,681<text:s/></text:p>
          </table:table-cell>
          <table:table-cell office:value-type="float" office:value="1343" table:style-name="ce86">
            <text:p>1,343<text:s/></text:p>
          </table:table-cell>
          <table:table-cell office:value-type="float" office:value="74" table:style-name="ce86">
            <text:p>74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18598" table:style-name="ce84">
            <text:p>218,598<text:s/></text:p>
          </table:table-cell>
          <table:table-cell office:value-type="float" office:value="8332" table:style-name="ce104">
            <text:p>8,332<text:s/></text:p>
          </table:table-cell>
          <table:table-cell office:value-type="string" table:style-name="ce106">
            <text:p>　 <text:s/>Ma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6月</text:p>
          </table:table-cell>
          <table:table-cell office:value-type="string" table:style-name="ce92">
            <text:p>r</text:p>
          </table:table-cell>
          <table:table-cell office:value-type="float" office:value="31964" table:style-name="ce82">
            <text:p>31,964<text:s/></text:p>
          </table:table-cell>
          <table:table-cell office:value-type="float" office:value="64910" table:style-name="ce84">
            <text:p>64,910<text:s/></text:p>
          </table:table-cell>
          <table:table-cell office:value-type="float" office:value="108964" table:style-name="ce86">
            <text:p>108,964<text:s/></text:p>
          </table:table-cell>
          <table:table-cell office:value-type="float" office:value="496377" table:style-name="ce88">
            <text:p>496,377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56219" table:style-name="ce84">
            <text:p>56,219<text:s/></text:p>
          </table:table-cell>
          <table:table-cell office:value-type="float" office:value="25" table:style-name="ce86">
            <text:p>25<text:s/></text:p>
          </table:table-cell>
          <table:table-cell office:value-type="float" office:value="3126" table:style-name="ce90">
            <text:p>3,126<text:s/></text:p>
          </table:table-cell>
          <table:table-cell office:value-type="float" office:value="7099" table:style-name="ce102">
            <text:p>7,099<text:s/></text:p>
          </table:table-cell>
          <table:table-cell office:value-type="float" office:value="68187" table:style-name="ce86">
            <text:p>68,187<text:s/></text:p>
          </table:table-cell>
          <table:table-cell office:value-type="float" office:value="23465" table:style-name="ce84">
            <text:p>23,465<text:s/></text:p>
          </table:table-cell>
          <table:table-cell office:value-type="float" office:value="29693" table:style-name="ce86">
            <text:p>29,693<text:s/></text:p>
          </table:table-cell>
          <table:table-cell office:value-type="float" office:value="40" table:style-name="ce86">
            <text:p>40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275783" table:style-name="ce84">
            <text:p>275,783<text:s/></text:p>
          </table:table-cell>
          <table:table-cell office:value-type="float" office:value="8840" table:style-name="ce104">
            <text:p>8,840<text:s/></text:p>
          </table:table-cell>
          <table:table-cell office:value-type="string" table:style-name="ce106">
            <text:p>　 <text:s/>June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70">
            <text:p>　 <text:s/>7月</text:p>
          </table:table-cell>
          <table:table-cell office:value-type="string" table:style-name="ce92">
            <text:p>p</text:p>
          </table:table-cell>
          <table:table-cell office:value-type="float" office:value="40007" table:style-name="ce82">
            <text:p>40,007<text:s/></text:p>
          </table:table-cell>
          <table:table-cell office:value-type="float" office:value="65138" table:style-name="ce84">
            <text:p>65,138<text:s/></text:p>
          </table:table-cell>
          <table:table-cell office:value-type="float" office:value="78" table:style-name="ce86">
            <text:p>78<text:s/></text:p>
          </table:table-cell>
          <table:table-cell office:value-type="float" office:value="1565" table:style-name="ce88">
            <text:p>1,565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6">
            <text:p>－<text:s/></text:p>
          </table:table-cell>
          <table:table-cell office:value-type="float" office:value="19" table:style-name="ce86">
            <text:p>19<text:s/></text:p>
          </table:table-cell>
          <table:table-cell office:value-type="float" office:value="5287" table:style-name="ce90">
            <text:p>5,287<text:s/></text:p>
          </table:table-cell>
          <table:table-cell office:value-type="float" office:value="6607" table:style-name="ce102">
            <text:p>6,607<text:s/></text:p>
          </table:table-cell>
          <table:table-cell office:value-type="float" office:value="141" table:style-name="ce86">
            <text:p>141<text:s/></text:p>
          </table:table-cell>
          <table:table-cell office:value-type="float" office:value="33854" table:style-name="ce84">
            <text:p>33,854<text:s/></text:p>
          </table:table-cell>
          <table:table-cell office:value-type="float" office:value="2713" table:style-name="ce86">
            <text:p>2,713<text:s/></text:p>
          </table:table-cell>
          <table:table-cell office:value-type="float" office:value="32" table:style-name="ce86">
            <text:p>32<text:s/></text:p>
          </table:table-cell>
          <table:table-cell office:value-type="float" office:value="1083" table:style-name="ce90">
            <text:p>1,083<text:s/></text:p>
          </table:table-cell>
          <table:table-cell office:value-type="float" office:value="211320" table:style-name="ce84">
            <text:p>211,320<text:s/></text:p>
          </table:table-cell>
          <table:table-cell office:value-type="float" office:value="7894" table:style-name="ce104">
            <text:p>7,894<text:s/></text:p>
          </table:table-cell>
          <table:table-cell office:value-type="string" table:style-name="ce106">
            <text:p>　 <text:s/>July</text:p>
          </table:table-cell>
          <table:table-cell table:number-columns-repeated="16365" table:style-name="ce23"/>
        </table:table-row>
        <table:table-row table:style-name="ro7">
          <table:table-cell office:value-type="string" table:style-name="ce81">
            <text:p><text:s text:c="2"/>1~ 7月</text:p>
          </table:table-cell>
          <table:table-cell table:style-name="ce52"/>
          <table:table-cell office:value-type="float" office:value="277246" table:style-name="ce83">
            <text:p>277,246<text:s/></text:p>
          </table:table-cell>
          <table:table-cell office:value-type="float" office:value="480478" table:style-name="ce85">
            <text:p>480,478<text:s/></text:p>
          </table:table-cell>
          <table:table-cell office:value-type="float" office:value="162522" table:style-name="ce87">
            <text:p>162,522<text:s/></text:p>
          </table:table-cell>
          <table:table-cell office:value-type="float" office:value="499803" table:style-name="ce89">
            <text:p>499,803<text:s/></text:p>
          </table:table-cell>
          <table:table-cell office:value-type="float" office:value="37" table:style-name="ce91">
            <text:p>37<text:s/></text:p>
          </table:table-cell>
          <table:table-cell office:value-type="float" office:value="215377" table:style-name="ce85">
            <text:p>215,377<text:s/></text:p>
          </table:table-cell>
          <table:table-cell office:value-type="float" office:value="1216" table:style-name="ce87">
            <text:p>1,216<text:s/></text:p>
          </table:table-cell>
          <table:table-cell office:value-type="float" office:value="19143" table:style-name="ce91">
            <text:p>19,143<text:s/></text:p>
          </table:table-cell>
          <table:table-cell office:value-type="float" office:value="44173" table:style-name="ce103">
            <text:p>44,173<text:s/></text:p>
          </table:table-cell>
          <table:table-cell office:value-type="float" office:value="381262" table:style-name="ce87">
            <text:p>381,262<text:s/></text:p>
          </table:table-cell>
          <table:table-cell office:value-type="float" office:value="188948" table:style-name="ce85">
            <text:p>188,948<text:s/></text:p>
          </table:table-cell>
          <table:table-cell office:value-type="float" office:value="38795" table:style-name="ce87">
            <text:p>38,795<text:s/></text:p>
          </table:table-cell>
          <table:table-cell office:value-type="float" office:value="368" table:style-name="ce87">
            <text:p>368<text:s/></text:p>
          </table:table-cell>
          <table:table-cell office:value-type="float" office:value="1083" table:style-name="ce91">
            <text:p>1,083<text:s/></text:p>
          </table:table-cell>
          <table:table-cell office:value-type="float" office:value="1550142" table:style-name="ce85">
            <text:p>1,550,142<text:s/></text:p>
          </table:table-cell>
          <table:table-cell office:value-type="float" office:value="56118" table:style-name="ce105">
            <text:p>56,118<text:s/></text:p>
          </table:table-cell>
          <table:table-cell office:value-type="string" table:style-name="ce107">
            <text:p><text:s text:c="2"/>Up to July</text:p>
          </table:table-cell>
          <table:table-cell table:number-columns-repeated="16365" table:style-name="ce23"/>
        </table:table-row>
        <table:table-row table:style-name="ro9">
          <table:table-cell table:style-name="ce16"/>
          <table:table-cell table:style-name="ce33"/>
          <table:table-cell table:style-name="ce34"/>
          <table:table-cell table:style-name="ce35"/>
          <table:table-cell table:style-name="ce36"/>
          <table:table-cell table:style-name="ce46"/>
          <table:table-cell table:style-name="ce37"/>
          <table:table-cell table:style-name="ce35"/>
          <table:table-cell table:style-name="ce36"/>
          <table:table-cell table:style-name="ce38"/>
          <table:table-cell table:style-name="ce16"/>
          <table:table-cell table:style-name="ce57"/>
          <table:table-cell table:style-name="ce35"/>
          <table:table-cell table:number-columns-repeated="2" table:style-name="ce36"/>
          <table:table-cell table:style-name="ce37"/>
          <table:table-cell table:style-name="ce35"/>
          <table:table-cell table:style-name="ce59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1" table:number-rows-spanned="2" table:style-name="ce168">
            <text:p>較上年同</text:p>
            <text:p>期增減％</text:p>
          </table:table-cell>
          <table:table-cell office:value-type="string" table:style-name="ce40">
            <text:p>當月</text:p>
          </table:table-cell>
          <table:table-cell office:value-type="float" office:value="18.600000000000001" table:style-name="ce71">
            <text:p>18.6<text:s/></text:p>
          </table:table-cell>
          <table:table-cell office:value-type="float" office:value="12.1" table:style-name="ce73">
            <text:p>12.1<text:s/></text:p>
          </table:table-cell>
          <table:table-cell office:value-type="float" office:value="-83.3" table:style-name="ce75">
            <text:p>-83.3<text:s/></text:p>
          </table:table-cell>
          <table:table-cell office:value-type="float" office:value="1434.3" table:style-name="ce77">
            <text:p>1,434.3<text:s/></text:p>
          </table:table-cell>
          <table:table-cell office:value-type="float" office:value="0" table:style-name="ce113">
            <text:p>－<text:s/></text:p>
          </table:table-cell>
          <table:table-cell office:value-type="string" table:style-name="ce73">
            <text:p><text:s text:c="9"/>--</text:p>
          </table:table-cell>
          <table:table-cell office:value-type="float" office:value="11.8" table:style-name="ce75">
            <text:p>11.8<text:s/></text:p>
          </table:table-cell>
          <table:table-cell office:value-type="float" office:value="435.1" table:style-name="ce79">
            <text:p>435.1<text:s/></text:p>
          </table:table-cell>
          <table:table-cell office:value-type="float" office:value="11.6" table:style-name="ce98">
            <text:p>11.6<text:s/></text:p>
          </table:table-cell>
          <table:table-cell office:value-type="float" office:value="-99.7" table:style-name="ce75">
            <text:p>-99.7<text:s/></text:p>
          </table:table-cell>
          <table:table-cell office:value-type="float" office:value="40.9" table:style-name="ce73">
            <text:p>40.9<text:s/></text:p>
          </table:table-cell>
          <table:table-cell office:value-type="float" office:value="-30.1" table:style-name="ce75">
            <text:p>-30.1<text:s/></text:p>
          </table:table-cell>
          <table:table-cell office:value-type="float" office:value="45.5" table:style-name="ce75">
            <text:p>45.5<text:s/></text:p>
          </table:table-cell>
          <table:table-cell office:value-type="float" office:value="54050" table:style-name="ce79">
            <text:p>54,050.0<text:s/></text:p>
          </table:table-cell>
          <table:table-cell office:value-type="float" office:value="41.5" table:style-name="ce73">
            <text:p>41.5<text:s/></text:p>
          </table:table-cell>
          <table:table-cell office:value-type="float" office:value="3.2" table:style-name="ce100">
            <text:p>3.2<text:s/></text:p>
          </table:table-cell>
          <table:table-cell office:value-type="string" table:style-name="ce64">
            <text:p>% Current Month</text:p>
          </table:table-cell>
          <table:table-cell table:number-columns-repeated="16365" table:style-name="ce23"/>
        </table:table-row>
        <table:table-row table:style-name="ro10">
          <table:covered-table-cell/>
          <table:table-cell office:value-type="string" table:style-name="ce61">
            <text:p>累計</text:p>
          </table:table-cell>
          <table:table-cell office:value-type="float" office:value="-0.2" table:style-name="ce72">
            <text:p>-0.2<text:s/></text:p>
          </table:table-cell>
          <table:table-cell office:value-type="float" office:value="15" table:style-name="ce74">
            <text:p>15.0<text:s/></text:p>
          </table:table-cell>
          <table:table-cell office:value-type="float" office:value="3403.4" table:style-name="ce76">
            <text:p>3,403.4<text:s/></text:p>
          </table:table-cell>
          <table:table-cell office:value-type="float" office:value="16773.8" table:style-name="ce78">
            <text:p>16,773.8<text:s/></text:p>
          </table:table-cell>
          <table:table-cell office:value-type="float" office:value="-54.9" table:style-name="ce80">
            <text:p>-54.9<text:s/></text:p>
          </table:table-cell>
          <table:table-cell office:value-type="float" office:value="158265.4" table:style-name="ce74">
            <text:p>158,265.4<text:s/></text:p>
          </table:table-cell>
          <table:table-cell office:value-type="float" office:value="-13" table:style-name="ce76">
            <text:p>-13.0<text:s/></text:p>
          </table:table-cell>
          <table:table-cell office:value-type="float" office:value="149.6" table:style-name="ce80">
            <text:p>149.6<text:s/></text:p>
          </table:table-cell>
          <table:table-cell office:value-type="float" office:value="-12.5" table:style-name="ce99">
            <text:p>-12.5<text:s/></text:p>
          </table:table-cell>
          <table:table-cell office:value-type="float" office:value="766.2" table:style-name="ce76">
            <text:p>766.2<text:s/></text:p>
          </table:table-cell>
          <table:table-cell office:value-type="float" office:value="6.6" table:style-name="ce74">
            <text:p>6.6<text:s/></text:p>
          </table:table-cell>
          <table:table-cell office:value-type="float" office:value="-23.5" table:style-name="ce76">
            <text:p>-23.5<text:s/></text:p>
          </table:table-cell>
          <table:table-cell office:value-type="float" office:value="-42.9" table:style-name="ce76">
            <text:p>-42.9<text:s/></text:p>
          </table:table-cell>
          <table:table-cell office:value-type="float" office:value="36000" table:style-name="ce80">
            <text:p>36,000.0<text:s/></text:p>
          </table:table-cell>
          <table:table-cell office:value-type="float" office:value="20.399999999999999" table:style-name="ce74">
            <text:p>20.4<text:s/></text:p>
          </table:table-cell>
          <table:table-cell office:value-type="float" office:value="15.1" table:style-name="ce101">
            <text:p>15.1<text:s/></text:p>
          </table:table-cell>
          <table:table-cell office:value-type="string" table:style-name="ce65">
            <text:p>% Cumulative</text:p>
          </table:table-cell>
          <table:table-cell table:number-columns-repeated="237" table:style-name="ce23"/>
          <table:table-cell table:number-columns-repeated="16128" table:style-name="ce39"/>
        </table:table-row>
        <table:table-row table:style-name="ro11">
          <table:table-cell table:number-columns-repeated="6" table:style-name="ce62"/>
          <table:table-cell table:style-name="ce63"/>
          <table:table-cell table:number-columns-repeated="8" table:style-name="ce62"/>
          <table:table-cell table:style-name="ce63"/>
          <table:table-cell table:number-columns-repeated="3" table:style-name="ce62"/>
          <table:table-cell table:number-columns-repeated="16365" table:style-name="ce1"/>
        </table:table-row>
        <table:table-row table:number-rows-repeated="104851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0" number:min-integer-digits="1" number:grouping="true">
        <number:embedded-text number:position="0"> </number:embedded-text>
      </number:number>
    </number:number-style>
    <number:number-style style:name="N76P0">
      <number:number number:decimal-places="1" number:min-integer-digits="1" number:grouping="true"/>
      <number:text> </number:text>
    </number:number-style>
    <number:number-style style:name="N76P1">
      <number:text>-</number:text>
      <number:number number:decimal-places="1" number:min-integer-digits="1" number:grouping="true"/>
      <number:text> </number:text>
    </number:number-style>
    <number:text-style style:name="N76">
      <number:text>－ </number:text>
      <style:map style:condition="value()&gt;0" style:apply-style-name="N76P0"/>
      <style:map style:condition="value()&lt;0" style:apply-style-name="N76P1"/>
    </number:text-style>
    <number:number-style style:name="N77P0">
      <number:number number:decimal-places="0" number:min-integer-digits="1" number:grouping="true">
        <number:embedded-text number:position="0"> </number:embedded-text>
      </number:number>
    </number:number-style>
    <number:number-style style:name="N7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77">
      <number:text>－ </number:text>
      <style:map style:condition="value()&gt;0" style:apply-style-name="N77P0"/>
      <style:map style:condition="value()&lt;0" style:apply-style-name="N77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3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3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4">
      <style:page-layout-properties fo:margin-top="0.393700787401575in" fo:margin-bottom="0.393700787401575in" fo:margin-left="0.47244094488189in" fo:margin-right="0.47244094488189in" style:print-orientation="portrait" style:print-page-order="ttb" style:first-page-number="3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5">
      <style:page-layout-properties fo:margin-top="0.393700787401575in" fo:margin-bottom="0.393700787401575in" fo:margin-left="0.47244094488189in" fo:margin-right="0.47244094488189in" style:print-orientation="portrait" style:print-page-order="ttb" style:first-page-number="3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6">
      <style:page-layout-properties fo:margin-top="0.393700787401575in" fo:margin-bottom="0.393700787401575in" fo:margin-left="0.47244094488189in" fo:margin-right="0.47244094488189in" style:print-orientation="portrait" style:print-page-order="ttb" style:first-page-number="3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7">
      <style:page-layout-properties fo:margin-top="0.393700787401575in" fo:margin-bottom="0.393700787401575in" fo:margin-left="0.47244094488189in" fo:margin-right="0.47244094488189in" style:print-orientation="portrait" style:print-page-order="ttb" style:first-page-number="4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8">
      <style:page-layout-properties fo:margin-top="0.393700787401575in" fo:margin-bottom="0.393700787401575in" fo:margin-left="0.47244094488189in" fo:margin-right="0.47244094488189in" style:print-orientation="portrait" style:print-page-order="ttb" style:first-page-number="4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9">
      <style:page-layout-properties fo:margin-top="0.393700787401575in" fo:margin-bottom="0.393700787401575in" fo:margin-left="0.47244094488189in" fo:margin-right="0.47244094488189in" style:print-orientation="portrait" style:print-page-order="ttb" style:first-page-number="4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10">
      <style:page-layout-properties fo:margin-top="0.393700787401575in" fo:margin-bottom="0.393700787401575in" fo:margin-left="0.47244094488189in" fo:margin-right="0.47244094488189in" style:print-orientation="portrait" style:print-page-order="ttb" style:first-page-number="4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5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6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7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8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9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0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5"><text:s text:c="2"/></text:span><text:span text:style-name="T5">-</text:span><text:span text:style-name="T5"> </text:span><text:span text:style-name="T5"><text:page-number>1</text:page-number></text:span><text:span text:style-name="T5"><text:s/></text:span><text:span text:style-name="T5">-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6"><text:s text:c="2"/></text:span><text:span text:style-name="T6">-</text:span><text:span text:style-name="T6"> </text:span><text:span text:style-name="T6"><text:page-number>1</text:page-number></text:span><text:span text:style-name="T6"><text:s/></text:span><text:span text:style-name="T6">-</text:span>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<text:span text:style-name="T7"><text:s text:c="2"/></text:span><text:span text:style-name="T7">-</text:span><text:span text:style-name="T7"> </text:span><text:span text:style-name="T7"><text:page-number>1</text:page-number></text:span><text:span text:style-name="T7"><text:s/></text:span><text:span text:style-name="T7">-</text:span></text:p>
      </style:footer>
      <style:footer-left style:display="false"/>
    </style:master-page>
    <style:master-page style:name="mp8" style:page-layout-name="pm8">
      <style:header/>
      <style:header-left style:display="false"/>
      <style:footer>
        <text:p><text:span text:style-name="T8"><text:s text:c="2"/></text:span><text:span text:style-name="T8">-</text:span><text:span text:style-name="T8"> </text:span><text:span text:style-name="T8"><text:page-number>1</text:page-number></text:span><text:span text:style-name="T8"><text:s/></text:span><text:span text:style-name="T8">-</text:span></text:p>
      </style:footer>
      <style:footer-left style:display="false"/>
    </style:master-page>
    <style:master-page style:name="mp9" style:page-layout-name="pm9">
      <style:header/>
      <style:header-left style:display="false"/>
      <style:footer>
        <text:p><text:span text:style-name="T9"><text:s text:c="2"/></text:span><text:span text:style-name="T9">-</text:span><text:span text:style-name="T9"> </text:span><text:span text:style-name="T9"><text:page-number>1</text:page-number></text:span><text:span text:style-name="T9"><text:s/></text:span><text:span text:style-name="T9">-</text:span></text:p>
      </style:footer>
      <style:footer-left style:display="false"/>
    </style:master-page>
    <style:master-page style:name="mp10" style:page-layout-name="pm10">
      <style:header/>
      <style:header-left style:display="false"/>
      <style:footer>
        <text:p><text:span text:style-name="T10"><text:s text:c="2"/></text:span><text:span text:style-name="T10">-</text:span><text:span text:style-name="T10"> </text:span><text:span text:style-name="T10"><text:page-number>1</text:page-number></text:span><text:span text:style-name="T10"><text:s/></text:span><text:span text:style-name="T10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/>
    <dc:description/>
    <dc:subject/>
    <meta:initial-creator>統計處</meta:initial-creator>
    <dc:creator>張麗娟</dc:creator>
    <meta:creation-date>2008-04-15T08:23:34Z</meta:creation-date>
    <dc:date>2026-08-17T03:15:23Z</dc:date>
    <meta:print-date>2016-04-21T00:12:38Z</meta:print-date>
  </office:meta>
</office:document-meta>
</file>